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  <manifest:file-entry manifest:full-path="media/image16.png" manifest:media-type="image/png"/>
  <manifest:file-entry manifest:full-path="media/image17.png" manifest:media-type="image/png"/>
  <manifest:file-entry manifest:full-path="media/image18.png" manifest:media-type="image/png"/>
  <manifest:file-entry manifest:full-path="media/image19.png" manifest:media-type="image/png"/>
  <manifest:file-entry manifest:full-path="media/image20.png" manifest:media-type="image/png"/>
  <manifest:file-entry manifest:full-path="media/image21.png" manifest:media-type="image/png"/>
  <manifest:file-entry manifest:full-path="media/image22.png" manifest:media-type="image/png"/>
  <manifest:file-entry manifest:full-path="media/image23.png" manifest:media-type="image/png"/>
  <manifest:file-entry manifest:full-path="media/image24.png" manifest:media-type="image/png"/>
  <manifest:file-entry manifest:full-path="media/image25.png" manifest:media-type="image/png"/>
  <manifest:file-entry manifest:full-path="media/image26.png" manifest:media-type="image/png"/>
  <manifest:file-entry manifest:full-path="media/image27.png" manifest:media-type="image/png"/>
  <manifest:file-entry manifest:full-path="media/image28.png" manifest:media-type="image/png"/>
  <manifest:file-entry manifest:full-path="media/image29.png" manifest:media-type="image/png"/>
  <manifest:file-entry manifest:full-path="media/image30.png" manifest:media-type="image/png"/>
  <manifest:file-entry manifest:full-path="media/image14.png" manifest:media-type="image/png"/>
  <manifest:file-entry manifest:full-path="media/image15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ndara" svg:font-family="Candara" style:font-family-generic="swiss" style:font-pitch="variable" svg:panose-1="2 14 5 2 3 3 3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 Math" svg:font-family="Cambria Math" style:font-family-generic="roman" style:font-pitch="variable" svg:panose-1="2 4 5 3 5 4 6 3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Corpodetexto" style:master-page-name="MP0" style:family="paragraph">
      <style:paragraph-properties/>
    </style:style>
    <style:style style:name="P2" style:parent-style-name="Corpodetexto" style:family="paragraph">
      <style:text-properties style:font-name="Times New Roman" fo:font-size="10pt" style:font-size-asian="10pt"/>
    </style:style>
    <style:style style:name="P3" style:parent-style-name="Corpodetexto" style:family="paragraph">
      <style:text-properties style:font-name="Times New Roman" fo:font-size="10pt" style:font-size-asian="10pt"/>
    </style:style>
    <style:style style:name="P4" style:parent-style-name="Corpodetexto" style:family="paragraph">
      <style:text-properties style:font-name="Times New Roman" fo:font-size="10pt" style:font-size-asian="10pt"/>
    </style:style>
    <style:style style:name="P5" style:parent-style-name="Corpodetexto" style:family="paragraph">
      <style:text-properties style:font-name="Times New Roman" fo:font-size="10pt" style:font-size-asian="10pt"/>
    </style:style>
    <style:style style:name="P6" style:parent-style-name="Corpodetexto" style:family="paragraph">
      <style:text-properties style:font-name="Times New Roman" fo:font-size="10pt" style:font-size-asian="10pt"/>
    </style:style>
    <style:style style:name="P7" style:parent-style-name="Corpodetexto" style:family="paragraph">
      <style:text-properties style:font-name="Times New Roman" fo:font-size="10pt" style:font-size-asian="10pt"/>
    </style:style>
    <style:style style:name="P8" style:parent-style-name="Corpodetexto" style:family="paragraph">
      <style:text-properties style:font-name="Times New Roman" fo:font-size="10pt" style:font-size-asian="10pt"/>
    </style:style>
    <style:style style:name="P9" style:parent-style-name="Corpodetexto" style:family="paragraph">
      <style:text-properties style:font-name="Times New Roman" fo:font-size="10pt" style:font-size-asian="10pt"/>
    </style:style>
    <style:style style:name="P10" style:parent-style-name="Corpodetexto" style:family="paragraph">
      <style:text-properties style:font-name="Times New Roman" fo:font-size="10pt" style:font-size-asian="10pt"/>
    </style:style>
    <style:style style:name="P11" style:parent-style-name="Corpodetexto" style:family="paragraph">
      <style:text-properties style:font-name="Times New Roman" fo:font-size="10pt" style:font-size-asian="10pt"/>
    </style:style>
    <style:style style:name="P12" style:parent-style-name="Título" style:family="paragraph">
      <style:paragraph-properties fo:line-height="0.8944in" fo:margin-right="0.0583in"/>
    </style:style>
    <style:style style:name="T13" style:parent-style-name="Fonteparág.padrão" style:family="text">
      <style:text-properties fo:color="#00005F"/>
    </style:style>
    <style:style style:name="T14" style:parent-style-name="Fonteparág.padrão" style:family="text">
      <style:text-properties fo:color="#00005F" fo:letter-spacing="0.0013in"/>
    </style:style>
    <style:style style:name="T15" style:parent-style-name="Fonteparág.padrão" style:family="text">
      <style:text-properties fo:color="#00005F"/>
    </style:style>
    <style:style style:name="P16" style:parent-style-name="Título" style:family="paragraph">
      <style:paragraph-properties fo:margin-top="0.175in"/>
    </style:style>
    <style:style style:name="T17" style:parent-style-name="Fonteparág.padrão" style:family="text">
      <style:text-properties fo:color="#00005F"/>
    </style:style>
    <style:style style:name="P18" style:parent-style-name="Corpodetexto" style:family="paragraph">
      <style:text-properties fo:font-weight="bold" style:font-weight-asian="bold" fo:font-size="53pt" style:font-size-asian="53pt"/>
    </style:style>
    <style:style style:name="P19" style:parent-style-name="Corpodetexto" style:family="paragraph">
      <style:text-properties fo:font-weight="bold" style:font-weight-asian="bold" fo:font-size="53pt" style:font-size-asian="53pt"/>
    </style:style>
    <style:style style:name="P20" style:parent-style-name="Corpodetexto" style:family="paragraph">
      <style:text-properties fo:font-weight="bold" style:font-weight-asian="bold" fo:font-size="53pt" style:font-size-asian="53pt"/>
    </style:style>
    <style:style style:name="P21" style:parent-style-name="Corpodetexto" style:family="paragraph">
      <style:paragraph-properties fo:margin-top="0.0062in"/>
      <style:text-properties fo:font-weight="bold" style:font-weight-asian="bold" fo:font-size="55.5pt" style:font-size-asian="55.5pt"/>
    </style:style>
    <style:style style:name="P22" style:parent-style-name="Corpodetexto" style:family="paragraph">
      <style:text-properties fo:font-weight="bold" style:font-weight-asian="bold" fo:font-size="10pt" style:font-size-asian="10pt"/>
    </style:style>
    <style:style style:name="P23" style:parent-style-name="Corpodetexto" style:family="paragraph">
      <style:text-properties fo:font-weight="bold" style:font-weight-asian="bold" fo:font-size="10pt" style:font-size-asian="10pt"/>
    </style:style>
    <style:style style:name="P24" style:parent-style-name="Corpodetexto" style:family="paragraph">
      <style:paragraph-properties fo:margin-top="0.0006in"/>
      <style:text-properties fo:font-weight="bold" style:font-weight-asian="bold" fo:font-size="8.5pt" style:font-size-asian="8.5pt"/>
    </style:style>
    <style:style style:name="P25" style:parent-style-name="Normal" style:family="paragraph">
      <style:paragraph-properties fo:text-align="center" fo:margin-left="1in" fo:margin-right="0.1131in">
        <style:tab-stops/>
      </style:paragraph-properties>
      <style:text-properties fo:font-weight="bold" style:font-weight-asian="bold" fo:color="#00005F" fo:font-size="48pt" style:font-size-asian="48pt" style:font-size-complex="48pt"/>
    </style:style>
    <style:style style:name="P26" style:parent-style-name="Normal" style:family="paragraph">
      <style:paragraph-properties fo:text-align="center" fo:margin-left="1in" fo:margin-right="0.1131in">
        <style:tab-stops/>
      </style:paragraph-properties>
    </style:style>
    <style:style style:name="T27" style:parent-style-name="Fonteparág.padrão" style:family="text">
      <style:text-properties fo:font-weight="bold" style:font-weight-asian="bold" fo:color="#00005F" fo:font-size="36pt" style:font-size-asian="36pt" style:font-size-complex="36pt"/>
    </style:style>
    <style:style style:name="T28" style:parent-style-name="Fonteparág.padrão" style:family="text">
      <style:text-properties fo:font-weight="bold" style:font-weight-asian="bold" fo:color="#00005F" fo:font-size="36pt" style:font-size-asian="36pt" style:font-size-complex="36pt"/>
    </style:style>
    <style:style style:name="T29" style:parent-style-name="Fonteparág.padrão" style:family="text">
      <style:text-properties fo:font-weight="bold" style:font-weight-asian="bold" fo:color="#00005F" fo:font-size="36pt" style:font-size-asian="36pt" style:font-size-complex="36pt"/>
    </style:style>
    <style:style style:name="T30" style:parent-style-name="Fonteparág.padrão" style:family="text">
      <style:text-properties fo:font-weight="bold" style:font-weight-asian="bold" fo:color="#00005F" fo:font-size="36pt" style:font-size-asian="36pt" style:font-size-complex="36pt"/>
    </style:style>
    <style:style style:name="T31" style:parent-style-name="Fonteparág.padrão" style:family="text">
      <style:text-properties fo:font-weight="bold" style:font-weight-asian="bold" fo:color="#00005F" fo:font-size="36pt" style:font-size-asian="36pt" style:font-size-complex="36pt"/>
    </style:style>
    <style:style style:name="P32" style:parent-style-name="Normal" style:master-page-name="MP1" style:family="paragraph">
      <style:paragraph-properties fo:break-before="page" fo:text-align="center"/>
      <style:text-properties fo:font-size="20pt" style:font-size-asian="20pt"/>
    </style:style>
    <style:style style:name="P35" style:parent-style-name="Normal" style:family="paragraph">
      <style:paragraph-properties fo:text-align="center"/>
      <style:text-properties fo:font-size="20pt" style:font-size-asian="20pt"/>
    </style:style>
    <style:style style:name="P36" style:parent-style-name="Normal" style:family="paragraph">
      <style:paragraph-properties fo:text-align="center"/>
    </style:style>
    <style:style style:name="T37" style:parent-style-name="Fonteparág.padrão" style:family="text">
      <style:text-properties fo:font-size="20pt" style:font-size-asian="20pt"/>
    </style:style>
    <style:style style:name="P38" style:parent-style-name="Normal" style:family="paragraph">
      <style:paragraph-properties fo:text-align="center"/>
    </style:style>
    <style:style style:name="T39" style:parent-style-name="Fonteparág.padrão" style:family="text">
      <style:text-properties fo:font-size="20pt" style:font-size-asian="20pt"/>
    </style:style>
    <style:style style:name="P40" style:parent-style-name="Normal" style:family="paragraph">
      <style:paragraph-properties fo:text-align="center"/>
    </style:style>
    <style:style style:name="T41" style:parent-style-name="Fonteparág.padrão" style:family="text">
      <style:text-properties fo:color="#0F243E" fo:font-size="36pt" style:font-size-asian="36pt" style:font-size-complex="36pt"/>
    </style:style>
    <style:style style:name="P42" style:parent-style-name="Normal" style:family="paragraph">
      <style:paragraph-properties fo:text-align="center"/>
      <style:text-properties fo:color="#0F243E" fo:font-size="36pt" style:font-size-asian="36pt" style:font-size-complex="36pt"/>
    </style:style>
    <style:style style:name="P43" style:parent-style-name="Normal" style:family="paragraph">
      <style:paragraph-properties fo:text-align="center"/>
      <style:text-properties fo:color="#0F243E" fo:font-size="36pt" style:font-size-asian="36pt" style:font-size-complex="36pt"/>
    </style:style>
    <style:style style:name="P44" style:parent-style-name="Normal" style:family="paragraph">
      <style:paragraph-properties fo:text-align="center"/>
      <style:text-properties fo:color="#17365D" fo:font-size="36pt" style:font-size-asian="36pt" style:font-size-complex="36pt"/>
    </style:style>
    <style:style style:name="P45" style:parent-style-name="Normal" style:family="paragraph">
      <style:paragraph-properties fo:text-align="center"/>
      <style:text-properties fo:color="#17365D" fo:font-size="36pt" style:font-size-asian="36pt" style:font-size-complex="36pt"/>
    </style:style>
    <style:style style:name="P46" style:parent-style-name="Normal" style:family="paragraph">
      <style:paragraph-properties fo:text-align="center"/>
      <style:text-properties fo:color="#17365D" fo:font-size="36pt" style:font-size-asian="36pt" style:font-size-complex="36pt"/>
    </style:style>
    <style:style style:name="P47" style:parent-style-name="Normal" style:family="paragraph">
      <style:paragraph-properties fo:text-align="center"/>
      <style:text-properties fo:color="#17365D" fo:font-size="36pt" style:font-size-asian="36pt" style:font-size-complex="36pt"/>
    </style:style>
    <style:style style:name="P48" style:parent-style-name="Normal" style:family="paragraph">
      <style:paragraph-properties fo:text-align="center"/>
      <style:text-properties fo:color="#17365D" fo:font-size="36pt" style:font-size-asian="36pt" style:font-size-complex="36pt"/>
    </style:style>
    <style:style style:name="P49" style:parent-style-name="Normal" style:family="paragraph">
      <style:paragraph-properties fo:text-align="center"/>
      <style:text-properties fo:color="#17365D" fo:font-size="36pt" style:font-size-asian="36pt" style:font-size-complex="36pt"/>
    </style:style>
    <style:style style:name="P50" style:parent-style-name="Normal" style:family="paragraph">
      <style:paragraph-properties fo:text-align="center"/>
      <style:text-properties fo:color="#17365D" fo:font-size="36pt" style:font-size-asian="36pt" style:font-size-complex="36pt"/>
    </style:style>
    <style:style style:name="P51" style:parent-style-name="Normal" style:family="paragraph">
      <style:paragraph-properties fo:text-align="center"/>
      <style:text-properties fo:color="#17365D" fo:font-size="36pt" style:font-size-asian="36pt" style:font-size-complex="36pt"/>
    </style:style>
    <style:style style:name="P52" style:parent-style-name="Normal" style:family="paragraph">
      <style:paragraph-properties fo:text-align="center"/>
      <style:text-properties fo:color="#17365D" fo:font-size="36pt" style:font-size-asian="36pt" style:font-size-complex="36pt"/>
    </style:style>
    <style:style style:name="P53" style:parent-style-name="Normal" style:family="paragraph">
      <style:paragraph-properties fo:text-align="center"/>
      <style:text-properties fo:color="#17365D" fo:font-size="36pt" style:font-size-asian="36pt" style:font-size-complex="36pt"/>
    </style:style>
    <style:style style:name="P54" style:parent-style-name="Normal" style:family="paragraph">
      <style:paragraph-properties fo:text-align="center"/>
      <style:text-properties fo:color="#0F243E" fo:font-size="36pt" style:font-size-asian="36pt" style:font-size-complex="36pt"/>
    </style:style>
    <style:style style:name="P55" style:parent-style-name="Normal" style:family="paragraph">
      <style:paragraph-properties fo:text-align="center"/>
      <style:text-properties fo:color="#17365D" fo:font-size="36pt" style:font-size-asian="36pt" style:font-size-complex="36pt"/>
    </style:style>
    <style:style style:name="P56" style:parent-style-name="Normal" style:family="paragraph">
      <style:paragraph-properties fo:text-align="center"/>
      <style:text-properties fo:color="#17365D" fo:font-size="36pt" style:font-size-asian="36pt" style:font-size-complex="36pt"/>
    </style:style>
    <style:style style:name="P57" style:parent-style-name="Normal" style:family="paragraph">
      <style:paragraph-properties fo:text-align="center"/>
      <style:text-properties fo:color="#17365D" fo:font-size="36pt" style:font-size-asian="36pt" style:font-size-complex="36pt"/>
    </style:style>
    <style:style style:name="P58" style:parent-style-name="Normal" style:family="paragraph">
      <style:paragraph-properties fo:text-align="center"/>
      <style:text-properties fo:color="#17365D" fo:font-size="36pt" style:font-size-asian="36pt" style:font-size-complex="36pt"/>
    </style:style>
    <style:style style:name="P59" style:parent-style-name="Normal" style:family="paragraph">
      <style:paragraph-properties fo:text-align="center"/>
      <style:text-properties fo:color="#0F243E" fo:font-size="36pt" style:font-size-asian="36pt" style:font-size-complex="36pt"/>
    </style:style>
    <style:style style:name="P60" style:parent-style-name="Normal" style:family="paragraph">
      <style:paragraph-properties fo:text-align="center"/>
      <style:text-properties fo:color="#0F243E" fo:font-size="36pt" style:font-size-asian="36pt" style:font-size-complex="36pt"/>
    </style:style>
    <style:style style:name="P61" style:parent-style-name="Normal" style:family="paragraph">
      <style:paragraph-properties fo:text-align="center"/>
      <style:text-properties fo:color="#0F243E" fo:font-size="36pt" style:font-size-asian="36pt" style:font-size-complex="36pt"/>
    </style:style>
    <style:style style:name="P62" style:parent-style-name="Normal" style:family="paragraph">
      <style:paragraph-properties fo:text-align="center"/>
      <style:text-properties fo:color="#0F243E" fo:font-size="36pt" style:font-size-asian="36pt" style:font-size-complex="36pt"/>
    </style:style>
    <style:style style:name="P63" style:parent-style-name="Normal" style:family="paragraph">
      <style:paragraph-properties fo:text-align="center"/>
      <style:text-properties fo:color="#0F243E" fo:font-size="36pt" style:font-size-asian="36pt" style:font-size-complex="36pt"/>
    </style:style>
    <style:style style:name="P64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65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66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67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68" style:parent-style-name="Normal" style:family="paragraph">
      <style:paragraph-properties fo:text-align="justify"/>
    </style:style>
    <style:style style:name="T69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70" style:parent-style-name="Fonteparág.padrão" style:family="text">
      <style:text-properties fo:color="#002060" fo:font-size="16pt" style:font-size-asian="16pt" style:font-size-complex="16pt" fo:background-color="#FFFFFF"/>
    </style:style>
    <style:style style:name="T71" style:parent-style-name="Fonteparág.padrão" style:family="text">
      <style:text-properties fo:color="#002060" fo:font-size="16pt" style:font-size-asian="16pt" style:font-size-complex="16pt" fo:background-color="#FFFFFF"/>
    </style:style>
    <style:style style:name="T72" style:parent-style-name="Fonteparág.padrão" style:family="text">
      <style:text-properties fo:color="#002060" fo:font-size="16pt" style:font-size-asian="16pt" style:font-size-complex="16pt" fo:background-color="#FFFFFF"/>
    </style:style>
    <style:style style:name="P73" style:parent-style-name="Normal" style:family="paragraph">
      <style:paragraph-properties fo:text-align="center"/>
    </style:style>
    <style:style style:name="T74" style:parent-style-name="Fonteparág.padrão" style:family="text">
      <style:text-properties fo:color="#002060" fo:font-size="18pt" style:font-size-asian="18pt" style:font-size-complex="18pt"/>
    </style:style>
    <style:style style:name="T75" style:parent-style-name="Fonteparág.padrão" style:family="text">
      <style:text-properties fo:color="#002060" fo:font-size="18pt" style:font-size-asian="18pt" style:font-size-complex="18pt"/>
    </style:style>
    <style:style style:name="P76" style:parent-style-name="Normal" style:family="paragraph">
      <style:paragraph-properties fo:text-align="center"/>
      <style:text-properties fo:language="pt" fo:country="BR"/>
    </style:style>
    <style:style style:name="T77" style:parent-style-name="Fonteparág.padrão" style:family="text">
      <style:text-properties fo:color="#002060" fo:font-size="18pt" style:font-size-asian="18pt" style:font-size-complex="18pt"/>
    </style:style>
    <style:style style:name="P78" style:parent-style-name="Normal" style:family="paragraph">
      <style:paragraph-properties fo:text-align="center"/>
      <style:text-properties fo:language="pt" fo:country="BR"/>
    </style:style>
    <style:style style:name="T79" style:parent-style-name="Fonteparág.padrão" style:family="text">
      <style:text-properties fo:color="#002060" fo:font-size="18pt" style:font-size-asian="18pt" style:font-size-complex="18pt"/>
    </style:style>
    <style:style style:name="P80" style:parent-style-name="Normal" style:family="paragraph">
      <style:paragraph-properties fo:text-align="center"/>
      <style:text-properties fo:color="#FFFFFF" fo:language="pt" fo:country="BR"/>
    </style:style>
    <style:style style:name="T81" style:parent-style-name="Fonteparág.padrão" style:family="text">
      <style:text-properties fo:color="#002060" fo:font-size="18pt" style:font-size-asian="18pt" style:font-size-complex="18pt"/>
    </style:style>
    <style:style style:name="P82" style:parent-style-name="Normal" style:family="paragraph">
      <style:paragraph-properties fo:text-align="center"/>
      <style:text-properties fo:font-weight="bold" style:font-weight-asian="bold" style:font-weight-complex="bold" fo:color="#FFFFFF" fo:language="pt" fo:country="BR"/>
    </style:style>
    <style:style style:name="T83" style:parent-style-name="Fonteparág.padrão" style:family="text">
      <style:text-properties fo:color="#002060" fo:font-size="18pt" style:font-size-asian="18pt" style:font-size-complex="18pt"/>
    </style:style>
    <style:style style:name="P84" style:parent-style-name="Normal" style:family="paragraph">
      <style:paragraph-properties fo:text-align="center"/>
      <style:text-properties fo:font-weight="bold" style:font-weight-asian="bold" style:font-weight-complex="bold" fo:color="#FFFFFF" fo:language="pt" fo:country="BR"/>
    </style:style>
    <style:style style:name="T85" style:parent-style-name="Fonteparág.padrão" style:family="text">
      <style:text-properties fo:color="#002060" fo:font-size="18pt" style:font-size-asian="18pt" style:font-size-complex="18pt" fo:background-color="#FFFFFF"/>
    </style:style>
    <style:style style:name="P86" style:parent-style-name="Normal" style:family="paragraph">
      <style:paragraph-properties fo:text-align="justify"/>
      <style:text-properties fo:font-weight="bold" style:font-weight-asian="bold" style:font-weight-complex="bold" fo:color="#002060" fo:font-size="16pt" style:font-size-asian="16pt" style:font-size-complex="16pt" fo:background-color="#FFFFFF"/>
    </style:style>
    <style:style style:name="P87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88" style:parent-style-name="Normal" style:family="paragraph">
      <style:paragraph-properties fo:text-align="justify"/>
    </style:style>
    <style:style style:name="T89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90" style:parent-style-name="Fonteparág.padrão" style:family="text">
      <style:text-properties fo:color="#002060" fo:font-size="12pt" style:font-size-asian="12pt" style:font-size-complex="12pt" fo:background-color="#FFFFFF"/>
    </style:style>
    <style:style style:name="P91" style:parent-style-name="Normal" style:family="paragraph">
      <style:paragraph-properties fo:text-align="justify"/>
    </style:style>
    <style:style style:name="T92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93" style:parent-style-name="Fonteparág.padrão" style:family="text">
      <style:text-properties fo:color="#002060" fo:font-size="12pt" style:font-size-asian="12pt" style:font-size-complex="12pt" fo:background-color="#FFFFFF"/>
    </style:style>
    <style:style style:name="T94" style:parent-style-name="Fonteparág.padrão" style:family="text">
      <style:text-properties fo:color="#002060" fo:font-size="12pt" style:font-size-asian="12pt" style:font-size-complex="12pt" fo:background-color="#FFFFFF"/>
    </style:style>
    <style:style style:name="P95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96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97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98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99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100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101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102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103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104" style:parent-style-name="Normal" style:family="paragraph">
      <style:paragraph-properties fo:text-align="justify"/>
    </style:style>
    <style:style style:name="T105" style:parent-style-name="Fonteparág.padrão" style:family="text">
      <style:text-properties fo:color="#002060" fo:font-size="12pt" style:font-size-asian="12pt" style:font-size-complex="12pt"/>
    </style:style>
    <style:style style:name="T106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107" style:parent-style-name="Fonteparág.padrão" style:family="text">
      <style:text-properties fo:color="#002060" fo:font-size="12pt" style:font-size-asian="12pt" style:font-size-complex="12pt"/>
    </style:style>
    <style:style style:name="T108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109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110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111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112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113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114" style:parent-style-name="Fonteparág.padrão" style:family="text">
      <style:text-properties fo:color="#002060" fo:font-size="12pt" style:font-size-asian="12pt" style:font-size-complex="12pt"/>
    </style:style>
    <style:style style:name="T115" style:parent-style-name="Fonteparág.padrão" style:family="text">
      <style:text-properties fo:color="#002060" fo:font-size="12pt" style:font-size-asian="12pt" style:font-size-complex="12pt"/>
    </style:style>
    <style:style style:name="T116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117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118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119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120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121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122" style:parent-style-name="Fonteparág.padrão" style:family="text">
      <style:text-properties fo:color="#002060" fo:font-size="12pt" style:font-size-asian="12pt" style:font-size-complex="12pt"/>
    </style:style>
    <style:style style:name="T123" style:parent-style-name="Fonteparág.padrão" style:family="text">
      <style:text-properties fo:color="#002060" fo:font-size="12pt" style:font-size-asian="12pt" style:font-size-complex="12pt"/>
    </style:style>
    <style:style style:name="T124" style:parent-style-name="Fonteparág.padrão" style:family="text">
      <style:text-properties fo:color="#002060" fo:font-size="12pt" style:font-size-asian="12pt" style:font-size-complex="12pt"/>
    </style:style>
    <style:style style:name="T125" style:parent-style-name="Fonteparág.padrão" style:family="text">
      <style:text-properties fo:color="#002060" fo:font-size="12pt" style:font-size-asian="12pt" style:font-size-complex="12pt"/>
    </style:style>
    <style:style style:name="T126" style:parent-style-name="Fonteparág.padrão" style:family="text">
      <style:text-properties fo:color="#002060" fo:font-size="12pt" style:font-size-asian="12pt" style:font-size-complex="12pt"/>
    </style:style>
    <style:style style:name="T127" style:parent-style-name="Fonteparág.padrão" style:family="text">
      <style:text-properties fo:color="#002060" fo:font-size="12pt" style:font-size-asian="12pt" style:font-size-complex="12pt"/>
    </style:style>
    <style:style style:name="T128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129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P130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131" style:parent-style-name="Normal" style:family="paragraph">
      <style:paragraph-properties fo:text-align="justify"/>
    </style:style>
    <style:style style:name="T132" style:parent-style-name="Fonteparág.padrão" style:family="text">
      <style:text-properties fo:color="#002060" fo:font-size="12pt" style:font-size-asian="12pt" style:font-size-complex="12pt"/>
    </style:style>
    <style:style style:name="P133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134" style:parent-style-name="Normal" style:family="paragraph">
      <style:paragraph-properties fo:text-align="justify"/>
    </style:style>
    <style:style style:name="T135" style:parent-style-name="Fonteparág.padrão" style:family="text">
      <style:text-properties fo:color="#002060" fo:font-size="12pt" style:font-size-asian="12pt" style:font-size-complex="12pt"/>
    </style:style>
    <style:style style:name="T136" style:parent-style-name="Fonteparág.padrão" style:family="text">
      <style:text-properties fo:color="#002060" fo:font-size="12pt" style:font-size-asian="12pt" style:font-size-complex="12pt"/>
    </style:style>
    <style:style style:name="T137" style:parent-style-name="Fonteparág.padrão" style:family="text">
      <style:text-properties fo:color="#002060" fo:font-size="12pt" style:font-size-asian="12pt" style:font-size-complex="12pt"/>
    </style:style>
    <style:style style:name="P138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139" style:parent-style-name="Normal" style:family="paragraph">
      <style:paragraph-properties fo:text-align="justify"/>
    </style:style>
    <style:style style:name="T140" style:parent-style-name="Fonteparág.padrão" style:family="text">
      <style:text-properties fo:color="#002060" fo:font-size="12pt" style:font-size-asian="12pt" style:font-size-complex="12pt"/>
    </style:style>
    <style:style style:name="T141" style:parent-style-name="Fonteparág.padrão" style:family="text">
      <style:text-properties fo:color="#002060" fo:font-size="12pt" style:font-size-asian="12pt" style:font-size-complex="12pt"/>
    </style:style>
    <style:style style:name="T142" style:parent-style-name="Fonteparág.padrão" style:family="text">
      <style:text-properties fo:color="#002060" fo:font-size="12pt" style:font-size-asian="12pt" style:font-size-complex="12pt"/>
    </style:style>
    <style:style style:name="P143" style:parent-style-name="Normal" style:family="paragraph">
      <style:paragraph-properties fo:text-align="justify"/>
    </style:style>
    <style:style style:name="T144" style:parent-style-name="Fonteparág.padrão" style:family="text">
      <style:text-properties fo:color="#002060" fo:font-size="12pt" style:font-size-asian="12pt" style:font-size-complex="12pt"/>
    </style:style>
    <style:style style:name="T145" style:parent-style-name="Fonteparág.padrão" style:family="text">
      <style:text-properties fo:color="#002060" fo:font-size="12pt" style:font-size-asian="12pt" style:font-size-complex="12pt"/>
    </style:style>
    <style:style style:name="P146" style:parent-style-name="Corpodetexto" style:family="paragraph">
      <style:paragraph-properties fo:margin-left="0.6236in">
        <style:tab-stops/>
      </style:paragraph-properties>
      <style:text-properties fo:font-size="10pt" style:font-size-asian="10pt"/>
    </style:style>
    <style:style style:name="P147" style:parent-style-name="Corpodetexto" style:family="paragraph">
      <style:paragraph-properties fo:margin-left="0.6236in">
        <style:tab-stops/>
      </style:paragraph-properties>
      <style:text-properties fo:font-size="10pt" style:font-size-asian="10pt"/>
    </style:style>
    <style:style style:name="P148" style:parent-style-name="Corpodetexto" style:family="paragraph">
      <style:paragraph-properties fo:margin-left="0.6236in">
        <style:tab-stops/>
      </style:paragraph-properties>
      <style:text-properties fo:font-size="10pt" style:font-size-asian="10pt"/>
    </style:style>
    <style:style style:name="P149" style:parent-style-name="Corpodetexto" style:family="paragraph">
      <style:paragraph-properties fo:margin-left="0.6236in">
        <style:tab-stops/>
      </style:paragraph-properties>
      <style:text-properties fo:font-size="10pt" style:font-size-asian="10pt"/>
    </style:style>
    <style:style style:name="P150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151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152" style:parent-style-name="Normal" style:family="paragraph">
      <style:paragraph-properties fo:text-align="justify"/>
    </style:style>
    <style:style style:name="T153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154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155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156" style:parent-style-name="Fonteparág.padrão" style:family="text">
      <style:text-properties fo:color="#002060" fo:font-size="16pt" style:font-size-asian="16pt" style:font-size-complex="16pt" fo:background-color="#FFFFFF"/>
    </style:style>
    <style:style style:name="T157" style:parent-style-name="Fonteparág.padrão" style:family="text">
      <style:text-properties fo:color="#002060" fo:font-size="16pt" style:font-size-asian="16pt" style:font-size-complex="16pt" fo:background-color="#FFFFFF"/>
    </style:style>
    <style:style style:name="T158" style:parent-style-name="Fonteparág.padrão" style:family="text">
      <style:text-properties fo:color="#002060" fo:font-size="16pt" style:font-size-asian="16pt" style:font-size-complex="16pt" fo:background-color="#FFFFFF"/>
    </style:style>
    <style:style style:name="P159" style:parent-style-name="Normal" style:family="paragraph">
      <style:paragraph-properties fo:text-align="justify"/>
    </style:style>
    <style:style style:name="T160" style:parent-style-name="Fonteparág.padrão" style:family="text">
      <style:text-properties fo:color="#002060" fo:font-size="18pt" style:font-size-asian="18pt" style:font-size-complex="18pt"/>
    </style:style>
    <style:style style:name="P161" style:parent-style-name="Normal" style:family="paragraph">
      <style:paragraph-properties fo:text-align="center"/>
      <style:text-properties fo:font-size="13pt" style:font-size-asian="13pt" style:font-size-complex="13pt" fo:language="pt" fo:country="BR"/>
    </style:style>
    <style:style style:name="T162" style:parent-style-name="Fonteparág.padrão" style:family="text">
      <style:text-properties fo:color="#002060" fo:font-size="18pt" style:font-size-asian="18pt" style:font-size-complex="18pt"/>
    </style:style>
    <style:style style:name="T163" style:parent-style-name="Fonteparág.padrão" style:family="text">
      <style:text-properties fo:color="#002060" fo:font-size="18pt" style:font-size-asian="18pt" style:font-size-complex="18pt"/>
    </style:style>
    <style:style style:name="P164" style:parent-style-name="Normal" style:family="paragraph">
      <style:paragraph-properties fo:text-align="center"/>
      <style:text-properties fo:font-size="13pt" style:font-size-asian="13pt" style:font-size-complex="13pt" fo:language="pt" fo:country="BR"/>
    </style:style>
    <style:style style:name="T165" style:parent-style-name="Fonteparág.padrão" style:family="text">
      <style:text-properties fo:color="#002060" fo:font-size="18pt" style:font-size-asian="18pt" style:font-size-complex="18pt"/>
    </style:style>
    <style:style style:name="P166" style:parent-style-name="Normal" style:family="paragraph">
      <style:paragraph-properties fo:text-align="center"/>
      <style:text-properties fo:color="#FFFFFF" fo:language="pt" fo:country="BR"/>
    </style:style>
    <style:style style:name="T167" style:parent-style-name="Fonteparág.padrão" style:family="text">
      <style:text-properties fo:color="#002060" fo:font-size="18pt" style:font-size-asian="18pt" style:font-size-complex="18pt"/>
    </style:style>
    <style:style style:name="P168" style:parent-style-name="Normal" style:family="paragraph">
      <style:paragraph-properties fo:text-align="center"/>
      <style:text-properties fo:color="#FFFFFF" fo:language="pt" fo:country="BR"/>
    </style:style>
    <style:style style:name="T169" style:parent-style-name="Fonteparág.padrão" style:family="text">
      <style:text-properties fo:color="#002060" fo:font-size="18pt" style:font-size-asian="18pt" style:font-size-complex="18pt"/>
    </style:style>
    <style:style style:name="P170" style:parent-style-name="Normal" style:family="paragraph">
      <style:paragraph-properties fo:text-align="center"/>
      <style:text-properties fo:color="#FFFFFF" fo:language="pt" fo:country="BR"/>
    </style:style>
    <style:style style:name="T171" style:parent-style-name="Fonteparág.padrão" style:family="text">
      <style:text-properties fo:color="#002060" fo:font-size="18pt" style:font-size-asian="18pt" style:font-size-complex="18pt"/>
    </style:style>
    <style:style style:name="P172" style:parent-style-name="Normal" style:family="paragraph">
      <style:paragraph-properties fo:text-align="center"/>
      <style:text-properties fo:color="#FFFFFF" fo:language="pt" fo:country="BR"/>
    </style:style>
    <style:style style:name="T173" style:parent-style-name="Fonteparág.padrão" style:family="text">
      <style:text-properties fo:color="#002060" fo:font-size="18pt" style:font-size-asian="18pt" style:font-size-complex="18pt" fo:background-color="#FFFFFF"/>
    </style:style>
    <style:style style:name="T174" style:parent-style-name="Fonteparág.padrão" style:family="text">
      <style:text-properties fo:color="#002060" fo:font-size="18pt" style:font-size-asian="18pt" style:font-size-complex="18pt" fo:background-color="#FFFFFF"/>
    </style:style>
    <style:style style:name="P175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P176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P177" style:parent-style-name="Normal" style:family="paragraph">
      <style:paragraph-properties fo:text-align="justify"/>
      <style:text-properties fo:font-weight="bold" style:font-weight-asian="bold" style:font-weight-complex="bold" fo:color="#002060" fo:font-size="16pt" style:font-size-asian="16pt" style:font-size-complex="16pt" fo:background-color="#FFFFFF"/>
    </style:style>
    <style:style style:name="P178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P179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180" style:parent-style-name="Normal" style:family="paragraph">
      <style:paragraph-properties fo:text-align="justify"/>
    </style:style>
    <style:style style:name="T181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182" style:parent-style-name="Fonteparág.padrão" style:family="text">
      <style:text-properties fo:color="#002060" fo:font-size="12pt" style:font-size-asian="12pt" style:font-size-complex="12pt" fo:background-color="#FFFFFF"/>
    </style:style>
    <style:style style:name="T183" style:parent-style-name="Fonteparág.padrão" style:family="text">
      <style:text-properties fo:color="#002060" fo:font-size="12pt" style:font-size-asian="12pt" style:font-size-complex="12pt" fo:background-color="#FFFFFF"/>
    </style:style>
    <style:style style:name="T184" style:parent-style-name="Fonteparág.padrão" style:family="text">
      <style:text-properties fo:color="#002060" fo:font-size="12pt" style:font-size-asian="12pt" style:font-size-complex="12pt" fo:background-color="#FFFFFF"/>
    </style:style>
    <style:style style:name="T185" style:parent-style-name="Fonteparág.padrão" style:family="text">
      <style:text-properties fo:color="#002060" fo:font-size="12pt" style:font-size-asian="12pt" style:font-size-complex="12pt" fo:background-color="#FFFFFF"/>
    </style:style>
    <style:style style:name="P186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187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/>
    </style:style>
    <style:style style:name="P188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189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190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191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192" style:parent-style-name="Normal" style:family="paragraph">
      <style:text-properties fo:color="#002060" fo:font-size="12pt" style:font-size-asian="12pt" style:font-size-complex="12pt"/>
    </style:style>
    <style:style style:name="P193" style:parent-style-name="Normal" style:family="paragraph">
      <style:text-properties fo:color="#002060" fo:font-size="12pt" style:font-size-asian="12pt" style:font-size-complex="12pt"/>
    </style:style>
    <style:style style:name="P194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195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196" style:parent-style-name="Normal" style:family="paragraph">
      <style:text-properties fo:font-weight="bold" style:font-weight-asian="bold" style:font-weight-complex="bold" fo:color="#002060" fo:font-size="18pt" style:font-size-asian="18pt" style:font-size-complex="18pt"/>
    </style:style>
    <style:style style:name="P197" style:parent-style-name="Normal" style:family="paragraph">
      <style:paragraph-properties fo:text-align="center"/>
    </style:style>
    <style:style style:name="T198" style:parent-style-name="Fonteparág.padrão" style:family="text">
      <style:text-properties fo:font-weight="bold" style:font-weight-asian="bold" style:font-weight-complex="bold" fo:color="#002060" fo:font-size="18pt" style:font-size-asian="18pt" style:font-size-complex="18pt"/>
    </style:style>
    <style:style style:name="P199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00" style:parent-style-name="Normal" style:family="paragraph">
      <style:paragraph-properties fo:text-align="center"/>
    </style:style>
    <style:style style:name="T201" style:parent-style-name="Fonteparág.padrão" style:family="text">
      <style:text-properties fo:font-weight="bold" style:font-weight-asian="bold" style:font-weight-complex="bold" fo:color="#002060" fo:font-size="18pt" style:font-size-asian="18pt" style:font-size-complex="18pt"/>
    </style:style>
    <style:style style:name="P202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03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04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05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06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07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08" style:parent-style-name="Normal" style:family="paragraph">
      <style:paragraph-properties fo:text-align="center"/>
    </style:style>
    <style:style style:name="T209" style:parent-style-name="Fonteparág.padrão" style:family="text">
      <style:text-properties fo:font-weight="bold" style:font-weight-asian="bold" style:font-weight-complex="bold" fo:color="#002060" fo:font-size="18pt" style:font-size-asian="18pt" style:font-size-complex="18pt"/>
    </style:style>
    <style:style style:name="P210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11" style:parent-style-name="Normal" style:family="paragraph">
      <style:paragraph-properties fo:text-align="center"/>
    </style:style>
    <style:style style:name="T212" style:parent-style-name="Fonteparág.padrão" style:family="text">
      <style:text-properties fo:font-weight="bold" style:font-weight-asian="bold" style:font-weight-complex="bold" fo:color="#002060" fo:font-size="18pt" style:font-size-asian="18pt" style:font-size-complex="18pt"/>
    </style:style>
    <style:style style:name="P213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14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15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16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17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18" style:parent-style-name="Normal" style:family="paragraph">
      <style:paragraph-properties fo:text-align="center"/>
    </style:style>
    <style:style style:name="T219" style:parent-style-name="Fonteparág.padrão" style:family="text">
      <style:text-properties fo:font-weight="bold" style:font-weight-asian="bold" style:font-weight-complex="bold" fo:color="#002060" fo:font-size="18pt" style:font-size-asian="18pt" style:font-size-complex="18pt"/>
    </style:style>
    <style:style style:name="P220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21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22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23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24" style:parent-style-name="Normal" style:family="paragraph">
      <style:paragraph-properties fo:text-align="center"/>
      <style:text-properties fo:color="#17365D" fo:font-size="36pt" style:font-size-asian="36pt" style:font-size-complex="36pt"/>
    </style:style>
    <style:style style:name="P225" style:parent-style-name="Normal" style:family="paragraph">
      <style:paragraph-properties fo:text-align="center"/>
      <style:text-properties fo:color="#17365D" fo:font-size="36pt" style:font-size-asian="36pt" style:font-size-complex="36pt"/>
    </style:style>
    <style:style style:name="P226" style:parent-style-name="Normal" style:family="paragraph">
      <style:paragraph-properties fo:text-align="center"/>
      <style:text-properties fo:color="#17365D" fo:font-size="36pt" style:font-size-asian="36pt" style:font-size-complex="36pt"/>
    </style:style>
    <style:style style:name="P227" style:parent-style-name="Normal" style:family="paragraph">
      <style:paragraph-properties fo:text-align="center"/>
      <style:text-properties fo:color="#17365D" fo:font-size="36pt" style:font-size-asian="36pt" style:font-size-complex="36pt"/>
    </style:style>
    <style:style style:name="P228" style:parent-style-name="Normal" style:family="paragraph">
      <style:paragraph-properties fo:text-align="center"/>
      <style:text-properties fo:color="#17365D" fo:font-size="36pt" style:font-size-asian="36pt" style:font-size-complex="36pt"/>
    </style:style>
    <style:style style:name="P229" style:parent-style-name="Normal" style:family="paragraph">
      <style:paragraph-properties fo:text-align="center"/>
      <style:text-properties fo:color="#17365D" fo:font-size="36pt" style:font-size-asian="36pt" style:font-size-complex="36pt"/>
    </style:style>
    <style:style style:name="P230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31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32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33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34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35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36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37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38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39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40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41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42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43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44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245" style:parent-style-name="Normal" style:family="paragraph">
      <style:paragraph-properties fo:text-align="justify"/>
    </style:style>
    <style:style style:name="T246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247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248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249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250" style:parent-style-name="Fonteparág.padrão" style:family="text">
      <style:text-properties fo:color="#002060" fo:font-size="16pt" style:font-size-asian="16pt" style:font-size-complex="16pt" fo:background-color="#FFFFFF"/>
    </style:style>
    <style:style style:name="T251" style:parent-style-name="Fonteparág.padrão" style:family="text">
      <style:text-properties fo:color="#002060" fo:font-size="16pt" style:font-size-asian="16pt" style:font-size-complex="16pt" fo:background-color="#FFFFFF"/>
    </style:style>
    <style:style style:name="T252" style:parent-style-name="Fonteparág.padrão" style:family="text">
      <style:text-properties fo:color="#002060" fo:font-size="16pt" style:font-size-asian="16pt" style:font-size-complex="16pt" fo:background-color="#FFFFFF"/>
    </style:style>
    <style:style style:name="T253" style:parent-style-name="Fonteparág.padrão" style:family="text">
      <style:text-properties fo:color="#002060" fo:font-size="16pt" style:font-size-asian="16pt" style:font-size-complex="16pt" fo:background-color="#FFFFFF"/>
    </style:style>
    <style:style style:name="P254" style:parent-style-name="Normal" style:family="paragraph">
      <style:paragraph-properties fo:text-align="justify"/>
    </style:style>
    <style:style style:name="T255" style:parent-style-name="Fonteparág.padrão" style:family="text">
      <style:text-properties fo:color="#002060" fo:font-size="18pt" style:font-size-asian="18pt" style:font-size-complex="18pt"/>
    </style:style>
    <style:style style:name="T256" style:parent-style-name="Fonteparág.padrão" style:family="text">
      <style:text-properties fo:color="#002060" fo:font-size="18pt" style:font-size-asian="18pt" style:font-size-complex="18pt"/>
    </style:style>
    <style:style style:name="P257" style:parent-style-name="Normal" style:family="paragraph">
      <style:paragraph-properties fo:text-align="center"/>
      <style:text-properties fo:color="#FFFFFF" fo:language="pt" fo:country="BR"/>
    </style:style>
    <style:style style:name="P258" style:parent-style-name="Normal" style:family="paragraph">
      <style:paragraph-properties fo:text-align="center"/>
      <style:text-properties fo:color="#FFFFFF" fo:language="pt" fo:country="BR"/>
    </style:style>
    <style:style style:name="T259" style:parent-style-name="Fonteparág.padrão" style:family="text">
      <style:text-properties fo:color="#002060" fo:font-size="18pt" style:font-size-asian="18pt" style:font-size-complex="18pt"/>
    </style:style>
    <style:style style:name="P260" style:parent-style-name="Normal" style:family="paragraph">
      <style:paragraph-properties fo:text-align="center"/>
      <style:text-properties fo:color="#000000" fo:language="pt" fo:country="BR"/>
    </style:style>
    <style:style style:name="T261" style:parent-style-name="Fonteparág.padrão" style:family="text">
      <style:text-properties fo:color="#002060" fo:font-size="18pt" style:font-size-asian="18pt" style:font-size-complex="18pt"/>
    </style:style>
    <style:style style:name="P262" style:parent-style-name="Normal" style:family="paragraph">
      <style:paragraph-properties fo:text-align="center"/>
      <style:text-properties fo:color="#000000" fo:language="pt" fo:country="BR"/>
    </style:style>
    <style:style style:name="T263" style:parent-style-name="Fonteparág.padrão" style:family="text">
      <style:text-properties fo:color="#002060" fo:font-size="18pt" style:font-size-asian="18pt" style:font-size-complex="18pt"/>
    </style:style>
    <style:style style:name="P264" style:parent-style-name="Normal" style:family="paragraph">
      <style:paragraph-properties fo:text-align="center"/>
      <style:text-properties fo:color="#FFFFFF" fo:language="pt" fo:country="BR"/>
    </style:style>
    <style:style style:name="P265" style:parent-style-name="Normal" style:family="paragraph">
      <style:paragraph-properties fo:text-align="center"/>
      <style:text-properties fo:color="#FFFFFF" fo:language="pt" fo:country="BR"/>
    </style:style>
    <style:style style:name="T266" style:parent-style-name="Fonteparág.padrão" style:family="text">
      <style:text-properties fo:color="#002060" fo:font-size="18pt" style:font-size-asian="18pt" style:font-size-complex="18pt"/>
    </style:style>
    <style:style style:name="P267" style:parent-style-name="Normal" style:family="paragraph">
      <style:paragraph-properties fo:text-align="center"/>
      <style:text-properties fo:color="#FFFFFF" fo:language="pt" fo:country="BR"/>
    </style:style>
    <style:style style:name="P268" style:parent-style-name="Normal" style:family="paragraph">
      <style:paragraph-properties fo:text-align="center"/>
      <style:text-properties fo:color="#FFFFFF" fo:language="pt" fo:country="BR"/>
    </style:style>
    <style:style style:name="T269" style:parent-style-name="Fonteparág.padrão" style:family="text">
      <style:text-properties fo:color="#002060" fo:font-size="18pt" style:font-size-asian="18pt" style:font-size-complex="18pt"/>
    </style:style>
    <style:style style:name="P270" style:parent-style-name="Normal" style:family="paragraph">
      <style:paragraph-properties fo:text-align="center"/>
      <style:text-properties fo:color="#FFFFFF" fo:language="pt" fo:country="BR"/>
    </style:style>
    <style:style style:name="P271" style:parent-style-name="Normal" style:family="paragraph">
      <style:paragraph-properties fo:text-align="center"/>
      <style:text-properties fo:color="#FFFFFF" fo:language="pt" fo:country="BR"/>
    </style:style>
    <style:style style:name="T272" style:parent-style-name="Fonteparág.padrão" style:family="text">
      <style:text-properties fo:color="#002060" fo:font-size="18pt" style:font-size-asian="18pt" style:font-size-complex="18pt" fo:background-color="#FFFFFF"/>
    </style:style>
    <style:style style:name="T273" style:parent-style-name="Fonteparág.padrão" style:family="text">
      <style:text-properties fo:color="#002060" fo:font-size="18pt" style:font-size-asian="18pt" style:font-size-complex="18pt" fo:background-color="#FFFFFF"/>
    </style:style>
    <style:style style:name="P274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P275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P276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P277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P278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P279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P280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281" style:parent-style-name="Normal" style:family="paragraph">
      <style:paragraph-properties fo:text-align="justify"/>
    </style:style>
    <style:style style:name="T282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283" style:parent-style-name="Fonteparág.padrão" style:family="text">
      <style:text-properties fo:color="#002060" fo:font-size="12pt" style:font-size-asian="12pt" style:font-size-complex="12pt" fo:background-color="#FFFFFF"/>
    </style:style>
    <style:style style:name="T284" style:parent-style-name="Fonteparág.padrão" style:family="text">
      <style:text-properties fo:color="#002060" fo:font-size="12pt" style:font-size-asian="12pt" style:font-size-complex="12pt" fo:background-color="#FFFFFF"/>
    </style:style>
    <style:style style:name="T285" style:parent-style-name="Fonteparág.padrão" style:family="text">
      <style:text-properties fo:color="#002060" fo:font-size="12pt" style:font-size-asian="12pt" style:font-size-complex="12pt" fo:background-color="#FFFFFF"/>
    </style:style>
    <style:style style:name="T286" style:parent-style-name="Fonteparág.padrão" style:family="text">
      <style:text-properties fo:color="#002060" fo:font-size="12pt" style:font-size-asian="12pt" style:font-size-complex="12pt" fo:background-color="#FFFFFF"/>
    </style:style>
    <style:style style:name="P287" style:parent-style-name="Normal" style:family="paragraph">
      <style:paragraph-properties fo:text-align="justify"/>
    </style:style>
    <style:style style:name="T288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289" style:parent-style-name="Fonteparág.padrão" style:family="text">
      <style:text-properties fo:color="#002060" fo:font-size="12pt" style:font-size-asian="12pt" style:font-size-complex="12pt" fo:background-color="#FFFFFF"/>
    </style:style>
    <style:style style:name="T290" style:parent-style-name="Fonteparág.padrão" style:family="text">
      <style:text-properties fo:color="#002060" fo:font-size="12pt" style:font-size-asian="12pt" style:font-size-complex="12pt" fo:background-color="#FFFFFF"/>
    </style:style>
    <style:style style:name="T291" style:parent-style-name="Fonteparág.padrão" style:family="text">
      <style:text-properties fo:color="#002060" fo:font-size="12pt" style:font-size-asian="12pt" style:font-size-complex="12pt" fo:background-color="#FFFFFF"/>
    </style:style>
    <style:style style:name="T292" style:parent-style-name="Fonteparág.padrão" style:family="text">
      <style:text-properties fo:color="#002060" fo:font-size="12pt" style:font-size-asian="12pt" style:font-size-complex="12pt" fo:background-color="#FFFFFF"/>
    </style:style>
    <style:style style:name="T293" style:parent-style-name="Fonteparág.padrão" style:family="text">
      <style:text-properties fo:color="#002060" fo:font-size="12pt" style:font-size-asian="12pt" style:font-size-complex="12pt" fo:background-color="#FFFFFF"/>
    </style:style>
    <style:style style:name="T294" style:parent-style-name="Fonteparág.padrão" style:family="text">
      <style:text-properties fo:color="#002060" fo:font-size="12pt" style:font-size-asian="12pt" style:font-size-complex="12pt" fo:background-color="#FFFFFF"/>
    </style:style>
    <style:style style:name="P295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296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297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298" style:parent-style-name="Normal" style:family="paragraph">
      <style:paragraph-properties fo:text-align="justify"/>
    </style:style>
    <style:style style:name="T299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300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301" style:parent-style-name="Fonteparág.padrão" style:family="text">
      <style:text-properties fo:color="#002060" fo:font-size="12pt" style:font-size-asian="12pt" style:font-size-complex="12pt"/>
    </style:style>
    <style:style style:name="P302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303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304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305" style:parent-style-name="Normal" style:family="paragraph">
      <style:paragraph-properties fo:text-align="center"/>
    </style:style>
    <style:style style:name="T306" style:parent-style-name="Fonteparág.padrão" style:family="text">
      <style:text-properties fo:font-weight="bold" style:font-weight-asian="bold" style:font-weight-complex="bold" fo:color="#002060" fo:font-size="18pt" style:font-size-asian="18pt" style:font-size-complex="18pt"/>
    </style:style>
    <style:style style:name="P307" style:parent-style-name="Normal" style:family="paragraph">
      <style:paragraph-properties fo:text-align="center"/>
      <style:text-properties fo:color="#002060" fo:font-size="12pt" style:font-size-asian="12pt" style:font-size-complex="12pt"/>
    </style:style>
    <style:style style:name="P308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309" style:parent-style-name="Normal" style:family="paragraph">
      <style:text-properties fo:font-weight="bold" style:font-weight-asian="bold" style:font-weight-complex="bold" fo:color="#002060" fo:font-size="10pt" style:font-size-asian="10pt" style:font-size-complex="10pt"/>
    </style:style>
    <style:style style:name="P310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311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312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313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314" style:parent-style-name="Normal" style:family="paragraph">
      <style:paragraph-properties fo:text-align="justify"/>
    </style:style>
    <style:style style:name="T315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316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317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318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319" style:parent-style-name="Fonteparág.padrão" style:family="text">
      <style:text-properties fo:color="#002060" fo:font-size="16pt" style:font-size-asian="16pt" style:font-size-complex="16pt" fo:background-color="#FFFFFF"/>
    </style:style>
    <style:style style:name="T320" style:parent-style-name="Fonteparág.padrão" style:family="text">
      <style:text-properties fo:color="#002060" fo:font-size="16pt" style:font-size-asian="16pt" style:font-size-complex="16pt" fo:background-color="#FFFFFF"/>
    </style:style>
    <style:style style:name="T321" style:parent-style-name="Fonteparág.padrão" style:family="text">
      <style:text-properties fo:color="#002060" fo:font-size="16pt" style:font-size-asian="16pt" style:font-size-complex="16pt" fo:background-color="#FFFFFF"/>
    </style:style>
    <style:style style:name="P322" style:parent-style-name="Normal" style:family="paragraph">
      <style:paragraph-properties fo:text-align="justify"/>
    </style:style>
    <style:style style:name="T323" style:parent-style-name="Fonteparág.padrão" style:family="text">
      <style:text-properties fo:color="#002060" fo:font-size="18pt" style:font-size-asian="18pt" style:font-size-complex="18pt"/>
    </style:style>
    <style:style style:name="T324" style:parent-style-name="Fonteparág.padrão" style:family="text">
      <style:text-properties fo:color="#002060" fo:font-size="18pt" style:font-size-asian="18pt" style:font-size-complex="18pt"/>
    </style:style>
    <style:style style:name="P325" style:parent-style-name="Normal" style:family="paragraph">
      <style:paragraph-properties fo:text-align="center"/>
    </style:style>
    <style:style style:name="T326" style:parent-style-name="Fonteparág.padrão" style:family="text">
      <style:text-properties fo:font-weight="bold" style:font-weight-asian="bold" style:font-weight-complex="bold" fo:color="#FFFFFF" fo:language="pt" fo:country="BR"/>
    </style:style>
    <style:style style:name="T327" style:parent-style-name="Fonteparág.padrão" style:family="text">
      <style:text-properties fo:font-weight="bold" style:font-weight-asian="bold" style:font-weight-complex="bold" fo:color="#FFFFFF" fo:language="pt" fo:country="BR"/>
    </style:style>
    <style:style style:name="T328" style:parent-style-name="Fonteparág.padrão" style:family="text">
      <style:text-properties fo:font-weight="bold" style:font-weight-asian="bold" style:font-weight-complex="bold" fo:color="#FFFFFF" fo:language="pt" fo:country="BR"/>
    </style:style>
    <style:style style:name="T329" style:parent-style-name="Fonteparág.padrão" style:family="text">
      <style:text-properties fo:color="#002060" fo:font-size="18pt" style:font-size-asian="18pt" style:font-size-complex="18pt"/>
    </style:style>
    <style:style style:name="P330" style:parent-style-name="Normal" style:family="paragraph">
      <style:paragraph-properties fo:text-align="center"/>
      <style:text-properties fo:language="pt" fo:country="BR"/>
    </style:style>
    <style:style style:name="T331" style:parent-style-name="Fonteparág.padrão" style:family="text">
      <style:text-properties fo:color="#002060" fo:font-size="18pt" style:font-size-asian="18pt" style:font-size-complex="18pt"/>
    </style:style>
    <style:style style:name="P332" style:parent-style-name="Normal" style:family="paragraph">
      <style:paragraph-properties fo:text-align="center"/>
    </style:style>
    <style:style style:name="T333" style:parent-style-name="Fonteparág.padrão" style:family="text">
      <style:text-properties fo:font-weight="bold" style:font-weight-asian="bold" style:font-weight-complex="bold" fo:color="#FFFFFF" fo:language="pt" fo:country="BR"/>
    </style:style>
    <style:style style:name="T334" style:parent-style-name="Fonteparág.padrão" style:family="text">
      <style:text-properties fo:font-weight="bold" style:font-weight-asian="bold" style:font-weight-complex="bold" fo:color="#FFFFFF" fo:language="pt" fo:country="BR"/>
    </style:style>
    <style:style style:name="T335" style:parent-style-name="Fonteparág.padrão" style:family="text">
      <style:text-properties fo:font-weight="bold" style:font-weight-asian="bold" style:font-weight-complex="bold" fo:color="#FFFFFF" fo:language="pt" fo:country="BR"/>
    </style:style>
    <style:style style:name="T336" style:parent-style-name="Fonteparág.padrão" style:family="text">
      <style:text-properties fo:color="#002060" fo:font-size="18pt" style:font-size-asian="18pt" style:font-size-complex="18pt"/>
    </style:style>
    <style:style style:name="P337" style:parent-style-name="Normal" style:family="paragraph">
      <style:paragraph-properties fo:text-align="center"/>
      <style:text-properties fo:language="pt" fo:country="BR"/>
    </style:style>
    <style:style style:name="T338" style:parent-style-name="Fonteparág.padrão" style:family="text">
      <style:text-properties fo:color="#002060" fo:font-size="18pt" style:font-size-asian="18pt" style:font-size-complex="18pt"/>
    </style:style>
    <style:style style:name="P339" style:parent-style-name="Normal" style:family="paragraph">
      <style:paragraph-properties fo:text-align="center"/>
      <style:text-properties fo:color="#FFFFFF" fo:language="pt" fo:country="BR"/>
    </style:style>
    <style:style style:name="T340" style:parent-style-name="Fonteparág.padrão" style:family="text">
      <style:text-properties fo:color="#002060" fo:font-size="18pt" style:font-size-asian="18pt" style:font-size-complex="18pt"/>
    </style:style>
    <style:style style:name="P341" style:parent-style-name="Normal" style:family="paragraph">
      <style:paragraph-properties fo:text-align="center"/>
      <style:text-properties fo:color="#FFFFFF" fo:language="pt" fo:country="BR"/>
    </style:style>
    <style:style style:name="T342" style:parent-style-name="Fonteparág.padrão" style:family="text">
      <style:text-properties fo:color="#002060" fo:font-size="18pt" style:font-size-asian="18pt" style:font-size-complex="18pt"/>
    </style:style>
    <style:style style:name="P343" style:parent-style-name="Normal" style:family="paragraph">
      <style:paragraph-properties fo:text-align="center"/>
      <style:text-properties fo:color="#FFFFFF" fo:language="pt" fo:country="BR"/>
    </style:style>
    <style:style style:name="T344" style:parent-style-name="Fonteparág.padrão" style:family="text">
      <style:text-properties fo:color="#002060" fo:font-size="18pt" style:font-size-asian="18pt" style:font-size-complex="18pt"/>
    </style:style>
    <style:style style:name="P345" style:parent-style-name="Normal" style:family="paragraph">
      <style:paragraph-properties fo:text-align="center"/>
      <style:text-properties fo:color="#000000" fo:language="pt" fo:country="BR"/>
    </style:style>
    <style:style style:name="T346" style:parent-style-name="Fonteparág.padrão" style:family="text">
      <style:text-properties fo:color="#002060" fo:font-size="18pt" style:font-size-asian="18pt" style:font-size-complex="18pt"/>
    </style:style>
    <style:style style:name="P347" style:parent-style-name="Normal" style:family="paragraph">
      <style:paragraph-properties fo:text-align="center"/>
      <style:text-properties fo:color="#FFFFFF" fo:language="pt" fo:country="BR"/>
    </style:style>
    <style:style style:name="T348" style:parent-style-name="Fonteparág.padrão" style:family="text">
      <style:text-properties fo:color="#002060" fo:font-size="18pt" style:font-size-asian="18pt" style:font-size-complex="18pt" fo:background-color="#FFFFFF"/>
    </style:style>
    <style:style style:name="T349" style:parent-style-name="Fonteparág.padrão" style:family="text">
      <style:text-properties fo:color="#002060" fo:font-size="18pt" style:font-size-asian="18pt" style:font-size-complex="18pt" fo:background-color="#FFFFFF"/>
    </style:style>
    <style:style style:name="P350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P351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P352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P353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P354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P355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356" style:parent-style-name="Normal" style:family="paragraph">
      <style:paragraph-properties fo:text-align="justify"/>
    </style:style>
    <style:style style:name="T357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358" style:parent-style-name="Fonteparág.padrão" style:family="text">
      <style:text-properties fo:color="#002060" fo:font-size="12pt" style:font-size-asian="12pt" style:font-size-complex="12pt" fo:background-color="#FFFFFF"/>
    </style:style>
    <style:style style:name="T359" style:parent-style-name="Fonteparág.padrão" style:family="text">
      <style:text-properties fo:color="#002060" fo:font-size="12pt" style:font-size-asian="12pt" style:font-size-complex="12pt" fo:background-color="#FFFFFF"/>
    </style:style>
    <style:style style:name="T360" style:parent-style-name="Fonteparág.padrão" style:family="text">
      <style:text-properties fo:color="#002060" fo:font-size="12pt" style:font-size-asian="12pt" style:font-size-complex="12pt" fo:background-color="#FFFFFF"/>
    </style:style>
    <style:style style:name="T361" style:parent-style-name="Fonteparág.padrão" style:family="text">
      <style:text-properties fo:color="#002060" fo:font-size="12pt" style:font-size-asian="12pt" style:font-size-complex="12pt" fo:background-color="#FFFFFF"/>
    </style:style>
    <style:style style:name="T362" style:parent-style-name="Fonteparág.padrão" style:family="text">
      <style:text-properties fo:color="#002060" fo:font-size="12pt" style:font-size-asian="12pt" style:font-size-complex="12pt" fo:background-color="#FFFFFF"/>
    </style:style>
    <style:style style:name="T363" style:parent-style-name="Fonteparág.padrão" style:family="text">
      <style:text-properties fo:color="#002060" fo:font-size="12pt" style:font-size-asian="12pt" style:font-size-complex="12pt" fo:background-color="#FFFFFF"/>
    </style:style>
    <style:style style:name="T364" style:parent-style-name="Fonteparág.padrão" style:family="text">
      <style:text-properties fo:color="#002060" fo:font-size="12pt" style:font-size-asian="12pt" style:font-size-complex="12pt" fo:background-color="#FFFFFF"/>
    </style:style>
    <style:style style:name="T365" style:parent-style-name="Fonteparág.padrão" style:family="text">
      <style:text-properties fo:color="#002060" fo:font-size="12pt" style:font-size-asian="12pt" style:font-size-complex="12pt" fo:background-color="#FFFFFF"/>
    </style:style>
    <style:style style:name="P366" style:parent-style-name="Normal" style:family="paragraph">
      <style:paragraph-properties fo:text-align="justify"/>
    </style:style>
    <style:style style:name="T367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368" style:parent-style-name="Fonteparág.padrão" style:family="text">
      <style:text-properties fo:color="#002060" fo:font-size="12pt" style:font-size-asian="12pt" style:font-size-complex="12pt" fo:background-color="#FFFFFF"/>
    </style:style>
    <style:style style:name="T369" style:parent-style-name="Fonteparág.padrão" style:family="text">
      <style:text-properties fo:color="#002060" fo:font-size="12pt" style:font-size-asian="12pt" style:font-size-complex="12pt" fo:background-color="#FFFFFF"/>
    </style:style>
    <style:style style:name="T370" style:parent-style-name="Fonteparág.padrão" style:family="text">
      <style:text-properties fo:color="#002060" fo:font-size="12pt" style:font-size-asian="12pt" style:font-size-complex="12pt" fo:background-color="#FFFFFF"/>
    </style:style>
    <style:style style:name="T371" style:parent-style-name="Fonteparág.padrão" style:family="text">
      <style:text-properties fo:color="#002060" fo:font-size="12pt" style:font-size-asian="12pt" style:font-size-complex="12pt" fo:background-color="#FFFFFF"/>
    </style:style>
    <style:style style:name="T372" style:parent-style-name="Fonteparág.padrão" style:family="text">
      <style:text-properties fo:color="#002060" fo:font-size="12pt" style:font-size-asian="12pt" style:font-size-complex="12pt" fo:background-color="#FFFFFF"/>
    </style:style>
    <style:style style:name="T373" style:parent-style-name="Fonteparág.padrão" style:family="text">
      <style:text-properties fo:color="#002060" fo:font-size="12pt" style:font-size-asian="12pt" style:font-size-complex="12pt" fo:background-color="#FFFFFF"/>
    </style:style>
    <style:style style:name="T374" style:parent-style-name="Fonteparág.padrão" style:family="text">
      <style:text-properties fo:color="#002060" fo:font-size="12pt" style:font-size-asian="12pt" style:font-size-complex="12pt" fo:background-color="#FFFFFF"/>
    </style:style>
    <style:style style:name="T375" style:parent-style-name="Fonteparág.padrão" style:family="text">
      <style:text-properties fo:color="#002060" fo:font-size="12pt" style:font-size-asian="12pt" style:font-size-complex="12pt" fo:background-color="#FFFFFF"/>
    </style:style>
    <style:style style:name="T376" style:parent-style-name="Fonteparág.padrão" style:family="text">
      <style:text-properties fo:color="#002060" fo:font-size="12pt" style:font-size-asian="12pt" style:font-size-complex="12pt" fo:background-color="#FFFFFF"/>
    </style:style>
    <style:style style:name="T377" style:parent-style-name="Fonteparág.padrão" style:family="text">
      <style:text-properties fo:color="#002060" fo:font-size="12pt" style:font-size-asian="12pt" style:font-size-complex="12pt" fo:background-color="#FFFFFF"/>
    </style:style>
    <style:style style:name="T378" style:parent-style-name="Fonteparág.padrão" style:family="text">
      <style:text-properties fo:color="#002060" fo:font-size="12pt" style:font-size-asian="12pt" style:font-size-complex="12pt" fo:background-color="#FFFFFF"/>
    </style:style>
    <style:style style:name="T379" style:parent-style-name="Fonteparág.padrão" style:family="text">
      <style:text-properties fo:color="#002060" fo:font-size="12pt" style:font-size-asian="12pt" style:font-size-complex="12pt" fo:background-color="#FFFFFF"/>
    </style:style>
    <style:style style:name="T380" style:parent-style-name="Fonteparág.padrão" style:family="text">
      <style:text-properties fo:color="#002060" fo:font-size="12pt" style:font-size-asian="12pt" style:font-size-complex="12pt" fo:background-color="#FFFFFF"/>
    </style:style>
    <style:style style:name="T381" style:parent-style-name="Fonteparág.padrão" style:family="text">
      <style:text-properties fo:color="#002060" fo:font-size="12pt" style:font-size-asian="12pt" style:font-size-complex="12pt" fo:background-color="#FFFFFF"/>
    </style:style>
    <style:style style:name="P382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383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384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385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386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387" style:parent-style-name="Normal" style:family="paragraph">
      <style:paragraph-properties fo:text-align="justify"/>
    </style:style>
    <style:style style:name="T388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389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390" style:parent-style-name="Fonteparág.padrão" style:family="text">
      <style:text-properties fo:color="#002060" fo:font-size="12pt" style:font-size-asian="12pt" style:font-size-complex="12pt"/>
    </style:style>
    <style:style style:name="P391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392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393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394" style:parent-style-name="Normal" style:family="paragraph">
      <style:paragraph-properties fo:text-align="center"/>
    </style:style>
    <style:style style:name="T395" style:parent-style-name="Fonteparág.padrão" style:family="text">
      <style:text-properties fo:font-weight="bold" style:font-weight-asian="bold" style:font-weight-complex="bold" fo:color="#002060" fo:font-size="18pt" style:font-size-asian="18pt" style:font-size-complex="18pt"/>
    </style:style>
    <style:style style:name="P396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397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398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399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400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401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402" style:parent-style-name="Normal" style:family="paragraph">
      <style:paragraph-properties fo:text-align="center"/>
    </style:style>
    <style:style style:name="T403" style:parent-style-name="Fonteparág.padrão" style:family="text">
      <style:text-properties fo:font-weight="bold" style:font-weight-asian="bold" style:font-weight-complex="bold" fo:color="#002060" fo:font-size="18pt" style:font-size-asian="18pt" style:font-size-complex="18pt"/>
    </style:style>
    <style:style style:name="P404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405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406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407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408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409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410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411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412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413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414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415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416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417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T418" style:parent-style-name="Fonteparág.padrão" style:family="text">
      <style:text-properties fo:color="#002060" fo:font-size="18pt" style:font-size-asian="18pt" style:font-size-complex="18pt"/>
    </style:style>
    <style:style style:name="T419" style:parent-style-name="Fonteparág.padrão" style:family="text">
      <style:text-properties fo:color="#002060" fo:font-size="18pt" style:font-size-asian="18pt" style:font-size-complex="18pt"/>
    </style:style>
    <style:style style:name="P420" style:parent-style-name="Normal" style:family="paragraph">
      <style:paragraph-properties fo:text-align="center"/>
      <style:text-properties fo:language="pt" fo:country="BR"/>
    </style:style>
    <style:style style:name="T421" style:parent-style-name="Fonteparág.padrão" style:family="text">
      <style:text-properties fo:color="#002060" fo:font-size="18pt" style:font-size-asian="18pt" style:font-size-complex="18pt"/>
    </style:style>
    <style:style style:name="P422" style:parent-style-name="Normal" style:family="paragraph">
      <style:paragraph-properties fo:text-align="center"/>
      <style:text-properties fo:language="pt" fo:country="BR"/>
    </style:style>
    <style:style style:name="T423" style:parent-style-name="Fonteparág.padrão" style:family="text">
      <style:text-properties fo:color="#002060" fo:font-size="18pt" style:font-size-asian="18pt" style:font-size-complex="18pt"/>
    </style:style>
    <style:style style:name="P424" style:parent-style-name="Normal" style:family="paragraph">
      <style:paragraph-properties fo:text-align="center"/>
      <style:text-properties fo:language="pt" fo:country="BR"/>
    </style:style>
    <style:style style:name="T425" style:parent-style-name="Fonteparág.padrão" style:family="text">
      <style:text-properties fo:color="#002060" fo:font-size="18pt" style:font-size-asian="18pt" style:font-size-complex="18pt"/>
    </style:style>
    <style:style style:name="P426" style:parent-style-name="Normal" style:family="paragraph">
      <style:paragraph-properties fo:text-align="center"/>
      <style:text-properties fo:language="pt" fo:country="BR"/>
    </style:style>
    <style:style style:name="T427" style:parent-style-name="Fonteparág.padrão" style:family="text">
      <style:text-properties fo:color="#002060" fo:font-size="18pt" style:font-size-asian="18pt" style:font-size-complex="18pt"/>
    </style:style>
    <style:style style:name="P428" style:parent-style-name="Normal" style:family="paragraph">
      <style:paragraph-properties fo:text-align="center"/>
      <style:text-properties fo:color="#FFFFFF" fo:language="pt" fo:country="BR"/>
    </style:style>
    <style:style style:name="T429" style:parent-style-name="Fonteparág.padrão" style:family="text">
      <style:text-properties fo:color="#002060" fo:font-size="18pt" style:font-size-asian="18pt" style:font-size-complex="18pt"/>
    </style:style>
    <style:style style:name="P430" style:parent-style-name="Normal" style:family="paragraph">
      <style:paragraph-properties fo:text-align="center"/>
      <style:text-properties fo:color="#FFFFFF" fo:language="pt" fo:country="BR"/>
    </style:style>
    <style:style style:name="T431" style:parent-style-name="Fonteparág.padrão" style:family="text">
      <style:text-properties fo:color="#002060" fo:font-size="18pt" style:font-size-asian="18pt" style:font-size-complex="18pt"/>
    </style:style>
    <style:style style:name="P432" style:parent-style-name="Normal" style:family="paragraph">
      <style:paragraph-properties fo:text-align="center"/>
      <style:text-properties fo:color="#FFFFFF" fo:language="pt" fo:country="BR"/>
    </style:style>
    <style:style style:name="T433" style:parent-style-name="Fonteparág.padrão" style:family="text">
      <style:text-properties fo:color="#002060" fo:font-size="18pt" style:font-size-asian="18pt" style:font-size-complex="18pt"/>
    </style:style>
    <style:style style:name="P434" style:parent-style-name="Normal" style:family="paragraph">
      <style:paragraph-properties fo:text-align="center"/>
      <style:text-properties fo:color="#FFFFFF" fo:language="pt" fo:country="BR"/>
    </style:style>
    <style:style style:name="T435" style:parent-style-name="Fonteparág.padrão" style:family="text">
      <style:text-properties fo:color="#002060" fo:font-size="18pt" style:font-size-asian="18pt" style:font-size-complex="18pt"/>
    </style:style>
    <style:style style:name="P436" style:parent-style-name="Normal" style:family="paragraph">
      <style:paragraph-properties fo:text-align="center"/>
      <style:text-properties fo:color="#FFFFFF" fo:language="pt" fo:country="BR"/>
    </style:style>
    <style:style style:name="T437" style:parent-style-name="Fonteparág.padrão" style:family="text">
      <style:text-properties fo:color="#002060" fo:font-size="18pt" style:font-size-asian="18pt" style:font-size-complex="18pt"/>
    </style:style>
    <style:style style:name="P438" style:parent-style-name="Normal" style:family="paragraph">
      <style:paragraph-properties fo:text-align="center"/>
      <style:text-properties fo:color="#FFFFFF" fo:language="pt" fo:country="BR"/>
    </style:style>
    <style:style style:name="T439" style:parent-style-name="Fonteparág.padrão" style:family="text">
      <style:text-properties fo:color="#002060" fo:font-size="18pt" style:font-size-asian="18pt" style:font-size-complex="18pt"/>
    </style:style>
    <style:style style:name="P440" style:parent-style-name="Normal" style:family="paragraph">
      <style:paragraph-properties fo:text-align="center"/>
      <style:text-properties fo:color="#FFFFFF" fo:language="pt" fo:country="BR"/>
    </style:style>
    <style:style style:name="T441" style:parent-style-name="Fonteparág.padrão" style:family="text">
      <style:text-properties fo:color="#002060" fo:font-size="18pt" style:font-size-asian="18pt" style:font-size-complex="18pt"/>
    </style:style>
    <style:style style:name="P442" style:parent-style-name="Normal" style:family="paragraph">
      <style:paragraph-properties fo:text-align="center"/>
      <style:text-properties fo:color="#000000" fo:language="pt" fo:country="BR"/>
    </style:style>
    <style:style style:name="T443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444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445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446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447" style:parent-style-name="Fonteparág.padrão" style:family="text">
      <style:text-properties fo:color="#002060" fo:font-size="16pt" style:font-size-asian="16pt" style:font-size-complex="16pt" fo:background-color="#FFFFFF"/>
    </style:style>
    <style:style style:name="T448" style:parent-style-name="Fonteparág.padrão" style:family="text">
      <style:text-properties fo:color="#002060" fo:font-size="16pt" style:font-size-asian="16pt" style:font-size-complex="16pt" fo:background-color="#FFFFFF"/>
    </style:style>
    <style:style style:name="T449" style:parent-style-name="Fonteparág.padrão" style:family="text">
      <style:text-properties fo:color="#002060" fo:font-size="16pt" style:font-size-asian="16pt" style:font-size-complex="16pt" fo:background-color="#FFFFFF"/>
    </style:style>
    <style:style style:name="T450" style:parent-style-name="Fonteparág.padrão" style:family="text">
      <style:text-properties fo:color="#002060" fo:font-size="16pt" style:font-size-asian="16pt" style:font-size-complex="16pt" fo:background-color="#FFFFFF"/>
    </style:style>
    <style:style style:name="T451" style:parent-style-name="Fonteparág.padrão" style:family="text">
      <style:text-properties fo:color="#002060" fo:font-size="16pt" style:font-size-asian="16pt" style:font-size-complex="16pt" fo:background-color="#FFFFFF"/>
    </style:style>
    <style:style style:name="T452" style:parent-style-name="Fonteparág.padrão" style:family="text">
      <style:text-properties fo:color="#002060" fo:font-size="16pt" style:font-size-asian="16pt" style:font-size-complex="16pt" fo:background-color="#FFFFFF"/>
    </style:style>
    <style:style style:name="T453" style:parent-style-name="Fonteparág.padrão" style:family="text">
      <style:text-properties fo:color="#002060" fo:font-size="16pt" style:font-size-asian="16pt" style:font-size-complex="16pt" fo:background-color="#FFFFFF"/>
    </style:style>
    <style:style style:name="T454" style:parent-style-name="Fonteparág.padrão" style:family="text">
      <style:text-properties fo:color="#002060" fo:font-size="16pt" style:font-size-asian="16pt" style:font-size-complex="16pt" fo:background-color="#FFFFFF"/>
    </style:style>
    <style:style style:name="T455" style:parent-style-name="Fonteparág.padrão" style:family="text">
      <style:text-properties fo:color="#002060" fo:font-size="16pt" style:font-size-asian="16pt" style:font-size-complex="16pt" fo:background-color="#FFFFFF"/>
    </style:style>
    <style:style style:name="T456" style:parent-style-name="Fonteparág.padrão" style:family="text">
      <style:text-properties fo:color="#002060" fo:font-size="16pt" style:font-size-asian="16pt" style:font-size-complex="16pt" fo:background-color="#FFFFFF"/>
    </style:style>
    <style:style style:name="T457" style:parent-style-name="Fonteparág.padrão" style:family="text">
      <style:text-properties fo:color="#002060" fo:font-size="16pt" style:font-size-asian="16pt" style:font-size-complex="16pt" fo:background-color="#FFFFFF"/>
    </style:style>
    <style:style style:name="T458" style:parent-style-name="Fonteparág.padrão" style:family="text">
      <style:text-properties fo:color="#002060" fo:font-size="16pt" style:font-size-asian="16pt" style:font-size-complex="16pt" fo:background-color="#FFFFFF"/>
    </style:style>
    <style:style style:name="T459" style:parent-style-name="Fonteparág.padrão" style:family="text">
      <style:text-properties fo:color="#002060" fo:font-size="16pt" style:font-size-asian="16pt" style:font-size-complex="16pt" fo:background-color="#FFFFFF"/>
    </style:style>
    <style:style style:name="T460" style:parent-style-name="Fonteparág.padrão" style:family="text">
      <style:text-properties fo:color="#002060" fo:font-size="18pt" style:font-size-asian="18pt" style:font-size-complex="18pt" fo:background-color="#FFFFFF"/>
    </style:style>
    <style:style style:name="T461" style:parent-style-name="Fonteparág.padrão" style:family="text">
      <style:text-properties fo:color="#002060" fo:font-size="18pt" style:font-size-asian="18pt" style:font-size-complex="18pt" fo:background-color="#FFFFFF"/>
    </style:style>
    <style:style style:name="T462" style:parent-style-name="Fonteparág.padrão" style:family="text">
      <style:text-properties fo:color="#002060" fo:font-size="18pt" style:font-size-asian="18pt" style:font-size-complex="18pt" fo:background-color="#FFFFFF"/>
    </style:style>
    <style:style style:name="P463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P464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465" style:parent-style-name="Normal" style:family="paragraph">
      <style:paragraph-properties fo:text-align="justify"/>
    </style:style>
    <style:style style:name="T466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467" style:parent-style-name="Fonteparág.padrão" style:family="text">
      <style:text-properties fo:color="#002060" fo:font-size="12pt" style:font-size-asian="12pt" style:font-size-complex="12pt" fo:background-color="#FFFFFF"/>
    </style:style>
    <style:style style:name="T468" style:parent-style-name="Fonteparág.padrão" style:family="text">
      <style:text-properties fo:color="#002060" fo:font-size="12pt" style:font-size-asian="12pt" style:font-size-complex="12pt" fo:background-color="#FFFFFF"/>
    </style:style>
    <style:style style:name="T469" style:parent-style-name="Fonteparág.padrão" style:family="text">
      <style:text-properties fo:color="#002060" fo:font-size="12pt" style:font-size-asian="12pt" style:font-size-complex="12pt" fo:background-color="#FFFFFF"/>
    </style:style>
    <style:style style:name="P470" style:parent-style-name="Normal" style:family="paragraph">
      <style:paragraph-properties fo:text-align="justify"/>
    </style:style>
    <style:style style:name="T471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472" style:parent-style-name="Fonteparág.padrão" style:family="text">
      <style:text-properties fo:color="#002060" fo:font-size="12pt" style:font-size-asian="12pt" style:font-size-complex="12pt" fo:background-color="#FFFFFF"/>
    </style:style>
    <style:style style:name="T473" style:parent-style-name="Fonteparág.padrão" style:family="text">
      <style:text-properties fo:color="#002060" fo:font-size="12pt" style:font-size-asian="12pt" style:font-size-complex="12pt" fo:background-color="#FFFFFF"/>
    </style:style>
    <style:style style:name="T474" style:parent-style-name="Fonteparág.padrão" style:family="text">
      <style:text-properties fo:color="#002060" fo:font-size="12pt" style:font-size-asian="12pt" style:font-size-complex="12pt" fo:background-color="#FFFFFF"/>
    </style:style>
    <style:style style:name="T475" style:parent-style-name="Fonteparág.padrão" style:family="text">
      <style:text-properties fo:color="#002060" fo:font-size="12pt" style:font-size-asian="12pt" style:font-size-complex="12pt" fo:background-color="#FFFFFF"/>
    </style:style>
    <style:style style:name="T476" style:parent-style-name="Fonteparág.padrão" style:family="text">
      <style:text-properties fo:color="#002060" fo:font-size="12pt" style:font-size-asian="12pt" style:font-size-complex="12pt" fo:background-color="#FFFFFF"/>
    </style:style>
    <style:style style:name="T477" style:parent-style-name="Fonteparág.padrão" style:family="text">
      <style:text-properties fo:color="#002060" fo:font-size="12pt" style:font-size-asian="12pt" style:font-size-complex="12pt" fo:background-color="#FFFFFF"/>
    </style:style>
    <style:style style:name="T478" style:parent-style-name="Fonteparág.padrão" style:family="text">
      <style:text-properties style:font-name="Cambria Math" style:font-name-complex="Cambria Math" fo:color="#002060" fo:font-size="12pt" style:font-size-asian="12pt" style:font-size-complex="12pt" fo:background-color="#FFFFFF"/>
    </style:style>
    <style:style style:name="T479" style:parent-style-name="Fonteparág.padrão" style:family="text">
      <style:text-properties fo:color="#002060" fo:font-size="12pt" style:font-size-asian="12pt" style:font-size-complex="12pt" fo:background-color="#FFFFFF"/>
    </style:style>
    <style:style style:name="P480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481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482" style:parent-style-name="Normal" style:family="paragraph">
      <style:paragraph-properties fo:text-align="justify"/>
    </style:style>
    <style:style style:name="T483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484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485" style:parent-style-name="Fonteparág.padrão" style:family="text">
      <style:text-properties fo:color="#002060" fo:font-size="12pt" style:font-size-asian="12pt" style:font-size-complex="12pt"/>
    </style:style>
    <style:style style:name="T486" style:parent-style-name="Fonteparág.padrão" style:family="text">
      <style:text-properties fo:color="#002060" fo:font-size="12pt" style:font-size-asian="12pt" style:font-size-complex="12pt"/>
    </style:style>
    <style:style style:name="T487" style:parent-style-name="Fonteparág.padrão" style:family="text">
      <style:text-properties fo:color="#002060" fo:font-size="12pt" style:font-size-asian="12pt" style:font-size-complex="12pt"/>
    </style:style>
    <style:style style:name="T488" style:parent-style-name="Fonteparág.padrão" style:family="text">
      <style:text-properties fo:color="#002060" fo:font-size="12pt" style:font-size-asian="12pt" style:font-size-complex="12pt"/>
    </style:style>
    <style:style style:name="T489" style:parent-style-name="Fonteparág.padrão" style:family="text">
      <style:text-properties fo:color="#002060" fo:font-size="12pt" style:font-size-asian="12pt" style:font-size-complex="12pt"/>
    </style:style>
    <style:style style:name="P490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491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492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493" style:parent-style-name="Normal" style:family="paragraph">
      <style:paragraph-properties fo:text-align="center"/>
    </style:style>
    <style:style style:name="P494" style:parent-style-name="Normal" style:family="paragraph">
      <style:paragraph-properties fo:text-align="center"/>
      <style:text-properties fo:color="#002060" fo:font-size="12pt" style:font-size-asian="12pt" style:font-size-complex="12pt"/>
    </style:style>
    <style:style style:name="P495" style:parent-style-name="Normal" style:family="paragraph">
      <style:paragraph-properties fo:text-align="center"/>
      <style:text-properties fo:color="#002060" fo:font-size="12pt" style:font-size-asian="12pt" style:font-size-complex="12pt"/>
    </style:style>
    <style:style style:name="P496" style:parent-style-name="Normal" style:family="paragraph">
      <style:paragraph-properties fo:text-align="center"/>
      <style:text-properties fo:color="#002060" fo:font-size="12pt" style:font-size-asian="12pt" style:font-size-complex="12pt"/>
    </style:style>
    <style:style style:name="P497" style:parent-style-name="Normal" style:family="paragraph">
      <style:paragraph-properties fo:text-align="center"/>
      <style:text-properties fo:color="#002060" fo:font-size="12pt" style:font-size-asian="12pt" style:font-size-complex="12pt"/>
    </style:style>
    <style:style style:name="P498" style:parent-style-name="Normal" style:family="paragraph">
      <style:paragraph-properties fo:text-align="center"/>
      <style:text-properties fo:color="#002060" fo:font-size="12pt" style:font-size-asian="12pt" style:font-size-complex="12pt"/>
    </style:style>
    <style:style style:name="P499" style:parent-style-name="Normal" style:family="paragraph">
      <style:paragraph-properties fo:text-align="center"/>
      <style:text-properties fo:color="#002060" fo:font-size="12pt" style:font-size-asian="12pt" style:font-size-complex="12pt"/>
    </style:style>
    <style:style style:name="P500" style:parent-style-name="Normal" style:family="paragraph">
      <style:paragraph-properties fo:text-align="center"/>
      <style:text-properties fo:color="#002060" fo:font-size="12pt" style:font-size-asian="12pt" style:font-size-complex="12pt"/>
    </style:style>
    <style:style style:name="P501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502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503" style:parent-style-name="Normal" style:family="paragraph">
      <style:paragraph-properties fo:text-align="justify"/>
    </style:style>
    <style:style style:name="T504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505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506" style:parent-style-name="Fonteparág.padrão" style:family="text">
      <style:text-properties fo:color="#002060" fo:font-size="16pt" style:font-size-asian="16pt" style:font-size-complex="16pt"/>
    </style:style>
    <style:style style:name="T507" style:parent-style-name="Fonteparág.padrão" style:family="text">
      <style:text-properties fo:color="#002060" fo:font-size="18pt" style:font-size-asian="18pt" style:font-size-complex="18pt" fo:background-color="#FFFFFF"/>
    </style:style>
    <style:style style:name="P508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509" style:parent-style-name="Normal" style:family="paragraph">
      <style:paragraph-properties fo:text-align="justify"/>
    </style:style>
    <style:style style:name="T510" style:parent-style-name="Fonteparág.padrão" style:family="text">
      <style:text-properties fo:color="#002060" fo:font-size="18pt" style:font-size-asian="18pt" style:font-size-complex="18pt"/>
    </style:style>
    <style:style style:name="P511" style:parent-style-name="Normal" style:family="paragraph">
      <style:paragraph-properties fo:text-align="center"/>
      <style:text-properties fo:color="#FFFFFF" fo:language="pt" fo:country="BR"/>
    </style:style>
    <style:style style:name="T512" style:parent-style-name="Fonteparág.padrão" style:family="text">
      <style:text-properties fo:color="#002060" fo:font-size="18pt" style:font-size-asian="18pt" style:font-size-complex="18pt"/>
    </style:style>
    <style:style style:name="P513" style:parent-style-name="Normal" style:family="paragraph">
      <style:paragraph-properties fo:text-align="center"/>
      <style:text-properties fo:color="#FFFFFF" fo:language="pt" fo:country="BR"/>
    </style:style>
    <style:style style:name="T514" style:parent-style-name="Fonteparág.padrão" style:family="text">
      <style:text-properties fo:color="#002060" fo:font-size="18pt" style:font-size-asian="18pt" style:font-size-complex="18pt" fo:background-color="#FFFFFF"/>
    </style:style>
    <style:style style:name="P515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P516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517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518" style:parent-style-name="Normal" style:family="paragraph">
      <style:paragraph-properties fo:text-align="justify"/>
    </style:style>
    <style:style style:name="T519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520" style:parent-style-name="Fonteparág.padrão" style:family="text">
      <style:text-properties fo:color="#002060" fo:font-size="12pt" style:font-size-asian="12pt" style:font-size-complex="12pt" fo:background-color="#FFFFFF"/>
    </style:style>
    <style:style style:name="T521" style:parent-style-name="Fonteparág.padrão" style:family="text">
      <style:text-properties fo:color="#002060" fo:font-size="12pt" style:font-size-asian="12pt" style:font-size-complex="12pt" fo:background-color="#FFFFFF"/>
    </style:style>
    <style:style style:name="T522" style:parent-style-name="Fonteparág.padrão" style:family="text">
      <style:text-properties fo:color="#002060" fo:font-size="12pt" style:font-size-asian="12pt" style:font-size-complex="12pt" fo:background-color="#FFFFFF"/>
    </style:style>
    <style:style style:name="T523" style:parent-style-name="Fonteparág.padrão" style:family="text">
      <style:text-properties fo:color="#002060" fo:font-size="12pt" style:font-size-asian="12pt" style:font-size-complex="12pt" fo:background-color="#FFFFFF"/>
    </style:style>
    <style:style style:name="P524" style:parent-style-name="Normal" style:family="paragraph">
      <style:paragraph-properties fo:text-align="justify"/>
    </style:style>
    <style:style style:name="T525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526" style:parent-style-name="Fonteparág.padrão" style:family="text">
      <style:text-properties fo:color="#002060" fo:font-size="12pt" style:font-size-asian="12pt" style:font-size-complex="12pt" fo:background-color="#FFFFFF"/>
    </style:style>
    <style:style style:name="T527" style:parent-style-name="Fonteparág.padrão" style:family="text">
      <style:text-properties style:font-name="Cambria Math" style:font-name-complex="Cambria Math" fo:color="#002060" fo:font-size="12pt" style:font-size-asian="12pt" style:font-size-complex="12pt" fo:background-color="#FFFFFF"/>
    </style:style>
    <style:style style:name="T528" style:parent-style-name="Fonteparág.padrão" style:family="text">
      <style:text-properties fo:color="#002060" fo:font-size="12pt" style:font-size-asian="12pt" style:font-size-complex="12pt" fo:background-color="#FFFFFF"/>
    </style:style>
    <style:style style:name="T529" style:parent-style-name="Fonteparág.padrão" style:family="text">
      <style:text-properties style:font-name="Cambria Math" style:font-name-complex="Cambria Math" fo:color="#002060" fo:font-size="12pt" style:font-size-asian="12pt" style:font-size-complex="12pt" fo:background-color="#FFFFFF"/>
    </style:style>
    <style:style style:name="T530" style:parent-style-name="Fonteparág.padrão" style:family="text">
      <style:text-properties fo:color="#002060" fo:font-size="12pt" style:font-size-asian="12pt" style:font-size-complex="12pt" fo:background-color="#FFFFFF"/>
    </style:style>
    <style:style style:name="T531" style:parent-style-name="Fonteparág.padrão" style:family="text">
      <style:text-properties style:font-name="Cambria Math" style:font-name-complex="Cambria Math" fo:color="#002060" fo:font-size="12pt" style:font-size-asian="12pt" style:font-size-complex="12pt" fo:background-color="#FFFFFF"/>
    </style:style>
    <style:style style:name="T532" style:parent-style-name="Fonteparág.padrão" style:family="text">
      <style:text-properties fo:color="#002060" fo:font-size="12pt" style:font-size-asian="12pt" style:font-size-complex="12pt" fo:background-color="#FFFFFF"/>
    </style:style>
    <style:style style:name="P533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534" style:parent-style-name="Normal" style:family="paragraph">
      <style:paragraph-properties fo:text-align="justify"/>
    </style:style>
    <style:style style:name="T535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536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537" style:parent-style-name="Fonteparág.padrão" style:family="text">
      <style:text-properties fo:color="#002060" fo:font-size="12pt" style:font-size-asian="12pt" style:font-size-complex="12pt"/>
    </style:style>
    <style:style style:name="T538" style:parent-style-name="Fonteparág.padrão" style:family="text">
      <style:text-properties fo:color="#002060" fo:font-size="12pt" style:font-size-asian="12pt" style:font-size-complex="12pt"/>
    </style:style>
    <style:style style:name="T539" style:parent-style-name="Fonteparág.padrão" style:family="text">
      <style:text-properties fo:color="#002060" fo:font-size="12pt" style:font-size-asian="12pt" style:font-size-complex="12pt"/>
    </style:style>
    <style:style style:name="T540" style:parent-style-name="Fonteparág.padrão" style:family="text">
      <style:text-properties fo:color="#002060" fo:font-size="12pt" style:font-size-asian="12pt" style:font-size-complex="12pt"/>
    </style:style>
    <style:style style:name="T541" style:parent-style-name="Fonteparág.padrão" style:family="text">
      <style:text-properties fo:color="#002060" fo:font-size="12pt" style:font-size-asian="12pt" style:font-size-complex="12pt"/>
    </style:style>
    <style:style style:name="P542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543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544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545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546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547" style:parent-style-name="Normal" style:family="paragraph">
      <style:paragraph-properties fo:text-align="justify"/>
    </style:style>
    <style:style style:name="T548" style:parent-style-name="Fonteparág.padrão" style:family="text">
      <style:text-properties fo:color="#002060" fo:font-size="12pt" style:font-size-asian="12pt" style:font-size-complex="12pt"/>
    </style:style>
    <style:style style:name="P549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550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551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552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553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554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555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556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557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558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559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560" style:parent-style-name="Normal" style:family="paragraph">
      <style:paragraph-properties fo:text-align="center"/>
    </style:style>
    <style:style style:name="T561" style:parent-style-name="Fonteparág.padrão" style:family="text">
      <style:text-properties fo:font-weight="bold" style:font-weight-asian="bold" style:font-weight-complex="bold" fo:color="#002060" fo:font-size="18pt" style:font-size-asian="18pt" style:font-size-complex="18pt"/>
    </style:style>
    <style:style style:name="P562" style:parent-style-name="Normal" style:family="paragraph">
      <style:paragraph-properties fo:text-align="justify"/>
    </style:style>
    <style:style style:name="T563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564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565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566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567" style:parent-style-name="Fonteparág.padrão" style:family="text">
      <style:text-properties fo:color="#002060" fo:font-size="16pt" style:font-size-asian="16pt" style:font-size-complex="16pt" fo:background-color="#FFFFFF"/>
    </style:style>
    <style:style style:name="T568" style:parent-style-name="Fonteparág.padrão" style:family="text">
      <style:text-properties fo:color="#002060" fo:font-size="16pt" style:font-size-asian="16pt" style:font-size-complex="16pt" fo:background-color="#FFFFFF"/>
    </style:style>
    <style:style style:name="T569" style:parent-style-name="Fonteparág.padrão" style:family="text">
      <style:text-properties fo:color="#002060" fo:font-size="16pt" style:font-size-asian="16pt" style:font-size-complex="16pt" fo:background-color="#FFFFFF"/>
    </style:style>
    <style:style style:name="P570" style:parent-style-name="Normal" style:family="paragraph">
      <style:paragraph-properties fo:text-align="justify"/>
    </style:style>
    <style:style style:name="T571" style:parent-style-name="Fonteparág.padrão" style:family="text">
      <style:text-properties fo:color="#002060" fo:font-size="18pt" style:font-size-asian="18pt" style:font-size-complex="18pt"/>
    </style:style>
    <style:style style:name="T572" style:parent-style-name="Fonteparág.padrão" style:family="text">
      <style:text-properties fo:color="#002060" fo:font-size="18pt" style:font-size-asian="18pt" style:font-size-complex="18pt"/>
    </style:style>
    <style:style style:name="P573" style:parent-style-name="Normal" style:family="paragraph">
      <style:paragraph-properties fo:text-align="center"/>
      <style:text-properties fo:language="pt" fo:country="BR"/>
    </style:style>
    <style:style style:name="T574" style:parent-style-name="Fonteparág.padrão" style:family="text">
      <style:text-properties fo:color="#002060" fo:font-size="18pt" style:font-size-asian="18pt" style:font-size-complex="18pt"/>
    </style:style>
    <style:style style:name="P575" style:parent-style-name="Normal" style:family="paragraph">
      <style:paragraph-properties fo:text-align="center"/>
      <style:text-properties fo:color="#000000" fo:language="pt" fo:country="BR"/>
    </style:style>
    <style:style style:name="P576" style:parent-style-name="Normal" style:family="paragraph">
      <style:paragraph-properties fo:text-align="center"/>
      <style:text-properties fo:color="#000000" fo:language="pt" fo:country="BR"/>
    </style:style>
    <style:style style:name="T577" style:parent-style-name="Fonteparág.padrão" style:family="text">
      <style:text-properties fo:color="#002060" fo:font-size="18pt" style:font-size-asian="18pt" style:font-size-complex="18pt"/>
    </style:style>
    <style:style style:name="P578" style:parent-style-name="Normal" style:family="paragraph">
      <style:paragraph-properties fo:text-align="center"/>
      <style:text-properties fo:color="#000000" fo:language="pt" fo:country="BR"/>
    </style:style>
    <style:style style:name="P579" style:parent-style-name="Normal" style:family="paragraph">
      <style:paragraph-properties fo:text-align="center"/>
      <style:text-properties fo:color="#000000" fo:language="pt" fo:country="BR"/>
    </style:style>
    <style:style style:name="T580" style:parent-style-name="Fonteparág.padrão" style:family="text">
      <style:text-properties fo:color="#002060" fo:font-size="18pt" style:font-size-asian="18pt" style:font-size-complex="18pt"/>
    </style:style>
    <style:style style:name="P581" style:parent-style-name="Normal" style:family="paragraph">
      <style:paragraph-properties fo:text-align="center"/>
      <style:text-properties fo:language="pt" fo:country="BR"/>
    </style:style>
    <style:style style:name="T582" style:parent-style-name="Fonteparág.padrão" style:family="text">
      <style:text-properties fo:color="#002060" fo:font-size="18pt" style:font-size-asian="18pt" style:font-size-complex="18pt"/>
    </style:style>
    <style:style style:name="P583" style:parent-style-name="Normal" style:family="paragraph">
      <style:paragraph-properties fo:text-align="center"/>
      <style:text-properties fo:color="#FFFFFF" fo:language="pt" fo:country="BR"/>
    </style:style>
    <style:style style:name="T584" style:parent-style-name="Fonteparág.padrão" style:family="text">
      <style:text-properties fo:color="#002060" fo:font-size="18pt" style:font-size-asian="18pt" style:font-size-complex="18pt"/>
    </style:style>
    <style:style style:name="P585" style:parent-style-name="Normal" style:family="paragraph">
      <style:paragraph-properties fo:text-align="center"/>
      <style:text-properties fo:color="#000000" fo:language="pt" fo:country="BR"/>
    </style:style>
    <style:style style:name="T586" style:parent-style-name="Fonteparág.padrão" style:family="text">
      <style:text-properties fo:color="#002060" fo:font-size="18pt" style:font-size-asian="18pt" style:font-size-complex="18pt"/>
    </style:style>
    <style:style style:name="P587" style:parent-style-name="Normal" style:family="paragraph">
      <style:paragraph-properties fo:text-align="center"/>
      <style:text-properties fo:color="#FFFFFF" fo:language="pt" fo:country="BR"/>
    </style:style>
    <style:style style:name="T588" style:parent-style-name="Fonteparág.padrão" style:family="text">
      <style:text-properties fo:color="#002060" fo:font-size="18pt" style:font-size-asian="18pt" style:font-size-complex="18pt"/>
    </style:style>
    <style:style style:name="P589" style:parent-style-name="Normal" style:family="paragraph">
      <style:paragraph-properties fo:text-align="center"/>
      <style:text-properties fo:color="#FFFFFF" fo:language="pt" fo:country="BR"/>
    </style:style>
    <style:style style:name="T590" style:parent-style-name="Fonteparág.padrão" style:family="text">
      <style:text-properties fo:color="#002060" fo:font-size="18pt" style:font-size-asian="18pt" style:font-size-complex="18pt"/>
    </style:style>
    <style:style style:name="P591" style:parent-style-name="Normal" style:family="paragraph">
      <style:paragraph-properties fo:text-align="center"/>
      <style:text-properties fo:color="#000000" fo:language="pt" fo:country="BR"/>
    </style:style>
    <style:style style:name="P592" style:parent-style-name="Normal" style:family="paragraph">
      <style:paragraph-properties fo:text-align="center"/>
      <style:text-properties fo:color="#000000" fo:language="pt" fo:country="BR"/>
    </style:style>
    <style:style style:name="T593" style:parent-style-name="Fonteparág.padrão" style:family="text">
      <style:text-properties fo:color="#002060" fo:font-size="18pt" style:font-size-asian="18pt" style:font-size-complex="18pt"/>
    </style:style>
    <style:style style:name="P594" style:parent-style-name="Normal" style:family="paragraph">
      <style:paragraph-properties fo:text-align="center"/>
      <style:text-properties fo:color="#000000" fo:language="pt" fo:country="BR"/>
    </style:style>
    <style:style style:name="T595" style:parent-style-name="Fonteparág.padrão" style:family="text">
      <style:text-properties fo:color="#002060" fo:font-size="18pt" style:font-size-asian="18pt" style:font-size-complex="18pt"/>
    </style:style>
    <style:style style:name="P596" style:parent-style-name="Normal" style:family="paragraph">
      <style:paragraph-properties fo:text-align="center"/>
      <style:text-properties fo:color="#000000" fo:language="pt" fo:country="BR"/>
    </style:style>
    <style:style style:name="P597" style:parent-style-name="Normal" style:family="paragraph">
      <style:paragraph-properties fo:text-align="center"/>
      <style:text-properties fo:color="#000000" fo:language="pt" fo:country="BR"/>
    </style:style>
    <style:style style:name="T598" style:parent-style-name="Fonteparág.padrão" style:family="text">
      <style:text-properties fo:color="#002060" fo:font-size="18pt" style:font-size-asian="18pt" style:font-size-complex="18pt"/>
    </style:style>
    <style:style style:name="P599" style:parent-style-name="Normal" style:family="paragraph">
      <style:paragraph-properties fo:text-align="center"/>
      <style:text-properties fo:color="#FFFFFF" fo:language="pt" fo:country="BR"/>
    </style:style>
    <style:style style:name="T600" style:parent-style-name="Fonteparág.padrão" style:family="text">
      <style:text-properties fo:color="#002060" fo:font-size="18pt" style:font-size-asian="18pt" style:font-size-complex="18pt" fo:background-color="#FFFFFF"/>
    </style:style>
    <style:style style:name="T601" style:parent-style-name="Fonteparág.padrão" style:family="text">
      <style:text-properties fo:color="#002060" fo:font-size="18pt" style:font-size-asian="18pt" style:font-size-complex="18pt" fo:background-color="#FFFFFF"/>
    </style:style>
    <style:style style:name="P602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P603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P604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P605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606" style:parent-style-name="Normal" style:family="paragraph">
      <style:paragraph-properties fo:text-align="justify"/>
    </style:style>
    <style:style style:name="T607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608" style:parent-style-name="Fonteparág.padrão" style:family="text">
      <style:text-properties fo:color="#002060" fo:font-size="12pt" style:font-size-asian="12pt" style:font-size-complex="12pt" fo:background-color="#FFFFFF"/>
    </style:style>
    <style:style style:name="T609" style:parent-style-name="Fonteparág.padrão" style:family="text">
      <style:text-properties fo:color="#002060" fo:font-size="12pt" style:font-size-asian="12pt" style:font-size-complex="12pt" fo:background-color="#FFFFFF"/>
    </style:style>
    <style:style style:name="T610" style:parent-style-name="Fonteparág.padrão" style:family="text">
      <style:text-properties fo:color="#002060" fo:font-size="12pt" style:font-size-asian="12pt" style:font-size-complex="12pt" fo:background-color="#FFFFFF"/>
    </style:style>
    <style:style style:name="T611" style:parent-style-name="Fonteparág.padrão" style:family="text">
      <style:text-properties fo:color="#002060" fo:font-size="12pt" style:font-size-asian="12pt" style:font-size-complex="12pt" fo:background-color="#FFFFFF"/>
    </style:style>
    <style:style style:name="T612" style:parent-style-name="Fonteparág.padrão" style:family="text">
      <style:text-properties fo:color="#002060" fo:font-size="12pt" style:font-size-asian="12pt" style:font-size-complex="12pt" fo:background-color="#FFFFFF"/>
    </style:style>
    <style:style style:name="P613" style:parent-style-name="Normal" style:family="paragraph">
      <style:paragraph-properties fo:text-align="justify"/>
    </style:style>
    <style:style style:name="T614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615" style:parent-style-name="Fonteparág.padrão" style:family="text">
      <style:text-properties fo:color="#002060" fo:font-size="12pt" style:font-size-asian="12pt" style:font-size-complex="12pt" fo:background-color="#FFFFFF"/>
    </style:style>
    <style:style style:name="T616" style:parent-style-name="Fonteparág.padrão" style:family="text">
      <style:text-properties fo:color="#002060" fo:font-size="12pt" style:font-size-asian="12pt" style:font-size-complex="12pt" fo:background-color="#FFFFFF"/>
    </style:style>
    <style:style style:name="T617" style:parent-style-name="Fonteparág.padrão" style:family="text">
      <style:text-properties fo:color="#002060" fo:font-size="12pt" style:font-size-asian="12pt" style:font-size-complex="12pt" fo:background-color="#FFFFFF"/>
    </style:style>
    <style:style style:name="T618" style:parent-style-name="Fonteparág.padrão" style:family="text">
      <style:text-properties fo:color="#002060" fo:font-size="12pt" style:font-size-asian="12pt" style:font-size-complex="12pt" fo:background-color="#FFFFFF"/>
    </style:style>
    <style:style style:name="T619" style:parent-style-name="Fonteparág.padrão" style:family="text">
      <style:text-properties fo:color="#002060" fo:font-size="12pt" style:font-size-asian="12pt" style:font-size-complex="12pt" fo:background-color="#FFFFFF"/>
    </style:style>
    <style:style style:name="T620" style:parent-style-name="Fonteparág.padrão" style:family="text">
      <style:text-properties fo:color="#002060" fo:font-size="12pt" style:font-size-asian="12pt" style:font-size-complex="12pt" fo:background-color="#FFFFFF"/>
    </style:style>
    <style:style style:name="P621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622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623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624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625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626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627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628" style:parent-style-name="Normal" style:family="paragraph">
      <style:paragraph-properties fo:text-align="center"/>
    </style:style>
    <style:style style:name="T629" style:parent-style-name="Fonteparág.padrão" style:family="text">
      <style:text-properties fo:font-weight="bold" style:font-weight-asian="bold" style:font-weight-complex="bold" fo:color="#002060" fo:font-size="18pt" style:font-size-asian="18pt" style:font-size-complex="18pt"/>
    </style:style>
    <style:style style:name="P630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631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632" style:parent-style-name="Normal" style:family="paragraph">
      <style:paragraph-properties fo:text-align="justify"/>
    </style:style>
    <style:style style:name="T633" style:parent-style-name="Fonteparág.padrão" style:family="text">
      <style:text-properties fo:font-weight="bold" style:font-weight-asian="bold" style:font-weight-complex="bold" fo:color="#002060" fo:font-size="18pt" style:font-size-asian="18pt" style:font-size-complex="18pt"/>
    </style:style>
    <style:style style:name="P634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635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636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637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638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639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640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641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642" style:parent-style-name="Normal" style:family="paragraph">
      <style:paragraph-properties fo:text-align="center"/>
      <style:text-properties fo:font-weight="bold" style:font-weight-asian="bold" style:font-weight-complex="bold" fo:color="#002060" fo:font-size="16pt" style:font-size-asian="16pt" style:font-size-complex="16pt"/>
    </style:style>
    <style:style style:name="P643" style:parent-style-name="Normal" style:family="paragraph">
      <style:paragraph-properties fo:text-align="justify"/>
    </style:style>
    <style:style style:name="T644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645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646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647" style:parent-style-name="Fonteparág.padrão" style:family="text">
      <style:text-properties fo:color="#002060" fo:font-size="16pt" style:font-size-asian="16pt" style:font-size-complex="16pt"/>
    </style:style>
    <style:style style:name="T648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649" style:parent-style-name="Fonteparág.padrão" style:family="text">
      <style:text-properties fo:color="#002060" fo:font-size="16pt" style:font-size-asian="16pt" style:font-size-complex="16pt" fo:background-color="#FFFFFF"/>
    </style:style>
    <style:style style:name="T650" style:parent-style-name="Fonteparág.padrão" style:family="text">
      <style:text-properties fo:color="#002060" fo:font-size="16pt" style:font-size-asian="16pt" style:font-size-complex="16pt" fo:background-color="#FFFFFF"/>
    </style:style>
    <style:style style:name="T651" style:parent-style-name="Fonteparág.padrão" style:family="text">
      <style:text-properties fo:color="#002060" fo:font-size="16pt" style:font-size-asian="16pt" style:font-size-complex="16pt" fo:background-color="#FFFFFF"/>
    </style:style>
    <style:style style:name="T652" style:parent-style-name="Fonteparág.padrão" style:family="text">
      <style:text-properties fo:color="#002060" fo:font-size="16pt" style:font-size-asian="16pt" style:font-size-complex="16pt" fo:background-color="#FFFFFF"/>
    </style:style>
    <style:style style:name="T653" style:parent-style-name="Fonteparág.padrão" style:family="text">
      <style:text-properties fo:color="#002060" fo:font-size="16pt" style:font-size-asian="16pt" style:font-size-complex="16pt" fo:background-color="#FFFFFF"/>
    </style:style>
    <style:style style:name="T654" style:parent-style-name="Fonteparág.padrão" style:family="text">
      <style:text-properties fo:color="#002060" fo:font-size="16pt" style:font-size-asian="16pt" style:font-size-complex="16pt" fo:background-color="#FFFFFF"/>
    </style:style>
    <style:style style:name="T655" style:parent-style-name="Fonteparág.padrão" style:family="text">
      <style:text-properties fo:color="#002060" fo:font-size="16pt" style:font-size-asian="16pt" style:font-size-complex="16pt" fo:background-color="#FFFFFF"/>
    </style:style>
    <style:style style:name="T656" style:parent-style-name="Fonteparág.padrão" style:family="text">
      <style:text-properties fo:color="#002060" fo:font-size="16pt" style:font-size-asian="16pt" style:font-size-complex="16pt" fo:background-color="#FFFFFF"/>
    </style:style>
    <style:style style:name="T657" style:parent-style-name="Fonteparág.padrão" style:family="text">
      <style:text-properties fo:color="#002060" fo:font-size="16pt" style:font-size-asian="16pt" style:font-size-complex="16pt" fo:background-color="#FFFFFF"/>
    </style:style>
    <style:style style:name="T658" style:parent-style-name="Fonteparág.padrão" style:family="text">
      <style:text-properties fo:color="#002060" fo:font-size="16pt" style:font-size-asian="16pt" style:font-size-complex="16pt" fo:background-color="#FFFFFF"/>
    </style:style>
    <style:style style:name="P659" style:parent-style-name="Normal" style:family="paragraph">
      <style:paragraph-properties fo:text-align="justify"/>
    </style:style>
    <style:style style:name="T660" style:parent-style-name="Fonteparág.padrão" style:family="text">
      <style:text-properties fo:color="#002060" fo:font-size="18pt" style:font-size-asian="18pt" style:font-size-complex="18pt"/>
    </style:style>
    <style:style style:name="P661" style:parent-style-name="Normal" style:family="paragraph">
      <style:paragraph-properties fo:text-align="center"/>
      <style:text-properties fo:color="#FFFFFF" fo:language="pt" fo:country="BR"/>
    </style:style>
    <style:style style:name="T662" style:parent-style-name="Fonteparág.padrão" style:family="text">
      <style:text-properties fo:color="#002060" fo:font-size="18pt" style:font-size-asian="18pt" style:font-size-complex="18pt"/>
    </style:style>
    <style:style style:name="P663" style:parent-style-name="Normal" style:family="paragraph">
      <style:paragraph-properties fo:text-align="center"/>
      <style:text-properties fo:color="#FFFFFF" fo:language="pt" fo:country="BR"/>
    </style:style>
    <style:style style:name="T664" style:parent-style-name="Fonteparág.padrão" style:family="text">
      <style:text-properties fo:color="#002060" fo:font-size="18pt" style:font-size-asian="18pt" style:font-size-complex="18pt" fo:background-color="#FFFFFF"/>
    </style:style>
    <style:style style:name="P665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666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667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668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669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670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671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672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673" style:parent-style-name="Normal" style:family="paragraph">
      <style:paragraph-properties fo:text-align="center"/>
    </style:style>
    <style:style style:name="T674" style:parent-style-name="Fonteparág.padrão" style:family="text">
      <style:text-properties fo:font-weight="bold" style:font-weight-asian="bold" style:font-weight-complex="bold" fo:color="#002060" fo:font-size="18pt" style:font-size-asian="18pt" style:font-size-complex="18pt"/>
    </style:style>
    <style:style style:name="P675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676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677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678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679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680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681" style:parent-style-name="Normal" style:family="paragraph">
      <style:paragraph-properties fo:text-align="justify"/>
      <style:text-properties fo:font-weight="bold" style:font-weight-asian="bold" style:font-weight-complex="bold" fo:color="#002060" fo:font-size="16pt" style:font-size-asian="16pt" style:font-size-complex="16pt"/>
    </style:style>
    <style:style style:name="P682" style:parent-style-name="Normal" style:family="paragraph">
      <style:paragraph-properties fo:text-align="justify"/>
    </style:style>
    <style:style style:name="T683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684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685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686" style:parent-style-name="Fonteparág.padrão" style:family="text">
      <style:text-properties fo:color="#002060" fo:font-size="16pt" style:font-size-asian="16pt" style:font-size-complex="16pt" fo:background-color="#FFFFFF"/>
    </style:style>
    <style:style style:name="T687" style:parent-style-name="Fonteparág.padrão" style:family="text">
      <style:text-properties fo:color="#002060" fo:font-size="16pt" style:font-size-asian="16pt" style:font-size-complex="16pt" fo:background-color="#FFFFFF"/>
    </style:style>
    <style:style style:name="T688" style:parent-style-name="Fonteparág.padrão" style:family="text">
      <style:text-properties fo:color="#002060" fo:font-size="16pt" style:font-size-asian="16pt" style:font-size-complex="16pt" fo:background-color="#FFFFFF"/>
    </style:style>
    <style:style style:name="T689" style:parent-style-name="Fonteparág.padrão" style:family="text">
      <style:text-properties fo:color="#002060" fo:font-size="16pt" style:font-size-asian="16pt" style:font-size-complex="16pt" fo:background-color="#FFFFFF"/>
    </style:style>
    <style:style style:name="T690" style:parent-style-name="Fonteparág.padrão" style:family="text">
      <style:text-properties fo:color="#002060" fo:font-size="16pt" style:font-size-asian="16pt" style:font-size-complex="16pt" fo:background-color="#FFFFFF"/>
    </style:style>
    <style:style style:name="T691" style:parent-style-name="Fonteparág.padrão" style:family="text">
      <style:text-properties fo:color="#002060" fo:font-size="16pt" style:font-size-asian="16pt" style:font-size-complex="16pt" fo:background-color="#FFFFFF"/>
    </style:style>
    <style:style style:name="P692" style:parent-style-name="Normal" style:family="paragraph">
      <style:paragraph-properties fo:text-align="justify"/>
    </style:style>
    <style:style style:name="T693" style:parent-style-name="Fonteparág.padrão" style:family="text">
      <style:text-properties fo:color="#002060" fo:font-size="18pt" style:font-size-asian="18pt" style:font-size-complex="18pt"/>
    </style:style>
    <style:style style:name="P694" style:parent-style-name="Normal" style:family="paragraph">
      <style:paragraph-properties fo:text-align="center"/>
      <style:text-properties fo:color="#FFFFFF" fo:language="pt" fo:country="BR"/>
    </style:style>
    <style:style style:name="T695" style:parent-style-name="Fonteparág.padrão" style:family="text">
      <style:text-properties fo:color="#002060" fo:font-size="18pt" style:font-size-asian="18pt" style:font-size-complex="18pt"/>
    </style:style>
    <style:style style:name="T696" style:parent-style-name="Fonteparág.padrão" style:family="text">
      <style:text-properties fo:color="#002060" fo:font-size="18pt" style:font-size-asian="18pt" style:font-size-complex="18pt"/>
    </style:style>
    <style:style style:name="P697" style:parent-style-name="Normal" style:family="paragraph">
      <style:paragraph-properties fo:text-align="center"/>
      <style:text-properties fo:color="#FFFFFF" fo:language="pt" fo:country="BR"/>
    </style:style>
    <style:style style:name="T698" style:parent-style-name="Fonteparág.padrão" style:family="text">
      <style:text-properties fo:color="#002060" fo:font-size="18pt" style:font-size-asian="18pt" style:font-size-complex="18pt"/>
    </style:style>
    <style:style style:name="P699" style:parent-style-name="Normal" style:family="paragraph">
      <style:paragraph-properties fo:text-align="center"/>
      <style:text-properties fo:color="#FFFFFF" fo:language="pt" fo:country="BR"/>
    </style:style>
    <style:style style:name="T700" style:parent-style-name="Fonteparág.padrão" style:family="text">
      <style:text-properties fo:color="#002060" fo:font-size="18pt" style:font-size-asian="18pt" style:font-size-complex="18pt"/>
    </style:style>
    <style:style style:name="P701" style:parent-style-name="Normal" style:family="paragraph">
      <style:paragraph-properties fo:text-align="center"/>
      <style:text-properties fo:color="#FFFFFF" fo:language="pt" fo:country="BR"/>
    </style:style>
    <style:style style:name="T702" style:parent-style-name="Fonteparág.padrão" style:family="text">
      <style:text-properties fo:color="#002060" fo:font-size="18pt" style:font-size-asian="18pt" style:font-size-complex="18pt"/>
    </style:style>
    <style:style style:name="P703" style:parent-style-name="Normal" style:family="paragraph">
      <style:paragraph-properties fo:text-align="center"/>
      <style:text-properties fo:color="#FFFFFF" fo:language="pt" fo:country="BR"/>
    </style:style>
    <style:style style:name="T704" style:parent-style-name="Fonteparág.padrão" style:family="text">
      <style:text-properties fo:color="#002060" fo:font-size="18pt" style:font-size-asian="18pt" style:font-size-complex="18pt" fo:background-color="#FFFFFF"/>
    </style:style>
    <style:style style:name="T705" style:parent-style-name="Fonteparág.padrão" style:family="text">
      <style:text-properties fo:color="#002060" fo:font-size="18pt" style:font-size-asian="18pt" style:font-size-complex="18pt" fo:background-color="#FFFFFF"/>
    </style:style>
    <style:style style:name="P706" style:parent-style-name="Normal" style:family="paragraph">
      <style:paragraph-properties fo:text-align="justify"/>
      <style:text-properties fo:font-weight="bold" style:font-weight-asian="bold" style:font-weight-complex="bold" fo:color="#002060" fo:font-size="16pt" style:font-size-asian="16pt" style:font-size-complex="16pt" fo:background-color="#FFFFFF"/>
    </style:style>
    <style:style style:name="P707" style:parent-style-name="Normal" style:family="paragraph">
      <style:paragraph-properties fo:text-align="justify"/>
      <style:text-properties fo:font-weight="bold" style:font-weight-asian="bold" style:font-weight-complex="bold" fo:color="#002060" fo:font-size="16pt" style:font-size-asian="16pt" style:font-size-complex="16pt" fo:background-color="#FFFFFF" fo:language="pt" fo:country="BR"/>
    </style:style>
    <style:style style:name="P708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709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710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711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712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713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714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715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716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717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718" style:parent-style-name="Normal" style:family="paragraph">
      <style:paragraph-properties fo:text-align="center"/>
      <style:text-properties fo:font-weight="bold" style:font-weight-asian="bold" style:font-weight-complex="bold" fo:color="#002060" fo:font-size="16pt" style:font-size-asian="16pt" style:font-size-complex="16pt"/>
    </style:style>
    <style:style style:name="P719" style:parent-style-name="Normal" style:family="paragraph">
      <style:paragraph-properties fo:text-align="justify"/>
    </style:style>
    <style:style style:name="T720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721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722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723" style:parent-style-name="Fonteparág.padrão" style:family="text">
      <style:text-properties fo:color="#002060" fo:font-size="16pt" style:font-size-asian="16pt" style:font-size-complex="16pt" fo:background-color="#FFFFFF"/>
    </style:style>
    <style:style style:name="T724" style:parent-style-name="Fonteparág.padrão" style:family="text">
      <style:text-properties fo:color="#002060" fo:font-size="16pt" style:font-size-asian="16pt" style:font-size-complex="16pt" fo:background-color="#FFFFFF"/>
    </style:style>
    <style:style style:name="T725" style:parent-style-name="Fonteparág.padrão" style:family="text">
      <style:text-properties fo:color="#002060" fo:font-size="16pt" style:font-size-asian="16pt" style:font-size-complex="16pt" fo:background-color="#FFFFFF"/>
    </style:style>
    <style:style style:name="P726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727" style:parent-style-name="Normal" style:family="paragraph">
      <style:paragraph-properties fo:text-align="justify"/>
    </style:style>
    <style:style style:name="T728" style:parent-style-name="Fonteparág.padrão" style:family="text">
      <style:text-properties fo:color="#002060" fo:font-size="18pt" style:font-size-asian="18pt" style:font-size-complex="18pt"/>
    </style:style>
    <style:style style:name="P729" style:parent-style-name="Normal" style:family="paragraph">
      <style:paragraph-properties fo:text-align="center"/>
      <style:text-properties fo:font-weight="bold" style:font-weight-asian="bold" style:font-weight-complex="bold" fo:color="#FFFFFF" fo:language="pt" fo:country="BR"/>
    </style:style>
    <style:style style:name="T730" style:parent-style-name="Fonteparág.padrão" style:family="text">
      <style:text-properties fo:color="#002060" fo:font-size="18pt" style:font-size-asian="18pt" style:font-size-complex="18pt"/>
    </style:style>
    <style:style style:name="P731" style:parent-style-name="Normal" style:family="paragraph">
      <style:paragraph-properties fo:text-align="center"/>
      <style:text-properties fo:font-weight="bold" style:font-weight-asian="bold" style:font-weight-complex="bold" fo:color="#FFFFFF" fo:language="pt" fo:country="BR"/>
    </style:style>
    <style:style style:name="T732" style:parent-style-name="Fonteparág.padrão" style:family="text">
      <style:text-properties fo:color="#002060" fo:font-size="18pt" style:font-size-asian="18pt" style:font-size-complex="18pt"/>
    </style:style>
    <style:style style:name="P733" style:parent-style-name="Normal" style:family="paragraph">
      <style:paragraph-properties fo:text-align="center"/>
      <style:text-properties fo:color="#FFFFFF" fo:language="pt" fo:country="BR"/>
    </style:style>
    <style:style style:name="T734" style:parent-style-name="Fonteparág.padrão" style:family="text">
      <style:text-properties fo:color="#002060" fo:font-size="18pt" style:font-size-asian="18pt" style:font-size-complex="18pt"/>
    </style:style>
    <style:style style:name="P735" style:parent-style-name="Normal" style:family="paragraph">
      <style:paragraph-properties fo:text-align="center"/>
      <style:text-properties fo:color="#FFFFFF" fo:language="pt" fo:country="BR"/>
    </style:style>
    <style:style style:name="T736" style:parent-style-name="Fonteparág.padrão" style:family="text">
      <style:text-properties fo:color="#002060" fo:font-size="18pt" style:font-size-asian="18pt" style:font-size-complex="18pt"/>
    </style:style>
    <style:style style:name="P737" style:parent-style-name="Normal" style:family="paragraph">
      <style:paragraph-properties fo:text-align="center"/>
      <style:text-properties fo:color="#FFFFFF" fo:language="pt" fo:country="BR"/>
    </style:style>
    <style:style style:name="T738" style:parent-style-name="Fonteparág.padrão" style:family="text">
      <style:text-properties fo:color="#002060" fo:font-size="18pt" style:font-size-asian="18pt" style:font-size-complex="18pt"/>
    </style:style>
    <style:style style:name="P739" style:parent-style-name="Normal" style:family="paragraph">
      <style:paragraph-properties fo:text-align="center"/>
      <style:text-properties fo:color="#000000" fo:language="pt" fo:country="BR"/>
    </style:style>
    <style:style style:name="T740" style:parent-style-name="Fonteparág.padrão" style:family="text">
      <style:text-properties fo:color="#002060" fo:font-size="18pt" style:font-size-asian="18pt" style:font-size-complex="18pt" fo:background-color="#FFFFFF"/>
    </style:style>
    <style:style style:name="T741" style:parent-style-name="Fonteparág.padrão" style:family="text">
      <style:text-properties fo:color="#002060" fo:font-size="18pt" style:font-size-asian="18pt" style:font-size-complex="18pt" fo:background-color="#FFFFFF"/>
    </style:style>
    <style:style style:name="P742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743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744" style:parent-style-name="Normal" style:family="paragraph">
      <style:paragraph-properties fo:text-align="justify"/>
    </style:style>
    <style:style style:name="T745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746" style:parent-style-name="Fonteparág.padrão" style:family="text">
      <style:text-properties fo:color="#002060" fo:font-size="12pt" style:font-size-asian="12pt" style:font-size-complex="12pt" fo:background-color="#FFFFFF"/>
    </style:style>
    <style:style style:name="T747" style:parent-style-name="Fonteparág.padrão" style:family="text">
      <style:text-properties fo:color="#002060" fo:font-size="12pt" style:font-size-asian="12pt" style:font-size-complex="12pt" fo:background-color="#FFFFFF"/>
    </style:style>
    <style:style style:name="T748" style:parent-style-name="Fonteparág.padrão" style:family="text">
      <style:text-properties fo:color="#002060" fo:font-size="12pt" style:font-size-asian="12pt" style:font-size-complex="12pt" fo:background-color="#FFFFFF"/>
    </style:style>
    <style:style style:name="T749" style:parent-style-name="Fonteparág.padrão" style:family="text">
      <style:text-properties fo:color="#002060" fo:font-size="12pt" style:font-size-asian="12pt" style:font-size-complex="12pt" fo:background-color="#FFFFFF"/>
    </style:style>
    <style:style style:name="T750" style:parent-style-name="Fonteparág.padrão" style:family="text">
      <style:text-properties fo:color="#002060" fo:font-size="12pt" style:font-size-asian="12pt" style:font-size-complex="12pt" fo:background-color="#FFFFFF"/>
    </style:style>
    <style:style style:name="T751" style:parent-style-name="Fonteparág.padrão" style:family="text">
      <style:text-properties fo:color="#002060" fo:font-size="12pt" style:font-size-asian="12pt" style:font-size-complex="12pt" fo:background-color="#FFFFFF"/>
    </style:style>
    <style:style style:name="T752" style:parent-style-name="Fonteparág.padrão" style:family="text">
      <style:text-properties fo:color="#002060" fo:font-size="12pt" style:font-size-asian="12pt" style:font-size-complex="12pt" fo:background-color="#FFFFFF"/>
    </style:style>
    <style:style style:name="P753" style:parent-style-name="Normal" style:family="paragraph">
      <style:paragraph-properties fo:text-align="justify"/>
    </style:style>
    <style:style style:name="T754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755" style:parent-style-name="Fonteparág.padrão" style:family="text">
      <style:text-properties fo:color="#002060" fo:font-size="12pt" style:font-size-asian="12pt" style:font-size-complex="12pt" fo:background-color="#FFFFFF"/>
    </style:style>
    <style:style style:name="T756" style:parent-style-name="Fonteparág.padrão" style:family="text">
      <style:text-properties fo:color="#002060" fo:font-size="12pt" style:font-size-asian="12pt" style:font-size-complex="12pt" fo:background-color="#FFFFFF"/>
    </style:style>
    <style:style style:name="T757" style:parent-style-name="Fonteparág.padrão" style:family="text">
      <style:text-properties fo:color="#002060" fo:font-size="12pt" style:font-size-asian="12pt" style:font-size-complex="12pt" fo:background-color="#FFFFFF"/>
    </style:style>
    <style:style style:name="T758" style:parent-style-name="Fonteparág.padrão" style:family="text">
      <style:text-properties fo:color="#002060" fo:font-size="12pt" style:font-size-asian="12pt" style:font-size-complex="12pt" fo:background-color="#FFFFFF"/>
    </style:style>
    <style:style style:name="T759" style:parent-style-name="Fonteparág.padrão" style:family="text">
      <style:text-properties fo:color="#002060" fo:font-size="12pt" style:font-size-asian="12pt" style:font-size-complex="12pt" fo:background-color="#FFFFFF"/>
    </style:style>
    <style:style style:name="P760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761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762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763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764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765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766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767" style:parent-style-name="Normal" style:family="paragraph">
      <style:paragraph-properties fo:text-align="center"/>
      <style:text-properties fo:font-weight="bold" style:font-weight-asian="bold" style:font-weight-complex="bold" fo:color="#002060" fo:font-size="16pt" style:font-size-asian="16pt" style:font-size-complex="16pt"/>
    </style:style>
    <style:style style:name="P768" style:parent-style-name="Normal" style:family="paragraph">
      <style:paragraph-properties fo:text-align="justify"/>
    </style:style>
    <style:style style:name="T769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770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771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772" style:parent-style-name="Fonteparág.padrão" style:family="text">
      <style:text-properties fo:color="#002060" fo:font-size="16pt" style:font-size-asian="16pt" style:font-size-complex="16pt" fo:background-color="#FFFFFF"/>
    </style:style>
    <style:style style:name="T773" style:parent-style-name="Fonteparág.padrão" style:family="text">
      <style:text-properties fo:color="#002060" fo:font-size="16pt" style:font-size-asian="16pt" style:font-size-complex="16pt" fo:background-color="#FFFFFF"/>
    </style:style>
    <style:style style:name="T774" style:parent-style-name="Fonteparág.padrão" style:family="text">
      <style:text-properties fo:color="#002060" fo:font-size="16pt" style:font-size-asian="16pt" style:font-size-complex="16pt" fo:background-color="#FFFFFF"/>
    </style:style>
    <style:style style:name="P775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776" style:parent-style-name="Normal" style:family="paragraph">
      <style:paragraph-properties fo:text-align="justify"/>
    </style:style>
    <style:style style:name="T777" style:parent-style-name="Fonteparág.padrão" style:family="text">
      <style:text-properties fo:color="#002060" fo:font-size="18pt" style:font-size-asian="18pt" style:font-size-complex="18pt"/>
    </style:style>
    <style:style style:name="P778" style:parent-style-name="Normal" style:family="paragraph">
      <style:paragraph-properties fo:text-align="center"/>
      <style:text-properties fo:color="#FFFFFF" fo:language="pt" fo:country="BR"/>
    </style:style>
    <style:style style:name="T779" style:parent-style-name="Fonteparág.padrão" style:family="text">
      <style:text-properties fo:color="#002060" fo:font-size="18pt" style:font-size-asian="18pt" style:font-size-complex="18pt"/>
    </style:style>
    <style:style style:name="P780" style:parent-style-name="Normal" style:family="paragraph">
      <style:paragraph-properties fo:text-align="center"/>
      <style:text-properties fo:color="#000000" fo:language="pt" fo:country="BR"/>
    </style:style>
    <style:style style:name="P781" style:parent-style-name="Normal" style:family="paragraph">
      <style:paragraph-properties fo:text-align="center"/>
      <style:text-properties fo:color="#000000" fo:language="pt" fo:country="BR"/>
    </style:style>
    <style:style style:name="T782" style:parent-style-name="Fonteparág.padrão" style:family="text">
      <style:text-properties fo:color="#002060" fo:font-size="18pt" style:font-size-asian="18pt" style:font-size-complex="18pt"/>
    </style:style>
    <style:style style:name="P783" style:parent-style-name="Normal" style:family="paragraph">
      <style:paragraph-properties fo:text-align="center"/>
      <style:text-properties fo:color="#000000" fo:language="pt" fo:country="BR"/>
    </style:style>
    <style:style style:name="P784" style:parent-style-name="Normal" style:family="paragraph">
      <style:paragraph-properties fo:text-align="center"/>
      <style:text-properties fo:color="#000000" fo:language="pt" fo:country="BR"/>
    </style:style>
    <style:style style:name="T785" style:parent-style-name="Fonteparág.padrão" style:family="text">
      <style:text-properties fo:color="#002060" fo:font-size="18pt" style:font-size-asian="18pt" style:font-size-complex="18pt"/>
    </style:style>
    <style:style style:name="P786" style:parent-style-name="Normal" style:family="paragraph">
      <style:paragraph-properties fo:text-align="center"/>
      <style:text-properties fo:color="#000000" fo:language="pt" fo:country="BR"/>
    </style:style>
    <style:style style:name="P787" style:parent-style-name="Normal" style:family="paragraph">
      <style:paragraph-properties fo:text-align="center"/>
      <style:text-properties fo:color="#000000" fo:language="pt" fo:country="BR"/>
    </style:style>
    <style:style style:name="T788" style:parent-style-name="Fonteparág.padrão" style:family="text">
      <style:text-properties fo:color="#002060" fo:font-size="18pt" style:font-size-asian="18pt" style:font-size-complex="18pt"/>
    </style:style>
    <style:style style:name="P789" style:parent-style-name="Normal" style:family="paragraph">
      <style:paragraph-properties fo:text-align="center"/>
      <style:text-properties fo:color="#000000" fo:language="pt" fo:country="BR"/>
    </style:style>
    <style:style style:name="P790" style:parent-style-name="Normal" style:family="paragraph">
      <style:paragraph-properties fo:text-align="center"/>
      <style:text-properties fo:color="#000000" fo:language="pt" fo:country="BR"/>
    </style:style>
    <style:style style:name="T791" style:parent-style-name="Fonteparág.padrão" style:family="text">
      <style:text-properties fo:color="#002060" fo:font-size="18pt" style:font-size-asian="18pt" style:font-size-complex="18pt"/>
    </style:style>
    <style:style style:name="P792" style:parent-style-name="Normal" style:family="paragraph">
      <style:paragraph-properties fo:text-align="center"/>
      <style:text-properties fo:color="#FFFFFF" fo:language="pt" fo:country="BR"/>
    </style:style>
    <style:style style:name="P793" style:parent-style-name="Normal" style:family="paragraph">
      <style:paragraph-properties fo:text-align="center"/>
      <style:text-properties fo:color="#FFFFFF" fo:language="pt" fo:country="BR"/>
    </style:style>
    <style:style style:name="T794" style:parent-style-name="Fonteparág.padrão" style:family="text">
      <style:text-properties fo:color="#002060" fo:font-size="18pt" style:font-size-asian="18pt" style:font-size-complex="18pt" fo:background-color="#FFFFFF"/>
    </style:style>
    <style:style style:name="T795" style:parent-style-name="Fonteparág.padrão" style:family="text">
      <style:text-properties fo:color="#002060" fo:font-size="18pt" style:font-size-asian="18pt" style:font-size-complex="18pt" fo:background-color="#FFFFFF"/>
    </style:style>
    <style:style style:name="P796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797" style:parent-style-name="Normal" style:family="paragraph">
      <style:paragraph-properties fo:text-align="justify"/>
    </style:style>
    <style:style style:name="T798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799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800" style:parent-style-name="Fonteparág.padrão" style:family="text">
      <style:text-properties fo:color="#002060" fo:font-size="12pt" style:font-size-asian="12pt" style:font-size-complex="12pt" fo:background-color="#FFFFFF"/>
    </style:style>
    <style:style style:name="T801" style:parent-style-name="Fonteparág.padrão" style:family="text">
      <style:text-properties fo:color="#002060" fo:font-size="12pt" style:font-size-asian="12pt" style:font-size-complex="12pt" fo:background-color="#FFFFFF"/>
    </style:style>
    <style:style style:name="T802" style:parent-style-name="Fonteparág.padrão" style:family="text">
      <style:text-properties fo:color="#002060" fo:font-size="12pt" style:font-size-asian="12pt" style:font-size-complex="12pt" fo:background-color="#FFFFFF"/>
    </style:style>
    <style:style style:name="T803" style:parent-style-name="Fonteparág.padrão" style:family="text">
      <style:text-properties fo:color="#002060" fo:font-size="12pt" style:font-size-asian="12pt" style:font-size-complex="12pt" fo:background-color="#FFFFFF"/>
    </style:style>
    <style:style style:name="T804" style:parent-style-name="Fonteparág.padrão" style:family="text">
      <style:text-properties fo:color="#002060" fo:font-size="12pt" style:font-size-asian="12pt" style:font-size-complex="12pt" fo:background-color="#FFFFFF"/>
    </style:style>
    <style:style style:name="P805" style:parent-style-name="Normal" style:family="paragraph">
      <style:paragraph-properties fo:text-align="justify"/>
    </style:style>
    <style:style style:name="T806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807" style:parent-style-name="Fonteparág.padrão" style:family="text">
      <style:text-properties fo:color="#002060" fo:font-size="12pt" style:font-size-asian="12pt" style:font-size-complex="12pt" fo:background-color="#FFFFFF"/>
    </style:style>
    <style:style style:name="T808" style:parent-style-name="Fonteparág.padrão" style:family="text">
      <style:text-properties fo:color="#002060" fo:font-size="12pt" style:font-size-asian="12pt" style:font-size-complex="12pt" fo:background-color="#FFFFFF"/>
    </style:style>
    <style:style style:name="T809" style:parent-style-name="Fonteparág.padrão" style:family="text">
      <style:text-properties fo:color="#002060" fo:font-size="12pt" style:font-size-asian="12pt" style:font-size-complex="12pt" fo:background-color="#FFFFFF"/>
    </style:style>
    <style:style style:name="T810" style:parent-style-name="Fonteparág.padrão" style:family="text">
      <style:text-properties fo:color="#002060" fo:font-size="12pt" style:font-size-asian="12pt" style:font-size-complex="12pt" fo:background-color="#FFFFFF"/>
    </style:style>
    <style:style style:name="T811" style:parent-style-name="Fonteparág.padrão" style:family="text">
      <style:text-properties fo:color="#002060" fo:font-size="12pt" style:font-size-asian="12pt" style:font-size-complex="12pt" fo:background-color="#FFFFFF"/>
    </style:style>
    <style:style style:name="T812" style:parent-style-name="Fonteparág.padrão" style:family="text">
      <style:text-properties fo:color="#002060" fo:font-size="12pt" style:font-size-asian="12pt" style:font-size-complex="12pt" fo:background-color="#FFFFFF"/>
    </style:style>
    <style:style style:name="P813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814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815" style:parent-style-name="Normal" style:family="paragraph">
      <style:paragraph-properties fo:text-align="justify"/>
    </style:style>
    <style:style style:name="T816" style:parent-style-name="Fonteparág.padrão" style:family="text">
      <style:text-properties fo:color="#002060" fo:font-size="12pt" style:font-size-asian="12pt" style:font-size-complex="12pt"/>
    </style:style>
    <style:style style:name="T817" style:parent-style-name="Fonteparág.padrão" style:family="text">
      <style:text-properties fo:color="#002060" fo:font-size="12pt" style:font-size-asian="12pt" style:font-size-complex="12pt"/>
    </style:style>
    <style:style style:name="T818" style:parent-style-name="Fonteparág.padrão" style:family="text">
      <style:text-properties fo:color="#002060" fo:font-size="12pt" style:font-size-asian="12pt" style:font-size-complex="12pt"/>
    </style:style>
    <style:style style:name="T819" style:parent-style-name="Fonteparág.padrão" style:family="text">
      <style:text-properties fo:color="#002060" fo:font-size="12pt" style:font-size-asian="12pt" style:font-size-complex="12pt"/>
    </style:style>
    <style:style style:name="T820" style:parent-style-name="Fonteparág.padrão" style:family="text">
      <style:text-properties fo:color="#002060" fo:font-size="12pt" style:font-size-asian="12pt" style:font-size-complex="12pt"/>
    </style:style>
    <style:style style:name="T821" style:parent-style-name="Fonteparág.padrão" style:family="text">
      <style:text-properties fo:color="#002060" fo:font-size="12pt" style:font-size-asian="12pt" style:font-size-complex="12pt"/>
    </style:style>
    <style:style style:name="T822" style:parent-style-name="Fonteparág.padrão" style:family="text">
      <style:text-properties fo:color="#002060" fo:font-size="12pt" style:font-size-asian="12pt" style:font-size-complex="12pt"/>
    </style:style>
    <style:style style:name="P823" style:parent-style-name="Corpodetexto" style:family="paragraph">
      <style:paragraph-properties fo:margin-left="0.6236in">
        <style:tab-stops/>
      </style:paragraph-properties>
      <style:text-properties fo:font-size="10pt" style:font-size-asian="10pt"/>
    </style:style>
    <style:style style:name="P824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25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26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27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28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29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30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31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32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33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34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35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36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37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38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39" style:parent-style-name="Normal" style:family="paragraph">
      <style:paragraph-properties fo:text-align="center"/>
      <style:text-properties fo:color="#17365D" fo:font-size="36pt" style:font-size-asian="36pt" style:font-size-complex="36pt"/>
    </style:style>
    <style:style style:name="P840" style:parent-style-name="Normal" style:family="paragraph">
      <style:paragraph-properties fo:text-align="center"/>
      <style:text-properties fo:color="#002060" fo:font-size="12pt" style:font-size-asian="12pt" style:font-size-complex="12pt"/>
    </style:style>
    <style:style style:name="P841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42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43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44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45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46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47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48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49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50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51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52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53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54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55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56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57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58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859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860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861" style:parent-style-name="Normal" style:family="paragraph">
      <style:paragraph-properties fo:text-align="justify"/>
      <style:text-properties fo:font-weight="bold" style:font-weight-asian="bold" style:font-weight-complex="bold" fo:color="#002060" fo:font-size="16pt" style:font-size-asian="16pt" style:font-size-complex="16pt"/>
    </style:style>
    <style:style style:name="P862" style:parent-style-name="Normal" style:family="paragraph">
      <style:paragraph-properties fo:text-align="justify"/>
    </style:style>
    <style:style style:name="T863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864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865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866" style:parent-style-name="Fonteparág.padrão" style:family="text">
      <style:text-properties fo:color="#002060" fo:font-size="16pt" style:font-size-asian="16pt" style:font-size-complex="16pt" fo:background-color="#FFFFFF"/>
    </style:style>
    <style:style style:name="P867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868" style:parent-style-name="Normal" style:family="paragraph">
      <style:paragraph-properties fo:text-align="justify"/>
    </style:style>
    <style:style style:name="T869" style:parent-style-name="Fonteparág.padrão" style:family="text">
      <style:text-properties fo:color="#002060" fo:font-size="18pt" style:font-size-asian="18pt" style:font-size-complex="18pt"/>
    </style:style>
    <style:style style:name="P870" style:parent-style-name="Normal" style:family="paragraph">
      <style:paragraph-properties fo:text-align="center"/>
      <style:text-properties fo:color="#FFFFFF" fo:language="pt" fo:country="BR"/>
    </style:style>
    <style:style style:name="T871" style:parent-style-name="Fonteparág.padrão" style:family="text">
      <style:text-properties fo:color="#002060" fo:font-size="18pt" style:font-size-asian="18pt" style:font-size-complex="18pt"/>
    </style:style>
    <style:style style:name="T872" style:parent-style-name="Fonteparág.padrão" style:family="text">
      <style:text-properties fo:color="#002060" fo:font-size="18pt" style:font-size-asian="18pt" style:font-size-complex="18pt"/>
    </style:style>
    <style:style style:name="P873" style:parent-style-name="Normal" style:family="paragraph">
      <style:paragraph-properties fo:text-align="center"/>
      <style:text-properties fo:color="#FFFFFF" fo:language="pt" fo:country="BR"/>
    </style:style>
    <style:style style:name="T874" style:parent-style-name="Fonteparág.padrão" style:family="text">
      <style:text-properties fo:color="#002060" fo:font-size="18pt" style:font-size-asian="18pt" style:font-size-complex="18pt"/>
    </style:style>
    <style:style style:name="P875" style:parent-style-name="Normal" style:family="paragraph">
      <style:paragraph-properties fo:text-align="center"/>
      <style:text-properties fo:color="#FFFFFF" fo:language="pt" fo:country="BR"/>
    </style:style>
    <style:style style:name="T876" style:parent-style-name="Fonteparág.padrão" style:family="text">
      <style:text-properties fo:color="#002060" fo:font-size="18pt" style:font-size-asian="18pt" style:font-size-complex="18pt"/>
    </style:style>
    <style:style style:name="P877" style:parent-style-name="Normal" style:family="paragraph">
      <style:paragraph-properties fo:text-align="center"/>
      <style:text-properties fo:color="#FFFFFF" fo:language="pt" fo:country="BR"/>
    </style:style>
    <style:style style:name="T878" style:parent-style-name="Fonteparág.padrão" style:family="text">
      <style:text-properties fo:color="#002060" fo:font-size="18pt" style:font-size-asian="18pt" style:font-size-complex="18pt"/>
    </style:style>
    <style:style style:name="P879" style:parent-style-name="Normal" style:family="paragraph">
      <style:paragraph-properties fo:text-align="center"/>
      <style:text-properties fo:color="#FFFFFF" fo:language="pt" fo:country="BR"/>
    </style:style>
    <style:style style:name="T880" style:parent-style-name="Fonteparág.padrão" style:family="text">
      <style:text-properties fo:color="#002060" fo:font-size="18pt" style:font-size-asian="18pt" style:font-size-complex="18pt"/>
    </style:style>
    <style:style style:name="P881" style:parent-style-name="Normal" style:family="paragraph">
      <style:paragraph-properties fo:text-align="center"/>
      <style:text-properties fo:color="#FFFFFF" fo:language="pt" fo:country="BR"/>
    </style:style>
    <style:style style:name="T882" style:parent-style-name="Fonteparág.padrão" style:family="text">
      <style:text-properties fo:color="#002060" fo:font-size="18pt" style:font-size-asian="18pt" style:font-size-complex="18pt" fo:background-color="#FFFFFF"/>
    </style:style>
    <style:style style:name="T883" style:parent-style-name="Fonteparág.padrão" style:family="text">
      <style:text-properties fo:color="#002060" fo:font-size="18pt" style:font-size-asian="18pt" style:font-size-complex="18pt" fo:background-color="#FFFFFF"/>
    </style:style>
    <style:style style:name="P884" style:parent-style-name="Normal" style:family="paragraph">
      <style:paragraph-properties fo:text-align="justify"/>
    </style:style>
    <style:style style:name="T885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886" style:parent-style-name="Fonteparág.padrão" style:family="text">
      <style:text-properties fo:color="#002060" fo:font-size="12pt" style:font-size-asian="12pt" style:font-size-complex="12pt" fo:background-color="#FFFFFF"/>
    </style:style>
    <style:style style:name="T887" style:parent-style-name="Fonteparág.padrão" style:family="text">
      <style:text-properties fo:color="#002060" fo:font-size="12pt" style:font-size-asian="12pt" style:font-size-complex="12pt" fo:background-color="#FFFFFF"/>
    </style:style>
    <style:style style:name="T888" style:parent-style-name="Fonteparág.padrão" style:family="text">
      <style:text-properties fo:color="#002060" fo:font-size="12pt" style:font-size-asian="12pt" style:font-size-complex="12pt" fo:background-color="#FFFFFF"/>
    </style:style>
    <style:style style:name="T889" style:parent-style-name="Fonteparág.padrão" style:family="text">
      <style:text-properties fo:color="#002060" fo:font-size="12pt" style:font-size-asian="12pt" style:font-size-complex="12pt" fo:background-color="#FFFFFF"/>
    </style:style>
    <style:style style:name="T890" style:parent-style-name="Fonteparág.padrão" style:family="text">
      <style:text-properties fo:color="#002060" fo:font-size="12pt" style:font-size-asian="12pt" style:font-size-complex="12pt" fo:background-color="#FFFFFF"/>
    </style:style>
    <style:style style:name="T891" style:parent-style-name="Fonteparág.padrão" style:family="text">
      <style:text-properties fo:color="#002060" fo:font-size="12pt" style:font-size-asian="12pt" style:font-size-complex="12pt" fo:background-color="#FFFFFF"/>
    </style:style>
    <style:style style:name="T892" style:parent-style-name="Fonteparág.padrão" style:family="text">
      <style:text-properties fo:color="#002060" fo:font-size="12pt" style:font-size-asian="12pt" style:font-size-complex="12pt" fo:background-color="#FFFFFF"/>
    </style:style>
    <style:style style:name="T893" style:parent-style-name="Fonteparág.padrão" style:family="text">
      <style:text-properties fo:color="#002060" fo:font-size="12pt" style:font-size-asian="12pt" style:font-size-complex="12pt" fo:background-color="#FFFFFF"/>
    </style:style>
    <style:style style:name="P894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895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896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897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898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899" style:parent-style-name="Normal" style:family="paragraph">
      <style:paragraph-properties fo:text-align="center"/>
      <style:text-properties fo:color="#002060" fo:font-size="12pt" style:font-size-asian="12pt" style:font-size-complex="12pt" fo:background-color="#FFFFFF"/>
    </style:style>
    <style:style style:name="P900" style:parent-style-name="Normal" style:family="paragraph">
      <style:paragraph-properties fo:text-align="center"/>
      <style:text-properties fo:color="#002060" fo:font-size="12pt" style:font-size-asian="12pt" style:font-size-complex="12pt" fo:background-color="#FFFFFF"/>
    </style:style>
    <style:style style:name="P901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902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903" style:parent-style-name="Normal" style:family="paragraph">
      <style:paragraph-properties fo:text-align="center"/>
    </style:style>
    <style:style style:name="T904" style:parent-style-name="Fonteparág.padrão" style:family="text">
      <style:text-properties fo:font-weight="bold" style:font-weight-asian="bold" style:font-weight-complex="bold" fo:color="#002060" fo:font-size="18pt" style:font-size-asian="18pt" style:font-size-complex="18pt"/>
    </style:style>
    <style:style style:name="T905" style:parent-style-name="Fonteparág.padrão" style:family="text">
      <style:text-properties fo:font-weight="bold" style:font-weight-asian="bold" style:font-weight-complex="bold" fo:color="#002060" fo:font-size="18pt" style:font-size-asian="18pt" style:font-size-complex="18pt"/>
    </style:style>
    <style:style style:name="T906" style:parent-style-name="Fonteparág.padrão" style:family="text">
      <style:text-properties fo:font-weight="bold" style:font-weight-asian="bold" style:font-weight-complex="bold" fo:color="#002060" fo:font-size="18pt" style:font-size-asian="18pt" style:font-size-complex="18pt"/>
    </style:style>
    <style:style style:name="T907" style:parent-style-name="Fonteparág.padrão" style:family="text">
      <style:text-properties fo:font-weight="bold" style:font-weight-asian="bold" style:font-weight-complex="bold" fo:color="#002060" fo:font-size="18pt" style:font-size-asian="18pt" style:font-size-complex="18pt"/>
    </style:style>
    <style:style style:name="T908" style:parent-style-name="Fonteparág.padrão" style:family="text">
      <style:text-properties fo:font-weight="bold" style:font-weight-asian="bold" style:font-weight-complex="bold" fo:color="#002060" fo:font-size="18pt" style:font-size-asian="18pt" style:font-size-complex="18pt"/>
    </style:style>
    <style:style style:name="T909" style:parent-style-name="Fonteparág.padrão" style:family="text">
      <style:text-properties fo:font-weight="bold" style:font-weight-asian="bold" style:font-weight-complex="bold" fo:color="#002060" fo:font-size="18pt" style:font-size-asian="18pt" style:font-size-complex="18pt"/>
    </style:style>
    <style:style style:name="T910" style:parent-style-name="Fonteparág.padrão" style:family="text">
      <style:text-properties fo:font-weight="bold" style:font-weight-asian="bold" style:font-weight-complex="bold" fo:color="#002060" fo:font-size="18pt" style:font-size-asian="18pt" style:font-size-complex="18pt"/>
    </style:style>
    <style:style style:name="P911" style:parent-style-name="Normal" style:family="paragraph">
      <style:paragraph-properties fo:text-align="center"/>
      <style:text-properties fo:color="#002060" fo:font-size="12pt" style:font-size-asian="12pt" style:font-size-complex="12pt" fo:background-color="#FFFFFF"/>
    </style:style>
    <style:style style:name="P912" style:parent-style-name="Normal" style:family="paragraph">
      <style:paragraph-properties fo:text-align="center"/>
    </style:style>
    <style:style style:name="T913" style:parent-style-name="Fonteparág.padrão" style:family="text">
      <style:text-properties fo:color="#002060" fo:font-size="12pt" style:font-size-asian="12pt" style:font-size-complex="12pt" fo:background-color="#FFFFFF"/>
    </style:style>
    <style:style style:name="P914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915" style:parent-style-name="Normal" style:family="paragraph">
      <style:paragraph-properties fo:text-align="justify"/>
      <style:text-properties fo:color="#002060" fo:font-size="16pt" style:font-size-asian="16pt" style:font-size-complex="16pt"/>
    </style:style>
    <style:style style:name="P916" style:parent-style-name="Normal" style:family="paragraph">
      <style:paragraph-properties fo:text-align="center"/>
      <style:text-properties fo:color="#002060" fo:font-size="16pt" style:font-size-asian="16pt" style:font-size-complex="16pt"/>
    </style:style>
    <style:style style:name="P917" style:parent-style-name="Normal" style:family="paragraph">
      <style:paragraph-properties fo:text-align="center"/>
      <style:text-properties fo:color="#002060" fo:font-size="16pt" style:font-size-asian="16pt" style:font-size-complex="16pt"/>
    </style:style>
    <style:style style:name="P918" style:parent-style-name="Normal" style:family="paragraph">
      <style:paragraph-properties fo:text-align="center"/>
      <style:text-properties fo:color="#002060" fo:font-size="16pt" style:font-size-asian="16pt" style:font-size-complex="16pt"/>
    </style:style>
    <style:style style:name="P919" style:parent-style-name="Normal" style:family="paragraph">
      <style:paragraph-properties fo:text-align="center"/>
      <style:text-properties fo:color="#002060" fo:font-size="16pt" style:font-size-asian="16pt" style:font-size-complex="16pt"/>
    </style:style>
    <style:style style:name="P920" style:parent-style-name="Normal" style:family="paragraph">
      <style:paragraph-properties fo:text-align="center"/>
      <style:text-properties fo:color="#002060" fo:font-size="16pt" style:font-size-asian="16pt" style:font-size-complex="16pt"/>
    </style:style>
    <style:style style:name="P921" style:parent-style-name="Normal" style:family="paragraph">
      <style:paragraph-properties fo:text-align="center"/>
      <style:text-properties fo:color="#002060" fo:font-size="16pt" style:font-size-asian="16pt" style:font-size-complex="16pt"/>
    </style:style>
    <style:style style:name="P922" style:parent-style-name="Normal" style:family="paragraph">
      <style:paragraph-properties fo:text-align="center"/>
      <style:text-properties fo:color="#002060" fo:font-size="16pt" style:font-size-asian="16pt" style:font-size-complex="16pt"/>
    </style:style>
    <style:style style:name="P923" style:parent-style-name="Normal" style:family="paragraph">
      <style:paragraph-properties fo:text-align="center"/>
      <style:text-properties fo:color="#002060" fo:font-size="16pt" style:font-size-asian="16pt" style:font-size-complex="16pt"/>
    </style:style>
    <style:style style:name="P924" style:parent-style-name="Normal" style:family="paragraph">
      <style:paragraph-properties fo:text-align="justify"/>
      <style:text-properties fo:color="#002060" fo:font-size="16pt" style:font-size-asian="16pt" style:font-size-complex="16pt"/>
    </style:style>
    <style:style style:name="P925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926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927" style:parent-style-name="Normal" style:family="paragraph">
      <style:paragraph-properties fo:text-align="center"/>
      <style:text-properties fo:font-weight="bold" style:font-weight-asian="bold" style:font-weight-complex="bold" fo:color="#002060" fo:font-size="16pt" style:font-size-asian="16pt" style:font-size-complex="16pt"/>
    </style:style>
    <style:style style:name="P928" style:parent-style-name="Normal" style:family="paragraph">
      <style:paragraph-properties fo:text-align="justify"/>
    </style:style>
    <style:style style:name="T929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930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931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932" style:parent-style-name="Fonteparág.padrão" style:family="text">
      <style:text-properties fo:color="#002060" fo:font-size="16pt" style:font-size-asian="16pt" style:font-size-complex="16pt" fo:background-color="#FFFFFF"/>
    </style:style>
    <style:style style:name="P933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934" style:parent-style-name="Normal" style:family="paragraph">
      <style:paragraph-properties fo:text-align="justify"/>
    </style:style>
    <style:style style:name="T935" style:parent-style-name="Fonteparág.padrão" style:family="text">
      <style:text-properties fo:color="#002060" fo:font-size="18pt" style:font-size-asian="18pt" style:font-size-complex="18pt"/>
    </style:style>
    <style:style style:name="T936" style:parent-style-name="Fonteparág.padrão" style:family="text">
      <style:text-properties fo:color="#002060" fo:font-size="18pt" style:font-size-asian="18pt" style:font-size-complex="18pt"/>
    </style:style>
    <style:style style:name="P937" style:parent-style-name="Normal" style:family="paragraph">
      <style:paragraph-properties fo:text-align="center"/>
      <style:text-properties fo:color="#FFFFFF" fo:language="pt" fo:country="BR"/>
    </style:style>
    <style:style style:name="T938" style:parent-style-name="Fonteparág.padrão" style:family="text">
      <style:text-properties fo:color="#002060" fo:font-size="18pt" style:font-size-asian="18pt" style:font-size-complex="18pt"/>
    </style:style>
    <style:style style:name="P939" style:parent-style-name="Normal" style:family="paragraph">
      <style:paragraph-properties fo:text-align="center"/>
      <style:text-properties fo:color="#FFFFFF" fo:language="pt" fo:country="BR"/>
    </style:style>
    <style:style style:name="T940" style:parent-style-name="Fonteparág.padrão" style:family="text">
      <style:text-properties fo:color="#002060" fo:font-size="18pt" style:font-size-asian="18pt" style:font-size-complex="18pt"/>
    </style:style>
    <style:style style:name="P941" style:parent-style-name="Normal" style:family="paragraph">
      <style:paragraph-properties fo:text-align="center"/>
      <style:text-properties fo:color="#FFFFFF" fo:language="pt" fo:country="BR"/>
    </style:style>
    <style:style style:name="T942" style:parent-style-name="Fonteparág.padrão" style:family="text">
      <style:text-properties fo:color="#002060" fo:font-size="18pt" style:font-size-asian="18pt" style:font-size-complex="18pt"/>
    </style:style>
    <style:style style:name="P943" style:parent-style-name="Normal" style:family="paragraph">
      <style:paragraph-properties fo:text-align="center"/>
      <style:text-properties fo:color="#000000" fo:language="pt" fo:country="BR"/>
    </style:style>
    <style:style style:name="T944" style:parent-style-name="Fonteparág.padrão" style:family="text">
      <style:text-properties fo:color="#002060" fo:font-size="18pt" style:font-size-asian="18pt" style:font-size-complex="18pt"/>
    </style:style>
    <style:style style:name="P945" style:parent-style-name="Normal" style:family="paragraph">
      <style:paragraph-properties fo:text-align="center"/>
      <style:text-properties fo:color="#FFFFFF" fo:language="pt" fo:country="BR"/>
    </style:style>
    <style:style style:name="T946" style:parent-style-name="Fonteparág.padrão" style:family="text">
      <style:text-properties fo:color="#002060" fo:font-size="18pt" style:font-size-asian="18pt" style:font-size-complex="18pt"/>
    </style:style>
    <style:style style:name="P947" style:parent-style-name="Normal" style:family="paragraph">
      <style:paragraph-properties fo:text-align="center"/>
      <style:text-properties fo:color="#000000" fo:language="pt" fo:country="BR"/>
    </style:style>
    <style:style style:name="P948" style:parent-style-name="Normal" style:family="paragraph">
      <style:paragraph-properties fo:text-align="center"/>
      <style:text-properties fo:color="#000000" fo:language="pt" fo:country="BR"/>
    </style:style>
    <style:style style:name="T949" style:parent-style-name="Fonteparág.padrão" style:family="text">
      <style:text-properties fo:color="#002060" fo:font-size="18pt" style:font-size-asian="18pt" style:font-size-complex="18pt" fo:background-color="#FFFFFF"/>
    </style:style>
    <style:style style:name="T950" style:parent-style-name="Fonteparág.padrão" style:family="text">
      <style:text-properties fo:color="#002060" fo:font-size="18pt" style:font-size-asian="18pt" style:font-size-complex="18pt" fo:background-color="#FFFFFF"/>
    </style:style>
    <style:style style:name="P951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P952" style:parent-style-name="Normal" style:family="paragraph">
      <style:paragraph-properties fo:text-align="justify"/>
    </style:style>
    <style:style style:name="T953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954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955" style:parent-style-name="Fonteparág.padrão" style:family="text">
      <style:text-properties fo:color="#002060" fo:font-size="12pt" style:font-size-asian="12pt" style:font-size-complex="12pt" fo:background-color="#FFFFFF"/>
    </style:style>
    <style:style style:name="T956" style:parent-style-name="Fonteparág.padrão" style:family="text">
      <style:text-properties fo:color="#002060" fo:font-size="12pt" style:font-size-asian="12pt" style:font-size-complex="12pt" fo:background-color="#FFFFFF"/>
    </style:style>
    <style:style style:name="T957" style:parent-style-name="Fonteparág.padrão" style:family="text">
      <style:text-properties fo:color="#002060" fo:font-size="12pt" style:font-size-asian="12pt" style:font-size-complex="12pt" fo:background-color="#FFFFFF"/>
    </style:style>
    <style:style style:name="T958" style:parent-style-name="Fonteparág.padrão" style:family="text">
      <style:text-properties fo:color="#002060" fo:font-size="12pt" style:font-size-asian="12pt" style:font-size-complex="12pt" fo:background-color="#FFFFFF"/>
    </style:style>
    <style:style style:name="P959" style:parent-style-name="Normal" style:family="paragraph">
      <style:paragraph-properties fo:text-align="justify"/>
    </style:style>
    <style:style style:name="T960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961" style:parent-style-name="Fonteparág.padrão" style:family="text">
      <style:text-properties fo:color="#002060" fo:font-size="12pt" style:font-size-asian="12pt" style:font-size-complex="12pt" fo:background-color="#FFFFFF"/>
    </style:style>
    <style:style style:name="T962" style:parent-style-name="Fonteparág.padrão" style:family="text">
      <style:text-properties fo:color="#002060" fo:font-size="12pt" style:font-size-asian="12pt" style:font-size-complex="12pt" fo:background-color="#FFFFFF"/>
    </style:style>
    <style:style style:name="T963" style:parent-style-name="Fonteparág.padrão" style:family="text">
      <style:text-properties fo:color="#002060" fo:font-size="12pt" style:font-size-asian="12pt" style:font-size-complex="12pt" fo:background-color="#FFFFFF"/>
    </style:style>
    <style:style style:name="T964" style:parent-style-name="Fonteparág.padrão" style:family="text">
      <style:text-properties fo:color="#002060" fo:font-size="12pt" style:font-size-asian="12pt" style:font-size-complex="12pt" fo:background-color="#FFFFFF"/>
    </style:style>
    <style:style style:name="P965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966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967" style:parent-style-name="Normal" style:family="paragraph">
      <style:paragraph-properties fo:text-align="justify"/>
    </style:style>
    <style:style style:name="T968" style:parent-style-name="Fonteparág.padrão" style:family="text">
      <style:text-properties fo:color="#002060" fo:font-size="12pt" style:font-size-asian="12pt" style:font-size-complex="12pt"/>
    </style:style>
    <style:style style:name="T969" style:parent-style-name="Fonteparág.padrão" style:family="text">
      <style:text-properties fo:color="#002060" fo:font-size="12pt" style:font-size-asian="12pt" style:font-size-complex="12pt"/>
    </style:style>
    <style:style style:name="T970" style:parent-style-name="Fonteparág.padrão" style:family="text">
      <style:text-properties fo:color="#002060" fo:font-size="12pt" style:font-size-asian="12pt" style:font-size-complex="12pt"/>
    </style:style>
    <style:style style:name="P971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972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973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974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975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976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977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978" style:parent-style-name="Normal" style:family="paragraph">
      <style:paragraph-properties fo:text-align="center"/>
      <style:text-properties fo:font-weight="bold" style:font-weight-asian="bold" style:font-weight-complex="bold" fo:color="#002060" fo:font-size="16pt" style:font-size-asian="16pt" style:font-size-complex="16pt"/>
    </style:style>
    <style:style style:name="P979" style:parent-style-name="Normal" style:family="paragraph">
      <style:paragraph-properties fo:text-align="justify"/>
    </style:style>
    <style:style style:name="T980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981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982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983" style:parent-style-name="Fonteparág.padrão" style:family="text">
      <style:text-properties fo:color="#002060" fo:font-size="16pt" style:font-size-asian="16pt" style:font-size-complex="16pt" fo:background-color="#FFFFFF"/>
    </style:style>
    <style:style style:name="T984" style:parent-style-name="Fonteparág.padrão" style:family="text">
      <style:text-properties fo:color="#002060" fo:font-size="16pt" style:font-size-asian="16pt" style:font-size-complex="16pt" fo:background-color="#FFFFFF"/>
    </style:style>
    <style:style style:name="T985" style:parent-style-name="Fonteparág.padrão" style:family="text">
      <style:text-properties fo:color="#002060" fo:font-size="16pt" style:font-size-asian="16pt" style:font-size-complex="16pt" fo:background-color="#FFFFFF"/>
    </style:style>
    <style:style style:name="T986" style:parent-style-name="Fonteparág.padrão" style:family="text">
      <style:text-properties fo:color="#002060" fo:font-size="16pt" style:font-size-asian="16pt" style:font-size-complex="16pt" fo:background-color="#FFFFFF"/>
    </style:style>
    <style:style style:name="T987" style:parent-style-name="Fonteparág.padrão" style:family="text">
      <style:text-properties fo:color="#002060" fo:font-size="16pt" style:font-size-asian="16pt" style:font-size-complex="16pt" fo:background-color="#FFFFFF"/>
    </style:style>
    <style:style style:name="P988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989" style:parent-style-name="Normal" style:family="paragraph">
      <style:paragraph-properties fo:text-align="justify"/>
    </style:style>
    <style:style style:name="T990" style:parent-style-name="Fonteparág.padrão" style:family="text">
      <style:text-properties fo:color="#002060" fo:font-size="18pt" style:font-size-asian="18pt" style:font-size-complex="18pt"/>
    </style:style>
    <style:style style:name="T991" style:parent-style-name="Fonteparág.padrão" style:family="text">
      <style:text-properties fo:color="#002060" fo:font-size="18pt" style:font-size-asian="18pt" style:font-size-complex="18pt"/>
    </style:style>
    <style:style style:name="P992" style:parent-style-name="Normal" style:family="paragraph">
      <style:paragraph-properties fo:text-align="center"/>
      <style:text-properties fo:color="#FFFFFF" fo:language="pt" fo:country="BR"/>
    </style:style>
    <style:style style:name="T993" style:parent-style-name="Fonteparág.padrão" style:family="text">
      <style:text-properties fo:color="#002060" fo:font-size="18pt" style:font-size-asian="18pt" style:font-size-complex="18pt"/>
    </style:style>
    <style:style style:name="P994" style:parent-style-name="Normal" style:family="paragraph">
      <style:paragraph-properties fo:text-align="center"/>
      <style:text-properties fo:color="#FFFFFF" fo:language="pt" fo:country="BR"/>
    </style:style>
    <style:style style:name="T995" style:parent-style-name="Fonteparág.padrão" style:family="text">
      <style:text-properties fo:color="#002060" fo:font-size="18pt" style:font-size-asian="18pt" style:font-size-complex="18pt"/>
    </style:style>
    <style:style style:name="P996" style:parent-style-name="Normal" style:family="paragraph">
      <style:paragraph-properties fo:text-align="center"/>
      <style:text-properties fo:color="#FFFFFF" fo:language="pt" fo:country="BR"/>
    </style:style>
    <style:style style:name="P997" style:parent-style-name="Normal" style:family="paragraph">
      <style:paragraph-properties fo:text-align="center"/>
      <style:text-properties fo:color="#FFFFFF" fo:language="pt" fo:country="BR"/>
    </style:style>
    <style:style style:name="T998" style:parent-style-name="Fonteparág.padrão" style:family="text">
      <style:text-properties fo:color="#002060" fo:font-size="18pt" style:font-size-asian="18pt" style:font-size-complex="18pt"/>
    </style:style>
    <style:style style:name="P999" style:parent-style-name="Normal" style:family="paragraph">
      <style:paragraph-properties fo:text-align="center"/>
      <style:text-properties fo:color="#FFFFFF" fo:language="pt" fo:country="BR"/>
    </style:style>
    <style:style style:name="P1000" style:parent-style-name="Normal" style:family="paragraph">
      <style:paragraph-properties fo:text-align="center"/>
      <style:text-properties fo:color="#FFFFFF" fo:language="pt" fo:country="BR"/>
    </style:style>
    <style:style style:name="T1001" style:parent-style-name="Fonteparág.padrão" style:family="text">
      <style:text-properties fo:color="#002060" fo:font-size="18pt" style:font-size-asian="18pt" style:font-size-complex="18pt"/>
    </style:style>
    <style:style style:name="P1002" style:parent-style-name="Normal" style:family="paragraph">
      <style:paragraph-properties fo:text-align="center"/>
      <style:text-properties fo:color="#FFFFFF" fo:language="pt" fo:country="BR"/>
    </style:style>
    <style:style style:name="P1003" style:parent-style-name="Normal" style:family="paragraph">
      <style:paragraph-properties fo:text-align="center"/>
      <style:text-properties fo:color="#FFFFFF" fo:language="pt" fo:country="BR"/>
    </style:style>
    <style:style style:name="T1004" style:parent-style-name="Fonteparág.padrão" style:family="text">
      <style:text-properties fo:color="#002060" fo:font-size="18pt" style:font-size-asian="18pt" style:font-size-complex="18pt"/>
    </style:style>
    <style:style style:name="P1005" style:parent-style-name="Normal" style:family="paragraph">
      <style:paragraph-properties fo:text-align="center"/>
      <style:text-properties fo:color="#000000" fo:language="pt" fo:country="BR"/>
    </style:style>
    <style:style style:name="P1006" style:parent-style-name="Normal" style:family="paragraph">
      <style:paragraph-properties fo:text-align="center"/>
      <style:text-properties fo:color="#000000" fo:language="pt" fo:country="BR"/>
    </style:style>
    <style:style style:name="T1007" style:parent-style-name="Fonteparág.padrão" style:family="text">
      <style:text-properties fo:color="#002060" fo:font-size="18pt" style:font-size-asian="18pt" style:font-size-complex="18pt" fo:background-color="#FFFFFF"/>
    </style:style>
    <style:style style:name="T1008" style:parent-style-name="Fonteparág.padrão" style:family="text">
      <style:text-properties fo:color="#002060" fo:font-size="18pt" style:font-size-asian="18pt" style:font-size-complex="18pt" fo:background-color="#FFFFFF"/>
    </style:style>
    <style:style style:name="P1009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P1010" style:parent-style-name="Normal" style:family="paragraph">
      <style:paragraph-properties fo:text-align="justify"/>
    </style:style>
    <style:style style:name="T1011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1012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1013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1014" style:parent-style-name="Fonteparág.padrão" style:family="text">
      <style:text-properties fo:color="#002060" fo:font-size="12pt" style:font-size-asian="12pt" style:font-size-complex="12pt" fo:background-color="#FFFFFF"/>
    </style:style>
    <style:style style:name="T1015" style:parent-style-name="Fonteparág.padrão" style:family="text">
      <style:text-properties fo:color="#002060" fo:font-size="12pt" style:font-size-asian="12pt" style:font-size-complex="12pt" fo:background-color="#FFFFFF"/>
    </style:style>
    <style:style style:name="T1016" style:parent-style-name="Fonteparág.padrão" style:family="text">
      <style:text-properties fo:color="#002060" fo:font-size="12pt" style:font-size-asian="12pt" style:font-size-complex="12pt" fo:background-color="#FFFFFF"/>
    </style:style>
    <style:style style:name="P1017" style:parent-style-name="Normal" style:family="paragraph">
      <style:paragraph-properties fo:text-align="justify"/>
    </style:style>
    <style:style style:name="T1018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1019" style:parent-style-name="Fonteparág.padrão" style:family="text">
      <style:text-properties fo:color="#002060" fo:font-size="12pt" style:font-size-asian="12pt" style:font-size-complex="12pt" fo:background-color="#FFFFFF"/>
    </style:style>
    <style:style style:name="T1020" style:parent-style-name="Fonteparág.padrão" style:family="text">
      <style:text-properties fo:color="#002060" fo:font-size="12pt" style:font-size-asian="12pt" style:font-size-complex="12pt" fo:background-color="#FFFFFF"/>
    </style:style>
    <style:style style:name="T1021" style:parent-style-name="Fonteparág.padrão" style:family="text">
      <style:text-properties fo:color="#002060" fo:font-size="12pt" style:font-size-asian="12pt" style:font-size-complex="12pt" fo:background-color="#FFFFFF"/>
    </style:style>
    <style:style style:name="T1022" style:parent-style-name="Fonteparág.padrão" style:family="text">
      <style:text-properties fo:color="#002060" fo:font-size="12pt" style:font-size-asian="12pt" style:font-size-complex="12pt" fo:background-color="#FFFFFF"/>
    </style:style>
    <style:style style:name="T1023" style:parent-style-name="Fonteparág.padrão" style:family="text">
      <style:text-properties fo:color="#002060" fo:font-size="12pt" style:font-size-asian="12pt" style:font-size-complex="12pt" fo:background-color="#FFFFFF"/>
    </style:style>
    <style:style style:name="T1024" style:parent-style-name="Fonteparág.padrão" style:family="text">
      <style:text-properties fo:color="#002060" fo:font-size="12pt" style:font-size-asian="12pt" style:font-size-complex="12pt" fo:background-color="#FFFFFF"/>
    </style:style>
    <style:style style:name="T1025" style:parent-style-name="Fonteparág.padrão" style:family="text">
      <style:text-properties fo:color="#002060" fo:font-size="12pt" style:font-size-asian="12pt" style:font-size-complex="12pt" fo:background-color="#FFFFFF"/>
    </style:style>
    <style:style style:name="T1026" style:parent-style-name="Fonteparág.padrão" style:family="text">
      <style:text-properties fo:color="#002060" fo:font-size="12pt" style:font-size-asian="12pt" style:font-size-complex="12pt" fo:background-color="#FFFFFF"/>
    </style:style>
    <style:style style:name="P1027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1028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1029" style:parent-style-name="Normal" style:family="paragraph">
      <style:paragraph-properties fo:text-align="justify"/>
    </style:style>
    <style:style style:name="T1030" style:parent-style-name="Fonteparág.padrão" style:family="text">
      <style:text-properties fo:color="#002060" fo:font-size="12pt" style:font-size-asian="12pt" style:font-size-complex="12pt"/>
    </style:style>
    <style:style style:name="T1031" style:parent-style-name="Fonteparág.padrão" style:family="text">
      <style:text-properties fo:color="#002060" fo:font-size="12pt" style:font-size-asian="12pt" style:font-size-complex="12pt"/>
    </style:style>
    <style:style style:name="T1032" style:parent-style-name="Fonteparág.padrão" style:family="text">
      <style:text-properties fo:color="#002060" fo:font-size="12pt" style:font-size-asian="12pt" style:font-size-complex="12pt"/>
    </style:style>
    <style:style style:name="T1033" style:parent-style-name="Fonteparág.padrão" style:family="text">
      <style:text-properties fo:color="#002060" fo:font-size="12pt" style:font-size-asian="12pt" style:font-size-complex="12pt" fo:background-color="#FFFFFF"/>
    </style:style>
    <style:style style:name="P1034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1035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1036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1037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1038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1039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1040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1041" style:parent-style-name="Normal" style:family="paragraph">
      <style:paragraph-properties fo:text-align="center"/>
    </style:style>
    <style:style style:name="T1042" style:parent-style-name="Fonteparág.padrão" style:family="text">
      <style:text-properties fo:color="#002060" fo:font-size="12pt" style:font-size-asian="12pt" style:font-size-complex="12pt"/>
    </style:style>
    <style:style style:name="P1043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1044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1045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1046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1047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1048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1049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1050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1051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1052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1053" style:parent-style-name="Normal" style:family="paragraph">
      <style:paragraph-properties fo:text-align="center"/>
    </style:style>
    <style:style style:name="T1054" style:parent-style-name="Fonteparág.padrão" style:family="text">
      <style:text-properties fo:font-weight="bold" style:font-weight-asian="bold" style:font-weight-complex="bold" fo:color="#002060" fo:font-size="18pt" style:font-size-asian="18pt" style:font-size-complex="18pt"/>
    </style:style>
    <style:style style:name="T1055" style:parent-style-name="Fonteparág.padrão" style:family="text">
      <style:text-properties fo:font-weight="bold" style:font-weight-asian="bold" style:font-weight-complex="bold" fo:color="#002060" fo:font-size="18pt" style:font-size-asian="18pt" style:font-size-complex="18pt"/>
    </style:style>
    <style:style style:name="P1056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1057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1058" style:parent-style-name="Normal" style:family="paragraph">
      <style:paragraph-properties fo:text-align="center"/>
    </style:style>
    <style:style style:name="T1059" style:parent-style-name="Fonteparág.padrão" style:family="text">
      <style:text-properties fo:color="#002060" fo:font-size="12pt" style:font-size-asian="12pt" style:font-size-complex="12pt" fo:background-color="#FFFFFF"/>
    </style:style>
    <style:style style:name="P1060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1061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1062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1063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1064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1065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1066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1067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1068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1069" style:parent-style-name="Normal" style:family="paragraph">
      <style:paragraph-properties fo:text-align="center"/>
      <style:text-properties fo:font-weight="bold" style:font-weight-asian="bold" style:font-weight-complex="bold" fo:color="#002060" fo:font-size="16pt" style:font-size-asian="16pt" style:font-size-complex="16pt"/>
    </style:style>
    <style:style style:name="P1070" style:parent-style-name="Normal" style:family="paragraph">
      <style:paragraph-properties fo:text-align="justify"/>
    </style:style>
    <style:style style:name="T1071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1072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1073" style:parent-style-name="Fonteparág.padrão" style:family="text">
      <style:text-properties fo:font-weight="bold" style:font-weight-asian="bold" style:font-weight-complex="bold" fo:color="#002060" fo:font-size="16pt" style:font-size-asian="16pt" style:font-size-complex="16pt"/>
    </style:style>
    <style:style style:name="T1074" style:parent-style-name="Fonteparág.padrão" style:family="text">
      <style:text-properties fo:color="#002060" fo:font-size="16pt" style:font-size-asian="16pt" style:font-size-complex="16pt" fo:background-color="#FFFFFF"/>
    </style:style>
    <style:style style:name="T1075" style:parent-style-name="Fonteparág.padrão" style:family="text">
      <style:text-properties fo:color="#002060" fo:font-size="16pt" style:font-size-asian="16pt" style:font-size-complex="16pt" fo:background-color="#FFFFFF"/>
    </style:style>
    <style:style style:name="T1076" style:parent-style-name="Fonteparág.padrão" style:family="text">
      <style:text-properties fo:color="#002060" fo:font-size="16pt" style:font-size-asian="16pt" style:font-size-complex="16pt" fo:background-color="#FFFFFF"/>
    </style:style>
    <style:style style:name="P1077" style:parent-style-name="Normal" style:family="paragraph">
      <style:paragraph-properties fo:text-align="justify"/>
    </style:style>
    <style:style style:name="T1078" style:parent-style-name="Fonteparág.padrão" style:family="text">
      <style:text-properties fo:color="#002060" fo:font-size="18pt" style:font-size-asian="18pt" style:font-size-complex="18pt"/>
    </style:style>
    <style:style style:name="T1079" style:parent-style-name="Fonteparág.padrão" style:family="text">
      <style:text-properties fo:color="#002060" fo:font-size="18pt" style:font-size-asian="18pt" style:font-size-complex="18pt"/>
    </style:style>
    <style:style style:name="P1080" style:parent-style-name="Normal" style:family="paragraph">
      <style:paragraph-properties fo:text-align="center"/>
      <style:text-properties fo:color="#FFFFFF" fo:font-size="10pt" style:font-size-asian="10pt" style:font-size-complex="10pt" fo:language="pt" fo:country="BR"/>
    </style:style>
    <style:style style:name="T1081" style:parent-style-name="Fonteparág.padrão" style:family="text">
      <style:text-properties fo:color="#002060" fo:font-size="18pt" style:font-size-asian="18pt" style:font-size-complex="18pt"/>
    </style:style>
    <style:style style:name="P1082" style:parent-style-name="Normal" style:family="paragraph">
      <style:paragraph-properties fo:text-align="center"/>
      <style:text-properties fo:color="#FFFFFF" fo:language="pt" fo:country="BR"/>
    </style:style>
    <style:style style:name="T1083" style:parent-style-name="Fonteparág.padrão" style:family="text">
      <style:text-properties fo:color="#002060" fo:font-size="18pt" style:font-size-asian="18pt" style:font-size-complex="18pt"/>
    </style:style>
    <style:style style:name="P1084" style:parent-style-name="Normal" style:family="paragraph">
      <style:paragraph-properties fo:text-align="center"/>
      <style:text-properties fo:color="#FFFFFF" fo:language="pt" fo:country="BR"/>
    </style:style>
    <style:style style:name="P1085" style:parent-style-name="Normal" style:family="paragraph">
      <style:paragraph-properties fo:text-align="center"/>
      <style:text-properties fo:color="#FFFFFF" fo:language="pt" fo:country="BR"/>
    </style:style>
    <style:style style:name="T1086" style:parent-style-name="Fonteparág.padrão" style:family="text">
      <style:text-properties fo:color="#002060" fo:font-size="18pt" style:font-size-asian="18pt" style:font-size-complex="18pt"/>
    </style:style>
    <style:style style:name="P1087" style:parent-style-name="Normal" style:family="paragraph">
      <style:paragraph-properties fo:text-align="center"/>
      <style:text-properties fo:color="#FFFFFF" fo:language="pt" fo:country="BR"/>
    </style:style>
    <style:style style:name="P1088" style:parent-style-name="Normal" style:family="paragraph">
      <style:paragraph-properties fo:text-align="center"/>
      <style:text-properties fo:color="#FFFFFF" fo:language="pt" fo:country="BR"/>
    </style:style>
    <style:style style:name="T1089" style:parent-style-name="Fonteparág.padrão" style:family="text">
      <style:text-properties fo:color="#002060" fo:font-size="18pt" style:font-size-asian="18pt" style:font-size-complex="18pt"/>
    </style:style>
    <style:style style:name="P1090" style:parent-style-name="Normal" style:family="paragraph">
      <style:paragraph-properties fo:text-align="center"/>
      <style:text-properties fo:color="#FFFFFF" fo:language="pt" fo:country="BR"/>
    </style:style>
    <style:style style:name="P1091" style:parent-style-name="Normal" style:family="paragraph">
      <style:paragraph-properties fo:text-align="center"/>
      <style:text-properties fo:color="#FFFFFF" fo:language="pt" fo:country="BR"/>
    </style:style>
    <style:style style:name="T1092" style:parent-style-name="Fonteparág.padrão" style:family="text">
      <style:text-properties fo:color="#002060" fo:font-size="18pt" style:font-size-asian="18pt" style:font-size-complex="18pt"/>
    </style:style>
    <style:style style:name="P1093" style:parent-style-name="Normal" style:family="paragraph">
      <style:paragraph-properties fo:text-align="center"/>
      <style:text-properties fo:color="#000000" fo:language="pt" fo:country="BR"/>
    </style:style>
    <style:style style:name="P1094" style:parent-style-name="Normal" style:family="paragraph">
      <style:paragraph-properties fo:text-align="center"/>
      <style:text-properties fo:color="#000000" fo:language="pt" fo:country="BR"/>
    </style:style>
    <style:style style:name="T1095" style:parent-style-name="Fonteparág.padrão" style:family="text">
      <style:text-properties fo:color="#002060" fo:font-size="18pt" style:font-size-asian="18pt" style:font-size-complex="18pt" fo:background-color="#FFFFFF"/>
    </style:style>
    <style:style style:name="T1096" style:parent-style-name="Fonteparág.padrão" style:family="text">
      <style:text-properties fo:color="#002060" fo:font-size="18pt" style:font-size-asian="18pt" style:font-size-complex="18pt" fo:background-color="#FFFFFF"/>
    </style:style>
    <style:style style:name="P1097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P1098" style:parent-style-name="Normal" style:family="paragraph">
      <style:paragraph-properties fo:text-align="justify"/>
    </style:style>
    <style:style style:name="T1099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1100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1101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1102" style:parent-style-name="Fonteparág.padrão" style:family="text">
      <style:text-properties fo:color="#002060" fo:font-size="12pt" style:font-size-asian="12pt" style:font-size-complex="12pt" fo:background-color="#FFFFFF"/>
    </style:style>
    <style:style style:name="T1103" style:parent-style-name="Fonteparág.padrão" style:family="text">
      <style:text-properties fo:color="#002060" fo:font-size="12pt" style:font-size-asian="12pt" style:font-size-complex="12pt" fo:background-color="#FFFFFF"/>
    </style:style>
    <style:style style:name="T1104" style:parent-style-name="Fonteparág.padrão" style:family="text">
      <style:text-properties fo:color="#002060" fo:font-size="12pt" style:font-size-asian="12pt" style:font-size-complex="12pt" fo:background-color="#FFFFFF"/>
    </style:style>
    <style:style style:name="T1105" style:parent-style-name="Fonteparág.padrão" style:family="text">
      <style:text-properties fo:color="#002060" fo:font-size="12pt" style:font-size-asian="12pt" style:font-size-complex="12pt" fo:background-color="#FFFFFF"/>
    </style:style>
    <style:style style:name="T1106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background-color="#FFFFFF"/>
    </style:style>
    <style:style style:name="T1107" style:parent-style-name="Fonteparág.padrão" style:family="text">
      <style:text-properties fo:color="#002060" fo:font-size="12pt" style:font-size-asian="12pt" style:font-size-complex="12pt" fo:background-color="#FFFFFF"/>
    </style:style>
    <style:style style:name="T1108" style:parent-style-name="Fonteparág.padrão" style:family="text">
      <style:text-properties fo:color="#002060" fo:font-size="12pt" style:font-size-asian="12pt" style:font-size-complex="12pt" fo:background-color="#FFFFFF"/>
    </style:style>
    <style:style style:name="T1109" style:parent-style-name="Fonteparág.padrão" style:family="text">
      <style:text-properties fo:color="#002060" fo:font-size="12pt" style:font-size-asian="12pt" style:font-size-complex="12pt" fo:background-color="#FFFFFF"/>
    </style:style>
    <style:style style:name="T1110" style:parent-style-name="Fonteparág.padrão" style:family="text">
      <style:text-properties fo:color="#002060" fo:font-size="12pt" style:font-size-asian="12pt" style:font-size-complex="12pt" fo:background-color="#FFFFFF"/>
    </style:style>
    <style:style style:name="T1111" style:parent-style-name="Fonteparág.padrão" style:family="text">
      <style:text-properties fo:color="#002060" fo:font-size="12pt" style:font-size-asian="12pt" style:font-size-complex="12pt" fo:background-color="#FFFFFF"/>
    </style:style>
    <style:style style:name="T1112" style:parent-style-name="Fonteparág.padrão" style:family="text">
      <style:text-properties fo:color="#002060" fo:font-size="12pt" style:font-size-asian="12pt" style:font-size-complex="12pt" fo:background-color="#FFFFFF"/>
    </style:style>
    <style:style style:name="P1113" style:parent-style-name="Normal" style:family="paragraph">
      <style:paragraph-properties fo:text-align="justify"/>
      <style:text-properties fo:color="#002060" fo:font-size="12pt" style:font-size-asian="12pt" style:font-size-complex="12pt" fo:background-color="#FFFFFF"/>
    </style:style>
    <style:style style:name="P1114" style:parent-style-name="Normal" style:family="paragraph">
      <style:paragraph-properties fo:text-align="justify"/>
      <style:text-properties fo:font-weight="bold" style:font-weight-asian="bold" style:font-weight-complex="bold" fo:color="#002060" fo:font-size="12pt" style:font-size-asian="12pt" style:font-size-complex="12pt"/>
    </style:style>
    <style:style style:name="P1115" style:parent-style-name="Normal" style:family="paragraph">
      <style:paragraph-properties fo:text-align="justify"/>
    </style:style>
    <style:style style:name="T1116" style:parent-style-name="Fonteparág.padrão" style:family="text">
      <style:text-properties fo:color="#002060" fo:font-size="12pt" style:font-size-asian="12pt" style:font-size-complex="12pt"/>
    </style:style>
    <style:style style:name="T1117" style:parent-style-name="Fonteparág.padrão" style:family="text">
      <style:text-properties fo:color="#002060" fo:font-size="12pt" style:font-size-asian="12pt" style:font-size-complex="12pt"/>
    </style:style>
    <style:style style:name="T1118" style:parent-style-name="Hyperlink" style:family="text">
      <style:text-properties fo:font-size="12pt" style:font-size-asian="12pt" style:font-size-complex="12pt"/>
    </style:style>
    <style:style style:name="P1119" style:parent-style-name="Normal" style:family="paragraph">
      <style:paragraph-properties fo:text-align="justify"/>
      <style:text-properties fo:color="#002060" fo:font-size="12pt" style:font-size-asian="12pt" style:font-size-complex="12pt"/>
    </style:style>
    <style:style style:name="P1120" style:parent-style-name="Corpodetexto" style:family="paragraph">
      <style:text-properties fo:font-weight="bold" style:font-weight-asian="bold" fo:font-size="10pt" style:font-size-asian="10pt"/>
    </style:style>
    <style:style style:name="P1121" style:parent-style-name="Corpodetexto" style:family="paragraph">
      <style:text-properties fo:font-weight="bold" style:font-weight-asian="bold" fo:font-size="10pt" style:font-size-asian="10pt"/>
    </style:style>
    <style:style style:name="P1122" style:parent-style-name="Corpodetexto" style:family="paragraph">
      <style:text-properties fo:font-weight="bold" style:font-weight-asian="bold" fo:font-size="10pt" style:font-size-asian="10pt"/>
    </style:style>
    <style:style style:name="P1123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/>
    </style:style>
    <style:style style:name="P1124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25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26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27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28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29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30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31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32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33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34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35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36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37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38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39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40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41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42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43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44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45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46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47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48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49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50" style:parent-style-name="Normal" style:family="paragraph">
      <style:paragraph-properties fo:text-align="center"/>
    </style:style>
    <style:style style:name="T1151" style:parent-style-name="Fonteparág.padrão" style:family="text"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52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153" style:parent-style-name="Normal" style:family="paragraph">
      <style:paragraph-properties fo:text-align="center"/>
    </style:style>
    <style:style style:name="T1154" style:parent-style-name="Hyperlink" style:family="text">
      <style:text-properties fo:font-weight="bold" style:font-weight-asian="bold" style:font-weight-complex="bold" fo:font-size="12pt" style:font-size-asian="12pt" style:font-size-complex="12pt" fo:language="pt" fo:country="BR"/>
    </style:style>
    <style:style style:name="T1155" style:parent-style-name="Hyperlink" style:family="text">
      <style:text-properties fo:font-weight="bold" style:font-weight-asian="bold" style:font-weight-complex="bold" fo:font-size="12pt" style:font-size-asian="12pt" style:font-size-complex="12pt" fo:language="pt" fo:country="BR"/>
    </style:style>
    <style:style style:name="T1156" style:parent-style-name="Hyperlink" style:family="text">
      <style:text-properties fo:font-weight="bold" style:font-weight-asian="bold" style:font-weight-complex="bold" fo:font-size="12pt" style:font-size-asian="12pt" style:font-size-complex="12pt" fo:language="pt" fo:country="BR"/>
    </style:style>
    <style:style style:name="P1157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158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159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160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161" style:parent-style-name="Normal" style:family="paragraph">
      <style:paragraph-properties fo:margin-left="1.1812in" fo:text-indent="0.8861in">
        <style:tab-stops/>
      </style:paragraph-properties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62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163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164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165" style:parent-style-name="Normal" style:family="paragraph">
      <style:paragraph-properties fo:text-align="center"/>
    </style:style>
    <style:style style:name="T1166" style:parent-style-name="Hyperlink" style:family="text">
      <style:text-properties fo:font-weight="bold" style:font-weight-asian="bold" style:font-weight-complex="bold" fo:font-size="12pt" style:font-size-asian="12pt" style:font-size-complex="12pt" fo:language="pt" fo:country="BR"/>
    </style:style>
    <style:style style:name="T1167" style:parent-style-name="Hyperlink" style:family="text">
      <style:text-properties fo:font-weight="bold" style:font-weight-asian="bold" style:font-weight-complex="bold" fo:font-size="12pt" style:font-size-asian="12pt" style:font-size-complex="12pt" fo:language="pt" fo:country="BR"/>
    </style:style>
    <style:style style:name="T1168" style:parent-style-name="Hyperlink" style:family="text">
      <style:text-properties fo:font-weight="bold" style:font-weight-asian="bold" style:font-weight-complex="bold" fo:font-size="12pt" style:font-size-asian="12pt" style:font-size-complex="12pt" fo:language="pt" fo:country="BR"/>
    </style:style>
    <style:style style:name="P1169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170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171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172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173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74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75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76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77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78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79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80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81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82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83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84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85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86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87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88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89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90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191" style:parent-style-name="Normal" style:family="paragraph">
      <style:paragraph-properties fo:text-align="center"/>
    </style:style>
    <style:style style:name="T1192" style:parent-style-name="Hyperlink" style:family="text">
      <style:text-properties fo:font-weight="bold" style:font-weight-asian="bold" style:font-weight-complex="bold" fo:font-size="12pt" style:font-size-asian="12pt" style:font-size-complex="12pt" fo:language="pt" fo:country="BR"/>
    </style:style>
    <style:style style:name="P1193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194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195" style:parent-style-name="Normal" style:family="paragraph">
      <style:paragraph-properties fo:text-align="center"/>
    </style:style>
    <style:style style:name="T1196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197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198" style:parent-style-name="Normal" style:family="paragraph">
      <style:paragraph-properties fo:text-align="center"/>
    </style:style>
    <style:style style:name="T1199" style:parent-style-name="Hyperlink" style:family="text">
      <style:text-properties fo:font-weight="bold" style:font-weight-asian="bold" style:font-weight-complex="bold" fo:font-size="12pt" style:font-size-asian="12pt" style:font-size-complex="12pt" fo:language="pt" fo:country="BR"/>
    </style:style>
    <style:style style:name="P1200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201" style:parent-style-name="Normal" style:family="paragraph"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202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203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204" style:parent-style-name="Normal" style:family="paragraph">
      <style:paragraph-properties fo:text-align="center"/>
    </style:style>
    <style:style style:name="T1205" style:parent-style-name="Hyperlink" style:family="text">
      <style:text-properties fo:font-weight="bold" style:font-weight-asian="bold" style:font-weight-complex="bold" fo:font-size="12pt" style:font-size-asian="12pt" style:font-size-complex="12pt" fo:language="pt" fo:country="BR"/>
    </style:style>
    <style:style style:name="P1206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207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208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209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210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211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212" style:parent-style-name="Normal" style:family="paragraph">
      <style:paragraph-properties fo:text-align="center"/>
    </style:style>
    <style:style style:name="T1213" style:parent-style-name="Fonteparág.padrão" style:family="text"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214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215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216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217" style:parent-style-name="Normal" style:family="paragraph">
      <style:paragraph-properties fo:text-align="center"/>
    </style:style>
    <style:style style:name="T1218" style:parent-style-name="Hyperlink" style:family="text">
      <style:text-properties fo:font-weight="bold" style:font-weight-asian="bold" style:font-weight-complex="bold" fo:font-size="12pt" style:font-size-asian="12pt" style:font-size-complex="12pt" fo:language="pt" fo:country="BR"/>
    </style:style>
    <style:style style:name="T1219" style:parent-style-name="Hyperlink" style:family="text">
      <style:text-properties fo:font-weight="bold" style:font-weight-asian="bold" style:font-weight-complex="bold" fo:font-size="12pt" style:font-size-asian="12pt" style:font-size-complex="12pt" fo:language="pt" fo:country="BR"/>
    </style:style>
    <style:style style:name="T1220" style:parent-style-name="Hyperlink" style:family="text">
      <style:text-properties fo:font-weight="bold" style:font-weight-asian="bold" style:font-weight-complex="bold" fo:font-size="12pt" style:font-size-asian="12pt" style:font-size-complex="12pt" fo:language="pt" fo:country="BR"/>
    </style:style>
    <style:style style:name="P1221" style:parent-style-name="Normal" style:family="paragraph">
      <style:paragraph-properties fo:text-align="center"/>
      <style:text-properties fo:font-weight="bold" style:font-weight-asian="bold" style:font-weight-complex="bold" fo:color="#002060" fo:font-size="12pt" style:font-size-asian="12pt" style:font-size-complex="12pt" fo:language="pt" fo:country="BR"/>
    </style:style>
    <style:style style:name="P1222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223" style:parent-style-name="Normal" style:family="paragraph">
      <style:paragraph-properties fo:text-align="center"/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224" style:parent-style-name="Normal" style:family="paragraph">
      <style:paragraph-properties fo:text-align="center"/>
    </style:style>
    <style:style style:name="T1225" style:parent-style-name="Fonteparág.padrão" style:family="text">
      <style:text-properties fo:font-weight="bold" style:font-weight-asian="bold" style:font-weight-complex="bold" fo:color="#002060" fo:font-size="18pt" style:font-size-asian="18pt" style:font-size-complex="18pt" fo:language="pt" fo:country="BR"/>
    </style:style>
    <style:style style:name="P1226" style:parent-style-name="Normal" style:family="paragraph">
      <style:paragraph-properties fo:text-align="center"/>
      <style:text-properties fo:font-weight="bold" style:font-weight-asian="bold" style:font-weight-complex="bold" fo:color="#002060" fo:language="pt" fo:country="BR"/>
    </style:style>
    <style:style style:name="P1227" style:parent-style-name="Normal" style:family="paragraph">
      <style:paragraph-properties fo:text-align="center"/>
      <style:text-properties fo:font-weight="bold" style:font-weight-asian="bold" style:font-weight-complex="bold" fo:color="#002060" fo:language="pt" fo:country="BR"/>
    </style:style>
    <style:style style:name="P1228" style:parent-style-name="Normal" style:family="paragraph">
      <style:paragraph-properties fo:text-align="center"/>
    </style:style>
    <style:style style:name="T1229" style:parent-style-name="Hyperlink" style:family="text">
      <style:text-properties fo:font-weight="bold" style:font-weight-asian="bold" style:font-weight-complex="bold" fo:language="pt" fo:country="BR"/>
    </style:style>
    <style:style style:name="T1230" style:parent-style-name="Hyperlink" style:family="text">
      <style:text-properties fo:font-weight="bold" style:font-weight-asian="bold" style:font-weight-complex="bold" fo:language="pt" fo:country="BR"/>
    </style:style>
    <style:style style:name="T1231" style:parent-style-name="Hyperlink" style:family="text">
      <style:text-properties fo:font-weight="bold" style:font-weight-asian="bold" style:font-weight-complex="bold" fo:language="pt" fo:country="BR"/>
    </style:style>
    <style:style style:name="P1232" style:parent-style-name="Normal" style:family="paragraph">
      <style:paragraph-properties fo:text-align="center"/>
    </style:style>
    <style:style style:name="P1233" style:parent-style-name="Normal" style:family="paragraph">
      <style:paragraph-properties fo:text-align="center"/>
      <style:text-properties fo:font-weight="bold" style:font-weight-asian="bold" style:font-weight-complex="bold" fo:color="#002060"/>
    </style:style>
    <style:style style:name="P1234" style:parent-style-name="Normal" style:family="paragraph">
      <style:paragraph-properties fo:text-align="center"/>
      <style:text-properties fo:font-weight="bold" style:font-weight-asian="bold" style:font-weight-complex="bold" fo:color="#002060"/>
    </style:style>
    <style:style style:name="P1235" style:parent-style-name="Normal" style:family="paragraph">
      <style:paragraph-properties fo:text-align="center"/>
    </style:style>
    <style:style style:name="T1236" style:parent-style-name="Hyperlink" style:family="text">
      <style:text-properties fo:font-weight="bold" style:font-weight-asian="bold" style:font-weight-complex="bold" fo:language="pt" fo:country="BR"/>
    </style:style>
    <style:style style:name="P1237" style:parent-style-name="Normal" style:family="paragraph">
      <style:paragraph-properties fo:text-align="center"/>
      <style:text-properties fo:font-weight="bold" style:font-weight-asian="bold" style:font-weight-complex="bold" fo:color="#002060" fo:language="pt" fo:country="BR"/>
    </style:style>
    <style:style style:name="P1238" style:parent-style-name="Normal" style:family="paragraph">
      <style:paragraph-properties fo:break-before="page" fo:text-align="center"/>
    </style:style>
    <style:style style:name="P1239" style:parent-style-name="Corpodetexto" style:family="paragraph">
      <style:text-properties fo:font-weight="bold" style:font-weight-asian="bold" fo:font-size="10pt" style:font-size-asian="10pt"/>
    </style:style>
    <style:style style:name="P1240" style:parent-style-name="Corpodetexto" style:family="paragraph">
      <style:text-properties fo:font-weight="bold" style:font-weight-asian="bold" fo:font-size="10pt" style:font-size-asian="10pt"/>
    </style:style>
    <style:style style:name="P1241" style:parent-style-name="Corpodetexto" style:family="paragraph">
      <style:text-properties fo:font-weight="bold" style:font-weight-asian="bold" fo:font-size="10pt" style:font-size-asian="10pt"/>
    </style:style>
    <style:style style:name="P1242" style:parent-style-name="Corpodetexto" style:family="paragraph">
      <style:paragraph-properties fo:margin-left="0.4236in">
        <style:tab-stops/>
      </style:paragraph-properties>
      <style:text-properties fo:font-size="10pt" style:font-size-asian="10pt"/>
    </style:style>
    <style:style style:name="P1243" style:parent-style-name="Corpodetexto" style:family="paragraph">
      <style:paragraph-properties fo:margin-left="0.4236in">
        <style:tab-stops/>
      </style:paragraph-properties>
    </style:style>
    <style:style style:name="T1244" style:parent-style-name="Fonteparág.padrão" style:family="text">
      <style:text-properties fo:font-size="10pt" style:font-size-asian="10pt"/>
    </style:style>
    <style:style style:name="P1245" style:parent-style-name="Corpodetexto" style:family="paragraph">
      <style:paragraph-properties fo:margin-left="0.4236in">
        <style:tab-stops/>
      </style:paragraph-properties>
    </style:style>
    <style:style style:name="T1246" style:parent-style-name="Hyperlink" style:family="text">
      <style:text-properties fo:font-size="16pt" style:font-size-asian="16pt" style:font-size-complex="16pt"/>
    </style:style>
    <style:style style:name="P1247" style:parent-style-name="Corpodetexto" style:family="paragraph">
      <style:paragraph-properties fo:margin-left="0.4236in">
        <style:tab-stops/>
      </style:paragraph-properties>
      <style:text-properties fo:font-weight="bold" style:font-weight-asian="bold" style:font-weight-complex="bold" fo:color="#002060" fo:font-size="16pt" style:font-size-asian="16pt" style:font-size-complex="16pt"/>
    </style:style>
    <style:style style:name="P1248" style:parent-style-name="Corpodetexto" style:family="paragraph">
      <style:paragraph-properties fo:margin-left="0.4236in">
        <style:tab-stops/>
      </style:paragraph-properties>
    </style:style>
    <style:style style:name="T1249" style:parent-style-name="Hyperlink" style:family="text">
      <style:text-properties fo:font-size="16pt" style:font-size-asian="16pt" style:font-size-complex="16pt"/>
    </style:style>
    <style:style style:name="P1250" style:parent-style-name="Corpodetexto" style:family="paragraph">
      <style:paragraph-properties fo:margin-left="0.4236in">
        <style:tab-stops/>
      </style:paragraph-properties>
      <style:text-properties fo:font-size="10pt" style:font-size-asian="10pt" fo:language="pt" fo:country="BR"/>
    </style:style>
    <style:style style:family="paragraph" style:name="a210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2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13">
      <style:graphic-properties fo:wrap-option="wrap" fo:padding-top="0.10119in" fo:padding-bottom="0.10119in" fo:padding-left="0.10119in" fo:padding-right="0.10119in" draw:textarea-vertical-align="middle" draw:textarea-horizontal-align="center" draw:fill="solid" draw:fill-color="#ffc00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paragraph" style:name="a72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3">
      <style:graphic-properties fo:wrap-option="wrap" fo:padding-top="0.09099in" fo:padding-bottom="0.09099in" fo:padding-left="0.09099in" fo:padding-right="0.09099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paragraph" style:name="a215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1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7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2">
      <style:graphic-properties fo:wrap-option="wrap" fo:padding-top="0.12007in" fo:padding-bottom="0.12007in" fo:padding-left="0.12007in" fo:padding-right="0.12007in" draw:textarea-vertical-align="middle" draw:textarea-horizontal-align="center" draw:fill="solid" draw:fill-color="#4f81bd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218">
      <style:graphic-properties fo:wrap-option="wrap" fo:padding-top="0.10119in" fo:padding-bottom="0.10119in" fo:padding-left="0.10119in" fo:padding-right="0.10119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78">
      <style:graphic-properties fo:wrap-option="wrap" fo:padding-top="0.09099in" fo:padding-bottom="0.09099in" fo:padding-left="0.09099in" fo:padding-right="0.09099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44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4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6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7">
      <style:graphic-properties fo:wrap-option="wrap" fo:padding-top="0.12007in" fo:padding-bottom="0.12007in" fo:padding-left="0.12007in" fo:padding-right="0.12007in" draw:textarea-vertical-align="middle" draw:textarea-horizontal-align="center" draw:fill="solid" draw:fill-color="#ffc00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4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9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0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2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3">
      <style:graphic-properties fo:wrap-option="wrap" fo:padding-top="0.10119in" fo:padding-bottom="0.10119in" fo:padding-left="0.10119in" fo:padding-right="0.10119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83">
      <style:graphic-properties fo:wrap-option="wrap" fo:padding-top="0.09099in" fo:padding-bottom="0.09099in" fo:padding-left="0.09099in" fo:padding-right="0.09099in" draw:textarea-vertical-align="middle" draw:textarea-horizontal-align="center" draw:fill="solid" draw:fill-color="#ffc00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22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1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7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2">
      <style:graphic-properties fo:wrap-option="wrap" fo:padding-top="0.12007in" fo:padding-bottom="0.12007in" fo:padding-left="0.12007in" fo:padding-right="0.12007in" draw:textarea-vertical-align="middle" draw:textarea-horizontal-align="center" draw:fill="solid" draw:fill-color="#ffc00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228">
      <style:graphic-properties fo:wrap-option="wrap" fo:padding-top="0.10119in" fo:padding-bottom="0.10119in" fo:padding-left="0.10119in" fo:padding-right="0.10119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88">
      <style:graphic-properties fo:wrap-option="wrap" fo:padding-top="0.09099in" fo:padding-bottom="0.09099in" fo:padding-left="0.09099in" fo:padding-right="0.09099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4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4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6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7">
      <style:graphic-properties fo:wrap-option="wrap" fo:padding-top="0.12007in" fo:padding-bottom="0.12007in" fo:padding-left="0.12007in" fo:padding-right="0.12007in" draw:textarea-vertical-align="middle" draw:textarea-horizontal-align="center" draw:fill="solid" draw:fill-color="#ffc00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4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9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0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2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3">
      <style:graphic-properties fo:wrap-option="wrap" fo:padding-top="0.10119in" fo:padding-bottom="0.10119in" fo:padding-left="0.10119in" fo:padding-right="0.10119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93">
      <style:graphic-properties fo:wrap-option="wrap" fo:padding-top="0.09099in" fo:padding-bottom="0.09099in" fo:padding-left="0.09099in" fo:padding-right="0.09099in" draw:textarea-vertical-align="middle" draw:textarea-horizontal-align="center" draw:fill="solid" draw:fill-color="#4f81bd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2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4">
      <style:graphic-properties/>
    </style:style>
    <style:style style:family="paragraph" style:name="a235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" style:parent-style-name="Graphics">
      <style:graphic-properties fo:border="none" fo:background-color="transparent"/>
    </style:style>
    <style:style style:family="text" style:name="a4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6" style:parent-style-name="Graphics">
      <style:graphic-properties fo:border="none" fo:background-color="transparent"/>
    </style:style>
    <style:style style:family="paragraph" style:name="a461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7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7" style:parent-style-name="Graphics">
      <style:graphic-properties fo:border="none" fo:background-color="transparent"/>
    </style:style>
    <style:style style:family="graphic" style:name="a462">
      <style:graphic-properties fo:wrap-option="wrap" fo:padding-top="0.12007in" fo:padding-bottom="0.12007in" fo:padding-left="0.12007in" fo:padding-right="0.12007in" draw:textarea-vertical-align="middle" draw:textarea-horizontal-align="center" draw:fill="solid" draw:fill-color="#ffc00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23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8" style:parent-style-name="Graphics">
      <style:graphic-properties fo:border="none" fo:background-color="transparent"/>
    </style:style>
    <style:style style:family="text" style:name="a46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9" style:parent-style-name="Graphics">
      <style:graphic-properties fo:border="none" fo:background-color="transparent"/>
    </style:style>
    <style:style style:family="paragraph" style:name="a464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6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8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3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5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6">
      <style:graphic-properties fo:wrap-option="wrap" fo:padding-top="0.10119in" fo:padding-bottom="0.10119in" fo:padding-left="0.10119in" fo:padding-right="0.10119in" draw:textarea-vertical-align="middle" draw:textarea-horizontal-align="center" draw:fill="solid" draw:fill-color="#ee000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paragraph" style:name="a470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7">
      <style:graphic-properties/>
    </style:style>
    <style:style style:family="graphic" style:name="a471">
      <style:graphic-properties fo:wrap-option="wrap" fo:padding-top="0.12007in" fo:padding-bottom="0.12007in" fo:padding-left="0.12007in" fo:padding-right="0.12007in" draw:textarea-vertical-align="middle" draw:textarea-horizontal-align="center" draw:fill="solid" draw:fill-color="#4f81bd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248" style:parent-style-name="Graphics">
      <style:graphic-properties fo:border="0.01042in none" fo:background-color="transparent" fo:clip="rect(0in, 0in, 0in, 0in)"/>
    </style:style>
    <style:style style:family="graphic" style:name="a472">
      <style:graphic-properties/>
    </style:style>
    <style:style style:family="graphic" style:name="a249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7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4f81bd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74">
      <style:graphic-properties style:wrap="run-through" style:run-through="foreground" draw:fill="none" draw:stroke="solid" svg:stroke-width="0.02778in" svg:stroke-color="#00b050" svg:stroke-opacity="100%" svg:stroke-linecap="butt" style:horizontal-rel="paragraph" style:vertical-rel="paragraph" style:horizontal-pos="from-left" style:vertical-pos="from-top"/>
    </style:style>
    <style:style style:family="graphic" style:name="a47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7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77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78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79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5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4f81bd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51">
      <style:graphic-properties draw:fill="solid" draw:fill-color="#d0d8e8" draw:opacity="100%" draw:stroke="none"/>
    </style:style>
    <style:style style:family="text" style:name="a2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3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5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80">
      <style:graphic-properties draw:fill="solid" draw:fill-color="#d0d8e8" draw:opacity="100%" draw:stroke="none"/>
    </style:style>
    <style:style style:family="paragraph" style:name="a257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58">
      <style:graphic-properties fo:wrap-option="wrap" fo:padding-top="0.10774in" fo:padding-bottom="0.10774in" fo:padding-left="0.10774in" fo:padding-right="0.10774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paragraph" style:name="a482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9">
      <style:graphic-properties/>
    </style:style>
    <style:style style:family="text" style:name="a48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4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5">
      <style:graphic-properties fo:wrap-option="wrap" fo:padding-top="0.11173in" fo:padding-bottom="0.11173in" fo:padding-left="0.11173in" fo:padding-right="0.11173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48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7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9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0" style:parent-style-name="Graphics">
      <style:graphic-properties fo:border="0.01042in none" fo:background-color="transparent" fo:clip="rect(0.38299in, 0in, 0in, 0in)"/>
    </style:style>
    <style:style style:family="graphic" style:name="a261">
      <style:graphic-properties style:wrap="run-through" style:run-through="foreground" draw:fill="none" draw:stroke="solid" svg:stroke-width="0.02778in" svg:stroke-color="#00b050" svg:stroke-opacity="100%" svg:stroke-linecap="butt" style:horizontal-rel="paragraph" style:vertical-rel="paragraph" style:horizontal-pos="from-left" style:vertical-pos="from-top"/>
    </style:style>
    <style:style style:family="graphic" style:name="a26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6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4f81bd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6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4f81bd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6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6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90">
      <style:graphic-properties fo:wrap-option="wrap" fo:padding-top="0.11173in" fo:padding-bottom="0.11173in" fo:padding-left="0.11173in" fo:padding-right="0.11173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267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4f81bd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text" style:name="a4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68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paragraph" style:name="a492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9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text" style:name="a49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4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5">
      <style:graphic-properties fo:wrap-option="wrap" fo:padding-top="0.11173in" fo:padding-bottom="0.11173in" fo:padding-left="0.11173in" fo:padding-right="0.11173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49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7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9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4f81bd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7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4f81bd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7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4f81bd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7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74">
      <style:graphic-properties draw:fill="solid" draw:fill-color="#d0d8e8" draw:opacity="100%" draw:stroke="none"/>
    </style:style>
    <style:style style:family="text" style:name="a2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6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0">
      <style:graphic-properties fo:wrap-option="wrap" fo:padding-top="0.11173in" fo:padding-bottom="0.11173in" fo:padding-left="0.11173in" fo:padding-right="0.11173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279">
      <style:graphic-properties fo:wrap-option="wrap" fo:padding-top="0.09923in" fo:padding-bottom="0.09923in" fo:padding-left="0.09923in" fo:padding-right="0.09923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5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2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4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5">
      <style:graphic-properties fo:wrap-option="wrap" fo:padding-top="0.11173in" fo:padding-bottom="0.11173in" fo:padding-left="0.11173in" fo:padding-right="0.11173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50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7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9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>
      <style:graphic-properties draw:fill="solid" draw:fill-color="#66cccc" draw:opacity="100%" draw:stroke="none"/>
    </style:style>
    <style:style style:family="graphic" style:name="a2">
      <style:graphic-properties draw:fill="solid" draw:fill-color="#6666cc" draw:opacity="100%" draw:stroke="none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7" style:parent-style-name="Graphics">
      <style:graphic-properties fo:border="none" fo:background-color="transparent"/>
    </style:style>
    <style:style style:family="graphic" style:name="a8" style:parent-style-name="Graphics">
      <style:graphic-properties fo:border="none" fo:background-color="transparent"/>
    </style:style>
    <style:style style:family="graphic" style:name="a9" style:parent-style-name="Graphics">
      <style:graphic-properties fo:border="none" fo:background-color="transparent"/>
    </style:style>
    <style:style style:family="text" style:name="a28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1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3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4">
      <style:graphic-properties fo:wrap-option="wrap" fo:padding-top="0.09923in" fo:padding-bottom="0.09923in" fo:padding-left="0.09923in" fo:padding-right="0.09923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2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8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89">
      <style:graphic-properties fo:wrap-option="wrap" fo:padding-top="0.09923in" fo:padding-bottom="0.09923in" fo:padding-left="0.09923in" fo:padding-right="0.09923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paragraph" style:name="a511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3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14">
      <style:graphic-properties fo:wrap-option="wrap" fo:padding-top="0.11173in" fo:padding-bottom="0.11173in" fo:padding-left="0.11173in" fo:padding-right="0.11173in" draw:textarea-vertical-align="middle" draw:textarea-horizontal-align="center" draw:fill="solid" draw:fill-color="#4f81bd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515">
      <style:graphic-properties/>
    </style:style>
    <style:style style:family="graphic" style:name="a516" style:parent-style-name="Graphics">
      <style:graphic-properties fo:border="none" fo:background-color="transparent"/>
    </style:style>
    <style:style style:family="graphic" style:name="a517">
      <style:graphic-properties style:wrap="run-through" style:run-through="foreground" draw:fill="none" draw:stroke="solid" svg:stroke-width="0.02778in" svg:stroke-color="#0070c0" svg:stroke-opacity="100%" svg:stroke-linecap="butt" style:horizontal-rel="paragraph" style:vertical-rel="paragraph" style:horizontal-pos="from-left" style:vertical-pos="from-top"/>
    </style:style>
    <style:style style:family="graphic" style:name="a518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4f81bd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19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text" style:name="a2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1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4">
      <style:graphic-properties fo:wrap-option="wrap" fo:padding-top="0.09923in" fo:padding-bottom="0.09923in" fo:padding-left="0.09923in" fo:padding-right="0.09923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2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6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8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2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c00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text" style:name="a29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2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2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c00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24">
      <style:graphic-properties draw:fill="solid" draw:fill-color="#d0d8e8" draw:opacity="100%" draw:stroke="none"/>
    </style:style>
    <style:style style:family="text" style:name="a5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6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8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9">
      <style:graphic-properties fo:wrap-option="wrap" fo:padding-top="0.10757in" fo:padding-bottom="0.10757in" fo:padding-left="0.10757in" fo:padding-right="0.10757in" draw:textarea-vertical-align="middle" draw:textarea-horizontal-align="center" draw:fill="solid" draw:fill-color="#4f81bd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paragraph" style:name="a300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01">
      <style:graphic-properties fo:wrap-option="wrap" fo:padding-top="0.09923in" fo:padding-bottom="0.09923in" fo:padding-left="0.09923in" fo:padding-right="0.09923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30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5">
      <style:paragraph-properties fo:line-height="90%" fo:text-align="center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1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7">
      <style:paragraph-properties fo:line-height="90%" style:tab-stop-distance="0.38889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08">
      <style:graphic-properties fo:wrap-option="wrap" fo:padding-top="0.09923in" fo:padding-bottom="0.09923in" fo:padding-left="0.09923in" fo:padding-right="0.09923in" draw:textarea-vertical-align="middle" draw:textarea-horizontal-align="left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paragraph" style:name="a533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09">
      <style:graphic-properties/>
    </style:style>
    <style:style style:family="graphic" style:name="a534">
      <style:graphic-properties fo:wrap-option="wrap" fo:padding-top="0.10757in" fo:padding-bottom="0.10757in" fo:padding-left="0.10757in" fo:padding-right="0.10757in" draw:textarea-vertical-align="middle" draw:textarea-horizontal-align="center" draw:fill="solid" draw:fill-color="#4f81bd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5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6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8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10" style:parent-style-name="Graphics">
      <style:graphic-properties fo:border="none" fo:background-color="transparent"/>
    </style:style>
    <style:style style:family="graphic" style:name="a31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1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4f81bd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13">
      <style:graphic-properties draw:fill="solid" draw:fill-color="#d0d8e8" draw:opacity="100%" draw:stroke="none"/>
    </style:style>
    <style:style style:family="text" style:name="a31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0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7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1">
      <style:graphic-properties fo:wrap-option="wrap" fo:padding-top="0.10757in" fo:padding-bottom="0.10757in" fo:padding-left="0.10757in" fo:padding-right="0.10757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31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9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3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5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6">
      <style:graphic-properties fo:wrap-option="wrap" fo:padding-top="0.10757in" fo:padding-bottom="0.10757in" fo:padding-left="0.10757in" fo:padding-right="0.10757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54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8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2">
      <style:graphic-properties fo:wrap-option="wrap" fo:padding-top="0.10774in" fo:padding-bottom="0.10774in" fo:padding-left="0.10774in" fo:padding-right="0.10774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323">
      <style:graphic-properties/>
    </style:style>
    <style:style style:family="graphic" style:name="a324" style:parent-style-name="Graphics">
      <style:graphic-properties fo:border="none" fo:background-color="transparent"/>
    </style:style>
    <style:style style:family="graphic" style:name="a32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26">
      <style:graphic-properties style:wrap="run-through" style:run-through="foreground" draw:fill="none" draw:stroke="solid" svg:stroke-width="0.02778in" svg:stroke-color="#00b050" svg:stroke-opacity="100%" svg:stroke-linecap="butt" style:horizontal-rel="paragraph" style:vertical-rel="paragraph" style:horizontal-pos="from-left" style:vertical-pos="from-top"/>
    </style:style>
    <style:style style:family="paragraph" style:name="a550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7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ee000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51">
      <style:graphic-properties fo:wrap-option="wrap" fo:padding-top="0.10757in" fo:padding-bottom="0.10757in" fo:padding-left="0.10757in" fo:padding-right="0.10757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328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ee000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text" style:name="a5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29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paragraph" style:name="a553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5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56">
      <style:graphic-properties fo:wrap-option="wrap" fo:padding-top="0.10757in" fo:padding-bottom="0.10757in" fo:padding-left="0.10757in" fo:padding-right="0.10757in" draw:textarea-vertical-align="middle" draw:textarea-horizontal-align="center" draw:fill="solid" draw:fill-color="#4f81bd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557">
      <style:graphic-properties/>
    </style:style>
    <style:style style:family="graphic" style:name="a558">
      <style:graphic-properties style:wrap="run-through" style:run-through="foreground" draw:fill="none" draw:stroke="solid" svg:stroke-width="0.02778in" svg:stroke-color="#0070c0" svg:stroke-opacity="100%" svg:stroke-linecap="butt" style:horizontal-rel="paragraph" style:vertical-rel="paragraph" style:horizontal-pos="from-left" style:vertical-pos="from-top"/>
    </style:style>
    <style:style style:family="graphic" style:name="a559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4f81bd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00">
      <style:graphic-properties style:wrap="run-through" style:run-through="foreground" draw:fill="none" draw:stroke="solid" svg:stroke-width="0.02778in" svg:stroke-color="#f79646" svg:stroke-opacity="100%" svg:stroke-linecap="butt" style:horizontal-rel="paragraph" style:vertical-rel="paragraph" style:horizontal-pos="from-left" style:vertical-pos="from-top"/>
    </style:style>
    <style:style style:family="graphic" style:name="a10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79646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0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c00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0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c00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0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0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0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3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07">
      <style:graphic-properties draw:fill="solid" draw:fill-color="#d0d8e8" draw:opacity="100%" draw:stroke="none"/>
    </style:style>
    <style:style style:family="graphic" style:name="a331">
      <style:graphic-properties draw:fill="solid" draw:fill-color="#d0d8e8" draw:opacity="100%" draw:stroke="non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ndara" style:font-family-generic="swiss" style:font-pitch="variable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3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ndara" style:font-family-generic="swiss" style:font-pitch="variable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5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6">
      <style:graphic-properties fo:wrap-option="wrap" fo:padding-top="0.1096in" fo:padding-bottom="0.1096in" fo:padding-left="0.1096in" fo:padding-right="0.1096in" draw:textarea-vertical-align="middle" draw:textarea-horizontal-align="center" draw:fill="solid" draw:fill-color="#4f81bd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56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text" style:name="a3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ndara" style:font-family-generic="swiss" style:font-pitch="variable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6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paragraph" style:name="a338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text" style:name="a33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ndara" style:font-family-generic="swiss" style:font-pitch="variable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6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6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c00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65">
      <style:graphic-properties draw:fill="solid" draw:fill-color="#d0d8e8" draw:opacity="100%" draw:stroke="none"/>
    </style:style>
    <style:style style:family="text" style:name="a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7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9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2">
      <style:graphic-properties fo:wrap-option="wrap" fo:padding-top="0.08734in" fo:padding-bottom="0.08734in" fo:padding-left="0.08734in" fo:padding-right="0.08734in" draw:textarea-vertical-align="middle" draw:textarea-horizontal-align="center" draw:fill="solid" draw:fill-color="#ffc00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0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7">
      <style:graphic-properties fo:wrap-option="wrap" fo:padding-top="0.08734in" fo:padding-bottom="0.08734in" fo:padding-left="0.08734in" fo:padding-right="0.08734in" draw:textarea-vertical-align="middle" draw:textarea-horizontal-align="center" draw:fill="solid" draw:fill-color="#ffc00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34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ndara" style:font-family-generic="swiss" style:font-pitch="variable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2">
      <style:paragraph-properties fo:line-height="90%" fo:text-align="center" style:tab-stop-distance="0.48611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3">
      <style:graphic-properties fo:wrap-option="wrap" fo:padding-top="0.1096in" fo:padding-bottom="0.1096in" fo:padding-left="0.1096in" fo:padding-right="0.1096in" draw:textarea-vertical-align="middle" draw:textarea-horizontal-align="center" draw:fill="solid" draw:fill-color="#ee000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34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ndara" style:font-family-generic="swiss" style:font-pitch="variable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5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ndara" style:font-family-generic="swiss" style:font-pitch="variable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70">
      <style:graphic-properties fo:wrap-option="wrap" fo:padding-top="0.12007in" fo:padding-bottom="0.12007in" fo:padding-left="0.12007in" fo:padding-right="0.12007in" draw:textarea-vertical-align="middle" draw:textarea-horizontal-align="center" draw:fill="solid" draw:fill-color="#ffc00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paragraph" style:name="a347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ndara" style:font-family-generic="swiss" style:font-pitch="variable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2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9">
      <style:paragraph-properties fo:line-height="90%" fo:text-align="center" style:tab-stop-distance="0.48611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4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5">
      <style:graphic-properties fo:wrap-option="wrap" fo:padding-top="0.12007in" fo:padding-bottom="0.12007in" fo:padding-left="0.12007in" fo:padding-right="0.12007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5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7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9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2">
      <style:graphic-properties fo:wrap-option="wrap" fo:padding-top="0.08734in" fo:padding-bottom="0.08734in" fo:padding-left="0.08734in" fo:padding-right="0.08734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12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0">
      <style:graphic-properties fo:wrap-option="wrap" fo:padding-top="0.1096in" fo:padding-bottom="0.1096in" fo:padding-left="0.1096in" fo:padding-right="0.1096in" draw:textarea-vertical-align="middle" draw:textarea-horizontal-align="center" draw:fill="solid" draw:fill-color="#ee000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127">
      <style:graphic-properties fo:wrap-option="wrap" fo:padding-top="0.08734in" fo:padding-bottom="0.08734in" fo:padding-left="0.08734in" fo:padding-right="0.08734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35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ndara" style:font-family-generic="swiss" style:font-pitch="variable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2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ndara" style:font-family-generic="swiss" style:font-pitch="variable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4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ndara" style:font-family-generic="swiss" style:font-pitch="variable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6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0">
      <style:graphic-properties fo:wrap-option="wrap" fo:padding-top="0.12007in" fo:padding-bottom="0.12007in" fo:padding-left="0.12007in" fo:padding-right="0.12007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357">
      <style:graphic-properties fo:wrap-option="wrap" fo:padding-top="0.1096in" fo:padding-bottom="0.1096in" fo:padding-left="0.1096in" fo:padding-right="0.1096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5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ndara" style:font-family-generic="swiss" style:font-pitch="variable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2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9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4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6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8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9">
      <style:graphic-properties fo:wrap-option="wrap" fo:padding-top="0.12007in" fo:padding-bottom="0.12007in" fo:padding-left="0.12007in" fo:padding-right="0.12007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13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2">
      <style:graphic-properties fo:wrap-option="wrap" fo:padding-top="0.08734in" fo:padding-bottom="0.08734in" fo:padding-left="0.08734in" fo:padding-right="0.08734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13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ndara" style:font-family-generic="swiss" style:font-pitch="variable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1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8">
      <style:graphic-properties fo:wrap-option="wrap" fo:padding-top="0.08734in" fo:padding-bottom="0.08734in" fo:padding-left="0.08734in" fo:padding-right="0.08734in" draw:textarea-vertical-align="middle" draw:textarea-horizontal-align="center" draw:fill="solid" draw:fill-color="#f79646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3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ndara" style:font-family-generic="swiss" style:font-pitch="variable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9">
      <style:graphic-properties/>
    </style:style>
    <style:style style:family="paragraph" style:name="a363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ndara" style:font-family-generic="swiss" style:font-pitch="variable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5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ndara" style:font-family-generic="swiss" style:font-pitch="variable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7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1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8">
      <style:graphic-properties fo:wrap-option="wrap" fo:padding-top="0.1096in" fo:padding-bottom="0.1096in" fo:padding-left="0.1096in" fo:padding-right="0.1096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59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ndara" style:font-family-generic="swiss" style:font-pitch="variable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3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4">
      <style:graphic-properties fo:wrap-option="wrap" fo:padding-top="0.12007in" fo:padding-bottom="0.12007in" fo:padding-left="0.12007in" fo:padding-right="0.12007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5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6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8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0" style:parent-style-name="Graphics">
      <style:graphic-properties fo:border="none" fo:background-color="transparent"/>
    </style:style>
    <style:style style:family="graphic" style:name="a141">
      <style:graphic-properties style:wrap="run-through" style:run-through="foreground" draw:fill="none" draw:stroke="solid" svg:stroke-width="0.02778in" svg:stroke-color="#00b050" svg:stroke-opacity="100%" svg:stroke-linecap="butt" style:horizontal-rel="paragraph" style:vertical-rel="paragraph" style:horizontal-pos="from-left" style:vertical-pos="from-top"/>
    </style:style>
    <style:style style:family="graphic" style:name="a14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c00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4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4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4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4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paragraph" style:name="a370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7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text" style:name="a37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ndara" style:font-family-generic="swiss" style:font-pitch="variable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8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paragraph" style:name="a372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9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c00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text" style:name="a3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ndara" style:font-family-generic="swiss" style:font-pitch="variable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4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ndara" style:font-family-generic="swiss" style:font-pitch="variable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6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ndara" style:font-family-generic="swiss" style:font-pitch="variable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8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0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ndara" style:font-family-generic="swiss" style:font-pitch="variable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2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03">
      <style:graphic-properties fo:wrap-option="wrap" fo:padding-top="0.12007in" fo:padding-bottom="0.12007in" fo:padding-left="0.12007in" fo:padding-right="0.12007in" draw:textarea-vertical-align="middle" draw:textarea-horizontal-align="center" draw:fill="solid" draw:fill-color="#4f81bd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604">
      <style:graphic-properties/>
    </style:style>
    <style:style style:family="graphic" style:name="a605" style:parent-style-name="Graphics">
      <style:graphic-properties fo:border="none" fo:background-color="transparent"/>
    </style:style>
    <style:style style:family="graphic" style:name="a606" style:parent-style-name="Graphics">
      <style:graphic-properties fo:border="0.01042in none" fo:background-color="transparent" fo:clip="rect(0in, 0in, 0in, 0in)"/>
    </style:style>
    <style:style style:family="graphic" style:name="a607">
      <style:graphic-properties style:wrap="run-through" style:run-through="foreground" draw:fill="none" draw:stroke="solid" svg:stroke-width="0.02778in" svg:stroke-color="#4f81bd" svg:stroke-opacity="100%" svg:stroke-linecap="butt" style:horizontal-rel="paragraph" style:vertical-rel="paragraph" style:horizontal-pos="from-left" style:vertical-pos="from-top"/>
    </style:style>
    <style:style style:family="graphic" style:name="a608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4f81bd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609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c00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5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51">
      <style:graphic-properties draw:fill="solid" draw:fill-color="#d0d8e8" draw:opacity="100%" draw:stroke="none"/>
    </style:style>
    <style:style style:family="text" style:name="a1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">
      <style:graphic-properties style:wrap="run-through" style:run-through="foreground" draw:fill="none" draw:stroke="solid" svg:stroke-width="0.02778in" svg:stroke-color="#00b050" svg:stroke-opacity="100%" svg:stroke-linecap="butt" style:horizontal-rel="paragraph" style:vertical-rel="paragraph" style:horizontal-pos="from-left" style:vertical-pos="from-top"/>
    </style:style>
    <style:style style:family="text" style:name="a1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paragraph" style:name="a155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56">
      <style:graphic-properties fo:wrap-option="wrap" fo:padding-top="0.08734in" fo:padding-bottom="0.08734in" fo:padding-left="0.08734in" fo:padding-right="0.08734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1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paragraph" style:name="a380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text" style:name="a3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ndara" style:font-family-generic="swiss" style:font-pitch="variable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paragraph" style:name="a382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">
      <style:graphic-properties draw:fill="solid" draw:fill-color="#d0d8e8" draw:opacity="100%" draw:stroke="none"/>
    </style:style>
    <style:style style:family="graphic" style:name="a383">
      <style:graphic-properties fo:wrap-option="wrap" fo:padding-top="0.1096in" fo:padding-bottom="0.1096in" fo:padding-left="0.1096in" fo:padding-right="0.1096in" draw:textarea-vertical-align="middle" draw:textarea-horizontal-align="center" draw:fill="solid" draw:fill-color="#4f81bd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384">
      <style:graphic-properties/>
    </style:style>
    <style:style style:family="text" style:name="a1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8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4f81bd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paragraph" style:name="a18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text" style:name="a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87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88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61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89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61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61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61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c00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614">
      <style:graphic-properties draw:fill="solid" draw:fill-color="#d0d8e8" draw:opacity="100%" draw:stroke="none"/>
    </style:style>
    <style:style style:family="text" style:name="a6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6">
      <style:paragraph-properties fo:line-height="90%" fo:text-align="center" style:tab-stop-distance="0.97222in" fo:margin-left="0in" fo:margin-right="0in" fo:text-indent="0in" fo:margin-top="0in" fo:margin-bottom="0.11111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8">
      <style:paragraph-properties fo:line-height="90%" fo:text-align="center" style:tab-stop-distance="0.97222in" fo:margin-left="0in" fo:margin-right="0in" fo:text-indent="0in" fo:margin-top="0in" fo:margin-bottom="0.11111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9">
      <style:graphic-properties fo:wrap-option="wrap" fo:padding-top="0.14923in" fo:padding-bottom="0.14923in" fo:padding-left="0.14923in" fo:padding-right="0.14923in" draw:textarea-vertical-align="middle" draw:textarea-horizontal-align="center" draw:fill="solid" draw:fill-color="#ffc00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paragraph" style:name="a160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1">
      <style:graphic-properties fo:wrap-option="wrap" fo:padding-top="0.08734in" fo:padding-bottom="0.08734in" fo:padding-left="0.08734in" fo:padding-right="0.08734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1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1">
      <style:graphic-properties fo:wrap-option="wrap" fo:padding-top="0.08682in" fo:padding-bottom="0.08682in" fo:padding-left="0.08682in" fo:padding-right="0.08682in" draw:textarea-vertical-align="middle" draw:textarea-horizontal-align="center" draw:fill="solid" draw:fill-color="#4f81bd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paragraph" style:name="a165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6">
      <style:graphic-properties fo:wrap-option="wrap" fo:padding-top="0.08734in" fo:padding-bottom="0.08734in" fo:padding-left="0.08734in" fo:padding-right="0.08734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paragraph" style:name="a23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9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c00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text" style:name="a1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91">
      <style:graphic-properties draw:fill="solid" draw:fill-color="#d0d8e8" draw:opacity="100%" draw:stroke="none"/>
    </style:style>
    <style:style style:family="paragraph" style:name="a168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3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5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">
      <style:graphic-properties fo:wrap-option="wrap" fo:padding-top="0.08682in" fo:padding-bottom="0.08682in" fo:padding-left="0.08682in" fo:padding-right="0.08682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396">
      <style:graphic-properties fo:wrap-option="wrap" fo:padding-top="0.12007in" fo:padding-bottom="0.12007in" fo:padding-left="0.12007in" fo:padding-right="0.12007in" draw:textarea-vertical-align="middle" draw:textarea-horizontal-align="center" draw:fill="solid" draw:fill-color="#ffc00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2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9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8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1">
      <style:paragraph-properties fo:line-height="90%" fo:text-align="center" style:tab-stop-distance="0.97222in" fo:margin-left="0in" fo:margin-right="0in" fo:text-indent="0in" fo:margin-top="0in" fo:margin-bottom="0.11111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3">
      <style:paragraph-properties fo:line-height="90%" fo:text-align="center" style:tab-stop-distance="0.97222in" fo:margin-left="0in" fo:margin-right="0in" fo:text-indent="0in" fo:margin-top="0in" fo:margin-bottom="0.11111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4">
      <style:graphic-properties fo:wrap-option="wrap" fo:padding-top="0.14923in" fo:padding-bottom="0.14923in" fo:padding-left="0.14923in" fo:padding-right="0.14923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6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6">
      <style:paragraph-properties fo:line-height="90%" fo:text-align="center" style:tab-stop-distance="0.97222in" fo:margin-left="0in" fo:margin-right="0in" fo:text-indent="0in" fo:margin-top="0in" fo:margin-bottom="0.11111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8">
      <style:paragraph-properties fo:line-height="90%" fo:text-align="center" style:tab-stop-distance="0.97222in" fo:margin-left="0in" fo:margin-right="0in" fo:text-indent="0in" fo:margin-top="0in" fo:margin-bottom="0.11111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9">
      <style:graphic-properties fo:wrap-option="wrap" fo:padding-top="0.14923in" fo:padding-bottom="0.14923in" fo:padding-left="0.14923in" fo:padding-right="0.14923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paragraph" style:name="a170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1">
      <style:graphic-properties fo:wrap-option="wrap" fo:padding-top="0.08734in" fo:padding-bottom="0.08734in" fo:padding-left="0.08734in" fo:padding-right="0.08734in" draw:textarea-vertical-align="middle" draw:textarea-horizontal-align="center" draw:fill="solid" draw:fill-color="#ffc00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1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5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7">
      <style:paragraph-properties fo:line-height="90%" fo:text-align="center" style:tab-stop-distance="0.34028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8">
      <style:graphic-properties fo:wrap-option="wrap" fo:padding-top="0.08734in" fo:padding-bottom="0.08734in" fo:padding-left="0.08734in" fo:padding-right="0.08734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paragraph" style:name="a400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">
      <style:graphic-properties fo:wrap-option="wrap" fo:padding-top="0.08682in" fo:padding-bottom="0.08682in" fo:padding-left="0.08682in" fo:padding-right="0.08682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17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6944in" style:font-size-asian="0.06944in" style:font-size-complex="0.06944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7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2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403">
      <style:graphic-properties fo:wrap-option="wrap" fo:padding-top="0.12007in" fo:padding-bottom="0.12007in" fo:padding-left="0.12007in" fo:padding-right="0.12007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paragraph" style:name="a39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5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7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1">
      <style:paragraph-properties fo:line-height="90%" fo:text-align="center" style:tab-stop-distance="0.97222in" fo:margin-left="0in" fo:margin-right="0in" fo:text-indent="0in" fo:margin-top="0in" fo:margin-bottom="0.11111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9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3">
      <style:paragraph-properties fo:line-height="90%" fo:text-align="center" style:tab-stop-distance="0.97222in" fo:margin-left="0in" fo:margin-right="0in" fo:text-indent="0in" fo:margin-top="0in" fo:margin-bottom="0.11111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4">
      <style:graphic-properties fo:wrap-option="wrap" fo:padding-top="0.14923in" fo:padding-bottom="0.14923in" fo:padding-left="0.14923in" fo:padding-right="0.14923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6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6">
      <style:paragraph-properties fo:line-height="90%" fo:text-align="center" style:tab-stop-distance="0.97222in" fo:margin-left="0in" fo:margin-right="0in" fo:text-indent="0in" fo:margin-top="0in" fo:margin-bottom="0.11111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8">
      <style:paragraph-properties fo:line-height="90%" fo:text-align="center" style:tab-stop-distance="0.97222in" fo:margin-left="0in" fo:margin-right="0in" fo:text-indent="0in" fo:margin-top="0in" fo:margin-bottom="0.11111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9">
      <style:graphic-properties fo:wrap-option="wrap" fo:padding-top="0.14923in" fo:padding-bottom="0.14923in" fo:padding-left="0.14923in" fo:padding-right="0.14923in" draw:textarea-vertical-align="middle" draw:textarea-horizontal-align="center" draw:fill="solid" draw:fill-color="#ffc00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paragraph" style:name="a180">
      <style:paragraph-properties fo:line-height="90%" fo:text-align="center" style:tab-stop-distance="0.24306in" fo:margin-left="0in" fo:margin-right="0in" fo:text-indent="0in" fo:margin-top="0in" fo:margin-bottom="0.027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8333in" style:font-size-asian="0.08333in" style:font-size-complex="0.08333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90%" fo:text-align="center" style:tab-stop-distance="0.24306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8333in" style:font-size-asian="0.08333in" style:font-size-complex="0.08333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0">
      <style:graphic-properties fo:wrap-option="wrap" fo:padding-top="0.08682in" fo:padding-bottom="0.08682in" fo:padding-left="0.08682in" fo:padding-right="0.08682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paragraph" style:name="a184">
      <style:paragraph-properties fo:line-height="90%" fo:text-align="center" style:tab-stop-distance="0.24306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8333in" style:font-size-asian="0.08333in" style:font-size-complex="0.08333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6">
      <style:paragraph-properties fo:line-height="90%" fo:text-align="center" style:tab-stop-distance="0.24306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8333in" style:font-size-asian="0.08333in" style:font-size-complex="0.08333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8">
      <style:paragraph-properties fo:line-height="90%" fo:text-align="center" style:tab-stop-distance="0.24306in" fo:margin-left="0in" fo:margin-right="0in" fo:text-indent="0in" fo:margin-top="0in" fo:margin-bottom="0.041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0">
      <style:graphic-properties fo:wrap-option="wrap" fo:padding-top="0.12007in" fo:padding-bottom="0.12007in" fo:padding-left="0.12007in" fo:padding-right="0.12007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45">
      <style:graphic-properties fo:wrap-option="wrap" fo:padding-top="0.08682in" fo:padding-bottom="0.08682in" fo:padding-left="0.08682in" fo:padding-right="0.08682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1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06944in" style:font-size-asian="0.06944in" style:font-size-complex="0.06944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2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4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5">
      <style:graphic-properties fo:wrap-option="wrap" fo:padding-top="0.12007in" fo:padding-bottom="0.12007in" fo:padding-left="0.12007in" fo:padding-right="0.12007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41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7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1">
      <style:paragraph-properties fo:line-height="90%" fo:text-align="center" style:tab-stop-distance="0.97222in" fo:margin-left="0in" fo:margin-right="0in" fo:text-indent="0in" fo:margin-top="0in" fo:margin-bottom="0.11111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9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3">
      <style:paragraph-properties fo:line-height="90%" fo:text-align="center" style:tab-stop-distance="0.97222in" fo:margin-left="0in" fo:margin-right="0in" fo:text-indent="0in" fo:margin-top="0in" fo:margin-bottom="0.11111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44">
      <style:graphic-properties fo:wrap-option="wrap" fo:padding-top="0.14923in" fo:padding-bottom="0.14923in" fo:padding-left="0.14923in" fo:padding-right="0.14923in" draw:textarea-vertical-align="middle" draw:textarea-horizontal-align="center" draw:fill="solid" draw:fill-color="#4f81bd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645">
      <style:graphic-properties/>
    </style:style>
    <style:style style:family="graphic" style:name="a646" style:parent-style-name="Graphics">
      <style:graphic-properties fo:border="none" fo:background-color="transparent"/>
    </style:style>
    <style:style style:family="graphic" style:name="a647" style:parent-style-name="Graphics">
      <style:graphic-properties fo:border="none" fo:background-color="transparent"/>
    </style:style>
    <style:style style:family="graphic" style:name="a648" style:parent-style-name="Graphics">
      <style:graphic-properties fo:border="none" fo:background-color="transparent"/>
    </style:style>
    <style:style style:family="graphic" style:name="a649" style:parent-style-name="Graphics">
      <style:graphic-properties fo:border="none" fo:background-color="transparent"/>
    </style:style>
    <style:style style:family="paragraph" style:name="a190">
      <style:paragraph-properties fo:line-height="90%" fo:text-align="center" style:tab-stop-distance="0.24306in" fo:margin-left="0in" fo:margin-right="0in" fo:text-indent="0in" fo:margin-top="0in" fo:margin-bottom="0.027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1">
      <style:graphic-properties fo:wrap-option="wrap" fo:padding-top="0.07901in" fo:padding-bottom="0.07901in" fo:padding-left="0.07901in" fo:padding-right="0.07901in" draw:textarea-vertical-align="middle" draw:textarea-horizontal-align="center" draw:fill="solid" draw:fill-color="#ffc00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192">
      <style:graphic-properties/>
    </style:style>
    <style:style style:family="graphic" style:name="a193" style:parent-style-name="Graphics">
      <style:graphic-properties fo:border="none" fo:background-color="transparent"/>
    </style:style>
    <style:style style:family="graphic" style:name="a50">
      <style:graphic-properties fo:wrap-option="wrap" fo:padding-top="0.08682in" fo:padding-bottom="0.08682in" fo:padding-left="0.08682in" fo:padding-right="0.08682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194" style:parent-style-name="Graphics">
      <style:graphic-properties fo:border="none" fo:background-color="transparent"/>
    </style:style>
    <style:style style:family="graphic" style:name="a51">
      <style:graphic-properties/>
    </style:style>
    <style:style style:family="graphic" style:name="a195">
      <style:graphic-properties style:wrap="run-through" style:run-through="foreground" draw:fill="none" draw:stroke="solid" svg:stroke-width="0.02778in" svg:stroke-color="#ee0000" svg:stroke-opacity="100%" svg:stroke-linecap="butt" style:horizontal-rel="paragraph" style:vertical-rel="paragraph" style:horizontal-pos="from-left" style:vertical-pos="from-top"/>
    </style:style>
    <style:style style:family="graphic" style:name="a52" style:parent-style-name="Graphics">
      <style:graphic-properties fo:border="none" fo:background-color="transparent"/>
    </style:style>
    <style:style style:family="graphic" style:name="a19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ee000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3" style:parent-style-name="Graphics">
      <style:graphic-properties fo:border="none" fo:background-color="transparent"/>
    </style:style>
    <style:style style:family="graphic" style:name="a197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4f81bd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4" style:parent-style-name="Graphics">
      <style:graphic-properties fo:border="none" fo:background-color="transparent"/>
    </style:style>
    <style:style style:family="graphic" style:name="a420">
      <style:graphic-properties fo:wrap-option="wrap" fo:padding-top="0.12007in" fo:padding-bottom="0.12007in" fo:padding-left="0.12007in" fo:padding-right="0.12007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55" style:parent-style-name="Graphics">
      <style:graphic-properties fo:border="none" fo:background-color="transparent"/>
    </style:style>
    <style:style style:family="graphic" style:name="a198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4f81bd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text" style:name="a4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99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paragraph" style:name="a422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">
      <style:graphic-properties style:wrap="run-through" style:run-through="foreground" draw:fill="none" draw:stroke="solid" svg:stroke-width="0.02778in" svg:stroke-color="#54d63e" svg:stroke-opacity="100%" svg:stroke-linecap="butt" style:horizontal-rel="paragraph" style:vertical-rel="paragraph" style:horizontal-pos="from-left" style:vertical-pos="from-top"/>
    </style:style>
    <style:style style:family="text" style:name="a42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8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paragraph" style:name="a424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c00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text" style:name="a4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6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0" style:parent-style-name="Graphics">
      <style:graphic-properties fo:border="0.01042in none" fo:background-color="transparent" fo:clip="rect(0in, 0in, 0.88426in, 0in)"/>
    </style:style>
    <style:style style:family="text" style:name="a42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8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9">
      <style:graphic-properties fo:wrap-option="wrap" fo:padding-top="0.12007in" fo:padding-bottom="0.12007in" fo:padding-left="0.12007in" fo:padding-right="0.12007in" draw:textarea-vertical-align="middle" draw:textarea-horizontal-align="center" draw:fill="solid" draw:fill-color="#4f81bd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20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4f81bd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0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6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0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4f81bd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6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0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6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0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4f81bd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63">
      <style:graphic-properties draw:fill="solid" draw:fill-color="#d0d8e8" draw:opacity="100%" draw:stroke="none"/>
    </style:style>
    <style:style style:family="graphic" style:name="a20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text" style:name="a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4f81bd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paragraph" style:name="a65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30">
      <style:graphic-properties/>
    </style:style>
    <style:style style:family="graphic" style:name="a207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c00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text" style:name="a6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3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4f81bd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08">
      <style:graphic-properties draw:fill="solid" draw:fill-color="#d0d8e8" draw:opacity="100%" draw:stroke="none"/>
    </style:style>
    <style:style style:family="paragraph" style:name="a67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3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c00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8">
      <style:graphic-properties fo:wrap-option="wrap" fo:padding-top="0.09099in" fo:padding-bottom="0.09099in" fo:padding-left="0.09099in" fo:padding-right="0.09099in" draw:textarea-vertical-align="middle" draw:textarea-horizontal-align="center" draw:fill="solid" draw:fill-color="#00b05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graphic" style:name="a43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c00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3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c00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text" style:name="a6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3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c00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3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b050" draw:opacity="100%" draw:stroke="solid" svg:stroke-width="0.02778in" svg:stroke-color="#1c334e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37">
      <style:graphic-properties draw:fill="solid" draw:fill-color="#d0d8e8" draw:opacity="100%" draw:stroke="none"/>
    </style:style>
    <style:style style:family="text" style:name="a43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9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text text:use-soft-page-breaks="true">
      <text:p text:style-name="P1"><text:bookmark-start text:name="_Hlk160522673"/><text:bookmark-end text:name="_Hlk160522673"/><draw:g draw:z-index="486871552" draw:name="Group 8" draw:id="id5" draw:style-name="a5" text:anchor-type="paragraph"><svg:title/><svg:desc/><draw:frame draw:id="id0" draw:style-name="a0" draw:name="Picture 13" svg:x="0in" svg:y="0in" svg:width="8.26875in" svg:height="11.69375in" style:rel-width="scale" style:rel-height="scale"><draw:image xlink:href="media/image1.png" xlink:type="simple" xlink:show="embed" xlink:actuate="onLoad"/><svg:title/><svg:desc/></draw:frame><draw:custom-shape svg:x="1.75833in" svg:y="0.84653in" svg:width="6.125in" svg:height="0.2in" draw:id="id1" draw:style-name="a1" draw:name="Rectangle 12"><svg:title/><svg:desc/><draw:enhanced-geometry draw:type="non-primitive" svg:viewBox="0 0 21600 21600" draw:enhanced-path="M 0 0 L 21600 0 21600 21600 0 21600 Z N"/></draw:custom-shape><draw:custom-shape svg:x="0.38333in" svg:y="2.34583in" svg:width="0.2in" svg:height="8.34028in" draw:id="id2" draw:style-name="a2" draw:name="Rectangle 11"><svg:title/><svg:desc/><draw:enhanced-geometry draw:type="non-primitive" svg:viewBox="0 0 21600 21600" draw:enhanced-path="M 0 0 L 21600 0 21600 21600 0 21600 Z N"/></draw:custom-shape><draw:frame draw:id="id3" draw:style-name="a3" draw:name="Picture 10" svg:x="1.55972in" svg:y="5.04167in" svg:width="5.93125in" svg:height="3.22222in" style:rel-width="scale" style:rel-height="scale"><draw:image xlink:href="media/image2.jpeg" xlink:type="simple" xlink:show="embed" xlink:actuate="onLoad"/><svg:title/><svg:desc/></draw:frame><draw:frame draw:id="id4" draw:style-name="a4" draw:name="Picture 9" svg:x="3.74167in" svg:y="1.29444in" svg:width="1.67222in" svg:height="1.44375in" style:rel-width="scale" style:rel-height="scale"><draw:image xlink:href="media/image3.png" xlink:type="simple" xlink:show="embed" xlink:actuate="onLoad"/><svg:title/><svg:desc/></draw:frame></draw:g></text:p>
      <text:p text:style-name="P2"/>
      <text:p text:style-name="P3"/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><text:span text:style-name="T13">Plano</text:span><text:span text:style-name="T14"><text:s/></text:span><text:span text:style-name="T15">Estratégico</text:span></text:p>
      <text:p text:style-name="P16"><text:span text:style-name="T17">2021-2026</text:span></text:p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>Resultados 2021-2026</text:p>
      <text:p text:style-name="P26"><text:span text:style-name="T27">Relatório<text:s/></text:span><text:span text:style-name="T28">semestral</text:span><text:span text:style-name="T29"><text:s/>-</text:span><text:span text:style-name="T30"><text:s/>202</text:span><text:span text:style-name="T31">6</text:span></text:p>
      <text:p text:style-name="P32"/>
      <text:p text:style-name="P35"/>
      <text:p text:style-name="P36"><text:span text:style-name="T37"><draw:frame draw:style-name="a7" draw:name="Imagem 1" text:anchor-type="as-char" svg:x="0in" svg:y="0in" svg:width="6.44783in" svg:height="6.63044in" style:rel-width="scale" style:rel-height="scale"><draw:image xlink:href="media/image4.png" xlink:type="simple" xlink:show="embed" xlink:actuate="onLoad"/><svg:title/><svg:desc/></draw:frame></text:span></text:p>
      <text:soft-page-break/>
      <text:p text:style-name="P38"><text:span text:style-name="T39"><draw:frame draw:style-name="a8" draw:name="Imagem 1" text:anchor-type="as-char" svg:x="0in" svg:y="0in" svg:width="7.63648in" svg:height="6.9593in" style:rel-width="scale" style:rel-height="scale"><draw:image xlink:href="media/image5.png" xlink:type="simple" xlink:show="embed" xlink:actuate="onLoad"/><svg:title/><svg:desc/></draw:frame></text:span></text:p>
      <text:soft-page-break/>
      <text:p text:style-name="P40"><text:span text:style-name="T41"><draw:frame draw:style-name="a9" draw:name="Imagem 1" text:anchor-type="as-char" svg:x="0in" svg:y="0in" svg:width="7.86568in" svg:height="6.92805in" style:rel-width="scale" style:rel-height="scale"><draw:image xlink:href="media/image6.png" xlink:type="simple" xlink:show="embed" xlink:actuate="onLoad"/><svg:title/><svg:desc/></draw:frame></text:span></text:p>
      <text:p text:style-name="P42"/>
      <text:p text:style-name="P43"/>
      <text:p text:style-name="P44"/>
      <text:p text:style-name="P45"/>
      <text:p text:style-name="P46"/>
      <text:p text:style-name="P47"/>
      <text:p text:style-name="P48">Resultado das metas e dos objetivos estratégicos</text:p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>PERSPECTIVA DA SOCIEDADE</text:p>
      <text:p text:style-name="P59"/>
      <text:p text:style-name="P60"/>
      <text:p text:style-name="P61"/>
      <text:p text:style-name="P62"/>
      <text:p text:style-name="P63"/>
      <text:p text:style-name="P64"/>
      <text:soft-page-break/>
      <text:p text:style-name="P65">Objetivo Estratégico nº 1</text:p>
      <text:p text:style-name="P66">Fortalecer a comunicação e as parcerias institucionais</text:p>
      <text:p text:style-name="P67"/>
      <text:p text:style-name="P68"><text:span text:style-name="T69">Meta nº 1:<text:s/></text:span><text:span text:style-name="T70">Realizar anualmente</text:span><text:span text:style-name="T71">, por todo o ciclo da estratégia,</text:span><text:span text:style-name="T72"><text:s/>pelo menos 1 (um) novo projeto com os parceiros institucionais</text:span></text:p>
      <text:p text:style-name="P73"><text:span text:style-name="T74"><draw:custom-shape svg:x="8.80764in" svg:y="0.43403in" svg:width="1.63958in" svg:height="2.07292in" draw:z-index="487685632" draw:id="id7" draw:style-name="a10" draw:name="Retângulo: Cantos Arredondados 1" text:anchor-type="paragraph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75"><draw:custom-shape svg:x="8.90417in" svg:y="1.69444in" svg:width="1.45556in" svg:height="0.56806in" draw:z-index="487782912" draw:id="id8" draw:style-name="a11" draw:name="Retângulo: Cantos Arredondados 78" text:anchor-type="paragraph"><svg:title/><svg:desc/><text:p text:style-name="P76">Resultado: 1 projeto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77"><draw:custom-shape svg:x="7.27478in" svg:y="1.71111in" svg:width="1.45556in" svg:height="0.56806in" draw:z-index="487748096" draw:id="id9" draw:style-name="a12" draw:name="Retângulo: Cantos Arredondados 78" text:anchor-type="paragraph"><svg:title/><svg:desc/><text:p text:style-name="P78">Resultado: 1 projeto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79"><draw:custom-shape svg:x="2.49878in" svg:y="1.71111in" svg:width="1.55833in" svg:height="0.56806in" draw:z-index="487676416" draw:id="id10" draw:style-name="a13" draw:name="Retângulo: Cantos Arredondados 1" text:anchor-type="paragraph"><svg:title/><svg:desc/><text:p text:style-name="P80">Resultado: 1 projeto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81"><draw:custom-shape svg:x="5.70694in" svg:y="1.69167in" svg:width="1.45417in" svg:height="0.58472in" draw:z-index="487716352" draw:id="id11" draw:style-name="a14" draw:name="Retângulo: Cantos Arredondados 1" text:anchor-type="paragraph"><svg:title/><svg:desc/><text:p text:style-name="P82">Resultado: 1 projeto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83"><draw:custom-shape svg:x="4.16597in" svg:y="1.69486in" svg:width="1.45417in" svg:height="0.58472in" draw:z-index="487678464" draw:id="id12" draw:style-name="a15" draw:name="Retângulo: Cantos Arredondados 1" text:anchor-type="paragraph"><svg:title/><svg:desc/><text:p text:style-name="P84">Resultado: 1 projeto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85"><draw:g draw:name="Diagrama 9" draw:id="id20" draw:style-name="a51" text:anchor-type="as-char"><svg:title/><svg:desc/><draw:custom-shape svg:x="0.69844in" svg:y="0in" svg:width="7.91562in" svg:height="2.3125in" draw:id="id13" draw:style-name="a16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8445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custom-shape svg:x="0.00182in" svg:y="0.69375in" svg:width="1.47872in" svg:height="0.925in" draw:id="id14" draw:style-name="a21"><svg:title/><svg:desc/><text:p text:style-name="a18" text:class-names="" text:cond-style-name=""><text:span text:style-name="a17" text:class-names="">2021</text:span></text:p><text:p text:style-name="a20" text:class-names="" text:cond-style-name=""><text:span text:style-name="a19" text:class-names="">Meta: linha de base</text:span></text:p><draw:enhanced-geometry draw:type="non-primitive" svg:viewBox="0 0 1352144 845820" draw:enhanced-path="M 0 140973 C 0 63116 63116 0 140973 0 L 1211171 0 C 1289028 0 1352144 63116 1352144 140973 L 1352144 704847 C 1352144 782704 1289028 845820 1211171 845820 L 140973 845820 C 63116 845820 0 782704 0 704847 L 0 140973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52144"/><draw:equation draw:name="f7" draw:formula="?f4 / 845820"/><draw:equation draw:name="f8" draw:formula="0 * ?f5 / 1352144"/><draw:equation draw:name="f9" draw:formula="140973 * ?f4 / 845820"/><draw:equation draw:name="f10" draw:formula="140973 * ?f5 / 1352144"/><draw:equation draw:name="f11" draw:formula="0 * ?f4 / 845820"/><draw:equation draw:name="f12" draw:formula="1211171 * ?f5 / 1352144"/><draw:equation draw:name="f13" draw:formula="1352144 * ?f5 / 1352144"/><draw:equation draw:name="f14" draw:formula="704847 * ?f4 / 845820"/><draw:equation draw:name="f15" draw:formula="845820 * ?f4 / 84582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1.56785in" svg:y="0.69375in" svg:width="1.47872in" svg:height="0.925in" draw:id="id15" draw:style-name="a28"><svg:title/><svg:desc/><text:p text:style-name="a23" text:class-names="" text:cond-style-name=""><text:span text:style-name="a22" text:class-names="">2022</text:span></text:p><text:p text:style-name="a25" text:class-names="" text:cond-style-name=""><text:span text:style-name="a24" text:class-names="">Meta: 1 projeto</text:span></text:p><text:p text:style-name="a27" text:class-names="" text:cond-style-name=""><text:span text:style-name="a26" text:class-names="">Resultado: 1 projeto</text:span></text:p><draw:enhanced-geometry draw:type="non-primitive" svg:viewBox="0 0 1352144 845820" draw:enhanced-path="M 0 140973 C 0 63116 63116 0 140973 0 L 1211171 0 C 1289028 0 1352144 63116 1352144 140973 L 1352144 704847 C 1352144 782704 1289028 845820 1211171 845820 L 140973 845820 C 63116 845820 0 782704 0 704847 L 0 140973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52144"/><draw:equation draw:name="f7" draw:formula="?f4 / 845820"/><draw:equation draw:name="f8" draw:formula="0 * ?f5 / 1352144"/><draw:equation draw:name="f9" draw:formula="140973 * ?f4 / 845820"/><draw:equation draw:name="f10" draw:formula="140973 * ?f5 / 1352144"/><draw:equation draw:name="f11" draw:formula="0 * ?f4 / 845820"/><draw:equation draw:name="f12" draw:formula="1211171 * ?f5 / 1352144"/><draw:equation draw:name="f13" draw:formula="1352144 * ?f5 / 1352144"/><draw:equation draw:name="f14" draw:formula="704847 * ?f4 / 845820"/><draw:equation draw:name="f15" draw:formula="845820 * ?f4 / 84582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3.13387in" svg:y="0.69375in" svg:width="1.47872in" svg:height="0.925in" draw:id="id16" draw:style-name="a35"><svg:title/><svg:desc/><text:p text:style-name="a30" text:class-names="" text:cond-style-name=""><text:span text:style-name="a29" text:class-names="">2023</text:span></text:p><text:p text:style-name="a32" text:class-names="" text:cond-style-name=""><text:span text:style-name="a31" text:class-names="">Meta: 1 projeto</text:span></text:p><text:p text:style-name="a34" text:class-names="" text:cond-style-name=""><text:span text:style-name="a33" text:class-names="">Resultado : 1 projeto</text:span></text:p><draw:enhanced-geometry draw:type="non-primitive" svg:viewBox="0 0 1352144 845820" draw:enhanced-path="M 0 140973 C 0 63116 63116 0 140973 0 L 1211171 0 C 1289028 0 1352144 63116 1352144 140973 L 1352144 704847 C 1352144 782704 1289028 845820 1211171 845820 L 140973 845820 C 63116 845820 0 782704 0 704847 L 0 140973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52144"/><draw:equation draw:name="f7" draw:formula="?f4 / 845820"/><draw:equation draw:name="f8" draw:formula="0 * ?f5 / 1352144"/><draw:equation draw:name="f9" draw:formula="140973 * ?f4 / 845820"/><draw:equation draw:name="f10" draw:formula="140973 * ?f5 / 1352144"/><draw:equation draw:name="f11" draw:formula="0 * ?f4 / 845820"/><draw:equation draw:name="f12" draw:formula="1211171 * ?f5 / 1352144"/><draw:equation draw:name="f13" draw:formula="1352144 * ?f5 / 1352144"/><draw:equation draw:name="f14" draw:formula="704847 * ?f4 / 845820"/><draw:equation draw:name="f15" draw:formula="845820 * ?f4 / 84582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4.6999in" svg:y="0.69375in" svg:width="1.47872in" svg:height="0.925in" draw:id="id17" draw:style-name="a40"><svg:title/><svg:desc/><text:p text:style-name="a37" text:class-names="" text:cond-style-name=""><text:span text:style-name="a36" text:class-names="">2024</text:span></text:p><text:p text:style-name="a39" text:class-names="" text:cond-style-name=""><text:span text:style-name="a38" text:class-names="">Meta: 1 projeto</text:span></text:p><draw:enhanced-geometry draw:type="non-primitive" svg:viewBox="0 0 1352144 845820" draw:enhanced-path="M 0 140973 C 0 63116 63116 0 140973 0 L 1211171 0 C 1289028 0 1352144 63116 1352144 140973 L 1352144 704847 C 1352144 782704 1289028 845820 1211171 845820 L 140973 845820 C 63116 845820 0 782704 0 704847 L 0 140973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52144"/><draw:equation draw:name="f7" draw:formula="?f4 / 845820"/><draw:equation draw:name="f8" draw:formula="0 * ?f5 / 1352144"/><draw:equation draw:name="f9" draw:formula="140973 * ?f4 / 845820"/><draw:equation draw:name="f10" draw:formula="140973 * ?f5 / 1352144"/><draw:equation draw:name="f11" draw:formula="0 * ?f4 / 845820"/><draw:equation draw:name="f12" draw:formula="1211171 * ?f5 / 1352144"/><draw:equation draw:name="f13" draw:formula="1352144 * ?f5 / 1352144"/><draw:equation draw:name="f14" draw:formula="704847 * ?f4 / 845820"/><draw:equation draw:name="f15" draw:formula="845820 * ?f4 / 84582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6.26593in" svg:y="0.69375in" svg:width="1.47872in" svg:height="0.925in" draw:id="id18" draw:style-name="a45"><svg:title/><svg:desc/><text:p text:style-name="a42" text:class-names="" text:cond-style-name=""><text:span text:style-name="a41" text:class-names="">2025</text:span></text:p><text:p text:style-name="a44" text:class-names="" text:cond-style-name=""><text:span text:style-name="a43" text:class-names="">Meta: 1 projeto</text:span></text:p><draw:enhanced-geometry draw:type="non-primitive" svg:viewBox="0 0 1352144 845820" draw:enhanced-path="M 0 140973 C 0 63116 63116 0 140973 0 L 1211171 0 C 1289028 0 1352144 63116 1352144 140973 L 1352144 704847 C 1352144 782704 1289028 845820 1211171 845820 L 140973 845820 C 63116 845820 0 782704 0 704847 L 0 140973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52144"/><draw:equation draw:name="f7" draw:formula="?f4 / 845820"/><draw:equation draw:name="f8" draw:formula="0 * ?f5 / 1352144"/><draw:equation draw:name="f9" draw:formula="140973 * ?f4 / 845820"/><draw:equation draw:name="f10" draw:formula="140973 * ?f5 / 1352144"/><draw:equation draw:name="f11" draw:formula="0 * ?f4 / 845820"/><draw:equation draw:name="f12" draw:formula="1211171 * ?f5 / 1352144"/><draw:equation draw:name="f13" draw:formula="1352144 * ?f5 / 1352144"/><draw:equation draw:name="f14" draw:formula="704847 * ?f4 / 845820"/><draw:equation draw:name="f15" draw:formula="845820 * ?f4 / 84582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7.83196in" svg:y="0.69375in" svg:width="1.47872in" svg:height="0.925in" draw:id="id19" draw:style-name="a50"><svg:title/><svg:desc/><text:p text:style-name="a47" text:class-names="" text:cond-style-name=""><text:span text:style-name="a46" text:class-names="">2026</text:span></text:p><text:p text:style-name="a49" text:class-names="" text:cond-style-name=""><text:span text:style-name="a48" text:class-names="">Meta: 1 projeto</text:span></text:p><draw:enhanced-geometry draw:type="non-primitive" svg:viewBox="0 0 1352144 845820" draw:enhanced-path="M 0 140973 C 0 63116 63116 0 140973 0 L 1211171 0 C 1289028 0 1352144 63116 1352144 140973 L 1352144 704847 C 1352144 782704 1289028 845820 1211171 845820 L 140973 845820 C 63116 845820 0 782704 0 704847 L 0 140973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52144"/><draw:equation draw:name="f7" draw:formula="?f4 / 845820"/><draw:equation draw:name="f8" draw:formula="0 * ?f5 / 1352144"/><draw:equation draw:name="f9" draw:formula="140973 * ?f4 / 845820"/><draw:equation draw:name="f10" draw:formula="140973 * ?f5 / 1352144"/><draw:equation draw:name="f11" draw:formula="0 * ?f4 / 845820"/><draw:equation draw:name="f12" draw:formula="1211171 * ?f5 / 1352144"/><draw:equation draw:name="f13" draw:formula="1352144 * ?f5 / 1352144"/><draw:equation draw:name="f14" draw:formula="704847 * ?f4 / 845820"/><draw:equation draw:name="f15" draw:formula="845820 * ?f4 / 84582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/draw:g></text:span></text:p>
      <text:p text:style-name="P86"><text:s/></text:p>
      <text:p text:style-name="P87">Responsável: Presidente do TRT-7</text:p>
      <text:p text:style-name="P88"><text:span text:style-name="T89">Indicador</text:span><text:span text:style-name="T90">: Índice de execução de projetos com os parceiros institucionais – IEPPI</text:span></text:p>
      <text:p text:style-name="P91"><text:span text:style-name="T92">Fórmula:</text:span><text:span text:style-name="T93"><text:s/>IEPPI =<text:s/></text:span><text:span text:style-name="T94">PEPI, onde PEPI é o número de projetos executados com os parceiros institucionais</text:span></text:p>
      <text:p text:style-name="P95">INICIATIVAS ESTRATÉGICAS</text:p>
      <text:p text:style-name="P96">Acordos de Cooperação Técnica com os parceiros institucionais</text:p>
      <text:p text:style-name="P97">Articular e formalizar acordos de cooperação técnica com potenciais parceiros institucionais para maximizar direcionamentos de recursos para melhores resultados do Plano Estratégico Institucional.</text:p>
      <text:p text:style-name="P98">Em abril de 2026,<text:s/>adesão ao Acordo de Cooperação Técnica (ACT) TST nº 8/2023. O encontro contou com a participação de representantes do TRT-7 e do Bradesco e teve o objetivo de promover a cooperação entre os órgãos partícipes, visando a redução de litigiosidade e a racionalização do acervo processual do Banco Bradesco S.A..(https://www.trt7.jus.br/index.php/noticias/todas-as-noticias/16959-trt-ce-e-bradesco-fecham-parceria-para-agilizar-processos-e-realizar-acordos-2)<text:line-break/><text:s/></text:p>
      <text:p text:style-name="P99"/>
      <text:p text:style-name="P100"/>
      <text:p text:style-name="P101"/>
      <text:p text:style-name="P102"/>
      <text:p text:style-name="P103"/>
      <text:soft-page-break/>
      <text:p text:style-name="P104"><text:span text:style-name="T105">Em alinhamento ao<text:s/></text:span><text:span text:style-name="T106">Plano Estratégico da Justiça do Trabalho</text:span><text:span text:style-name="T107">:<text:s/></text:span><text:span text:style-name="T108">Índice de Ações Integradas de Comunicação Social<text:s/></text:span><text:span text:style-name="T109">–</text:span><text:span text:style-name="T110"><text:s/>IAIC</text:span><text:span text:style-name="T111">: Meta para 202</text:span><text:span text:style-name="T112">6</text:span><text:span text:style-name="T113"><text:s/>-<text:s/></text:span><text:span text:style-name="T114">Aderir a 100% das ações conjuntas de comunicação social definidas no Calendário Nacional Anual de Ações Conjuntas de Comunicação Social da Justiça do Trabalho</text:span><text:span text:style-name="T115"><text:s/>(meta cumprida) e<text:s/></text:span><text:span text:style-name="T116">Índice de Divulgação de Memória Institucional<text:s/></text:span><text:span text:style-name="T117">–</text:span><text:span text:style-name="T118"><text:s/>IDMI</text:span><text:span text:style-name="T119"><text:s/>– Meta para 202</text:span><text:span text:style-name="T120">6</text:span><text:span text:style-name="T121"><text:s/>-<text:s/></text:span><text:span text:style-name="T122">Alcançar<text:s/></text:span><text:span text:style-name="T123">100</text:span><text:span text:style-name="T124">% do índice de divulgação de memória institucional até<text:s/></text:span><text:span text:style-name="T125">dezembro</text:span><text:span text:style-name="T126"><text:s/>de 202</text:span><text:span text:style-name="T127">6</text:span><text:span text:style-name="T128">.</text:span><text:span text:style-name="T129"><text:s/>Consolidação realizada pelo Sigest-JT</text:span></text:p>
      <text:p text:style-name="P130"/>
      <text:p text:style-name="P131"><text:span text:style-name="T132"><draw:frame draw:style-name="a52" draw:name="Imagem 1" text:anchor-type="as-char" svg:x="0in" svg:y="0in" svg:width="4.35836in" svg:height="0.60898in" style:rel-width="scale" style:rel-height="scale"><draw:image xlink:href="media/image7.png" xlink:type="simple" xlink:show="embed" xlink:actuate="onLoad"/><svg:title/><svg:desc/></draw:frame></text:span></text:p>
      <text:p text:style-name="P133"/>
      <text:p text:style-name="P134"><text:span text:style-name="T135"><text:s text:c="20"/></text:span><text:span text:style-name="T136"><draw:frame draw:style-name="a53" draw:name="Imagem 1" text:anchor-type="as-char" svg:x="0in" svg:y="0in" svg:width="7.23681in" svg:height="2.09891in" style:rel-width="scale" style:rel-height="scale"><draw:image xlink:href="media/image8.png" xlink:type="simple" xlink:show="embed" xlink:actuate="onLoad"/><svg:title/><svg:desc/></draw:frame></text:span><text:span text:style-name="T137"><text:s text:c="14"/></text:span></text:p>
      <text:p text:style-name="P138"/>
      <text:p text:style-name="P139"><text:span text:style-name="T140"><text:s text:c="6"/></text:span><text:span text:style-name="T141"><draw:frame draw:style-name="a54" draw:name="Imagem 1" text:anchor-type="as-char" svg:x="0in" svg:y="0in" svg:width="6.41449in" svg:height="0.62521in" style:rel-width="scale" style:rel-height="scale"><draw:image xlink:href="media/image9.png" xlink:type="simple" xlink:show="embed" xlink:actuate="onLoad"/><svg:title/><svg:desc/></draw:frame></text:span><text:span text:style-name="T142"><text:s text:c="38"/></text:span></text:p>
      <text:p text:style-name="P143"><text:span text:style-name="T144"><text:s text:c="26"/></text:span><text:span text:style-name="T145"><draw:frame draw:style-name="a55" draw:name="Imagem 1" text:anchor-type="as-char" svg:x="0in" svg:y="0in" svg:width="8.73118in" svg:height="2.01089in" style:rel-width="scale" style:rel-height="scale"><draw:image xlink:href="media/image10.png" xlink:type="simple" xlink:show="embed" xlink:actuate="onLoad"/><svg:title/><svg:desc/></draw:frame></text:span></text:p>
      <text:p text:style-name="P146"/>
      <text:p text:style-name="P147"/>
      <text:p text:style-name="P148"/>
      <text:p text:style-name="P149"/>
      <text:p text:style-name="P150">Objetivo Estratégico nº 2</text:p>
      <text:p text:style-name="P151">Promover o trabalho decente e a sustentabilidade</text:p>
      <text:p text:style-name="P152"><text:span text:style-name="T153">Meta nº 2</text:span><text:span text:style-name="T154">*</text:span><text:span text:style-name="T155">:<text:s/></text:span><text:span text:style-name="T156">Implantar projetos oriundos do laboratório de inovação</text:span><text:span text:style-name="T157"><text:s/></text:span><text:span text:style-name="T158">com avaliação de benefícios à sociedade e relacionados à Agenda 2030.</text:span></text:p>
      <text:p text:style-name="P159"><text:span text:style-name="T160"><draw:custom-shape svg:x="8.34514in" svg:y="1.71667in" svg:width="1.44722in" svg:height="0.83194in" draw:z-index="487784960" draw:id="id21" draw:style-name="a56" draw:name="Retângulo: Cantos Arredondados 79" text:anchor-type="paragraph"><svg:title/><svg:desc/><text:p text:style-name="P161">2 projetos em execução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162"><draw:custom-shape svg:x="8.25278in" svg:y="0.48194in" svg:width="1.58333in" svg:height="2.40694in" draw:z-index="487687680" draw:id="id22" draw:style-name="a57" draw:name="Retângulo: Cantos Arredondados 1" text:anchor-type="paragraph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163"><draw:custom-shape svg:x="6.79478in" svg:y="1.71275in" svg:width="1.44722in" svg:height="0.83194in" draw:z-index="487749120" draw:id="id23" draw:style-name="a58" draw:name="Retângulo: Cantos Arredondados 79" text:anchor-type="paragraph"><svg:title/><svg:desc/><text:p text:style-name="P164">2 projetos<text:s/>executados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165"><draw:custom-shape svg:x="5.21814in" svg:y="1.70439in" svg:width="1.46389in" svg:height="0.96667in" draw:z-index="487718400" draw:id="id24" draw:style-name="a59" draw:name="Retângulo: Cantos Arredondados 1" text:anchor-type="paragraph"><svg:title/><svg:desc/><text:p text:style-name="P166">Resultado: 1 projeto<text:s/>realizado em parceria com outro TRT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167"><draw:custom-shape svg:x="3.62836in" svg:y="1.70736in" svg:width="1.48819in" svg:height="0.60278in" draw:z-index="487684608" draw:id="id25" draw:style-name="a60" draw:name="Retângulo: Cantos Arredondados 1" text:anchor-type="paragraph"><svg:title/><svg:desc/><text:p text:style-name="P168">Resultado: 1 projeto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169"><draw:custom-shape svg:x="0.35063in" svg:y="1.71458in" svg:width="1.55833in" svg:height="0.40208in" draw:z-index="487680512" draw:id="id26" draw:style-name="a61" draw:name="Retângulo: Cantos Arredondados 1" text:anchor-type="paragraph"><svg:title/><svg:desc/><text:p text:style-name="P170">Resultado: 1 projeto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171"><draw:custom-shape svg:x="1.99438in" svg:y="1.71181in" svg:width="1.55833in" svg:height="0.40208in" draw:z-index="487682560" draw:id="id27" draw:style-name="a62" draw:name="Retângulo: Cantos Arredondados 1" text:anchor-type="paragraph"><svg:title/><svg:desc/><text:p text:style-name="P172">Resultado: 1 projeto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173"><text:s text:c="9"/></text:span><text:span text:style-name="T174"><draw:g draw:name="Diagrama 9" draw:id="id35" draw:style-name="a94" text:anchor-type="as-char"><svg:title/><svg:desc/><draw:custom-shape svg:x="0.70889in" svg:y="0in" svg:width="7.91562in" svg:height="2.3125in" draw:id="id28" draw:style-name="a63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8445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custom-shape svg:x="0.00136in" svg:y="0.69375in" svg:width="1.46372in" svg:height="0.925in" draw:id="id29" draw:style-name="a68"><svg:title/><svg:desc/><text:p text:style-name="a65" text:class-names="" text:cond-style-name=""><text:span text:style-name="a64" text:class-names="">2021</text:span></text:p><text:p text:style-name="a67" text:class-names="" text:cond-style-name=""><text:span text:style-name="a66" text:class-names="">Meta: 1 projeto</text:span></text:p><draw:enhanced-geometry draw:type="non-primitive" svg:viewBox="0 0 1338423 845820" draw:enhanced-path="M 0 140973 C 0 63116 63116 0 140973 0 L 1197450 0 C 1275307 0 1338423 63116 1338423 140973 L 1338423 704847 C 1338423 782704 1275307 845820 1197450 845820 L 140973 845820 C 63116 845820 0 782704 0 704847 L 0 140973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38423"/><draw:equation draw:name="f7" draw:formula="?f4 / 845820"/><draw:equation draw:name="f8" draw:formula="0 * ?f5 / 1338423"/><draw:equation draw:name="f9" draw:formula="140973 * ?f4 / 845820"/><draw:equation draw:name="f10" draw:formula="140973 * ?f5 / 1338423"/><draw:equation draw:name="f11" draw:formula="0 * ?f4 / 845820"/><draw:equation draw:name="f12" draw:formula="1197450 * ?f5 / 1338423"/><draw:equation draw:name="f13" draw:formula="1338423 * ?f5 / 1338423"/><draw:equation draw:name="f14" draw:formula="704847 * ?f4 / 845820"/><draw:equation draw:name="f15" draw:formula="845820 * ?f4 / 84582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1.57057in" svg:y="0.69375in" svg:width="1.46372in" svg:height="0.925in" draw:id="id30" draw:style-name="a73"><svg:title/><svg:desc/><text:p text:style-name="a70" text:class-names="" text:cond-style-name=""><text:span text:style-name="a69" text:class-names="">2022</text:span></text:p><text:p text:style-name="a72" text:class-names="" text:cond-style-name=""><text:span text:style-name="a71" text:class-names="">Meta: 1 projeto</text:span></text:p><draw:enhanced-geometry draw:type="non-primitive" svg:viewBox="0 0 1338423 845820" draw:enhanced-path="M 0 140973 C 0 63116 63116 0 140973 0 L 1197450 0 C 1275307 0 1338423 63116 1338423 140973 L 1338423 704847 C 1338423 782704 1275307 845820 1197450 845820 L 140973 845820 C 63116 845820 0 782704 0 704847 L 0 140973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38423"/><draw:equation draw:name="f7" draw:formula="?f4 / 845820"/><draw:equation draw:name="f8" draw:formula="0 * ?f5 / 1338423"/><draw:equation draw:name="f9" draw:formula="140973 * ?f4 / 845820"/><draw:equation draw:name="f10" draw:formula="140973 * ?f5 / 1338423"/><draw:equation draw:name="f11" draw:formula="0 * ?f4 / 845820"/><draw:equation draw:name="f12" draw:formula="1197450 * ?f5 / 1338423"/><draw:equation draw:name="f13" draw:formula="1338423 * ?f5 / 1338423"/><draw:equation draw:name="f14" draw:formula="704847 * ?f4 / 845820"/><draw:equation draw:name="f15" draw:formula="845820 * ?f4 / 84582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3.13979in" svg:y="0.69375in" svg:width="1.46372in" svg:height="0.925in" draw:id="id31" draw:style-name="a78"><svg:title/><svg:desc/><text:p text:style-name="a75" text:class-names="" text:cond-style-name=""><text:span text:style-name="a74" text:class-names="">2023</text:span></text:p><text:p text:style-name="a77" text:class-names="" text:cond-style-name=""><text:span text:style-name="a76" text:class-names="">Meta: 1 projeto</text:span></text:p><draw:enhanced-geometry draw:type="non-primitive" svg:viewBox="0 0 1338423 845820" draw:enhanced-path="M 0 140973 C 0 63116 63116 0 140973 0 L 1197450 0 C 1275307 0 1338423 63116 1338423 140973 L 1338423 704847 C 1338423 782704 1275307 845820 1197450 845820 L 140973 845820 C 63116 845820 0 782704 0 704847 L 0 140973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38423"/><draw:equation draw:name="f7" draw:formula="?f4 / 845820"/><draw:equation draw:name="f8" draw:formula="0 * ?f5 / 1338423"/><draw:equation draw:name="f9" draw:formula="140973 * ?f4 / 845820"/><draw:equation draw:name="f10" draw:formula="140973 * ?f5 / 1338423"/><draw:equation draw:name="f11" draw:formula="0 * ?f4 / 845820"/><draw:equation draw:name="f12" draw:formula="1197450 * ?f5 / 1338423"/><draw:equation draw:name="f13" draw:formula="1338423 * ?f5 / 1338423"/><draw:equation draw:name="f14" draw:formula="704847 * ?f4 / 845820"/><draw:equation draw:name="f15" draw:formula="845820 * ?f4 / 84582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4.709in" svg:y="0.69375in" svg:width="1.46372in" svg:height="0.925in" draw:id="id32" draw:style-name="a83"><svg:title/><svg:desc/><text:p text:style-name="a80" text:class-names="" text:cond-style-name=""><text:span text:style-name="a79" text:class-names="">2024</text:span></text:p><text:p text:style-name="a82" text:class-names="" text:cond-style-name=""><text:span text:style-name="a81" text:class-names="">Meta: 2 projetos cadastrados</text:span></text:p><draw:enhanced-geometry draw:type="non-primitive" svg:viewBox="0 0 1338423 845820" draw:enhanced-path="M 0 140973 C 0 63116 63116 0 140973 0 L 1197450 0 C 1275307 0 1338423 63116 1338423 140973 L 1338423 704847 C 1338423 782704 1275307 845820 1197450 845820 L 140973 845820 C 63116 845820 0 782704 0 704847 L 0 140973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38423"/><draw:equation draw:name="f7" draw:formula="?f4 / 845820"/><draw:equation draw:name="f8" draw:formula="0 * ?f5 / 1338423"/><draw:equation draw:name="f9" draw:formula="140973 * ?f4 / 845820"/><draw:equation draw:name="f10" draw:formula="140973 * ?f5 / 1338423"/><draw:equation draw:name="f11" draw:formula="0 * ?f4 / 845820"/><draw:equation draw:name="f12" draw:formula="1197450 * ?f5 / 1338423"/><draw:equation draw:name="f13" draw:formula="1338423 * ?f5 / 1338423"/><draw:equation draw:name="f14" draw:formula="704847 * ?f4 / 845820"/><draw:equation draw:name="f15" draw:formula="845820 * ?f4 / 84582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6.27821in" svg:y="0.69375in" svg:width="1.46372in" svg:height="0.925in" draw:id="id33" draw:style-name="a88"><svg:title/><svg:desc/><text:p text:style-name="a85" text:class-names="" text:cond-style-name=""><text:span text:style-name="a84" text:class-names="">2025</text:span></text:p><text:p text:style-name="a87" text:class-names="" text:cond-style-name=""><text:span text:style-name="a86" text:class-names="">Meta: 2 projetos cadastrados</text:span></text:p><draw:enhanced-geometry draw:type="non-primitive" svg:viewBox="0 0 1338423 845820" draw:enhanced-path="M 0 140973 C 0 63116 63116 0 140973 0 L 1197450 0 C 1275307 0 1338423 63116 1338423 140973 L 1338423 704847 C 1338423 782704 1275307 845820 1197450 845820 L 140973 845820 C 63116 845820 0 782704 0 704847 L 0 140973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38423"/><draw:equation draw:name="f7" draw:formula="?f4 / 845820"/><draw:equation draw:name="f8" draw:formula="0 * ?f5 / 1338423"/><draw:equation draw:name="f9" draw:formula="140973 * ?f4 / 845820"/><draw:equation draw:name="f10" draw:formula="140973 * ?f5 / 1338423"/><draw:equation draw:name="f11" draw:formula="0 * ?f4 / 845820"/><draw:equation draw:name="f12" draw:formula="1197450 * ?f5 / 1338423"/><draw:equation draw:name="f13" draw:formula="1338423 * ?f5 / 1338423"/><draw:equation draw:name="f14" draw:formula="704847 * ?f4 / 845820"/><draw:equation draw:name="f15" draw:formula="845820 * ?f4 / 84582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7.84742in" svg:y="0.69375in" svg:width="1.46372in" svg:height="0.925in" draw:id="id34" draw:style-name="a93"><svg:title/><svg:desc/><text:p text:style-name="a90" text:class-names="" text:cond-style-name=""><text:span text:style-name="a89" text:class-names="">2026</text:span></text:p><text:p text:style-name="a92" text:class-names="" text:cond-style-name=""><text:span text:style-name="a91" text:class-names="">Meta: Glossário das metas nacionais 2026</text:span></text:p><draw:enhanced-geometry draw:type="non-primitive" svg:viewBox="0 0 1338423 845820" draw:enhanced-path="M 0 140973 C 0 63116 63116 0 140973 0 L 1197450 0 C 1275307 0 1338423 63116 1338423 140973 L 1338423 704847 C 1338423 782704 1275307 845820 1197450 845820 L 140973 845820 C 63116 845820 0 782704 0 704847 L 0 140973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38423"/><draw:equation draw:name="f7" draw:formula="?f4 / 845820"/><draw:equation draw:name="f8" draw:formula="0 * ?f5 / 1338423"/><draw:equation draw:name="f9" draw:formula="140973 * ?f4 / 845820"/><draw:equation draw:name="f10" draw:formula="140973 * ?f5 / 1338423"/><draw:equation draw:name="f11" draw:formula="0 * ?f4 / 845820"/><draw:equation draw:name="f12" draw:formula="1197450 * ?f5 / 1338423"/><draw:equation draw:name="f13" draw:formula="1338423 * ?f5 / 1338423"/><draw:equation draw:name="f14" draw:formula="704847 * ?f4 / 845820"/><draw:equation draw:name="f15" draw:formula="845820 * ?f4 / 84582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/draw:g></text:span></text:p>
      <text:p text:style-name="P175">*Meta alinhada com a Meta nacional 9 do CNJ</text:p>
      <text:p text:style-name="P176"/>
      <text:p text:style-name="P177"/>
      <text:p text:style-name="P178">Desenvolver, no ano de 2026, dois projetos inovadores, um com foco na melhoria dos serviços judiciais (atividade finalística), e um com foco na melhoria organizacional (processos internos), relacionados a um dos Macrodesafios da Estratégia Nacional, a partir dos Laboratórios de Inovação de ao menos duas instituições públicas.</text:p>
      <text:p text:style-name="P179">Responsável:<text:s/>Laboratório de Inovação<text:s/>do TRT-7</text:p>
      <text:p text:style-name="P180"><text:span text:style-name="T181">Indicador</text:span><text:span text:style-name="T182">: Índice de inovação<text:s/></text:span><text:span text:style-name="T183">–</text:span><text:span text:style-name="T184"><text:s/>II</text:span><text:span text:style-name="T185"><text:s/></text:span></text:p>
      <text:p text:style-name="P186">Indicadores em alinhamento com o PE-JT:<text:s/>Índice de combate ao trabalho infantil e estímulo à aprendizagem -<text:s/>Índice de desempenho do trabalho decente</text:p>
      <text:p text:style-name="P187"/>
      <text:p text:style-name="P188">INICIATIVAS ESTRATÉGICAS</text:p>
      <text:p text:style-name="P189">Projeto Preceder</text:p>
      <text:p text:style-name="P190">Aprimoramento do Sistema de Precedentes – da formação à aplicação<text:s/>(<text:bookmark-start text:name="_Hlk202259136"/>Cadastrado na<text:s/>Plaraforma Renovajud do CNJ<text:s/>– parceria com o Tribunal<text:s/>Superior do Trabalho<text:s/>e com o Tribunal Regional do Trabalho da<text:s/>3ª Região<text:bookmark-end text:name="_Hlk202259136"/>).</text:p>
      <text:p text:style-name="P191">Projeto Estratégia Simples: clareza e emptia na comunicação da estratégia</text:p>
      <text:p text:style-name="P192">O propósito principal do projeto tem impacto direto na compreensão da estratégia institucional pela cidadã e pelo cidadão e pelo público interno.<text:s/>(Cadastrado na Plaraforma Renovajud do CNJ – parceria com o Tribunal Regional Eleitoral - CE).</text:p>
      <text:p text:style-name="P193"/>
      <text:p text:style-name="P194">Consolidação do indicador Índice de Inovação no primeiro quadrimestre de 2026</text:p>
      <text:p text:style-name="P195"><text:s/>(Sigest-JT/Painel de Resultados do CSJT)</text:p>
      <text:p text:style-name="P196"/>
      <text:p text:style-name="P197"><text:span text:style-name="T198"><draw:frame draw:style-name="a95" draw:name="Imagem 1" text:anchor-type="as-char" svg:x="0in" svg:y="0in" svg:width="5.71652in" svg:height="3.00625in" style:rel-width="scale" style:rel-height="scale"><draw:image xlink:href="media/image11.png" xlink:type="simple" xlink:show="embed" xlink:actuate="onLoad"/><svg:title/><svg:desc/></draw:frame></text:span></text:p>
      <text:p text:style-name="P199"/>
      <text:p text:style-name="P200"><text:span text:style-name="T201"><draw:frame draw:style-name="a96" draw:name="Imagem 1" text:anchor-type="as-char" svg:x="0in" svg:y="0in" svg:width="8.55018in" svg:height="2.84746in" style:rel-width="scale" style:rel-height="scale"><draw:image xlink:href="media/image12.png" xlink:type="simple" xlink:show="embed" xlink:actuate="onLoad"/><svg:title/><svg:desc/></draw:frame></text:span></text:p>
      <text:p text:style-name="P202"/>
      <text:p text:style-name="P203"/>
      <text:p text:style-name="P204">Consolidação do indicador Índice de<text:s/>combate ao trabalho infantil e estímulo à aprendizagem no primeiro quadrimestre de 2026</text:p>
      <text:p text:style-name="P205"><text:s/>(Sigest-JT/Painel de Resultados do CSJT)</text:p>
      <text:p text:style-name="P206"/>
      <text:p text:style-name="P207"/>
      <text:p text:style-name="P208"><text:span text:style-name="T209"><draw:frame draw:style-name="a97" draw:name="Imagem 1" text:anchor-type="as-char" svg:x="0in" svg:y="0in" svg:width="10.79317in" svg:height="1.2085in" style:rel-width="scale" style:rel-height="scale"><draw:image xlink:href="media/image13.png" xlink:type="simple" xlink:show="embed" xlink:actuate="onLoad"/><svg:title/><svg:desc/></draw:frame></text:span></text:p>
      <text:p text:style-name="P210"/>
      <text:p text:style-name="P211"><text:span text:style-name="T212"><draw:frame draw:style-name="a98" draw:name="Imagem 1" text:anchor-type="as-char" svg:x="0in" svg:y="0in" svg:width="10.42854in" svg:height="2.89624in" style:rel-width="scale" style:rel-height="scale"><draw:image xlink:href="media/image14.png" xlink:type="simple" xlink:show="embed" xlink:actuate="onLoad"/><svg:title/><svg:desc/></draw:frame></text:span></text:p>
      <text:p text:style-name="P213"/>
      <text:p text:style-name="P214"/>
      <text:soft-page-break/>
      <text:p text:style-name="P215">Consolidação do indicador<text:s/><text:bookmark-start text:name="_Hlk236648872"/>Índice de desempenho do trabalho decente<text:s/><text:bookmark-end text:name="_Hlk236648872"/>no primeiro quadrimestre de 2026</text:p>
      <text:p text:style-name="P216"><text:s/>(Sigest-JT/Painel de Resultados do CSJT)</text:p>
      <text:p text:style-name="P217"/>
      <text:p text:style-name="P218"><text:span text:style-name="T219"><draw:frame draw:style-name="a99" draw:name="Imagem 1" text:anchor-type="as-char" svg:x="0in" svg:y="0in" svg:width="10.82443in" svg:height="4.38603in" style:rel-width="scale" style:rel-height="scale"><draw:image xlink:href="media/image15.png" xlink:type="simple" xlink:show="embed" xlink:actuate="onLoad"/><svg:title/><svg:desc/></draw:frame></text:span></text:p>
      <text:p text:style-name="P220"/>
      <text:p text:style-name="P221"/>
      <text:p text:style-name="P222"/>
      <text:p text:style-name="P223"/>
      <text:p text:style-name="P224"/>
      <text:p text:style-name="P225"/>
      <text:p text:style-name="P226"/>
      <text:p text:style-name="P227"/>
      <text:p text:style-name="P228"/>
      <text:p text:style-name="P229">PERSPECTIVA DOS PROCESSOS INTERNOS</text:p>
      <text:p text:style-name="P230"/>
      <text:p text:style-name="P231"/>
      <text:p text:style-name="P232"/>
      <text:p text:style-name="P233"/>
      <text:p text:style-name="P234"/>
      <text:p text:style-name="P235"/>
      <text:p text:style-name="P236"/>
      <text:p text:style-name="P237"/>
      <text:p text:style-name="P238"/>
      <text:p text:style-name="P239"/>
      <text:p text:style-name="P240"/>
      <text:p text:style-name="P241"/>
      <text:p text:style-name="P242"/>
      <text:soft-page-break/>
      <text:p text:style-name="P243">Objetivo Estratégico nº<text:s/>3</text:p>
      <text:p text:style-name="P244">Garantir a duração razoável do processo</text:p>
      <text:p text:style-name="P245"><text:span text:style-name="T246">Meta nº<text:s/></text:span><text:span text:style-name="T247">3</text:span><text:span text:style-name="T248">*</text:span><text:span text:style-name="T249">:<text:s/></text:span><text:span text:style-name="T250">Julgar quantidade maior de processos de conhecimento do que os distribuídos no ano corrente</text:span><text:span text:style-name="T251">,<text:s/></text:span><text:span text:style-name="T252">excluídos os suspensos e sobrestados no ano corrente</text:span><text:span text:style-name="T253">.</text:span></text:p>
      <text:p text:style-name="P254"><text:span text:style-name="T255"><draw:custom-shape svg:x="9.52153in" svg:y="0.78264in" svg:width="1.82292in" svg:height="2.71875in" draw:z-index="487689728" draw:id="id36" draw:style-name="a100" draw:name="Retângulo: Cantos Arredondados 1" text:anchor-type="paragraph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56"><draw:custom-shape svg:x="9.64653in" svg:y="2.47431in" svg:width="1.65556in" svg:height="0.81736in" draw:z-index="487787008" draw:id="id37" draw:style-name="a101" draw:name="Retângulo: Cantos Arredondados 80" text:anchor-type="paragraph"><svg:title/><svg:desc/><text:p text:style-name="P257">Resultado**:<text:s/>89,39</text:p><text:p text:style-name="P258">Cláusula de barreira:<text:s/>51,50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59"><draw:custom-shape svg:x="0.48958in" svg:y="2.59931in" svg:width="1.66181in" svg:height="0.40208in" draw:z-index="487600640" draw:id="id38" draw:style-name="a102" draw:name="Retângulo: Cantos Arredondados 1" text:anchor-type="paragraph"><svg:title/><svg:desc/><text:p text:style-name="P260">Resultado: 96,14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61"><draw:custom-shape svg:x="2.31736in" svg:y="2.60694in" svg:width="1.66181in" svg:height="0.40208in" draw:z-index="487602688" draw:id="id39" draw:style-name="a103" draw:name="Retângulo: Cantos Arredondados 1" text:anchor-type="paragraph"><svg:title/><svg:desc/><text:p text:style-name="P262">Resultado: 98,05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63"><draw:custom-shape svg:x="4.06736in" svg:y="2.47361in" svg:width="1.66181in" svg:height="0.81806in" draw:z-index="487604736" draw:id="id40" draw:style-name="a104" draw:name="Retângulo: Cantos Arredondados 1" text:anchor-type="paragraph"><svg:title/><svg:desc/><text:p text:style-name="P264">Resultado: 95,97%</text:p><text:p text:style-name="P265">Cláusula de barreira: 28,64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66"><draw:custom-shape svg:x="5.93333in" svg:y="2.475in" svg:width="1.66181in" svg:height="0.81806in" draw:z-index="487720448" draw:id="id41" draw:style-name="a105" draw:name="Retângulo: Cantos Arredondados 1" text:anchor-type="paragraph"><svg:title/><svg:desc/><text:p text:style-name="P267">Resultado: 97,51%</text:p><text:p text:style-name="P268">Cláusula de barreira:<text:s/>30,14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69"><draw:custom-shape svg:x="7.77778in" svg:y="2.47431in" svg:width="1.65556in" svg:height="0.81736in" draw:z-index="487750144" draw:id="id42" draw:style-name="a106" draw:name="Retângulo: Cantos Arredondados 80" text:anchor-type="paragraph"><svg:title/><svg:desc/><text:p text:style-name="P270">Resultado:<text:s/>96,19</text:p><text:p text:style-name="P271">Cláusula de barreira:<text:s/>32,02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72"><text:s text:c="9"/></text:span><text:span text:style-name="T273"><draw:g draw:name="Diagrama 9" draw:id="id50" draw:style-name="a139" text:anchor-type="as-char"><svg:title/><svg:desc/><draw:custom-shape svg:x="0.81094in" svg:y="0in" svg:width="9.19062in" svg:height="2.97917in" draw:id="id43" draw:style-name="a107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8099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custom-shape svg:x="0.00297in" svg:y="0.89375in" svg:width="1.72905in" svg:height="1.19167in" draw:id="id44" draw:style-name="a112"><svg:title/><svg:desc/><text:p text:style-name="a109" text:class-names="" text:cond-style-name=""><text:span text:style-name="a108" text:class-names="">2021</text:span></text:p><text:p text:style-name="a111" text:class-names="" text:cond-style-name=""><text:span text:style-name="a110" text:class-names="">Meta: Julgar quantidade maior de processos de conhecimento do que os distribuídos no ano corrente, excluídos os suspensos e sobrestados no ano corrente no 1º e no 2º grau</text:span></text:p><draw:enhanced-geometry draw:type="non-primitive" svg:viewBox="0 0 1581043 1089660" draw:enhanced-path="M 0 181614 C 0 81311 81311 0 181614 0 L 1399429 0 C 1499732 0 1581043 81311 1581043 181614 L 1581043 908046 C 1581043 1008349 1499732 1089660 1399429 1089660 L 181614 1089660 C 81311 1089660 0 1008349 0 908046 L 0 18161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1043"/><draw:equation draw:name="f7" draw:formula="?f4 / 1089660"/><draw:equation draw:name="f8" draw:formula="0 * ?f5 / 1581043"/><draw:equation draw:name="f9" draw:formula="181614 * ?f4 / 1089660"/><draw:equation draw:name="f10" draw:formula="181614 * ?f5 / 1581043"/><draw:equation draw:name="f11" draw:formula="0 * ?f4 / 1089660"/><draw:equation draw:name="f12" draw:formula="1399429 * ?f5 / 1581043"/><draw:equation draw:name="f13" draw:formula="1581043 * ?f5 / 1581043"/><draw:equation draw:name="f14" draw:formula="908046 * ?f4 / 1089660"/><draw:equation draw:name="f15" draw:formula="1089660 * ?f4 / 108966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1.81847in" svg:y="0.89375in" svg:width="1.72905in" svg:height="1.19167in" draw:id="id45" draw:style-name="a117"><svg:title/><svg:desc/><text:p text:style-name="a114" text:class-names="" text:cond-style-name=""><text:span text:style-name="a113" text:class-names="">2022</text:span></text:p><text:p text:style-name="a116" text:class-names="" text:cond-style-name=""><text:span text:style-name="a115" text:class-names="">Meta: Julgar quantidade maior de processos de conhecimento do que os distribuídos no ano corrente, excluídos os suspensos e sobrestados no ano corrente no 1º e no 2º grau.</text:span></text:p><draw:enhanced-geometry draw:type="non-primitive" svg:viewBox="0 0 1581043 1089660" draw:enhanced-path="M 0 181614 C 0 81311 81311 0 181614 0 L 1399429 0 C 1499732 0 1581043 81311 1581043 181614 L 1581043 908046 C 1581043 1008349 1499732 1089660 1399429 1089660 L 181614 1089660 C 81311 1089660 0 1008349 0 908046 L 0 18161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1043"/><draw:equation draw:name="f7" draw:formula="?f4 / 1089660"/><draw:equation draw:name="f8" draw:formula="0 * ?f5 / 1581043"/><draw:equation draw:name="f9" draw:formula="181614 * ?f4 / 1089660"/><draw:equation draw:name="f10" draw:formula="181614 * ?f5 / 1581043"/><draw:equation draw:name="f11" draw:formula="0 * ?f4 / 1089660"/><draw:equation draw:name="f12" draw:formula="1399429 * ?f5 / 1581043"/><draw:equation draw:name="f13" draw:formula="1581043 * ?f5 / 1581043"/><draw:equation draw:name="f14" draw:formula="908046 * ?f4 / 1089660"/><draw:equation draw:name="f15" draw:formula="1089660 * ?f4 / 108966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3.63397in" svg:y="0.89375in" svg:width="1.72905in" svg:height="1.19167in" draw:id="id46" draw:style-name="a122"><svg:title/><svg:desc/><text:p text:style-name="a119" text:class-names="" text:cond-style-name=""><text:span text:style-name="a118" text:class-names="">2023</text:span></text:p><text:p text:style-name="a121" text:class-names="" text:cond-style-name=""><text:span text:style-name="a120" text:class-names="">Meta: Julgar quantidade maior de processos de conhecimento do que os distribuídos no ano corrente, excluídos os suspensos e sobrestados no ano corrente no 1º e no 2º grau</text:span></text:p><draw:enhanced-geometry draw:type="non-primitive" svg:viewBox="0 0 1581043 1089660" draw:enhanced-path="M 0 181614 C 0 81311 81311 0 181614 0 L 1399429 0 C 1499732 0 1581043 81311 1581043 181614 L 1581043 908046 C 1581043 1008349 1499732 1089660 1399429 1089660 L 181614 1089660 C 81311 1089660 0 1008349 0 908046 L 0 18161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1043"/><draw:equation draw:name="f7" draw:formula="?f4 / 1089660"/><draw:equation draw:name="f8" draw:formula="0 * ?f5 / 1581043"/><draw:equation draw:name="f9" draw:formula="181614 * ?f4 / 1089660"/><draw:equation draw:name="f10" draw:formula="181614 * ?f5 / 1581043"/><draw:equation draw:name="f11" draw:formula="0 * ?f4 / 1089660"/><draw:equation draw:name="f12" draw:formula="1399429 * ?f5 / 1581043"/><draw:equation draw:name="f13" draw:formula="1581043 * ?f5 / 1581043"/><draw:equation draw:name="f14" draw:formula="908046 * ?f4 / 1089660"/><draw:equation draw:name="f15" draw:formula="1089660 * ?f4 / 108966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5.44948in" svg:y="0.89375in" svg:width="1.72905in" svg:height="1.19167in" draw:id="id47" draw:style-name="a127"><svg:title/><svg:desc/><text:p text:style-name="a124" text:class-names="" text:cond-style-name=""><text:span text:style-name="a123" text:class-names="">2024</text:span></text:p><text:p text:style-name="a126" text:class-names="" text:cond-style-name=""><text:span text:style-name="a125" text:class-names="">Julgar quantidade maior de processos de conhecimento do que os distribuídos no ano corrente, excluídos os suspensos e sobrestados no ano corrente no 1º e no 2º grau.</text:span></text:p><draw:enhanced-geometry draw:type="non-primitive" svg:viewBox="0 0 1581043 1089660" draw:enhanced-path="M 0 181614 C 0 81311 81311 0 181614 0 L 1399429 0 C 1499732 0 1581043 81311 1581043 181614 L 1581043 908046 C 1581043 1008349 1499732 1089660 1399429 1089660 L 181614 1089660 C 81311 1089660 0 1008349 0 908046 L 0 18161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1043"/><draw:equation draw:name="f7" draw:formula="?f4 / 1089660"/><draw:equation draw:name="f8" draw:formula="0 * ?f5 / 1581043"/><draw:equation draw:name="f9" draw:formula="181614 * ?f4 / 1089660"/><draw:equation draw:name="f10" draw:formula="181614 * ?f5 / 1581043"/><draw:equation draw:name="f11" draw:formula="0 * ?f4 / 1089660"/><draw:equation draw:name="f12" draw:formula="1399429 * ?f5 / 1581043"/><draw:equation draw:name="f13" draw:formula="1581043 * ?f5 / 1581043"/><draw:equation draw:name="f14" draw:formula="908046 * ?f4 / 1089660"/><draw:equation draw:name="f15" draw:formula="1089660 * ?f4 / 108966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7.26498in" svg:y="0.89375in" svg:width="1.72905in" svg:height="1.19167in" draw:id="id48" draw:style-name="a132"><svg:title/><svg:desc/><text:p text:style-name="a129" text:class-names="" text:cond-style-name=""><text:span text:style-name="a128" text:class-names="">2025</text:span></text:p><text:p text:style-name="a131" text:class-names="" text:cond-style-name=""><text:span text:style-name="a130" text:class-names="">Julgar quantidade maior de processos de conhecimento do que os distribuídos de 20/12/2024 a 19/12/2025, excluídos os suspensos e sobrestados de 20/12/2024 a 19/12/2025.Cláusula de barreira TCL &lt;40%</text:span></text:p><draw:enhanced-geometry draw:type="non-primitive" svg:viewBox="0 0 1581043 1089660" draw:enhanced-path="M 0 181614 C 0 81311 81311 0 181614 0 L 1399429 0 C 1499732 0 1581043 81311 1581043 181614 L 1581043 908046 C 1581043 1008349 1499732 1089660 1399429 1089660 L 181614 1089660 C 81311 1089660 0 1008349 0 908046 L 0 18161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1043"/><draw:equation draw:name="f7" draw:formula="?f4 / 1089660"/><draw:equation draw:name="f8" draw:formula="0 * ?f5 / 1581043"/><draw:equation draw:name="f9" draw:formula="181614 * ?f4 / 1089660"/><draw:equation draw:name="f10" draw:formula="181614 * ?f5 / 1581043"/><draw:equation draw:name="f11" draw:formula="0 * ?f4 / 1089660"/><draw:equation draw:name="f12" draw:formula="1399429 * ?f5 / 1581043"/><draw:equation draw:name="f13" draw:formula="1581043 * ?f5 / 1581043"/><draw:equation draw:name="f14" draw:formula="908046 * ?f4 / 1089660"/><draw:equation draw:name="f15" draw:formula="1089660 * ?f4 / 108966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9.08048in" svg:y="0.89375in" svg:width="1.72905in" svg:height="1.19167in" draw:id="id49" draw:style-name="a138"><svg:title/><svg:desc/><text:p text:style-name="a134" text:class-names="" text:cond-style-name=""><text:span text:style-name="a133" text:class-names="">2026</text:span></text:p><text:p text:style-name="a137" text:class-names="" text:cond-style-name=""><text:span text:style-name="a135" text:class-names="">Julgar quantidade maior de processos de conhecimento do que os distribuídos de 20/12/2025 a 19/12/2026, excluídos os suspensos e sobrestados de 20/12/2025 a 19/12/2026.Cláusula de barreira TCL &lt;40%</text:span><text:span text:style-name="a136" text:class-names=""/></text:p><draw:enhanced-geometry draw:type="non-primitive" svg:viewBox="0 0 1581043 1089660" draw:enhanced-path="M 0 181614 C 0 81311 81311 0 181614 0 L 1399429 0 C 1499732 0 1581043 81311 1581043 181614 L 1581043 908046 C 1581043 1008349 1499732 1089660 1399429 1089660 L 181614 1089660 C 81311 1089660 0 1008349 0 908046 L 0 18161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1043"/><draw:equation draw:name="f7" draw:formula="?f4 / 1089660"/><draw:equation draw:name="f8" draw:formula="0 * ?f5 / 1581043"/><draw:equation draw:name="f9" draw:formula="181614 * ?f4 / 1089660"/><draw:equation draw:name="f10" draw:formula="181614 * ?f5 / 1581043"/><draw:equation draw:name="f11" draw:formula="0 * ?f4 / 1089660"/><draw:equation draw:name="f12" draw:formula="1399429 * ?f5 / 1581043"/><draw:equation draw:name="f13" draw:formula="1581043 * ?f5 / 1581043"/><draw:equation draw:name="f14" draw:formula="908046 * ?f4 / 1089660"/><draw:equation draw:name="f15" draw:formula="1089660 * ?f4 / 108966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/draw:g></text:span></text:p>
      <text:p text:style-name="P274"/>
      <text:p text:style-name="P275"/>
      <text:p text:style-name="P276"/>
      <text:p text:style-name="P277">*Meta alinhada com a Meta nacional 1 do CNJ:</text:p>
      <text:p text:style-name="P278">Julgar quantidade maior de processos de conhecimento do que os distribuídos de<text:s/>20/12/2025 a 19/12/2026, excluídos os suspensos e sobrestados de 20/12/2025 a</text:p>
      <text:p text:style-name="P279">19/12/2026.<text:s/>Cláusula de barreira<text:s/>Taxa de Congestionamento Líquida na Fase de Conhecimento do Justiça em<text:s/>Números, em 2026, menor que 40%.</text:p>
      <text:p text:style-name="P280">Responsável: Gestor(a) de metas do TRT-7</text:p>
      <text:p text:style-name="P281"><text:span text:style-name="T282">Indicador</text:span><text:span text:style-name="T283">: Índice de<text:s/></text:span><text:span text:style-name="T284">Processos Julgados</text:span><text:span text:style-name="T285"><text:s/>- I</text:span><text:span text:style-name="T286">PJ</text:span></text:p>
      <text:p text:style-name="P287"><text:span text:style-name="T288">Fórmula:</text:span><text:span text:style-name="T289"><text:s/>I</text:span><text:span text:style-name="T290">PJ</text:span><text:span text:style-name="T291"><text:s/>=<text:s/></text:span><text:span text:style-name="T292">Percentual de cumprimento = (Σsentmeta / (Σcaso_novo_meta_2023 - Σsaidameta + Σdess_2023 - Σsusmeta)) x100</text:span><text:span text:style-name="T293"><text:s/></text:span><text:span text:style-name="T294"><text:s/>- Cláusula de barreira: taxa de congestionamento na fase de conhecimento TCL &lt;35%. A meta foi cumprida pelo desempenho na cláusula de barreira</text:span></text:p>
      <text:p text:style-name="P295">INICIATIVAS ESTRATÉGICAS</text:p>
      <text:p text:style-name="P296">Selo Excelência TRT-7</text:p>
      <text:p text:style-name="P297">Premiação anual voltada às unidades do 1º grau que objetiva o<text:s/>reconhecimento da busca pela excelência<text:s/>na gestão<text:s/>judicial.</text:p>
      <text:p text:style-name="P298"><text:span text:style-name="T299">Acompanhamento correicional</text:span><text:span text:style-name="T300">:<text:s/></text:span><text:span text:style-name="T301">Correições ordinárias integradas com a gestão de metas do TRT-7</text:span></text:p>
      <text:p text:style-name="P302">** Resultados até junho de 2026 extraídos do painel de gestão de metas do CSJT.</text:p>
      <text:p text:style-name="P303"/>
      <text:p text:style-name="P304">Consolidação da Meta 1/2026 (Janeiro a Junho)<text:s/>– Resultados do TRT-7<text:s/></text:p>
      <text:p text:style-name="P305"><text:span text:style-name="T306"><draw:frame draw:style-name="a140" draw:name="Imagem 1" text:anchor-type="as-char" svg:x="0in" svg:y="0in" svg:width="8.15901in" svg:height="5.90761in" style:rel-width="scale" style:rel-height="scale"><draw:image xlink:href="media/image16.png" xlink:type="simple" xlink:show="embed" xlink:actuate="onLoad"/><svg:title/><svg:desc/></draw:frame></text:span></text:p>
      <text:p text:style-name="P307"/>
      <text:p text:style-name="P308"/>
      <text:p text:style-name="P309"><text:bookmark-start text:name="_Hlk160440744"/>(Fonte: Painel de<text:s/>Gestão de Metas - 2026<text:s/>do CSJT)</text:p>
      <text:p text:style-name="P310"/>
      <text:p text:style-name="P311"/>
      <text:p text:style-name="P312">Objetivo Estratégico nº<text:s/>3</text:p>
      <text:p text:style-name="P313">Garantir a duração razoável do processo</text:p>
      <text:p text:style-name="P314"><text:span text:style-name="T315">Meta nº<text:s/></text:span><text:span text:style-name="T316">4</text:span><text:span text:style-name="T317">*</text:span><text:span text:style-name="T318">:<text:s/></text:span><text:span text:style-name="T319">Julgar<text:s/></text:span><text:span text:style-name="T320">os processos mais antigos</text:span><text:span text:style-name="T321">.</text:span></text:p>
      <text:p text:style-name="P322"><text:span text:style-name="T323"><draw:custom-shape svg:x="9.525in" svg:y="0.66042in" svg:width="1.82292in" svg:height="2.71875in" draw:z-index="487691776" draw:id="id51" draw:style-name="a141" draw:name="Retângulo: Cantos Arredondados 1" text:anchor-type="paragraph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324"><draw:custom-shape svg:x="9.6625in" svg:y="2.77639in" svg:width="1.63958in" svg:height="0.35347in" draw:z-index="487791104" draw:id="id52" draw:style-name="a142" draw:name="Retângulo: Cantos Arredondados 82" text:anchor-type="paragraph"><svg:title/><svg:desc/><text:p text:style-name="P325"><text:span text:style-name="T326">Parte 2:<text:s/></text:span><text:span text:style-name="T327">90,32</text:span><text:span text:style-name="T328">%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329"><draw:custom-shape svg:x="9.6625in" svg:y="2.30347in" svg:width="1.63958in" svg:height="0.37778in" draw:z-index="487789056" draw:id="id53" draw:style-name="a143" draw:name="Retângulo: Cantos Arredondados 81" text:anchor-type="paragraph"><svg:title/><svg:desc/><text:p text:style-name="P330">Parte 1: 105,25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331"><draw:custom-shape svg:x="7.78542in" svg:y="2.77569in" svg:width="1.63958in" svg:height="0.35347in" draw:z-index="487752192" draw:id="id54" draw:style-name="a144" draw:name="Retângulo: Cantos Arredondados 82" text:anchor-type="paragraph"><svg:title/><svg:desc/><text:p text:style-name="P332"><text:span text:style-name="T333">Parte 2:<text:s/></text:span><text:span text:style-name="T334">100</text:span><text:span text:style-name="T335">%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336"><draw:custom-shape svg:x="7.78542in" svg:y="2.30347in" svg:width="1.63958in" svg:height="0.37778in" draw:z-index="487751168" draw:id="id55" draw:style-name="a145" draw:name="Retângulo: Cantos Arredondados 81" text:anchor-type="paragraph"><svg:title/><svg:desc/><text:p text:style-name="P337">Parte 1: 105,98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338"><draw:custom-shape svg:x="0.41667in" svg:y="2.27708in" svg:width="1.66181in" svg:height="0.40208in" draw:z-index="487606784" draw:id="id56" draw:style-name="a146" draw:name="Retângulo: Cantos Arredondados 1" text:anchor-type="paragraph"><svg:title/><svg:desc/><text:p text:style-name="P339">Resultado: 95,46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340"><draw:custom-shape svg:x="2.25972in" svg:y="2.27361in" svg:width="1.66181in" svg:height="0.40208in" draw:z-index="487608832" draw:id="id57" draw:style-name="a147" draw:name="Retângulo: Cantos Arredondados 1" text:anchor-type="paragraph"><svg:title/><svg:desc/><text:p text:style-name="P341">Resultado: 97,36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342"><draw:custom-shape svg:x="4.0625in" svg:y="2.30139in" svg:width="1.66181in" svg:height="0.40208in" draw:z-index="487610880" draw:id="id58" draw:style-name="a148" draw:name="Retângulo: Cantos Arredondados 1" text:anchor-type="paragraph"><svg:title/><svg:desc/><text:p text:style-name="P343">Resultado: 98,34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344"><draw:custom-shape svg:x="5.87083in" svg:y="2.78958in" svg:width="1.66181in" svg:height="0.40208in" draw:z-index="487724544" draw:id="id59" draw:style-name="a149" draw:name="Retângulo: Cantos Arredondados 1" text:anchor-type="paragraph"><svg:title/><svg:desc/><text:p text:style-name="P345">Parte 2: 90,86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346"><draw:custom-shape svg:x="5.86528in" svg:y="2.3in" svg:width="1.66181in" svg:height="0.40208in" draw:z-index="487722496" draw:id="id60" draw:style-name="a150" draw:name="Retângulo: Cantos Arredondados 1" text:anchor-type="paragraph"><svg:title/><svg:desc/><text:p text:style-name="P347">Parte 1:<text:s/>106,95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348"><text:s text:c="9"/></text:span><text:span text:style-name="T349"><draw:g draw:name="Diagrama 9" draw:id="id68" draw:style-name="a192" text:anchor-type="as-char"><svg:title/><svg:desc/><draw:custom-shape svg:x="0.81094in" svg:y="0in" svg:width="9.19062in" svg:height="2.97917in" draw:id="id61" draw:style-name="a151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8099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custom-shape svg:x="0.00297in" svg:y="0.89375in" svg:width="1.72905in" svg:height="1.19167in" draw:id="id62" draw:style-name="a156"><svg:title/><svg:desc/><text:p text:style-name="a153" text:class-names="" text:cond-style-name=""><text:span text:style-name="a152" text:class-names="">2021</text:span></text:p><text:p text:style-name="a155" text:class-names="" text:cond-style-name=""><text:span text:style-name="a154" text:class-names="">Julgar pelo menos, 93% dos processos distribuídos até 31/12/2019, nos 1º e 2º graus.</text:span></text:p><draw:enhanced-geometry draw:type="non-primitive" svg:viewBox="0 0 1581043 1089660" draw:enhanced-path="M 0 181614 C 0 81311 81311 0 181614 0 L 1399429 0 C 1499732 0 1581043 81311 1581043 181614 L 1581043 908046 C 1581043 1008349 1499732 1089660 1399429 1089660 L 181614 1089660 C 81311 1089660 0 1008349 0 908046 L 0 18161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1043"/><draw:equation draw:name="f7" draw:formula="?f4 / 1089660"/><draw:equation draw:name="f8" draw:formula="0 * ?f5 / 1581043"/><draw:equation draw:name="f9" draw:formula="181614 * ?f4 / 1089660"/><draw:equation draw:name="f10" draw:formula="181614 * ?f5 / 1581043"/><draw:equation draw:name="f11" draw:formula="0 * ?f4 / 1089660"/><draw:equation draw:name="f12" draw:formula="1399429 * ?f5 / 1581043"/><draw:equation draw:name="f13" draw:formula="1581043 * ?f5 / 1581043"/><draw:equation draw:name="f14" draw:formula="908046 * ?f4 / 1089660"/><draw:equation draw:name="f15" draw:formula="1089660 * ?f4 / 108966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1.81847in" svg:y="0.89375in" svg:width="1.72905in" svg:height="1.19167in" draw:id="id63" draw:style-name="a161"><svg:title/><svg:desc/><text:p text:style-name="a158" text:class-names="" text:cond-style-name=""><text:span text:style-name="a157" text:class-names="">2022</text:span></text:p><text:p text:style-name="a160" text:class-names="" text:cond-style-name=""><text:span text:style-name="a159" text:class-names="">Julgar pelo menos, 93% dos processos distribuídos até 31/12/2020, nos 1º e 2º graus.</text:span></text:p><draw:enhanced-geometry draw:type="non-primitive" svg:viewBox="0 0 1581043 1089660" draw:enhanced-path="M 0 181614 C 0 81311 81311 0 181614 0 L 1399429 0 C 1499732 0 1581043 81311 1581043 181614 L 1581043 908046 C 1581043 1008349 1499732 1089660 1399429 1089660 L 181614 1089660 C 81311 1089660 0 1008349 0 908046 L 0 18161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1043"/><draw:equation draw:name="f7" draw:formula="?f4 / 1089660"/><draw:equation draw:name="f8" draw:formula="0 * ?f5 / 1581043"/><draw:equation draw:name="f9" draw:formula="181614 * ?f4 / 1089660"/><draw:equation draw:name="f10" draw:formula="181614 * ?f5 / 1581043"/><draw:equation draw:name="f11" draw:formula="0 * ?f4 / 1089660"/><draw:equation draw:name="f12" draw:formula="1399429 * ?f5 / 1581043"/><draw:equation draw:name="f13" draw:formula="1581043 * ?f5 / 1581043"/><draw:equation draw:name="f14" draw:formula="908046 * ?f4 / 1089660"/><draw:equation draw:name="f15" draw:formula="1089660 * ?f4 / 108966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3.63397in" svg:y="0.89375in" svg:width="1.72905in" svg:height="1.19167in" draw:id="id64" draw:style-name="a166"><svg:title/><svg:desc/><text:p text:style-name="a163" text:class-names="" text:cond-style-name=""><text:span text:style-name="a162" text:class-names="">2023</text:span></text:p><text:p text:style-name="a165" text:class-names="" text:cond-style-name=""><text:span text:style-name="a164" text:class-names="">Julgar pelo menos, 93% dos processos distribuídos até 31/12/2021, nos 1º e 2º graus.</text:span></text:p><draw:enhanced-geometry draw:type="non-primitive" svg:viewBox="0 0 1581043 1089660" draw:enhanced-path="M 0 181614 C 0 81311 81311 0 181614 0 L 1399429 0 C 1499732 0 1581043 81311 1581043 181614 L 1581043 908046 C 1581043 1008349 1499732 1089660 1399429 1089660 L 181614 1089660 C 81311 1089660 0 1008349 0 908046 L 0 18161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1043"/><draw:equation draw:name="f7" draw:formula="?f4 / 1089660"/><draw:equation draw:name="f8" draw:formula="0 * ?f5 / 1581043"/><draw:equation draw:name="f9" draw:formula="181614 * ?f4 / 1089660"/><draw:equation draw:name="f10" draw:formula="181614 * ?f5 / 1581043"/><draw:equation draw:name="f11" draw:formula="0 * ?f4 / 1089660"/><draw:equation draw:name="f12" draw:formula="1399429 * ?f5 / 1581043"/><draw:equation draw:name="f13" draw:formula="1581043 * ?f5 / 1581043"/><draw:equation draw:name="f14" draw:formula="908046 * ?f4 / 1089660"/><draw:equation draw:name="f15" draw:formula="1089660 * ?f4 / 108966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5.44948in" svg:y="0.89375in" svg:width="1.72905in" svg:height="1.19167in" draw:id="id65" draw:style-name="a171"><svg:title/><svg:desc/><text:p text:style-name="a168" text:class-names="" text:cond-style-name=""><text:span text:style-name="a167" text:class-names="">2024</text:span></text:p><text:p text:style-name="a170" text:class-names="" text:cond-style-name=""><text:span text:style-name="a169" text:class-names="">Julgar, pelo menos, 93% dos processos distribuídos até 31/12/2022, nos 1º e 2º graus (parte 1) e 98% dos processos pendentes de julgamento há 4 anos (2020) ou mais (parte 2).</text:span></text:p><draw:enhanced-geometry draw:type="non-primitive" svg:viewBox="0 0 1581043 1089660" draw:enhanced-path="M 0 181614 C 0 81311 81311 0 181614 0 L 1399429 0 C 1499732 0 1581043 81311 1581043 181614 L 1581043 908046 C 1581043 1008349 1499732 1089660 1399429 1089660 L 181614 1089660 C 81311 1089660 0 1008349 0 908046 L 0 18161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1043"/><draw:equation draw:name="f7" draw:formula="?f4 / 1089660"/><draw:equation draw:name="f8" draw:formula="0 * ?f5 / 1581043"/><draw:equation draw:name="f9" draw:formula="181614 * ?f4 / 1089660"/><draw:equation draw:name="f10" draw:formula="181614 * ?f5 / 1581043"/><draw:equation draw:name="f11" draw:formula="0 * ?f4 / 1089660"/><draw:equation draw:name="f12" draw:formula="1399429 * ?f5 / 1581043"/><draw:equation draw:name="f13" draw:formula="1581043 * ?f5 / 1581043"/><draw:equation draw:name="f14" draw:formula="908046 * ?f4 / 1089660"/><draw:equation draw:name="f15" draw:formula="1089660 * ?f4 / 108966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7.26498in" svg:y="0.89375in" svg:width="1.72905in" svg:height="1.19167in" draw:id="id66" draw:style-name="a178"><svg:title/><svg:desc/><text:p text:style-name="a173" text:class-names="" text:cond-style-name=""><text:span text:style-name="a172" text:class-names="">2025</text:span></text:p><text:p text:style-name="a175" text:class-names="" text:cond-style-name=""><text:span text:style-name="a174" text:class-names=""/></text:p><text:p text:style-name="a177" text:class-names="" text:cond-style-name=""><text:span text:style-name="a176" text:class-names="">Identificar e julgar, até 31/12/2025, pelo menos, 94% dos processos distribuídos até 31/12/2023, nos 1º e 2º graus e todos os processos pendentes de julgamento há mais de 5 anos (2020).</text:span></text:p><draw:enhanced-geometry draw:type="non-primitive" svg:viewBox="0 0 1581043 1089660" draw:enhanced-path="M 0 181614 C 0 81311 81311 0 181614 0 L 1399429 0 C 1499732 0 1581043 81311 1581043 181614 L 1581043 908046 C 1581043 1008349 1499732 1089660 1399429 1089660 L 181614 1089660 C 81311 1089660 0 1008349 0 908046 L 0 18161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1043"/><draw:equation draw:name="f7" draw:formula="?f4 / 1089660"/><draw:equation draw:name="f8" draw:formula="0 * ?f5 / 1581043"/><draw:equation draw:name="f9" draw:formula="181614 * ?f4 / 1089660"/><draw:equation draw:name="f10" draw:formula="181614 * ?f5 / 1581043"/><draw:equation draw:name="f11" draw:formula="0 * ?f4 / 1089660"/><draw:equation draw:name="f12" draw:formula="1399429 * ?f5 / 1581043"/><draw:equation draw:name="f13" draw:formula="1581043 * ?f5 / 1581043"/><draw:equation draw:name="f14" draw:formula="908046 * ?f4 / 1089660"/><draw:equation draw:name="f15" draw:formula="1089660 * ?f4 / 108966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9.08048in" svg:y="0.89375in" svg:width="1.72905in" svg:height="1.19167in" draw:id="id67" draw:style-name="a191"><svg:title/><svg:desc/><text:p text:style-name="a180" text:class-names="" text:cond-style-name=""><text:span text:style-name="a179" text:class-names="">2026</text:span></text:p><text:p text:style-name="a182" text:class-names="" text:cond-style-name=""><text:span text:style-name="a181" text:class-names="">Identificar e julgar, até 31/12/2026, desconsiderados os processos que estiverem</text:span></text:p><text:p text:style-name="a184" text:class-names="" text:cond-style-name=""><text:span text:style-name="a183" text:class-names="">suspensos ao final de 2026 ou que forem dessobrestados durante o ano de 2026, pelo</text:span></text:p><text:p text:style-name="a186" text:class-names="" text:cond-style-name=""><text:span text:style-name="a185" text:class-names="">menos, 94% dos processos distribuídos até 31/12/2024 nos 1º e 2º graus e 99% dos</text:span></text:p><text:p text:style-name="a188" text:class-names="" text:cond-style-name=""><text:span text:style-name="a187" text:class-names="">processos pendentes de julgamento há mais de 5 anos (2021) ou mais</text:span></text:p><text:p text:style-name="a190" text:class-names="" text:cond-style-name=""><text:span text:style-name="a189" text:class-names=""/></text:p><draw:enhanced-geometry draw:type="non-primitive" svg:viewBox="0 0 1581043 1089660" draw:enhanced-path="M 0 181614 C 0 81311 81311 0 181614 0 L 1399429 0 C 1499732 0 1581043 81311 1581043 181614 L 1581043 908046 C 1581043 1008349 1499732 1089660 1399429 1089660 L 181614 1089660 C 81311 1089660 0 1008349 0 908046 L 0 18161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1043"/><draw:equation draw:name="f7" draw:formula="?f4 / 1089660"/><draw:equation draw:name="f8" draw:formula="0 * ?f5 / 1581043"/><draw:equation draw:name="f9" draw:formula="181614 * ?f4 / 1089660"/><draw:equation draw:name="f10" draw:formula="181614 * ?f5 / 1581043"/><draw:equation draw:name="f11" draw:formula="0 * ?f4 / 1089660"/><draw:equation draw:name="f12" draw:formula="1399429 * ?f5 / 1581043"/><draw:equation draw:name="f13" draw:formula="1581043 * ?f5 / 1581043"/><draw:equation draw:name="f14" draw:formula="908046 * ?f4 / 1089660"/><draw:equation draw:name="f15" draw:formula="1089660 * ?f4 / 108966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/draw:g></text:span></text:p>
      <text:p text:style-name="P350">*Meta alinhada com a Meta nacional 2 do CNJ</text:p>
      <text:p text:style-name="P351">Identificar e julgar, até 31/12/2026, desconsiderados os processos que estiverem</text:p>
      <text:p text:style-name="P352">suspensos ao final de 2026 ou que forem dessobrestados durante o ano de 2026, pelo</text:p>
      <text:p text:style-name="P353">menos, 94% dos processos distribuídos até 31/12/2024 nos 1º e 2º graus e 99% dos</text:p>
      <text:p text:style-name="P354">processos pendentes de julgamento há mais de 5 anos (2021) ou mais.</text:p>
      <text:p text:style-name="P355">Responsável: Gestor(a) de metas do TRT-7</text:p>
      <text:p text:style-name="P356"><text:span text:style-name="T357">Indicador</text:span><text:span text:style-name="T358">: Índice de<text:s/></text:span><text:span text:style-name="T359">Processos</text:span><text:span text:style-name="T360"><text:s/>antigos</text:span><text:span text:style-name="T361"><text:s/>Julgados</text:span><text:span text:style-name="T362"><text:s/>- I</text:span><text:span text:style-name="T363">P</text:span><text:span text:style-name="T364">A</text:span><text:span text:style-name="T365">J</text:span></text:p>
      <text:p text:style-name="P366"><text:span text:style-name="T367">Fórmula:</text:span><text:span text:style-name="T368"><text:s/>I</text:span><text:span text:style-name="T369">P</text:span><text:span text:style-name="T370">A</text:span><text:span text:style-name="T371">J</text:span><text:span text:style-name="T372"><text:s/>=<text:s/></text:span><text:span text:style-name="T373">Percentual de cumprimento =<text:s/></text:span><text:span text:style-name="T374">(julgados_a/(dis_a - saída_a - suspensos_a + dessobrestados_a</text:span><text:span text:style-name="T375">)</text:span><text:span text:style-name="T376">) * (1000/9,</text:span><text:span text:style-name="T377">4</text:span><text:span text:style-name="T378">)</text:span><text:span text:style-name="T379"><text:s/>e<text:s/></text:span><text:span text:style-name="T380">(∑julgadosm2_ant / ( ∑dism2_ant - susm2_ant - ∑desm2_ant)) x (1000/9,9)</text:span><text:span text:style-name="T381"><text:s/></text:span></text:p>
      <text:p text:style-name="P382">INICIATIVAS ESTRATÉGICAS</text:p>
      <text:p text:style-name="P383">Selo Excelência TRT-7</text:p>
      <text:p text:style-name="P384">Premiação anual voltada às unidades do 1º grau que objetiva o<text:s/>reconhecimento da busca pela excelência<text:s/>na gestão<text:s/>judicial.</text:p>
      <text:p text:style-name="P385">Articulação com os diretores de secretaria e assessores de gabinete.</text:p>
      <text:p text:style-name="P386">Sensibilização em relação aos processo pendentes da meta nacional 2.</text:p>
      <text:p text:style-name="P387"><text:span text:style-name="T388">Painel de Pendentes de Meta 2</text:span><text:span text:style-name="T389">:<text:s/></text:span><text:span text:style-name="T390">Painel (BI) com listas editáveis de processos pendentes para a parte 1 e a parte 2 da meta 2.</text:span></text:p>
      <text:p text:style-name="P391"/>
      <text:p text:style-name="P392"/>
      <text:p text:style-name="P393">Consolidação da Meta 2/2026 (Parte 1)<text:s/>– Resultados do TRT-7<text:s/>de janeiro a junho de 2026</text:p>
      <text:p text:style-name="P394"><text:span text:style-name="T395"><draw:frame draw:style-name="a193" draw:name="Imagem 1" text:anchor-type="as-char" svg:x="0in" svg:y="0in" svg:width="7.63354in" svg:height="5.54735in" style:rel-width="scale" style:rel-height="scale"><draw:image xlink:href="media/image17.png" xlink:type="simple" xlink:show="embed" xlink:actuate="onLoad"/><svg:title/><svg:desc/></draw:frame></text:span></text:p>
      <text:p text:style-name="P396"/>
      <text:p text:style-name="P397"/>
      <text:p text:style-name="P398"/>
      <text:soft-page-break/>
      <text:p text:style-name="P399">Consolidação da Meta 2/2026 (Parte 2) – Resultados do TRT-7 de janeiro a junho de 2026</text:p>
      <text:p text:style-name="P400"/>
      <text:p text:style-name="P401"/>
      <text:p text:style-name="P402"><text:span text:style-name="T403"><draw:frame draw:style-name="a194" draw:name="Imagem 1" text:anchor-type="as-char" svg:x="0in" svg:y="0in" svg:width="9.48334in" svg:height="2.7625in" style:rel-width="scale" style:rel-height="scale"><draw:image xlink:href="media/image18.png" xlink:type="simple" xlink:show="embed" xlink:actuate="onLoad"/><svg:title/><svg:desc/></draw:frame></text:span></text:p>
      <text:p text:style-name="P404"/>
      <text:p text:style-name="P405"><text:bookmark-start text:name="_Hlk160440940"/><text:bookmark-end text:name="_Hlk160440744"/></text:p>
      <text:p text:style-name="P406"/>
      <text:p text:style-name="P407"/>
      <text:p text:style-name="P408"/>
      <text:p text:style-name="P409"/>
      <text:p text:style-name="P410"/>
      <text:p text:style-name="P411"/>
      <text:p text:style-name="P412"/>
      <text:p text:style-name="P413"/>
      <text:p text:style-name="P414"/>
      <text:p text:style-name="P415"/>
      <text:soft-page-break/>
      <text:p text:style-name="P416">Objetivo Estratégico nº<text:s/>3</text:p>
      <text:p text:style-name="P417">Garantir a duração razoável do processo</text:p>
      <text:p text:style-name="Normal"><text:span text:style-name="T418"><draw:custom-shape svg:x="9.38056in" svg:y="1.7375in" svg:width="1.9375in" svg:height="3.125in" draw:z-index="487693824" draw:id="id69" draw:style-name="a195" draw:name="Retângulo: Cantos Arredondados 1" text:anchor-type="paragraph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419"><draw:custom-shape svg:x="9.52083in" svg:y="4.05347in" svg:width="1.67986in" svg:height="0.34583in" draw:z-index="487795200" draw:id="id70" draw:style-name="a196" draw:name="Retângulo: Cantos Arredondados 86" text:anchor-type="paragraph"><svg:title/><svg:desc/><text:p text:style-name="P420">Resultado: 56,46%**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421"><draw:custom-shape svg:x="9.52083in" svg:y="3.65347in" svg:width="1.67986in" svg:height="0.37569in" draw:z-index="487793152" draw:id="id71" draw:style-name="a197" draw:name="Retângulo: Cantos Arredondados 85" text:anchor-type="paragraph"><svg:title/><svg:desc/><text:p text:style-name="P422">Meta: 36,27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423"><draw:custom-shape svg:x="7.63472in" svg:y="3.61319in" svg:width="1.67986in" svg:height="0.37569in" draw:z-index="487755264" draw:id="id72" draw:style-name="a198" draw:name="Retângulo: Cantos Arredondados 85" text:anchor-type="paragraph"><svg:title/><svg:desc/><text:p text:style-name="P424">Meta:<text:s/>34,60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425"><draw:custom-shape svg:x="7.63472in" svg:y="3.99306in" svg:width="1.67986in" svg:height="0.34583in" draw:z-index="487756288" draw:id="id73" draw:style-name="a199" draw:name="Retângulo: Cantos Arredondados 86" text:anchor-type="paragraph"><svg:title/><svg:desc/><text:p text:style-name="P426">Resultado:<text:s/>38,05%**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427"><draw:custom-shape svg:x="5.725in" svg:y="3.57778in" svg:width="1.66181in" svg:height="0.40208in" draw:z-index="487730688" draw:id="id74" draw:style-name="a200" draw:name="Retângulo: Cantos Arredondados 1" text:anchor-type="paragraph"><svg:title/><svg:desc/><text:p text:style-name="P428">Meta:<text:s/>39,69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429"><draw:custom-shape svg:x="5.71944in" svg:y="3.975in" svg:width="1.66181in" svg:height="0.40208in" draw:z-index="487732736" draw:id="id75" draw:style-name="a201" draw:name="Retângulo: Cantos Arredondados 1" text:anchor-type="paragraph"><svg:title/><svg:desc/><text:p text:style-name="P430">Resultado:<text:s/>35,37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431"><draw:custom-shape svg:x="3.82639in" svg:y="3.57222in" svg:width="1.66181in" svg:height="0.40208in" draw:z-index="487617024" draw:id="id76" draw:style-name="a202" draw:name="Retângulo: Cantos Arredondados 1" text:anchor-type="paragraph"><svg:title/><svg:desc/><text:p text:style-name="P432">Meta:<text:s/>46,01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433"><draw:custom-shape svg:x="3.83056in" svg:y="3.99097in" svg:width="1.66181in" svg:height="0.40208in" draw:z-index="487623168" draw:id="id77" draw:style-name="a203" draw:name="Retângulo: Cantos Arredondados 1" text:anchor-type="paragraph"><svg:title/><svg:desc/><text:p text:style-name="P434">Resultado:<text:s/>39,26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435"><draw:custom-shape svg:x="1.92986in" svg:y="3.5875in" svg:width="1.66181in" svg:height="0.40208in" draw:z-index="487614976" draw:id="id78" draw:style-name="a204" draw:name="Retângulo: Cantos Arredondados 1" text:anchor-type="paragraph"><svg:title/><svg:desc/><text:p text:style-name="P436">Meta:<text:s/>50,4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437"><draw:custom-shape svg:x="1.93472in" svg:y="4.00069in" svg:width="1.66181in" svg:height="0.40208in" draw:z-index="487621120" draw:id="id79" draw:style-name="a205" draw:name="Retângulo: Cantos Arredondados 1" text:anchor-type="paragraph"><svg:title/><svg:desc/><text:p text:style-name="P438">Resultado:<text:s/>43,11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439"><draw:custom-shape svg:x="0.09375in" svg:y="3.61736in" svg:width="1.66181in" svg:height="0.40208in" draw:z-index="487612928" draw:id="id80" draw:style-name="a206" draw:name="Retângulo: Cantos Arredondados 1" text:anchor-type="paragraph"><svg:title/><svg:desc/><text:p text:style-name="P440">Meta: 43,9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441"><draw:custom-shape svg:x="0.09375in" svg:y="4.01667in" svg:width="1.66181in" svg:height="0.40208in" draw:z-index="487619072" draw:id="id81" draw:style-name="a207" draw:name="Retângulo: Cantos Arredondados 1" text:anchor-type="paragraph"><svg:title/><svg:desc/><text:p text:style-name="P442">Resultado:<text:s/>49,10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443">Meta nº<text:s/></text:span><text:span text:style-name="T444">5</text:span><text:span text:style-name="T445">*</text:span><text:span text:style-name="T446">:<text:s/></text:span><text:span text:style-name="T447">Reduzir em 0,5 ponto percentual a taxa de congestionamento líquida, exceto</text:span><text:span text:style-name="T448"><text:s/></text:span><text:span text:style-name="T449">execuções fiscais, em relação a 2025.</text:span><text:span text:style-name="T450"><text:s/></text:span><text:span text:style-name="T451">Cláusula de barreiraTaxa de Congestionamento Líquida de Processo de Conhecimento (TCLC) em</text:span><text:span text:style-name="T452"><text:s/></text:span><text:span text:style-name="T453">2026 ≤ 40%</text:span><text:span text:style-name="T454"><text:s/>-<text:s/></text:span><text:span text:style-name="T455">Taxa de Congestionamento Líquida de Execução Não Fiscal (TCLEXNFISC) em</text:span><text:span text:style-name="T456"><text:s/></text:span><text:span text:style-name="T457">2026 ≤ 45%</text:span><text:span text:style-name="T458">. S</text:span><text:span text:style-name="T459">ão necessárias as duas condições em conjunto.</text:span><text:span text:style-name="T460"><text:s/></text:span><text:bookmark-start text:name="_Hlk160440971"/><text:span text:style-name="T461"><text:s text:c="7"/></text:span><text:bookmark-end text:name="_Hlk160440940"/><text:span text:style-name="T462"><draw:g draw:name="Diagrama 9" draw:id="id89" draw:style-name="a247" text:anchor-type="as-char"><svg:title/><svg:desc/><draw:custom-shape svg:x="0.84448in" svg:y="0in" svg:width="9.57078in" svg:height="3.68831in" draw:id="id82" draw:style-name="a208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7438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custom-shape svg:x="0.00309in" svg:y="1.10649in" svg:width="1.80057in" svg:height="1.47532in" draw:id="id83" draw:style-name="a213"><svg:title/><svg:desc/><text:p text:style-name="a210" text:class-names="" text:cond-style-name=""><text:span text:style-name="a209" text:class-names="">2021</text:span></text:p><text:p text:style-name="a212" text:class-names="" text:cond-style-name=""><text:span text:style-name="a211" text:class-names="">Reduzir em 2 pontos percentuais a taxa de congestionamento líquida, exceto execuções fiscais, em relação à 2019. Cláusula de barreira na fase de conhecimento: 40% e Cláusula de barreira na fase de execução: 65%.</text:span></text:p><draw:enhanced-geometry draw:type="non-primitive" svg:viewBox="0 0 1646440 1349036" draw:enhanced-path="M 0 224844 C 0 100666 100666 0 224844 0 L 1421596 0 C 1545774 0 1646440 100666 1646440 224844 L 1646440 1124192 C 1646440 1248370 1545774 1349036 1421596 1349036 L 224844 1349036 C 100666 1349036 0 1248370 0 1124192 L 0 2248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46440"/><draw:equation draw:name="f7" draw:formula="?f4 / 1349036"/><draw:equation draw:name="f8" draw:formula="0 * ?f5 / 1646440"/><draw:equation draw:name="f9" draw:formula="224844 * ?f4 / 1349036"/><draw:equation draw:name="f10" draw:formula="224844 * ?f5 / 1646440"/><draw:equation draw:name="f11" draw:formula="0 * ?f4 / 1349036"/><draw:equation draw:name="f12" draw:formula="1421596 * ?f5 / 1646440"/><draw:equation draw:name="f13" draw:formula="1646440 * ?f5 / 1646440"/><draw:equation draw:name="f14" draw:formula="1124192 * ?f4 / 1349036"/><draw:equation draw:name="f15" draw:formula="1349036 * ?f4 / 1349036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1.89369in" svg:y="1.10649in" svg:width="1.80057in" svg:height="1.47532in" draw:id="id84" draw:style-name="a218"><svg:title/><svg:desc/><text:p text:style-name="a215" text:class-names="" text:cond-style-name=""><text:span text:style-name="a214" text:class-names="">2022</text:span></text:p><text:p text:style-name="a217" text:class-names="" text:cond-style-name=""><text:span text:style-name="a216" text:class-names="">Reduzir em 1 ponto percentual a taxa de congestionamento líquida, exceto execuções fiscais, em relação a 2020. Cláusula de barreira na fase de conhecimento: 40% e Cláusula de barreira na fase de execução: 65%..</text:span></text:p><draw:enhanced-geometry draw:type="non-primitive" svg:viewBox="0 0 1646440 1349036" draw:enhanced-path="M 0 224844 C 0 100666 100666 0 224844 0 L 1421596 0 C 1545774 0 1646440 100666 1646440 224844 L 1646440 1124192 C 1646440 1248370 1545774 1349036 1421596 1349036 L 224844 1349036 C 100666 1349036 0 1248370 0 1124192 L 0 2248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46440"/><draw:equation draw:name="f7" draw:formula="?f4 / 1349036"/><draw:equation draw:name="f8" draw:formula="0 * ?f5 / 1646440"/><draw:equation draw:name="f9" draw:formula="224844 * ?f4 / 1349036"/><draw:equation draw:name="f10" draw:formula="224844 * ?f5 / 1646440"/><draw:equation draw:name="f11" draw:formula="0 * ?f4 / 1349036"/><draw:equation draw:name="f12" draw:formula="1421596 * ?f5 / 1646440"/><draw:equation draw:name="f13" draw:formula="1646440 * ?f5 / 1646440"/><draw:equation draw:name="f14" draw:formula="1124192 * ?f4 / 1349036"/><draw:equation draw:name="f15" draw:formula="1349036 * ?f4 / 1349036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3.78429in" svg:y="1.10649in" svg:width="1.80057in" svg:height="1.47532in" draw:id="id85" draw:style-name="a223"><svg:title/><svg:desc/><text:p text:style-name="a220" text:class-names="" text:cond-style-name=""><text:span text:style-name="a219" text:class-names="">2023</text:span></text:p><text:p text:style-name="a222" text:class-names="" text:cond-style-name=""><text:span text:style-name="a221" text:class-names="">Reduzir em 0,5 ponto percentual a taxa de congestionamento líquida, exceto execuções fiscais, em relação a 2021. Cláusula de barreira na fase de conhecimento: 40% e Cláusula de barreira na fase de execução: 65%.</text:span></text:p><draw:enhanced-geometry draw:type="non-primitive" svg:viewBox="0 0 1646440 1349036" draw:enhanced-path="M 0 224844 C 0 100666 100666 0 224844 0 L 1421596 0 C 1545774 0 1646440 100666 1646440 224844 L 1646440 1124192 C 1646440 1248370 1545774 1349036 1421596 1349036 L 224844 1349036 C 100666 1349036 0 1248370 0 1124192 L 0 2248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46440"/><draw:equation draw:name="f7" draw:formula="?f4 / 1349036"/><draw:equation draw:name="f8" draw:formula="0 * ?f5 / 1646440"/><draw:equation draw:name="f9" draw:formula="224844 * ?f4 / 1349036"/><draw:equation draw:name="f10" draw:formula="224844 * ?f5 / 1646440"/><draw:equation draw:name="f11" draw:formula="0 * ?f4 / 1349036"/><draw:equation draw:name="f12" draw:formula="1421596 * ?f5 / 1646440"/><draw:equation draw:name="f13" draw:formula="1646440 * ?f5 / 1646440"/><draw:equation draw:name="f14" draw:formula="1124192 * ?f4 / 1349036"/><draw:equation draw:name="f15" draw:formula="1349036 * ?f4 / 1349036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5.67488in" svg:y="1.10649in" svg:width="1.80057in" svg:height="1.47532in" draw:id="id86" draw:style-name="a228"><svg:title/><svg:desc/><text:p text:style-name="a225" text:class-names="" text:cond-style-name=""><text:span text:style-name="a224" text:class-names="">2024</text:span></text:p><text:p text:style-name="a227" text:class-names="" text:cond-style-name=""><text:span text:style-name="a226" text:class-names="">Reduzir em 0,5 ponto percentual a taxa de congestionamento líquida, exceto execuções fiscais, em relação a 2023. Cláusula de barreira na fase de conhecimento: 40%. Cláusula de barreira na fase de execução: 65%.</text:span></text:p><draw:enhanced-geometry draw:type="non-primitive" svg:viewBox="0 0 1646440 1349036" draw:enhanced-path="M 0 224844 C 0 100666 100666 0 224844 0 L 1421596 0 C 1545774 0 1646440 100666 1646440 224844 L 1646440 1124192 C 1646440 1248370 1545774 1349036 1421596 1349036 L 224844 1349036 C 100666 1349036 0 1248370 0 1124192 L 0 2248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46440"/><draw:equation draw:name="f7" draw:formula="?f4 / 1349036"/><draw:equation draw:name="f8" draw:formula="0 * ?f5 / 1646440"/><draw:equation draw:name="f9" draw:formula="224844 * ?f4 / 1349036"/><draw:equation draw:name="f10" draw:formula="224844 * ?f5 / 1646440"/><draw:equation draw:name="f11" draw:formula="0 * ?f4 / 1349036"/><draw:equation draw:name="f12" draw:formula="1421596 * ?f5 / 1646440"/><draw:equation draw:name="f13" draw:formula="1646440 * ?f5 / 1646440"/><draw:equation draw:name="f14" draw:formula="1124192 * ?f4 / 1349036"/><draw:equation draw:name="f15" draw:formula="1349036 * ?f4 / 1349036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7.56548in" svg:y="1.10649in" svg:width="1.80057in" svg:height="1.47532in" draw:id="id87" draw:style-name="a233"><svg:title/><svg:desc/><text:p text:style-name="a230" text:class-names="" text:cond-style-name=""><text:span text:style-name="a229" text:class-names="">2025</text:span></text:p><text:p text:style-name="a232" text:class-names="" text:cond-style-name=""><text:span text:style-name="a231" text:class-names="">Reduzir em 0,5 ponto percentual a taxa de congestionamento líquida, exceto execuções fiscais, em relação a 2024. Cláusula de barreira na fase de conhecimento: 40% e Cláusula de barreira na fase de execução: 65%</text:span></text:p><draw:enhanced-geometry draw:type="non-primitive" svg:viewBox="0 0 1646440 1349036" draw:enhanced-path="M 0 224844 C 0 100666 100666 0 224844 0 L 1421596 0 C 1545774 0 1646440 100666 1646440 224844 L 1646440 1124192 C 1646440 1248370 1545774 1349036 1421596 1349036 L 224844 1349036 C 100666 1349036 0 1248370 0 1124192 L 0 2248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46440"/><draw:equation draw:name="f7" draw:formula="?f4 / 1349036"/><draw:equation draw:name="f8" draw:formula="0 * ?f5 / 1646440"/><draw:equation draw:name="f9" draw:formula="224844 * ?f4 / 1349036"/><draw:equation draw:name="f10" draw:formula="224844 * ?f5 / 1646440"/><draw:equation draw:name="f11" draw:formula="0 * ?f4 / 1349036"/><draw:equation draw:name="f12" draw:formula="1421596 * ?f5 / 1646440"/><draw:equation draw:name="f13" draw:formula="1646440 * ?f5 / 1646440"/><draw:equation draw:name="f14" draw:formula="1124192 * ?f4 / 1349036"/><draw:equation draw:name="f15" draw:formula="1349036 * ?f4 / 1349036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9.45608in" svg:y="1.10649in" svg:width="1.80057in" svg:height="1.47532in" draw:id="id88" draw:style-name="a246"><svg:title/><svg:desc/><text:p text:style-name="a235" text:class-names="" text:cond-style-name=""><text:span text:style-name="a234" text:class-names=""/></text:p><text:p text:style-name="a237" text:class-names="" text:cond-style-name=""><text:span text:style-name="a236" text:class-names="">2026</text:span></text:p><text:p text:style-name="a243" text:class-names="" text:cond-style-name=""><text:span text:style-name="a238" text:class-names="">Reduzir em 0,5 ponto percentual a taxa de congestionamento líquida, exceto execuções fiscais, em relação a 2025. Cláusula de barreira na fase de conhecimento: TCLC</text:span><text:span text:style-name="a239" text:class-names="">≤</text:span><text:span text:style-name="a240" text:class-names=""><text:s text:c="1"/>40% e Cláusula de barreira na fase de execução: TCLEXNFIS</text:span><text:span text:style-name="a241" text:class-names="">≤</text:span><text:span text:style-name="a242" text:class-names="">C45%</text:span></text:p><text:p text:style-name="a245" text:class-names="" text:cond-style-name=""><text:span text:style-name="a244" text:class-names=""/></text:p><draw:enhanced-geometry draw:type="non-primitive" svg:viewBox="0 0 1646440 1349036" draw:enhanced-path="M 0 224844 C 0 100666 100666 0 224844 0 L 1421596 0 C 1545774 0 1646440 100666 1646440 224844 L 1646440 1124192 C 1646440 1248370 1545774 1349036 1421596 1349036 L 224844 1349036 C 100666 1349036 0 1248370 0 1124192 L 0 2248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46440"/><draw:equation draw:name="f7" draw:formula="?f4 / 1349036"/><draw:equation draw:name="f8" draw:formula="0 * ?f5 / 1646440"/><draw:equation draw:name="f9" draw:formula="224844 * ?f4 / 1349036"/><draw:equation draw:name="f10" draw:formula="224844 * ?f5 / 1646440"/><draw:equation draw:name="f11" draw:formula="0 * ?f4 / 1349036"/><draw:equation draw:name="f12" draw:formula="1421596 * ?f5 / 1646440"/><draw:equation draw:name="f13" draw:formula="1646440 * ?f5 / 1646440"/><draw:equation draw:name="f14" draw:formula="1124192 * ?f4 / 1349036"/><draw:equation draw:name="f15" draw:formula="1349036 * ?f4 / 1349036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/draw:g></text:span></text:p>
      <text:p text:style-name="P463">*Meta alinhada com a Meta nacional 5 do CNJ<text:s/></text:p>
      <text:p text:style-name="P464">Responsável: Gestor(a) de metas do TRT-7</text:p>
      <text:p text:style-name="P465"><text:span text:style-name="T466">Indicador</text:span><text:span text:style-name="T467">:<text:s/></text:span><text:span text:style-name="T468">TCLNFISC – Taxa de Congestionamento Líquida Não Fiscal</text:span><text:span text:style-name="T469"><text:s/>(indicador com polaridade negativa: quanto menor, melhor)</text:span></text:p>
      <text:p text:style-name="P470"><text:span text:style-name="T471">Fórmula:</text:span><text:span text:style-name="T472"><text:s/></text:span><text:span text:style-name="T473">TCLNFISC</text:span><text:span text:style-name="T474"><text:s/>=<text:s/></text:span><text:span text:style-name="T475">(TCLNFISC2021 − 0,01</text:span><text:span text:style-name="T476">/</text:span><text:span text:style-name="T477">TCLNFISC2023)</text:span><text:span text:style-name="T478">∗</text:span><text:span text:style-name="T479">100</text:span></text:p>
      <text:p text:style-name="P480">Meta para o TRT-7: 36,27%</text:p>
      <text:p text:style-name="P481">INICIATIVAS ESTRATÉGICAS</text:p>
      <text:p text:style-name="P482"><text:span text:style-name="T483">Selo Excelência TRT-7</text:span><text:span text:style-name="T484">:</text:span><text:span text:style-name="T485">Premiação anual voltada às unidades do 1º grau que objetiva o<text:s/></text:span><text:span text:style-name="T486">reconhecimento da busca pela excelência</text:span><text:span text:style-name="T487"><text:s/></text:span><text:span text:style-name="T488">na gestão</text:span><text:span text:style-name="T489"><text:s/>judicial.</text:span></text:p>
      <text:p text:style-name="P490">** TCL conhecimento =<text:s/>51,50<text:s/>(cláusula de barreira &lt;=40%) TCL execução =<text:s/>63,30<text:s/>(cláusula de barreira &lt;=45%)<text:s/>– Resultados (janeiro a junho de 2026)</text:p>
      <text:soft-page-break/>
      <text:p text:style-name="P491">Consolidação da Meta 5/2026<text:s/>– Resultados do TRT-7<text:s/>– Janeiro a Junho de 2026</text:p>
      <text:p text:style-name="P492"/>
      <text:p text:style-name="P493"><draw:frame draw:style-name="a248" draw:name="Imagem 97" text:anchor-type="as-char" svg:x="0in" svg:y="0in" svg:width="11.41875in" svg:height="5.03611in" style:rel-width="scale" style:rel-height="scale"><draw:image xlink:href="media/image19.png" xlink:type="simple" xlink:show="embed" xlink:actuate="onLoad"/><svg:title/><svg:desc/></draw:frame></text:p>
      <text:p text:style-name="P494"/>
      <text:p text:style-name="P495"/>
      <text:p text:style-name="P496"/>
      <text:p text:style-name="P497"/>
      <text:p text:style-name="P498"/>
      <text:p text:style-name="P499"/>
      <text:p text:style-name="P500"/>
      <text:soft-page-break/>
      <text:p text:style-name="P501">Objetivo Estratégico nº<text:s/>3</text:p>
      <text:p text:style-name="P502">Garantir a duração razoável do processo</text:p>
      <text:p text:style-name="P503"><text:span text:style-name="T504">Meta Específica</text:span><text:span text:style-name="T505">*:<text:s/></text:span><text:span text:style-name="T506">Aumentar o índice de execuções extintas por satisfação da obrigação em 0,5 ponto percentual em relação à média do biênio anterior ou alcançar, no mínimo, 80% de execuções extintas por esse fundamento, excluídas as execuções fiscais.</text:span><text:span text:style-name="T507"><text:s text:c="8"/></text:span></text:p>
      <text:p text:style-name="P508"/>
      <text:p text:style-name="P509"><text:span text:style-name="T510"><draw:custom-shape svg:x="4.84375in" svg:y="2.50417in" svg:width="1.66181in" svg:height="0.40208in" draw:z-index="487797248" draw:id="id90" draw:style-name="a249" draw:name="Retângulo: Cantos Arredondados 1" text:anchor-type="paragraph"><svg:title/><svg:desc/><text:p text:style-name="P511">Resultado:<text:s/>84,35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512"><draw:custom-shape svg:x="4.84375in" svg:y="2.10486in" svg:width="1.66181in" svg:height="0.40208in" draw:z-index="487799296" draw:id="id91" draw:style-name="a250" draw:name="Retângulo: Cantos Arredondados 1" text:anchor-type="paragraph"><svg:title/><svg:desc/><text:p text:style-name="P513">Meta:<text:s/>82,10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514"><draw:g draw:name="Diagrama 9" draw:id="id94" draw:style-name="a259" text:anchor-type="as-char"><svg:title/><svg:desc/><draw:custom-shape svg:x="0.84448in" svg:y="0in" svg:width="9.57078in" svg:height="3.68831in" draw:id="id92" draw:style-name="a251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7438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custom-shape svg:x="3.32829in" svg:y="0.75073in" svg:width="4.64662in" svg:height="1.35351in" draw:id="id93" draw:style-name="a258"><svg:title/><svg:desc/><text:p text:style-name="a253" text:class-names="" text:cond-style-name=""><text:span text:style-name="a252" text:class-names=""/></text:p><text:p text:style-name="a255" text:class-names="" text:cond-style-name=""><text:span text:style-name="a254" text:class-names="">2026</text:span></text:p><text:p text:style-name="a257" text:class-names="" text:cond-style-name=""><text:span text:style-name="a256" text:class-names="">Aumentar o índice de execuções extintas por satisfação da obrigação em 0,5 ponto percentual em relação à média do biênio anterior ou alcançar, no mínimo, 80% de execuções extintas por esse fundamento, excluídas as execuções fiscais.<text:s text:c="1"/></text:span></text:p><draw:enhanced-geometry draw:type="non-primitive" svg:viewBox="0 0 4248873 1237646" draw:enhanced-path="M 0 206278 C 0 92354 92354 0 206278 0 L 4042595 0 C 4156519 0 4248873 92354 4248873 206278 L 4248873 1031368 C 4248873 1145292 4156519 1237646 4042595 1237646 L 206278 1237646 C 92354 1237646 0 1145292 0 1031368 L 0 206278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248873"/><draw:equation draw:name="f7" draw:formula="?f4 / 1237646"/><draw:equation draw:name="f8" draw:formula="0 * ?f5 / 4248873"/><draw:equation draw:name="f9" draw:formula="206278 * ?f4 / 1237646"/><draw:equation draw:name="f10" draw:formula="206278 * ?f5 / 4248873"/><draw:equation draw:name="f11" draw:formula="0 * ?f4 / 1237646"/><draw:equation draw:name="f12" draw:formula="4042595 * ?f5 / 4248873"/><draw:equation draw:name="f13" draw:formula="4248873 * ?f5 / 4248873"/><draw:equation draw:name="f14" draw:formula="1031368 * ?f4 / 1237646"/><draw:equation draw:name="f15" draw:formula="1237646 * ?f4 / 1237646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/draw:g></text:span></text:p>
      <text:p text:style-name="P515">*Meta alinhada ao Plano Estratégico da Justiça do Trabalho (início da mensuração a partir de 2026)</text:p>
      <text:p text:style-name="P516">Finalidade: Aferir o percentual de execuções extintas por satisfação da obrigação em relação ao total de execuções extintas no período de referência, de modo a melhorar a qualidade do resultado das execuções. <text:s/></text:p>
      <text:p text:style-name="P517">Responsável: Gestor(a) de metas do TRT-7</text:p>
      <text:p text:style-name="P518"><text:span text:style-name="T519">Indicador</text:span><text:span text:style-name="T520">:<text:s/></text:span><text:span text:style-name="T521">Índice de Execuções Extintas por Satisfação da Obrigação -</text:span><text:span text:style-name="T522"><text:s/></text:span><text:span text:style-name="T523">(IEESO)</text:span></text:p>
      <text:p text:style-name="P524"><text:span text:style-name="T525">Fórmula:</text:span><text:span text:style-name="T526"><text:s/></text:span><text:span text:style-name="T527">𝐼𝐸𝐸𝑆𝑂</text:span><text:span text:style-name="T528"><text:s/>= ∑</text:span><text:span text:style-name="T529">𝐸𝐸𝑥𝑡𝑆𝑂</text:span><text:span text:style-name="T530"><text:s/>( ∑</text:span><text:span text:style-name="T531">𝑇𝑜𝑡𝐸𝐸𝑥𝑡</text:span><text:span text:style-name="T532"><text:s/>)×100 EExtSO = Execuções Extintas por Satisfação da Obrigação TotEExt = Total de Execuções Extintas</text:span></text:p>
      <text:p text:style-name="P533">INICIATIVAS ESTRATÉGICAS</text:p>
      <text:p text:style-name="P534"><text:span text:style-name="T535">Selo Excelência TRT-7</text:span><text:span text:style-name="T536">:<text:s/></text:span><text:span text:style-name="T537">Premiação anual voltada às unidades do 1º grau que objetiva o<text:s/></text:span><text:span text:style-name="T538">reconhecimento da busca pela excelência</text:span><text:span text:style-name="T539"><text:s/></text:span><text:span text:style-name="T540">na gestão</text:span><text:span text:style-name="T541"><text:s/>judicial.</text:span></text:p>
      <text:p text:style-name="P542"/>
      <text:soft-page-break/>
      <text:p text:style-name="P543">Consolidação da meta específica – Resultados do TRT-7 – Janeiro a Junho de 2026</text:p>
      <text:p text:style-name="P544"/>
      <text:p text:style-name="P545"/>
      <text:p text:style-name="P546"/>
      <text:p text:style-name="P547"><text:span text:style-name="T548"><draw:frame draw:style-name="a260" draw:name="Imagem 1" text:anchor-type="as-char" svg:x="0in" svg:y="0in" svg:width="11.41875in" svg:height="4.24167in" style:rel-width="scale" style:rel-height="scale"><draw:image xlink:href="media/image20.png" xlink:type="simple" xlink:show="embed" xlink:actuate="onLoad"/><svg:title/><svg:desc/></draw:frame></text:span></text:p>
      <text:p text:style-name="P549"/>
      <text:p text:style-name="P550"/>
      <text:p text:style-name="P551"/>
      <text:p text:style-name="P552"/>
      <text:p text:style-name="P553"/>
      <text:p text:style-name="P554"/>
      <text:p text:style-name="P555"/>
      <text:p text:style-name="P556"/>
      <text:p text:style-name="P557"/>
      <text:p text:style-name="P558"/>
      <text:p text:style-name="P559"><text:bookmark-end text:name="_Hlk160440971"/><text:soft-page-break/>Objetivo Estratégico nº<text:s/>4</text:p>
      <text:p text:style-name="P560"><text:span text:style-name="T561">Assegurar o tratamento adequado aos conflitos trabalhistas</text:span></text:p>
      <text:p text:style-name="P562"><text:span text:style-name="T563">Meta nº<text:s/></text:span><text:span text:style-name="T564">6</text:span><text:span text:style-name="T565">*</text:span><text:span text:style-name="T566">:<text:s/></text:span><text:span text:style-name="T567">Estimular a Conciliaçã</text:span><text:span text:style-name="T568">o: a</text:span><text:span text:style-name="T569">umentar o índice de conciliação em 0,5 ponto percentual em relação à média do biênio 2023/2024 ou alcançar, no mínimo, 38% de conciliação.</text:span></text:p>
      <text:p text:style-name="P570"><text:span text:style-name="T571"><draw:custom-shape svg:x="9.42639in" svg:y="0.79931in" svg:width="1.80764in" svg:height="3.125in" draw:z-index="487695872" draw:id="id95" draw:style-name="a261" draw:name="Retângulo: Cantos Arredondados 1" text:anchor-type="paragraph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572"><draw:custom-shape svg:x="9.55556in" svg:y="3.29653in" svg:width="1.55903in" svg:height="0.37778in" draw:z-index="487803392" draw:id="id96" draw:style-name="a262" draw:name="Retângulo: Cantos Arredondados 84" text:anchor-type="paragraph"><svg:title/><svg:desc/><text:p text:style-name="P573">Resultado: 41,16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574"><draw:custom-shape svg:x="9.52083in" svg:y="2.44167in" svg:width="1.59861in" svg:height="0.77014in" draw:z-index="487801344" draw:id="id97" draw:style-name="a263" draw:name="Retângulo: Cantos Arredondados 83" text:anchor-type="paragraph"><svg:title/><svg:desc/><text:p text:style-name="P575">Meta: 41,37%</text:p><text:p text:style-name="P576">Cláusula de barreira &gt;= 38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577"><draw:custom-shape svg:x="7.73878in" svg:y="2.4635in" svg:width="1.59861in" svg:height="0.77014in" draw:z-index="487753216" draw:id="id98" draw:style-name="a264" draw:name="Retângulo: Cantos Arredondados 83" text:anchor-type="paragraph"><svg:title/><svg:desc/><text:p text:style-name="P578">Meta: 41,21%</text:p><text:p text:style-name="P579">Cláusula de barreira &gt;= 38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580"><draw:custom-shape svg:x="7.77878in" svg:y="3.3195in" svg:width="1.55903in" svg:height="0.37778in" draw:z-index="487754240" draw:id="id99" draw:style-name="a265" draw:name="Retângulo: Cantos Arredondados 84" text:anchor-type="paragraph"><svg:title/><svg:desc/><text:p text:style-name="P581">Resultado: 43,858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582"><draw:custom-shape svg:x="5.89653in" svg:y="3.32292in" svg:width="1.66181in" svg:height="0.40208in" draw:z-index="487728640" draw:id="id100" draw:style-name="a266" draw:name="Retângulo: Cantos Arredondados 1" text:anchor-type="paragraph"><svg:title/><svg:desc/><text:p text:style-name="P583">Resultado: 41,51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584"><draw:custom-shape svg:x="5.89167in" svg:y="2.46667in" svg:width="1.66181in" svg:height="0.77847in" draw:z-index="487726592" draw:id="id101" draw:style-name="a267" draw:name="Retângulo: Cantos Arredondados 1" text:anchor-type="paragraph"><svg:title/><svg:desc/><text:p text:style-name="P585">Meta:<text:s/>42,88%<text:s/>Cláusula de barreira &gt;=38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586"><draw:custom-shape svg:x="4.05686in" svg:y="3.30505in" svg:width="1.66181in" svg:height="0.40208in" draw:z-index="487635456" draw:id="id102" draw:style-name="a268" draw:name="Retângulo: Cantos Arredondados 1" text:anchor-type="paragraph"><svg:title/><svg:desc/><text:p text:style-name="P587">Resultado: 40,90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588"><draw:custom-shape svg:x="2.24667in" svg:y="3.30437in" svg:width="1.66181in" svg:height="0.40208in" draw:z-index="487633408" draw:id="id103" draw:style-name="a269" draw:name="Retângulo: Cantos Arredondados 1" text:anchor-type="paragraph"><svg:title/><svg:desc/><text:p text:style-name="P589">Resultado: 41,228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590"><draw:custom-shape svg:x="2.24434in" svg:y="2.38013in" svg:width="1.66181in" svg:height="0.85625in" draw:z-index="487627264" draw:id="id104" draw:style-name="a270" draw:name="Retângulo: Cantos Arredondados 1" text:anchor-type="paragraph"><svg:title/><svg:desc/><text:p text:style-name="P591">Meta:<text:s/>44,65%<text:s/>Cláusula de barreira &gt;=40%</text:p><text:p text:style-name="P592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593"><draw:custom-shape svg:x="4.04953in" svg:y="2.45805in" svg:width="1.66181in" svg:height="0.77847in" draw:z-index="487629312" draw:id="id105" draw:style-name="a271" draw:name="Retângulo: Cantos Arredondados 1" text:anchor-type="paragraph"><svg:title/><svg:desc/><text:p text:style-name="P594">Meta:<text:s/>43,36%<text:s/>Cláusula de barreira &gt;=40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595"><draw:custom-shape svg:x="0.37361in" svg:y="2.38125in" svg:width="1.66181in" svg:height="0.85694in" draw:z-index="487625216" draw:id="id106" draw:style-name="a272" draw:name="Retângulo: Cantos Arredondados 1" text:anchor-type="paragraph"><svg:title/><svg:desc/><text:p text:style-name="P596">Meta:<text:s/>44,65%</text:p><text:p text:style-name="P597">Cláusula de barreira &gt;=40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598"><draw:custom-shape svg:x="0.37639in" svg:y="3.29716in" svg:width="1.66181in" svg:height="0.40208in" draw:z-index="487631360" draw:id="id107" draw:style-name="a273" draw:name="Retângulo: Cantos Arredondados 1" text:anchor-type="paragraph"><svg:title/><svg:desc/><text:p text:style-name="P599">Resultado: 43,48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600"><text:s text:c="7"/></text:span><text:span text:style-name="T601"><draw:g draw:name="Diagrama 9" draw:id="id115" draw:style-name="a309" text:anchor-type="as-char"><svg:title/><svg:desc/><draw:custom-shape svg:x="0.81094in" svg:y="0in" svg:width="9.19062in" svg:height="3.375in" draw:id="id108" draw:style-name="a274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7634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custom-shape svg:x="0.00297in" svg:y="1.0125in" svg:width="1.72905in" svg:height="1.35in" draw:id="id109" draw:style-name="a279"><svg:title/><svg:desc/><text:p text:style-name="a276" text:class-names="" text:cond-style-name=""><text:span text:style-name="a275" text:class-names="">2021</text:span></text:p><text:p text:style-name="a278" text:class-names="" text:cond-style-name=""><text:span text:style-name="a277" text:class-names="">Aumentar o índice de conciliação em relação à média do biênio 2018/2019, em 1 ponto percentual. Cláusula de barreira: 40%.</text:span></text:p><draw:enhanced-geometry draw:type="non-primitive" svg:viewBox="0 0 1581043 1234440" draw:enhanced-path="M 0 205744 C 0 92115 92115 0 205744 0 L 1375299 0 C 1488928 0 1581043 92115 1581043 205744 L 1581043 1028696 C 1581043 1142325 1488928 1234440 1375299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1043"/><draw:equation draw:name="f7" draw:formula="?f4 / 1234440"/><draw:equation draw:name="f8" draw:formula="0 * ?f5 / 1581043"/><draw:equation draw:name="f9" draw:formula="205744 * ?f4 / 1234440"/><draw:equation draw:name="f10" draw:formula="205744 * ?f5 / 1581043"/><draw:equation draw:name="f11" draw:formula="0 * ?f4 / 1234440"/><draw:equation draw:name="f12" draw:formula="1375299 * ?f5 / 1581043"/><draw:equation draw:name="f13" draw:formula="1581043 * ?f5 / 1581043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1.81847in" svg:y="1.0125in" svg:width="1.72905in" svg:height="1.35in" draw:id="id110" draw:style-name="a284"><svg:title/><svg:desc/><text:p text:style-name="a281" text:class-names="" text:cond-style-name=""><text:span text:style-name="a280" text:class-names="">2022</text:span></text:p><text:p text:style-name="a283" text:class-names="" text:cond-style-name=""><text:span text:style-name="a282" text:class-names="">Aumentar o índice de conciliação em relação à média do biênio 2019/2020, em 1 ponto percentual. Cláusula de barreira: 40%.</text:span></text:p><draw:enhanced-geometry draw:type="non-primitive" svg:viewBox="0 0 1581043 1234440" draw:enhanced-path="M 0 205744 C 0 92115 92115 0 205744 0 L 1375299 0 C 1488928 0 1581043 92115 1581043 205744 L 1581043 1028696 C 1581043 1142325 1488928 1234440 1375299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1043"/><draw:equation draw:name="f7" draw:formula="?f4 / 1234440"/><draw:equation draw:name="f8" draw:formula="0 * ?f5 / 1581043"/><draw:equation draw:name="f9" draw:formula="205744 * ?f4 / 1234440"/><draw:equation draw:name="f10" draw:formula="205744 * ?f5 / 1581043"/><draw:equation draw:name="f11" draw:formula="0 * ?f4 / 1234440"/><draw:equation draw:name="f12" draw:formula="1375299 * ?f5 / 1581043"/><draw:equation draw:name="f13" draw:formula="1581043 * ?f5 / 1581043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3.63397in" svg:y="1.0125in" svg:width="1.72905in" svg:height="1.35in" draw:id="id111" draw:style-name="a289"><svg:title/><svg:desc/><text:p text:style-name="a286" text:class-names="" text:cond-style-name=""><text:span text:style-name="a285" text:class-names="">2023</text:span></text:p><text:p text:style-name="a288" text:class-names="" text:cond-style-name=""><text:span text:style-name="a287" text:class-names=""><text:s text:c="1"/>Aumentar o índice de conciliação em 0,5 ponto percentual em relação à média do biênio 2021/2022 ou alcançar, no mínimo, 38% de conciliação.</text:span></text:p><draw:enhanced-geometry draw:type="non-primitive" svg:viewBox="0 0 1581043 1234440" draw:enhanced-path="M 0 205744 C 0 92115 92115 0 205744 0 L 1375299 0 C 1488928 0 1581043 92115 1581043 205744 L 1581043 1028696 C 1581043 1142325 1488928 1234440 1375299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1043"/><draw:equation draw:name="f7" draw:formula="?f4 / 1234440"/><draw:equation draw:name="f8" draw:formula="0 * ?f5 / 1581043"/><draw:equation draw:name="f9" draw:formula="205744 * ?f4 / 1234440"/><draw:equation draw:name="f10" draw:formula="205744 * ?f5 / 1581043"/><draw:equation draw:name="f11" draw:formula="0 * ?f4 / 1234440"/><draw:equation draw:name="f12" draw:formula="1375299 * ?f5 / 1581043"/><draw:equation draw:name="f13" draw:formula="1581043 * ?f5 / 1581043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5.44948in" svg:y="1.0125in" svg:width="1.72905in" svg:height="1.35in" draw:id="id112" draw:style-name="a294"><svg:title/><svg:desc/><text:p text:style-name="a291" text:class-names="" text:cond-style-name=""><text:span text:style-name="a290" text:class-names="">2024</text:span></text:p><text:p text:style-name="a293" text:class-names="" text:cond-style-name=""><text:span text:style-name="a292" text:class-names="">Aumentar o índice de conciliação em 0,5 ponto percentual em relação à média do biênio 2021/2022 ou alcançar, no mínimo, 38% de conciliação.</text:span></text:p><draw:enhanced-geometry draw:type="non-primitive" svg:viewBox="0 0 1581043 1234440" draw:enhanced-path="M 0 205744 C 0 92115 92115 0 205744 0 L 1375299 0 C 1488928 0 1581043 92115 1581043 205744 L 1581043 1028696 C 1581043 1142325 1488928 1234440 1375299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1043"/><draw:equation draw:name="f7" draw:formula="?f4 / 1234440"/><draw:equation draw:name="f8" draw:formula="0 * ?f5 / 1581043"/><draw:equation draw:name="f9" draw:formula="205744 * ?f4 / 1234440"/><draw:equation draw:name="f10" draw:formula="205744 * ?f5 / 1581043"/><draw:equation draw:name="f11" draw:formula="0 * ?f4 / 1234440"/><draw:equation draw:name="f12" draw:formula="1375299 * ?f5 / 1581043"/><draw:equation draw:name="f13" draw:formula="1581043 * ?f5 / 1581043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7.26498in" svg:y="1.0125in" svg:width="1.72905in" svg:height="1.35in" draw:id="id113" draw:style-name="a301"><svg:title/><svg:desc/><text:p text:style-name="a296" text:class-names="" text:cond-style-name=""><text:span text:style-name="a295" text:class-names="">2025</text:span></text:p><text:p text:style-name="a298" text:class-names="" text:cond-style-name=""><text:span text:style-name="a297" text:class-names="">Aumentar o índice de conciliação em 0,5 ponto percentual em relação à média do biênio 2022/2023 ou alcançar, no mínimo, 38% de conciliação.</text:span></text:p><text:p text:style-name="a300" text:class-names="" text:cond-style-name=""><text:span text:style-name="a299" text:class-names=""/></text:p><draw:enhanced-geometry draw:type="non-primitive" svg:viewBox="0 0 1581043 1234440" draw:enhanced-path="M 0 205744 C 0 92115 92115 0 205744 0 L 1375299 0 C 1488928 0 1581043 92115 1581043 205744 L 1581043 1028696 C 1581043 1142325 1488928 1234440 1375299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1043"/><draw:equation draw:name="f7" draw:formula="?f4 / 1234440"/><draw:equation draw:name="f8" draw:formula="0 * ?f5 / 1581043"/><draw:equation draw:name="f9" draw:formula="205744 * ?f4 / 1234440"/><draw:equation draw:name="f10" draw:formula="205744 * ?f5 / 1581043"/><draw:equation draw:name="f11" draw:formula="0 * ?f4 / 1234440"/><draw:equation draw:name="f12" draw:formula="1375299 * ?f5 / 1581043"/><draw:equation draw:name="f13" draw:formula="1581043 * ?f5 / 1581043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9.08048in" svg:y="1.0125in" svg:width="1.72905in" svg:height="1.35in" draw:id="id114" draw:style-name="a308"><svg:title/><svg:desc/><text:p text:style-name="a303" text:class-names="" text:cond-style-name=""><text:span text:style-name="a302" text:class-names="">2026</text:span></text:p><text:p text:style-name="a305" text:class-names="" text:cond-style-name=""><text:span text:style-name="a304" text:class-names="">Aumentar o índice de conciliação em 0,5 ponto percentual em relação à média do</text:span></text:p><text:p text:style-name="a307" text:class-names="" text:cond-style-name=""><text:span text:style-name="a306" text:class-names="">biênio 2023/2024 ou alcançar, no mínimo, 38% de conciliação.</text:span></text:p><draw:enhanced-geometry draw:type="non-primitive" svg:viewBox="0 0 1581043 1234440" draw:enhanced-path="M 0 205744 C 0 92115 92115 0 205744 0 L 1375299 0 C 1488928 0 1581043 92115 1581043 205744 L 1581043 1028696 C 1581043 1142325 1488928 1234440 1375299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1043"/><draw:equation draw:name="f7" draw:formula="?f4 / 1234440"/><draw:equation draw:name="f8" draw:formula="0 * ?f5 / 1581043"/><draw:equation draw:name="f9" draw:formula="205744 * ?f4 / 1234440"/><draw:equation draw:name="f10" draw:formula="205744 * ?f5 / 1581043"/><draw:equation draw:name="f11" draw:formula="0 * ?f4 / 1234440"/><draw:equation draw:name="f12" draw:formula="1375299 * ?f5 / 1581043"/><draw:equation draw:name="f13" draw:formula="1581043 * ?f5 / 1581043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/draw:g></text:span></text:p>
      <text:p text:style-name="P602"/>
      <text:p text:style-name="P603"/>
      <text:p text:style-name="P604">*Meta alinhada com a Meta nacional 3 do CNJ<text:s/></text:p>
      <text:p text:style-name="P605">Responsável: Gestor(a) de metas do TRT-7</text:p>
      <text:p text:style-name="P606"><text:span text:style-name="T607">Indicador</text:span><text:span text:style-name="T608">:<text:s/></text:span><text:span text:style-name="T609">IC = Índice de Conciliação</text:span><text:span text:style-name="T610"><text:s/>– Cláusula de barreira &gt;=</text:span><text:span text:style-name="T611">38</text:span><text:span text:style-name="T612">% - Meta cumprida pela cláusula de barreira</text:span></text:p>
      <text:p text:style-name="P613"><text:span text:style-name="T614">Fórmula:</text:span><text:span text:style-name="T615"><text:s/></text:span><text:span text:style-name="T616">IC = conc/sentnc</text:span><text:span text:style-name="T617">, onde conc:<text:s/></text:span><text:span text:style-name="T618">soma de processos da situação Julgamento homologatório proferido</text:span><text:span text:style-name="T619"><text:s/>e sentc: s</text:span><text:span text:style-name="T620">entenças não criminais</text:span></text:p>
      <text:p text:style-name="P621">INICIATIVAS ESTRATÉGICAS</text:p>
      <text:p text:style-name="P622">Selo Excelência TRT-7</text:p>
      <text:p text:style-name="P623">Premiação anual voltada às unidades do 1º grau que objetiva o<text:s/>reconhecimento da busca pela excelência<text:s/>na gestão<text:s/>judicial.</text:p>
      <text:p text:style-name="P624">Semana Nacional da Conciliação</text:p>
      <text:p text:style-name="P625"/>
      <text:p text:style-name="P626"/>
      <text:p text:style-name="P627"/>
      <text:soft-page-break/>
      <text:p text:style-name="P628"><text:span text:style-name="T629">Consolidação da Meta 6/2026 – Resultados do TRT-7 (janeiro a junho de 2026)</text:span></text:p>
      <text:p text:style-name="P630"/>
      <text:p text:style-name="P631"/>
      <text:p text:style-name="P632"><text:span text:style-name="T633"><draw:frame draw:style-name="a310" draw:name="Imagem 1" text:anchor-type="as-char" svg:x="0in" svg:y="0in" svg:width="11.41875in" svg:height="4.76458in" style:rel-width="scale" style:rel-height="scale"><draw:image xlink:href="media/image21.png" xlink:type="simple" xlink:show="embed" xlink:actuate="onLoad"/><svg:title/><svg:desc/></draw:frame></text:span></text:p>
      <text:p text:style-name="P634"/>
      <text:p text:style-name="P635"/>
      <text:p text:style-name="P636"/>
      <text:p text:style-name="P637"/>
      <text:p text:style-name="P638"/>
      <text:p text:style-name="P639"/>
      <text:soft-page-break/>
      <text:p text:style-name="P640">Objetivo Estratégico nº<text:s/>4</text:p>
      <text:p text:style-name="P641">Assegurar o tratamento adequado aos conflitos trabalhistas</text:p>
      <text:p text:style-name="P642"/>
      <text:p text:style-name="P643"><text:span text:style-name="T644">Meta<text:s/></text:span><text:span text:style-name="T645">específica</text:span><text:span text:style-name="T646">:<text:s/></text:span><text:span text:style-name="T647">1.</text:span><text:span text:style-name="T648"><text:s/></text:span><text:span text:style-name="T649">Implantar, em cada estado, Comitê Executivo Estadual composto</text:span><text:span text:style-name="T650"><text:s/></text:span><text:span text:style-name="T651">por representantes de cada um dos ramos do Poder Judiciário,</text:span><text:span text:style-name="T652"><text:s/></text:span><text:span text:style-name="T653">conforme previsto no art. 7º da Resolução CNJ nº 350/2020</text:span><text:span text:style-name="T654">. 2. C</text:span><text:span text:style-name="T655">elebrar pelo menos 1 (um) acordo com instituições parceiras</text:span><text:span text:style-name="T656"><text:s/></text:span><text:span text:style-name="T657">para a prevenção e a resolução consensual de litígios</text:span><text:span text:style-name="T658">.</text:span></text:p>
      <text:p text:style-name="P659"><text:span text:style-name="T660"><draw:custom-shape svg:x="4.60972in" svg:y="3.11389in" svg:width="2.16667in" svg:height="0.57361in" draw:z-index="487807488" draw:id="id116" draw:style-name="a311" draw:name="Retângulo: Cantos Arredondados 1" text:anchor-type="paragraph"><svg:title/><svg:desc/><text:p text:style-name="P661">Resultado:<text:s/>itens 1 e<text:s/>2 cumpridos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662"><draw:custom-shape svg:x="4.69306in" svg:y="2.65556in" svg:width="1.97917in" svg:height="0.45833in" draw:z-index="487805440" draw:id="id117" draw:style-name="a312" draw:name="Retângulo: Cantos Arredondados 1" text:anchor-type="paragraph"><svg:title/><svg:desc/><text:p text:style-name="P663">Meta:<text:s/>cumprir itens 1 e 2<text:s/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664"><draw:g draw:name="Diagrama 9" draw:id="id120" draw:style-name="a323" text:anchor-type="as-char"><svg:title/><svg:desc/><draw:custom-shape svg:x="0.84448in" svg:y="0in" svg:width="9.57078in" svg:height="3.68831in" draw:id="id118" draw:style-name="a313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7438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custom-shape svg:x="2.59356in" svg:y="1.18825in" svg:width="6.21416in" svg:height="1.35351in" draw:id="id119" draw:style-name="a322"><svg:title/><svg:desc/><text:p text:style-name="a315" text:class-names="" text:cond-style-name=""><text:span text:style-name="a314" text:class-names=""/></text:p><text:p text:style-name="a317" text:class-names="" text:cond-style-name=""><text:span text:style-name="a316" text:class-names="">2026</text:span></text:p><text:p text:style-name="a319" text:class-names="" text:cond-style-name=""><text:span text:style-name="a318" text:class-names="">1. Implantar, em cada estado, Comitê Executivo Estadual composto por representantes de cada um dos ramos do Poder Judiciário, conforme previsto no art. 7º da Resolução CNJ nº 350/2020.<text:s text:c="1"/></text:span></text:p><text:p text:style-name="a321" text:class-names="" text:cond-style-name=""><text:span text:style-name="a320" text:class-names="">2. Celebrar pelo menos 1 (um) acordo com instituições parceiras para a prevenção e a resolução consensual de litígios.<text:s text:c="1"/></text:span></text:p><draw:enhanced-geometry draw:type="non-primitive" svg:viewBox="0 0 5682228 1237646" draw:enhanced-path="M 0 206278 C 0 92354 92354 0 206278 0 L 5475950 0 C 5589874 0 5682228 92354 5682228 206278 L 5682228 1031368 C 5682228 1145292 5589874 1237646 5475950 1237646 L 206278 1237646 C 92354 1237646 0 1145292 0 1031368 L 0 206278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682228"/><draw:equation draw:name="f7" draw:formula="?f4 / 1237646"/><draw:equation draw:name="f8" draw:formula="0 * ?f5 / 5682228"/><draw:equation draw:name="f9" draw:formula="206278 * ?f4 / 1237646"/><draw:equation draw:name="f10" draw:formula="206278 * ?f5 / 5682228"/><draw:equation draw:name="f11" draw:formula="0 * ?f4 / 1237646"/><draw:equation draw:name="f12" draw:formula="5475950 * ?f5 / 5682228"/><draw:equation draw:name="f13" draw:formula="5682228 * ?f5 / 5682228"/><draw:equation draw:name="f14" draw:formula="1031368 * ?f4 / 1237646"/><draw:equation draw:name="f15" draw:formula="1237646 * ?f4 / 1237646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/draw:g></text:span></text:p>
      <text:p text:style-name="P665"/>
      <text:p text:style-name="P666"/>
      <text:p text:style-name="P667"/>
      <text:p text:style-name="P668"/>
      <text:p text:style-name="P669"/>
      <text:p text:style-name="P670"/>
      <text:p text:style-name="P671"/>
      <text:p text:style-name="P672"/>
      <text:p text:style-name="P673"><text:span text:style-name="T674"><draw:frame draw:style-name="a324" draw:name="Imagem 1" text:anchor-type="as-char" svg:x="0in" svg:y="0in" svg:width="11.41875in" svg:height="5.59514in" style:rel-width="scale" style:rel-height="scale"><draw:image xlink:href="media/image22.png" xlink:type="simple" xlink:show="embed" xlink:actuate="onLoad"/><svg:title/><svg:desc/></draw:frame></text:span></text:p>
      <text:p text:style-name="P675"/>
      <text:p text:style-name="P676"/>
      <text:p text:style-name="P677"/>
      <text:p text:style-name="P678"/>
      <text:p text:style-name="P679">Objetivo Estratégico nº<text:s/>5</text:p>
      <text:p text:style-name="P680">Garantir a efetividade do tratamento das demandas repetitivas</text:p>
      <text:p text:style-name="P681"/>
      <text:p text:style-name="P682"><text:span text:style-name="T683">Meta nº<text:s/></text:span><text:span text:style-name="T684">7</text:span><text:span text:style-name="T685">:<text:s/></text:span><text:span text:style-name="T686">Julgar pelo menos o quantitativo definido de IRDRs</text:span><text:span text:style-name="T687"><text:s/>(Incidente de Resolução de Demandas Repetitivas)</text:span><text:span text:style-name="T688"><text:s/>ou IACs</text:span><text:span text:style-name="T689"><text:s/>(Incidente de Assunção de Competência)</text:span><text:span text:style-name="T690"><text:s/>nos períodos delimitados nas metas anuais</text:span><text:span text:style-name="T691">.</text:span></text:p>
      <text:p text:style-name="P692"><text:span text:style-name="T693"><draw:custom-shape svg:x="9.66667in" svg:y="2.82917in" svg:width="1.66181in" svg:height="0.75278in" draw:z-index="487813632" draw:id="id121" draw:style-name="a325" draw:name="Retângulo: Cantos Arredondados 1" text:anchor-type="paragraph"><svg:title/><svg:desc/><text:p text:style-name="P694">Resultado*:<text:s/>3<text:s/>(três) IRDRs/IACs julgados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695"><draw:custom-shape svg:x="9.55208in" svg:y="0.91319in" svg:width="1.92153in" svg:height="2.90625in" draw:z-index="487714304" draw:id="id122" draw:style-name="a326" draw:name="Retângulo: Cantos Arredondados 1" text:anchor-type="paragraph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696"><draw:custom-shape svg:x="2.04167in" svg:y="2.82708in" svg:width="1.66181in" svg:height="0.75278in" draw:z-index="487710208" draw:id="id123" draw:style-name="a327" draw:name="Retângulo: Cantos Arredondados 1" text:anchor-type="paragraph"><svg:title/><svg:desc/><text:p text:style-name="P697">Resultado: 1(um) IRDR/IAC julgado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698"><draw:custom-shape svg:x="3.92708in" svg:y="2.83264in" svg:width="1.66181in" svg:height="0.75278in" draw:z-index="487712256" draw:id="id124" draw:style-name="a328" draw:name="Retângulo: Cantos Arredondados 1" text:anchor-type="paragraph"><svg:title/><svg:desc/><text:p text:style-name="P699">Resultado: 1(um) IRDR/IAC julgado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700"><draw:custom-shape svg:x="5.86528in" svg:y="2.825in" svg:width="1.66181in" svg:height="0.75278in" draw:z-index="487736832" draw:id="id125" draw:style-name="a329" draw:name="Retângulo: Cantos Arredondados 1" text:anchor-type="paragraph"><svg:title/><svg:desc/><text:p text:style-name="P701">Resultado: 3(três) IRDR/IAC julgados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702"><draw:custom-shape svg:x="7.75in" svg:y="2.82569in" svg:width="1.66181in" svg:height="0.75278in" draw:z-index="487768576" draw:id="id126" draw:style-name="a330" draw:name="Retângulo: Cantos Arredondados 1" text:anchor-type="paragraph"><svg:title/><svg:desc/><text:p text:style-name="P703">Resultado:<text:s/>4<text:s/>(quatro) IRDRs/IACs<text:s/>julgados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704"><text:s text:c="3"/></text:span><text:span text:style-name="T705"><draw:g draw:name="Diagrama 9" draw:id="id134" draw:style-name="a384" text:anchor-type="as-char"><svg:title/><svg:desc/><draw:custom-shape svg:x="0.84141in" svg:y="0in" svg:width="9.53594in" svg:height="3.47917in" draw:id="id127" draw:style-name="a331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7660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custom-shape svg:x="0.00522in" svg:y="1.04375in" svg:width="1.7448in" svg:height="1.39167in" draw:id="id128" draw:style-name="a336"><svg:title/><svg:desc/><text:p text:style-name="a333" text:class-names="" text:cond-style-name=""><text:span text:style-name="a332" text:class-names="">2021</text:span></text:p><text:p text:style-name="a335" text:class-names="" text:cond-style-name=""><text:span text:style-name="a334" text:class-names="">Aguardando condições técnicas para mensuração</text:span></text:p><draw:enhanced-geometry draw:type="non-primitive" svg:viewBox="0 0 1595443 1272540" draw:enhanced-path="M 0 212094 C 0 94958 94958 0 212094 0 L 1383349 0 C 1500485 0 1595443 94958 1595443 212094 L 1595443 1060446 C 1595443 1177582 1500485 1272540 1383349 1272540 L 212094 1272540 C 94958 1272540 0 1177582 0 1060446 L 0 21209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95443"/><draw:equation draw:name="f7" draw:formula="?f4 / 1272540"/><draw:equation draw:name="f8" draw:formula="0 * ?f5 / 1595443"/><draw:equation draw:name="f9" draw:formula="212094 * ?f4 / 1272540"/><draw:equation draw:name="f10" draw:formula="212094 * ?f5 / 1595443"/><draw:equation draw:name="f11" draw:formula="0 * ?f4 / 1272540"/><draw:equation draw:name="f12" draw:formula="1383349 * ?f5 / 1595443"/><draw:equation draw:name="f13" draw:formula="1595443 * ?f5 / 1595443"/><draw:equation draw:name="f14" draw:formula="1060446 * ?f4 / 1272540"/><draw:equation draw:name="f15" draw:formula="1272540 * ?f4 / 12725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1.89792in" svg:y="1.04375in" svg:width="1.7448in" svg:height="1.39167in" draw:id="id129" draw:style-name="a343"><svg:title/><svg:desc/><text:p text:style-name="a338" text:class-names="" text:cond-style-name=""><text:span text:style-name="a337" text:class-names="">2022</text:span></text:p><text:p text:style-name="a340" text:class-names="" text:cond-style-name=""><text:span text:style-name="a339" text:class-names="">Julgar pelo menos três IRDRs ou IACs no período de 1/8/2021 a 31/7/2022</text:span></text:p><text:p text:style-name="a342" text:class-names="" text:cond-style-name=""><text:span text:style-name="a341" text:class-names=""/></text:p><draw:enhanced-geometry draw:type="non-primitive" svg:viewBox="0 0 1595443 1272540" draw:enhanced-path="M 0 212094 C 0 94958 94958 0 212094 0 L 1383349 0 C 1500485 0 1595443 94958 1595443 212094 L 1595443 1060446 C 1595443 1177582 1500485 1272540 1383349 1272540 L 212094 1272540 C 94958 1272540 0 1177582 0 1060446 L 0 21209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95443"/><draw:equation draw:name="f7" draw:formula="?f4 / 1272540"/><draw:equation draw:name="f8" draw:formula="0 * ?f5 / 1595443"/><draw:equation draw:name="f9" draw:formula="212094 * ?f4 / 1272540"/><draw:equation draw:name="f10" draw:formula="212094 * ?f5 / 1595443"/><draw:equation draw:name="f11" draw:formula="0 * ?f4 / 1272540"/><draw:equation draw:name="f12" draw:formula="1383349 * ?f5 / 1595443"/><draw:equation draw:name="f13" draw:formula="1595443 * ?f5 / 1595443"/><draw:equation draw:name="f14" draw:formula="1060446 * ?f4 / 1272540"/><draw:equation draw:name="f15" draw:formula="1272540 * ?f4 / 12725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3.79062in" svg:y="1.04375in" svg:width="1.7448in" svg:height="1.39167in" draw:id="id130" draw:style-name="a350"><svg:title/><svg:desc/><text:p text:style-name="a345" text:class-names="" text:cond-style-name=""><text:span text:style-name="a344" text:class-names="">2023</text:span></text:p><text:p text:style-name="a347" text:class-names="" text:cond-style-name=""><text:span text:style-name="a346" text:class-names="">Julgar pelo menos três IRDRs ou IACs no período de 1/8/2022 a 31/7/2023</text:span></text:p><text:p text:style-name="a349" text:class-names="" text:cond-style-name=""><text:span text:style-name="a348" text:class-names=""/></text:p><draw:enhanced-geometry draw:type="non-primitive" svg:viewBox="0 0 1595443 1272540" draw:enhanced-path="M 0 212094 C 0 94958 94958 0 212094 0 L 1383349 0 C 1500485 0 1595443 94958 1595443 212094 L 1595443 1060446 C 1595443 1177582 1500485 1272540 1383349 1272540 L 212094 1272540 C 94958 1272540 0 1177582 0 1060446 L 0 21209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95443"/><draw:equation draw:name="f7" draw:formula="?f4 / 1272540"/><draw:equation draw:name="f8" draw:formula="0 * ?f5 / 1595443"/><draw:equation draw:name="f9" draw:formula="212094 * ?f4 / 1272540"/><draw:equation draw:name="f10" draw:formula="212094 * ?f5 / 1595443"/><draw:equation draw:name="f11" draw:formula="0 * ?f4 / 1272540"/><draw:equation draw:name="f12" draw:formula="1383349 * ?f5 / 1595443"/><draw:equation draw:name="f13" draw:formula="1595443 * ?f5 / 1595443"/><draw:equation draw:name="f14" draw:formula="1060446 * ?f4 / 1272540"/><draw:equation draw:name="f15" draw:formula="1272540 * ?f4 / 12725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5.68333in" svg:y="1.04375in" svg:width="1.7448in" svg:height="1.39167in" draw:id="id131" draw:style-name="a357"><svg:title/><svg:desc/><text:p text:style-name="a352" text:class-names="" text:cond-style-name=""><text:span text:style-name="a351" text:class-names="">2024</text:span></text:p><text:p text:style-name="a354" text:class-names="" text:cond-style-name=""><text:span text:style-name="a353" text:class-names="">Julgar pelo menos três IRDRs ou IACs no período de 1/8/2023 a 31/7/2024</text:span></text:p><text:p text:style-name="a356" text:class-names="" text:cond-style-name=""><text:span text:style-name="a355" text:class-names=""/></text:p><draw:enhanced-geometry draw:type="non-primitive" svg:viewBox="0 0 1595443 1272540" draw:enhanced-path="M 0 212094 C 0 94958 94958 0 212094 0 L 1383349 0 C 1500485 0 1595443 94958 1595443 212094 L 1595443 1060446 C 1595443 1177582 1500485 1272540 1383349 1272540 L 212094 1272540 C 94958 1272540 0 1177582 0 1060446 L 0 21209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95443"/><draw:equation draw:name="f7" draw:formula="?f4 / 1272540"/><draw:equation draw:name="f8" draw:formula="0 * ?f5 / 1595443"/><draw:equation draw:name="f9" draw:formula="212094 * ?f4 / 1272540"/><draw:equation draw:name="f10" draw:formula="212094 * ?f5 / 1595443"/><draw:equation draw:name="f11" draw:formula="0 * ?f4 / 1272540"/><draw:equation draw:name="f12" draw:formula="1383349 * ?f5 / 1595443"/><draw:equation draw:name="f13" draw:formula="1595443 * ?f5 / 1595443"/><draw:equation draw:name="f14" draw:formula="1060446 * ?f4 / 1272540"/><draw:equation draw:name="f15" draw:formula="1272540 * ?f4 / 12725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7.57603in" svg:y="1.04375in" svg:width="1.7448in" svg:height="1.39167in" draw:id="id132" draw:style-name="a368"><svg:title/><svg:desc/><text:p text:style-name="a359" text:class-names="" text:cond-style-name=""><text:span text:style-name="a358" text:class-names=""/></text:p><text:p text:style-name="a361" text:class-names="" text:cond-style-name=""><text:span text:style-name="a360" text:class-names="">2025</text:span></text:p><text:p text:style-name="a363" text:class-names="" text:cond-style-name=""><text:span text:style-name="a362" text:class-names="">Julgar pelo menos (três) IRDRs ou IACs no período definido pela regulamentação do Prêmio CNJ de Qualidade</text:span></text:p><text:p text:style-name="a365" text:class-names="" text:cond-style-name=""><text:span text:style-name="a364" text:class-names=""/></text:p><text:p text:style-name="a367" text:class-names="" text:cond-style-name=""><text:span text:style-name="a366" text:class-names=""/></text:p><draw:enhanced-geometry draw:type="non-primitive" svg:viewBox="0 0 1595443 1272540" draw:enhanced-path="M 0 212094 C 0 94958 94958 0 212094 0 L 1383349 0 C 1500485 0 1595443 94958 1595443 212094 L 1595443 1060446 C 1595443 1177582 1500485 1272540 1383349 1272540 L 212094 1272540 C 94958 1272540 0 1177582 0 1060446 L 0 21209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95443"/><draw:equation draw:name="f7" draw:formula="?f4 / 1272540"/><draw:equation draw:name="f8" draw:formula="0 * ?f5 / 1595443"/><draw:equation draw:name="f9" draw:formula="212094 * ?f4 / 1272540"/><draw:equation draw:name="f10" draw:formula="212094 * ?f5 / 1595443"/><draw:equation draw:name="f11" draw:formula="0 * ?f4 / 1272540"/><draw:equation draw:name="f12" draw:formula="1383349 * ?f5 / 1595443"/><draw:equation draw:name="f13" draw:formula="1595443 * ?f5 / 1595443"/><draw:equation draw:name="f14" draw:formula="1060446 * ?f4 / 1272540"/><draw:equation draw:name="f15" draw:formula="1272540 * ?f4 / 12725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9.46873in" svg:y="1.04375in" svg:width="1.7448in" svg:height="1.39167in" draw:id="id133" draw:style-name="a383"><svg:title/><svg:desc/><text:p text:style-name="a370" text:class-names="" text:cond-style-name=""><text:span text:style-name="a369" text:class-names=""/></text:p><text:p text:style-name="a372" text:class-names="" text:cond-style-name=""><text:span text:style-name="a371" text:class-names=""/></text:p><text:p text:style-name="a374" text:class-names="" text:cond-style-name=""><text:span text:style-name="a373" text:class-names="">2026</text:span></text:p><text:p text:style-name="a376" text:class-names="" text:cond-style-name=""><text:span text:style-name="a375" text:class-names="">Julgar pelo menos três IRDRs ou IACs no período definido pela regulamentação do Prêmio CNJ de Qualidade</text:span></text:p><text:p text:style-name="a378" text:class-names="" text:cond-style-name=""><text:span text:style-name="a377" text:class-names=""/></text:p><text:p text:style-name="a380" text:class-names="" text:cond-style-name=""><text:span text:style-name="a379" text:class-names=""/></text:p><text:p text:style-name="a382" text:class-names="" text:cond-style-name=""><text:span text:style-name="a381" text:class-names=""/></text:p><draw:enhanced-geometry draw:type="non-primitive" svg:viewBox="0 0 1595443 1272540" draw:enhanced-path="M 0 212094 C 0 94958 94958 0 212094 0 L 1383349 0 C 1500485 0 1595443 94958 1595443 212094 L 1595443 1060446 C 1595443 1177582 1500485 1272540 1383349 1272540 L 212094 1272540 C 94958 1272540 0 1177582 0 1060446 L 0 21209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95443"/><draw:equation draw:name="f7" draw:formula="?f4 / 1272540"/><draw:equation draw:name="f8" draw:formula="0 * ?f5 / 1595443"/><draw:equation draw:name="f9" draw:formula="212094 * ?f4 / 1272540"/><draw:equation draw:name="f10" draw:formula="212094 * ?f5 / 1595443"/><draw:equation draw:name="f11" draw:formula="0 * ?f4 / 1272540"/><draw:equation draw:name="f12" draw:formula="1383349 * ?f5 / 1595443"/><draw:equation draw:name="f13" draw:formula="1595443 * ?f5 / 1595443"/><draw:equation draw:name="f14" draw:formula="1060446 * ?f4 / 1272540"/><draw:equation draw:name="f15" draw:formula="1272540 * ?f4 / 12725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/draw:g></text:span></text:p>
      <text:p text:style-name="P706"><text:bookmark-start text:name="_Hlk160527607"/></text:p>
      <text:p text:style-name="P707"><text:bookmark-end text:name="_Hlk160527607"/></text:p>
      <text:p text:style-name="P708">Responsável: Secretário(a)-Geral Judiciário(o)a</text:p>
      <text:p text:style-name="P709">Indicador: QIRDR/IAC = Quantitativo de julgamento de IRDRs e IACs<text:s/></text:p>
      <text:p text:style-name="P710">Fórmula: QIRDR/IAC = Quantitativo de julgamento de IRDRs e IACs nos períodos delimitados nas metas anuais</text:p>
      <text:p text:style-name="P711">*De janeiro a junho de 2026.</text:p>
      <text:p text:style-name="P712"/>
      <text:p text:style-name="P713"/>
      <text:p text:style-name="P714"/>
      <text:p text:style-name="P715"/>
      <text:p text:style-name="P716">Objetivo Estratégico nº<text:s/>6</text:p>
      <text:p text:style-name="P717">Promover a integridade e a transparência em relação aos atos de gestão praticados</text:p>
      <text:p text:style-name="P718"/>
      <text:p text:style-name="P719"><text:span text:style-name="T720">Meta nº<text:s/></text:span><text:span text:style-name="T721">8</text:span><text:span text:style-name="T722">:<text:s/></text:span><text:span text:style-name="T723">Aprimorar anualmente o<text:s/></text:span><text:span text:style-name="T724">percentual obtido no Ranking da Transparência do Poder Judiciário</text:span><text:span text:style-name="T725"><text:s/>mensurado pelo Conselho Nacional de Justiça - CNJ</text:span></text:p>
      <text:p text:style-name="P726"/>
      <text:p text:style-name="P727"><text:span text:style-name="T728"><draw:custom-shape svg:x="9.59931in" svg:y="2.45069in" svg:width="1.49583in" svg:height="0.98958in" draw:z-index="487809536" draw:id="id135" draw:style-name="a385" draw:name="Retângulo: Cantos Arredondados 87" text:anchor-type="paragraph"><svg:title/><svg:desc/><text:p text:style-name="P729">Resultado:<text:s/>Aguardando a publicação pelo CNJ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730"><draw:custom-shape svg:x="7.81042in" svg:y="2.44778in" svg:width="1.49583in" svg:height="0.39167in" draw:z-index="487757312" draw:id="id136" draw:style-name="a386" draw:name="Retângulo: Cantos Arredondados 87" text:anchor-type="paragraph"><svg:title/><svg:desc/><text:p text:style-name="P731">Resultado:<text:s/>100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732"><draw:custom-shape svg:x="5.84375in" svg:y="2.43125in" svg:width="1.66181in" svg:height="0.40208in" draw:z-index="487734784" draw:id="id137" draw:style-name="a387" draw:name="Retângulo: Cantos Arredondados 1" text:anchor-type="paragraph"><svg:title/><svg:desc/><text:p text:style-name="P733">Resultado: 99,70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734"><draw:custom-shape svg:x="3.98701in" svg:y="2.39596in" svg:width="1.66181in" svg:height="0.40208in" draw:z-index="487641600" draw:id="id138" draw:style-name="a388" draw:name="Retângulo: Cantos Arredondados 1" text:anchor-type="paragraph"><svg:title/><svg:desc/><text:p text:style-name="P735">Resultado: 96,10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736"><draw:custom-shape svg:x="2.16442in" svg:y="2.40261in" svg:width="1.66181in" svg:height="0.40208in" draw:z-index="487643648" draw:id="id139" draw:style-name="a389" draw:name="Retângulo: Cantos Arredondados 1" text:anchor-type="paragraph"><svg:title/><svg:desc/><text:p text:style-name="P737">Resultado: 92,79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738"><draw:custom-shape svg:x="0.37662in" svg:y="2.42631in" svg:width="1.66181in" svg:height="0.40208in" draw:z-index="487639552" draw:id="id140" draw:style-name="a390" draw:name="Retângulo: Cantos Arredondados 1" text:anchor-type="paragraph"><svg:title/><svg:desc/><text:p text:style-name="P739">Resultado:<text:s/>89,81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740"><text:s text:c="7"/></text:span><text:span text:style-name="T741"><draw:g draw:name="Diagrama 9" draw:id="id148" draw:style-name="a430" text:anchor-type="as-char"><svg:title/><svg:desc/><draw:custom-shape svg:x="0.81094in" svg:y="0in" svg:width="9.19062in" svg:height="3.375in" draw:id="id141" draw:style-name="a391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7634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custom-shape svg:x="0.00571in" svg:y="1.0125in" svg:width="1.64157in" svg:height="1.35in" draw:id="id142" draw:style-name="a396"><svg:title/><svg:desc/><text:p text:style-name="a393" text:class-names="" text:cond-style-name=""><text:span text:style-name="a392" text:class-names="">2021</text:span></text:p><text:p text:style-name="a395" text:class-names="" text:cond-style-name=""><text:span text:style-name="a394" text:class-names="">Meta: 90%</text:span></text:p><draw:enhanced-geometry draw:type="non-primitive" svg:viewBox="0 0 1501055 1234440" draw:enhanced-path="M 0 205744 C 0 92115 92115 0 205744 0 L 1295311 0 C 1408940 0 1501055 92115 1501055 205744 L 1501055 1028696 C 1501055 1142325 1408940 1234440 1295311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01055"/><draw:equation draw:name="f7" draw:formula="?f4 / 1234440"/><draw:equation draw:name="f8" draw:formula="0 * ?f5 / 1501055"/><draw:equation draw:name="f9" draw:formula="205744 * ?f4 / 1234440"/><draw:equation draw:name="f10" draw:formula="205744 * ?f5 / 1501055"/><draw:equation draw:name="f11" draw:formula="0 * ?f4 / 1234440"/><draw:equation draw:name="f12" draw:formula="1295311 * ?f5 / 1501055"/><draw:equation draw:name="f13" draw:formula="1501055 * ?f5 / 1501055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1.83761in" svg:y="1.0125in" svg:width="1.64157in" svg:height="1.35in" draw:id="id143" draw:style-name="a403"><svg:title/><svg:desc/><text:p text:style-name="a398" text:class-names="" text:cond-style-name=""><text:span text:style-name="a397" text:class-names="">2022</text:span></text:p><text:p text:style-name="a400" text:class-names="" text:cond-style-name=""><text:span text:style-name="a399" text:class-names="">Meta 90%</text:span></text:p><text:p text:style-name="a402" text:class-names="" text:cond-style-name=""><text:span text:style-name="a401" text:class-names="">Resultado: 92,79%</text:span></text:p><draw:enhanced-geometry draw:type="non-primitive" svg:viewBox="0 0 1501055 1234440" draw:enhanced-path="M 0 205744 C 0 92115 92115 0 205744 0 L 1295311 0 C 1408940 0 1501055 92115 1501055 205744 L 1501055 1028696 C 1501055 1142325 1408940 1234440 1295311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01055"/><draw:equation draw:name="f7" draw:formula="?f4 / 1234440"/><draw:equation draw:name="f8" draw:formula="0 * ?f5 / 1501055"/><draw:equation draw:name="f9" draw:formula="205744 * ?f4 / 1234440"/><draw:equation draw:name="f10" draw:formula="205744 * ?f5 / 1501055"/><draw:equation draw:name="f11" draw:formula="0 * ?f4 / 1234440"/><draw:equation draw:name="f12" draw:formula="1295311 * ?f5 / 1501055"/><draw:equation draw:name="f13" draw:formula="1501055 * ?f5 / 1501055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3.66951in" svg:y="1.0125in" svg:width="1.64157in" svg:height="1.35in" draw:id="id144" draw:style-name="a410"><svg:title/><svg:desc/><text:p text:style-name="a405" text:class-names="" text:cond-style-name=""><text:span text:style-name="a404" text:class-names="">2023</text:span></text:p><text:p text:style-name="a407" text:class-names="" text:cond-style-name=""><text:span text:style-name="a406" text:class-names=""><text:s text:c="1"/>Meta: 95%</text:span></text:p><text:p text:style-name="a409" text:class-names="" text:cond-style-name=""><text:span text:style-name="a408" text:class-names="">Resultado: 96,10%</text:span></text:p><draw:enhanced-geometry draw:type="non-primitive" svg:viewBox="0 0 1501055 1234440" draw:enhanced-path="M 0 205744 C 0 92115 92115 0 205744 0 L 1295311 0 C 1408940 0 1501055 92115 1501055 205744 L 1501055 1028696 C 1501055 1142325 1408940 1234440 1295311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01055"/><draw:equation draw:name="f7" draw:formula="?f4 / 1234440"/><draw:equation draw:name="f8" draw:formula="0 * ?f5 / 1501055"/><draw:equation draw:name="f9" draw:formula="205744 * ?f4 / 1234440"/><draw:equation draw:name="f10" draw:formula="205744 * ?f5 / 1501055"/><draw:equation draw:name="f11" draw:formula="0 * ?f4 / 1234440"/><draw:equation draw:name="f12" draw:formula="1295311 * ?f5 / 1501055"/><draw:equation draw:name="f13" draw:formula="1501055 * ?f5 / 1501055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5.50141in" svg:y="1.0125in" svg:width="1.64157in" svg:height="1.35in" draw:id="id145" draw:style-name="a415"><svg:title/><svg:desc/><text:p text:style-name="a412" text:class-names="" text:cond-style-name=""><text:span text:style-name="a411" text:class-names="">2024</text:span></text:p><text:p text:style-name="a414" text:class-names="" text:cond-style-name=""><text:span text:style-name="a413" text:class-names="">Meta: 98%.</text:span></text:p><draw:enhanced-geometry draw:type="non-primitive" svg:viewBox="0 0 1501055 1234440" draw:enhanced-path="M 0 205744 C 0 92115 92115 0 205744 0 L 1295311 0 C 1408940 0 1501055 92115 1501055 205744 L 1501055 1028696 C 1501055 1142325 1408940 1234440 1295311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01055"/><draw:equation draw:name="f7" draw:formula="?f4 / 1234440"/><draw:equation draw:name="f8" draw:formula="0 * ?f5 / 1501055"/><draw:equation draw:name="f9" draw:formula="205744 * ?f4 / 1234440"/><draw:equation draw:name="f10" draw:formula="205744 * ?f5 / 1501055"/><draw:equation draw:name="f11" draw:formula="0 * ?f4 / 1234440"/><draw:equation draw:name="f12" draw:formula="1295311 * ?f5 / 1501055"/><draw:equation draw:name="f13" draw:formula="1501055 * ?f5 / 1501055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7.33331in" svg:y="1.0125in" svg:width="1.64157in" svg:height="1.35in" draw:id="id146" draw:style-name="a420"><svg:title/><svg:desc/><text:p text:style-name="a417" text:class-names="" text:cond-style-name=""><text:span text:style-name="a416" text:class-names="">2025</text:span></text:p><text:p text:style-name="a419" text:class-names="" text:cond-style-name=""><text:span text:style-name="a418" text:class-names="">Meta: 100%</text:span></text:p><draw:enhanced-geometry draw:type="non-primitive" svg:viewBox="0 0 1501055 1234440" draw:enhanced-path="M 0 205744 C 0 92115 92115 0 205744 0 L 1295311 0 C 1408940 0 1501055 92115 1501055 205744 L 1501055 1028696 C 1501055 1142325 1408940 1234440 1295311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01055"/><draw:equation draw:name="f7" draw:formula="?f4 / 1234440"/><draw:equation draw:name="f8" draw:formula="0 * ?f5 / 1501055"/><draw:equation draw:name="f9" draw:formula="205744 * ?f4 / 1234440"/><draw:equation draw:name="f10" draw:formula="205744 * ?f5 / 1501055"/><draw:equation draw:name="f11" draw:formula="0 * ?f4 / 1234440"/><draw:equation draw:name="f12" draw:formula="1295311 * ?f5 / 1501055"/><draw:equation draw:name="f13" draw:formula="1501055 * ?f5 / 1501055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9.16522in" svg:y="1.0125in" svg:width="1.64157in" svg:height="1.35in" draw:id="id147" draw:style-name="a429"><svg:title/><svg:desc/><text:p text:style-name="a422" text:class-names="" text:cond-style-name=""><text:span text:style-name="a421" text:class-names="">2026</text:span></text:p><text:p text:style-name="a424" text:class-names="" text:cond-style-name=""><text:span text:style-name="a423" text:class-names=""/></text:p><text:p text:style-name="a426" text:class-names="" text:cond-style-name=""><text:span text:style-name="a425" text:class-names="">Meta: 100%</text:span></text:p><text:p text:style-name="a428" text:class-names="" text:cond-style-name=""><text:span text:style-name="a427" text:class-names=""/></text:p><draw:enhanced-geometry draw:type="non-primitive" svg:viewBox="0 0 1501055 1234440" draw:enhanced-path="M 0 205744 C 0 92115 92115 0 205744 0 L 1295311 0 C 1408940 0 1501055 92115 1501055 205744 L 1501055 1028696 C 1501055 1142325 1408940 1234440 1295311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01055"/><draw:equation draw:name="f7" draw:formula="?f4 / 1234440"/><draw:equation draw:name="f8" draw:formula="0 * ?f5 / 1501055"/><draw:equation draw:name="f9" draw:formula="205744 * ?f4 / 1234440"/><draw:equation draw:name="f10" draw:formula="205744 * ?f5 / 1501055"/><draw:equation draw:name="f11" draw:formula="0 * ?f4 / 1234440"/><draw:equation draw:name="f12" draw:formula="1295311 * ?f5 / 1501055"/><draw:equation draw:name="f13" draw:formula="1501055 * ?f5 / 1501055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/draw:g></text:span></text:p>
      <text:p text:style-name="P742"/>
      <text:p text:style-name="P743">Responsável: Secretário(a)-Geral da Presidência – Secretária(o) de Governança e Gestão Estratégica – Coordenadora(o) de Governança Institucional</text:p>
      <text:p text:style-name="P744"><text:span text:style-name="T745">Indicador</text:span><text:span text:style-name="T746">:<text:s/></text:span><text:span text:style-name="T747">I</text:span><text:span text:style-name="T748">T</text:span><text:span text:style-name="T749"><text:s/>= Índice d</text:span><text:span text:style-name="T750">a</text:span><text:span text:style-name="T751"><text:s/></text:span><text:span text:style-name="T752">Transparência</text:span></text:p>
      <text:p text:style-name="P753"><text:span text:style-name="T754">Fórmula:</text:span><text:span text:style-name="T755"><text:s/></text:span><text:span text:style-name="T756">IT = ARTCNJexatual &gt; ARTCNJexant (cláusula de barreira ARTCNJexatual = 100%)</text:span><text:span text:style-name="T757">, onde,</text:span><text:s/><text:span text:style-name="T758">ARTCNJexatual - Apreciação no Ranking da Transparência do CNJ no exercício atual e ARTCNJexant - Apreciação no Ran- king da Transparência do CNJ no exercício anterior</text:span><text:span text:style-name="T759"><text:s/></text:span></text:p>
      <text:p text:style-name="P760">INICIATIVAS ESTRATÉGICAS</text:p>
      <text:p text:style-name="P761">Acompanhamento do cumprimento das ações necessárias para ampliar a conformidade às regras do Ranking da Transparência</text:p>
      <text:p text:style-name="P762"/>
      <text:p text:style-name="P763"/>
      <text:p text:style-name="P764"/>
      <text:p text:style-name="P765">Objetivo Estratégico nº<text:s/>7</text:p>
      <text:p text:style-name="P766">Fortalecer a governança e a gestão estratégica</text:p>
      <text:p text:style-name="P767"/>
      <text:p text:style-name="P768"><text:span text:style-name="T769">Meta nº<text:s/></text:span><text:span text:style-name="T770">9</text:span><text:span text:style-name="T771">:<text:s/></text:span><text:span text:style-name="T772">Aprimorar anualmente<text:s/></text:span><text:span text:style-name="T773">a apreciação no eixo governança do Prêmio CNJ de Qualidade</text:span><text:span text:style-name="T774"><text:s/>mensurado pelo Conselho Nacional de Justiça - CNJ</text:span></text:p>
      <text:p text:style-name="P775"/>
      <text:p text:style-name="P776"><text:span text:style-name="T777"><draw:custom-shape svg:x="9.53681in" svg:y="2.46458in" svg:width="1.66181in" svg:height="0.63542in" draw:z-index="487811584" draw:id="id149" draw:style-name="a431" draw:name="Retângulo: Cantos Arredondados 1" text:anchor-type="paragraph"><svg:title/><svg:desc/><text:p text:style-name="P778">Ainda não publicado pelo CNJ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779"><draw:custom-shape svg:x="7.70903in" svg:y="2.47145in" svg:width="1.66181in" svg:height="0.40208in" draw:z-index="487770624" draw:id="id150" draw:style-name="a432" draw:name="Retângulo: Cantos Arredondados 1" text:anchor-type="paragraph"><svg:title/><svg:desc/><text:p text:style-name="P780">Resultado:<text:s/>62,30%</text:p><text:p text:style-name="P781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782"><draw:custom-shape svg:x="5.88403in" svg:y="2.47597in" svg:width="1.66181in" svg:height="0.40208in" draw:z-index="487738880" draw:id="id151" draw:style-name="a433" draw:name="Retângulo: Cantos Arredondados 1" text:anchor-type="paragraph"><svg:title/><svg:desc/><text:p text:style-name="P783">Resultado:<text:s/>79,45%</text:p><text:p text:style-name="P784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785"><draw:custom-shape svg:x="4.05686in" svg:y="2.46591in" svg:width="1.66181in" svg:height="0.40208in" draw:z-index="487649792" draw:id="id152" draw:style-name="a434" draw:name="Retângulo: Cantos Arredondados 1" text:anchor-type="paragraph"><svg:title/><svg:desc/><text:p text:style-name="P786">Resultado:<text:s/>72,45%</text:p><text:p text:style-name="P787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788"><draw:custom-shape svg:x="2.16936in" svg:y="2.47026in" svg:width="1.66181in" svg:height="0.40208in" draw:z-index="487647744" draw:id="id153" draw:style-name="a435" draw:name="Retângulo: Cantos Arredondados 1" text:anchor-type="paragraph"><svg:title/><svg:desc/><text:p text:style-name="P789">Resultado: 58,69%</text:p><text:p text:style-name="P790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791"><draw:custom-shape svg:x="0.37653in" svg:y="2.46528in" svg:width="1.66181in" svg:height="0.40208in" draw:z-index="487645696" draw:id="id154" draw:style-name="a436" draw:name="Retângulo: Cantos Arredondados 1" text:anchor-type="paragraph"><svg:title/><svg:desc/><text:p text:style-name="P792">Resultado: 61,87%</text:p><text:p text:style-name="P793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794"><text:s text:c="7"/></text:span><text:span text:style-name="T795"><draw:g draw:name="Diagrama 9" draw:id="id162" draw:style-name="a472" text:anchor-type="as-char"><svg:title/><svg:desc/><draw:custom-shape svg:x="0.81094in" svg:y="0in" svg:width="9.19062in" svg:height="3.375in" draw:id="id155" draw:style-name="a437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7634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custom-shape svg:x="0.00571in" svg:y="1.0125in" svg:width="1.64157in" svg:height="1.35in" draw:id="id156" draw:style-name="a442"><svg:title/><svg:desc/><text:p text:style-name="a439" text:class-names="" text:cond-style-name=""><text:span text:style-name="a438" text:class-names="">2021</text:span></text:p><text:p text:style-name="a441" text:class-names="" text:cond-style-name=""><text:span text:style-name="a440" text:class-names="">Meta: 50%</text:span></text:p><draw:enhanced-geometry draw:type="non-primitive" svg:viewBox="0 0 1501055 1234440" draw:enhanced-path="M 0 205744 C 0 92115 92115 0 205744 0 L 1295311 0 C 1408940 0 1501055 92115 1501055 205744 L 1501055 1028696 C 1501055 1142325 1408940 1234440 1295311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01055"/><draw:equation draw:name="f7" draw:formula="?f4 / 1234440"/><draw:equation draw:name="f8" draw:formula="0 * ?f5 / 1501055"/><draw:equation draw:name="f9" draw:formula="205744 * ?f4 / 1234440"/><draw:equation draw:name="f10" draw:formula="205744 * ?f5 / 1501055"/><draw:equation draw:name="f11" draw:formula="0 * ?f4 / 1234440"/><draw:equation draw:name="f12" draw:formula="1295311 * ?f5 / 1501055"/><draw:equation draw:name="f13" draw:formula="1501055 * ?f5 / 1501055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1.83761in" svg:y="1.0125in" svg:width="1.64157in" svg:height="1.35in" draw:id="id157" draw:style-name="a447"><svg:title/><svg:desc/><text:p text:style-name="a444" text:class-names="" text:cond-style-name=""><text:span text:style-name="a443" text:class-names="">2022</text:span></text:p><text:p text:style-name="a446" text:class-names="" text:cond-style-name=""><text:span text:style-name="a445" text:class-names="">Meta 70%</text:span></text:p><draw:enhanced-geometry draw:type="non-primitive" svg:viewBox="0 0 1501055 1234440" draw:enhanced-path="M 0 205744 C 0 92115 92115 0 205744 0 L 1295311 0 C 1408940 0 1501055 92115 1501055 205744 L 1501055 1028696 C 1501055 1142325 1408940 1234440 1295311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01055"/><draw:equation draw:name="f7" draw:formula="?f4 / 1234440"/><draw:equation draw:name="f8" draw:formula="0 * ?f5 / 1501055"/><draw:equation draw:name="f9" draw:formula="205744 * ?f4 / 1234440"/><draw:equation draw:name="f10" draw:formula="205744 * ?f5 / 1501055"/><draw:equation draw:name="f11" draw:formula="0 * ?f4 / 1234440"/><draw:equation draw:name="f12" draw:formula="1295311 * ?f5 / 1501055"/><draw:equation draw:name="f13" draw:formula="1501055 * ?f5 / 1501055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3.66951in" svg:y="1.0125in" svg:width="1.64157in" svg:height="1.35in" draw:id="id158" draw:style-name="a452"><svg:title/><svg:desc/><text:p text:style-name="a449" text:class-names="" text:cond-style-name=""><text:span text:style-name="a448" text:class-names="">2023</text:span></text:p><text:p text:style-name="a451" text:class-names="" text:cond-style-name=""><text:span text:style-name="a450" text:class-names=""><text:s text:c="1"/>Meta: 80%</text:span></text:p><draw:enhanced-geometry draw:type="non-primitive" svg:viewBox="0 0 1501055 1234440" draw:enhanced-path="M 0 205744 C 0 92115 92115 0 205744 0 L 1295311 0 C 1408940 0 1501055 92115 1501055 205744 L 1501055 1028696 C 1501055 1142325 1408940 1234440 1295311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01055"/><draw:equation draw:name="f7" draw:formula="?f4 / 1234440"/><draw:equation draw:name="f8" draw:formula="0 * ?f5 / 1501055"/><draw:equation draw:name="f9" draw:formula="205744 * ?f4 / 1234440"/><draw:equation draw:name="f10" draw:formula="205744 * ?f5 / 1501055"/><draw:equation draw:name="f11" draw:formula="0 * ?f4 / 1234440"/><draw:equation draw:name="f12" draw:formula="1295311 * ?f5 / 1501055"/><draw:equation draw:name="f13" draw:formula="1501055 * ?f5 / 1501055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5.50141in" svg:y="1.0125in" svg:width="1.64157in" svg:height="1.35in" draw:id="id159" draw:style-name="a457"><svg:title/><svg:desc/><text:p text:style-name="a454" text:class-names="" text:cond-style-name=""><text:span text:style-name="a453" text:class-names="">2024</text:span></text:p><text:p text:style-name="a456" text:class-names="" text:cond-style-name=""><text:span text:style-name="a455" text:class-names="">Meta: 80%.</text:span></text:p><draw:enhanced-geometry draw:type="non-primitive" svg:viewBox="0 0 1501055 1234440" draw:enhanced-path="M 0 205744 C 0 92115 92115 0 205744 0 L 1295311 0 C 1408940 0 1501055 92115 1501055 205744 L 1501055 1028696 C 1501055 1142325 1408940 1234440 1295311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01055"/><draw:equation draw:name="f7" draw:formula="?f4 / 1234440"/><draw:equation draw:name="f8" draw:formula="0 * ?f5 / 1501055"/><draw:equation draw:name="f9" draw:formula="205744 * ?f4 / 1234440"/><draw:equation draw:name="f10" draw:formula="205744 * ?f5 / 1501055"/><draw:equation draw:name="f11" draw:formula="0 * ?f4 / 1234440"/><draw:equation draw:name="f12" draw:formula="1295311 * ?f5 / 1501055"/><draw:equation draw:name="f13" draw:formula="1501055 * ?f5 / 1501055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7.33331in" svg:y="1.0125in" svg:width="1.64157in" svg:height="1.35in" draw:id="id160" draw:style-name="a462"><svg:title/><svg:desc/><text:p text:style-name="a459" text:class-names="" text:cond-style-name=""><text:span text:style-name="a458" text:class-names="">2025</text:span></text:p><text:p text:style-name="a461" text:class-names="" text:cond-style-name=""><text:span text:style-name="a460" text:class-names="">Meta: 80%</text:span></text:p><draw:enhanced-geometry draw:type="non-primitive" svg:viewBox="0 0 1501055 1234440" draw:enhanced-path="M 0 205744 C 0 92115 92115 0 205744 0 L 1295311 0 C 1408940 0 1501055 92115 1501055 205744 L 1501055 1028696 C 1501055 1142325 1408940 1234440 1295311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01055"/><draw:equation draw:name="f7" draw:formula="?f4 / 1234440"/><draw:equation draw:name="f8" draw:formula="0 * ?f5 / 1501055"/><draw:equation draw:name="f9" draw:formula="205744 * ?f4 / 1234440"/><draw:equation draw:name="f10" draw:formula="205744 * ?f5 / 1501055"/><draw:equation draw:name="f11" draw:formula="0 * ?f4 / 1234440"/><draw:equation draw:name="f12" draw:formula="1295311 * ?f5 / 1501055"/><draw:equation draw:name="f13" draw:formula="1501055 * ?f5 / 1501055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9.16522in" svg:y="1.0125in" svg:width="1.64157in" svg:height="1.35in" draw:id="id161" draw:style-name="a471"><svg:title/><svg:desc/><text:p text:style-name="a464" text:class-names="" text:cond-style-name=""><text:span text:style-name="a463" text:class-names="">2026</text:span></text:p><text:p text:style-name="a466" text:class-names="" text:cond-style-name=""><text:span text:style-name="a465" text:class-names=""/></text:p><text:p text:style-name="a468" text:class-names="" text:cond-style-name=""><text:span text:style-name="a467" text:class-names="">Meta: 80%</text:span></text:p><text:p text:style-name="a470" text:class-names="" text:cond-style-name=""><text:span text:style-name="a469" text:class-names=""/></text:p><draw:enhanced-geometry draw:type="non-primitive" svg:viewBox="0 0 1501055 1234440" draw:enhanced-path="M 0 205744 C 0 92115 92115 0 205744 0 L 1295311 0 C 1408940 0 1501055 92115 1501055 205744 L 1501055 1028696 C 1501055 1142325 1408940 1234440 1295311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01055"/><draw:equation draw:name="f7" draw:formula="?f4 / 1234440"/><draw:equation draw:name="f8" draw:formula="0 * ?f5 / 1501055"/><draw:equation draw:name="f9" draw:formula="205744 * ?f4 / 1234440"/><draw:equation draw:name="f10" draw:formula="205744 * ?f5 / 1501055"/><draw:equation draw:name="f11" draw:formula="0 * ?f4 / 1234440"/><draw:equation draw:name="f12" draw:formula="1295311 * ?f5 / 1501055"/><draw:equation draw:name="f13" draw:formula="1501055 * ?f5 / 1501055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/draw:g></text:span></text:p>
      <text:p text:style-name="P796">Responsável: Secretário(a)-Geral da Presidência – Secretária(o) de Governança e Gestão Estratégica – Coordenadora(o) de Governança Institucional</text:p>
      <text:p text:style-name="P797"><text:span text:style-name="T798">Indicado</text:span><text:span text:style-name="T799">r</text:span><text:span text:style-name="T800">:<text:s/></text:span><text:span text:style-name="T801">Índice de desempenho do TRT-7 no</text:span><text:span text:style-name="T802"><text:s/>eixo governança</text:span><text:span text:style-name="T803"><text:s/>do Prêmio CNJ de Qualidade</text:span><text:span text:style-name="T804"><text:s/></text:span></text:p>
      <text:p text:style-name="P805"><text:span text:style-name="T806">Fórmula:</text:span><text:span text:style-name="T807"><text:s/></text:span><text:span text:style-name="T808">I</text:span><text:span text:style-name="T809">D</text:span><text:span text:style-name="T810"><text:s/>=<text:s/></text:span><text:span text:style-name="T811">Desempenho do TRT-7 no eixo governança do Prêmio CNJ de Qualidade no exercício.</text:span><text:span text:style-name="T812"><text:s/></text:span></text:p>
      <text:p text:style-name="P813"/>
      <text:p text:style-name="P814">INICIATIVAS ESTRATÉGICAS</text:p>
      <text:p text:style-name="P815"><text:span text:style-name="T816">Institui</text:span><text:span text:style-name="T817">ção</text:span><text:span text:style-name="T818"><text:s/></text:span><text:span text:style-name="T819">d</text:span><text:span text:style-name="T820">o Programa Prêmio CNJ de Qualidade para o monitoramento permanente dos parâmetros de avaliação e o desenvolvimento de ações com o objetivo de aperfeiçoar a apreciação do Tribunal Regional do Trabalho da 7ª Região no Prêmio CNJ de Qualidade</text:span><text:span text:style-name="T821"><text:s/>(Ato 353/2023)</text:span><text:span text:style-name="T822">.</text:span></text:p>
      <text:p text:style-name="P823"/>
      <text:p text:style-name="P824"/>
      <text:p text:style-name="P825"/>
      <text:p text:style-name="P826"/>
      <text:p text:style-name="P827"/>
      <text:p text:style-name="P828"/>
      <text:p text:style-name="P829"/>
      <text:p text:style-name="P830"/>
      <text:p text:style-name="P831"/>
      <text:p text:style-name="P832"/>
      <text:p text:style-name="P833"/>
      <text:p text:style-name="P834"/>
      <text:p text:style-name="P835"/>
      <text:p text:style-name="P836"/>
      <text:p text:style-name="P837"/>
      <text:p text:style-name="P838"/>
      <text:p text:style-name="P839">PERSPECTIVA DO APRENDIZADO E CRESCIMENTO</text:p>
      <text:p text:style-name="P840"/>
      <text:p text:style-name="P841"/>
      <text:p text:style-name="P842"/>
      <text:p text:style-name="P843"/>
      <text:p text:style-name="P844"/>
      <text:p text:style-name="P845"/>
      <text:p text:style-name="P846"/>
      <text:p text:style-name="P847"/>
      <text:p text:style-name="P848"/>
      <text:p text:style-name="P849"/>
      <text:p text:style-name="P850"/>
      <text:p text:style-name="P851"/>
      <text:p text:style-name="P852"/>
      <text:p text:style-name="P853"/>
      <text:p text:style-name="P854"/>
      <text:p text:style-name="P855"/>
      <text:p text:style-name="P856"/>
      <text:p text:style-name="P857"/>
      <text:p text:style-name="P858"/>
      <text:soft-page-break/>
      <text:p text:style-name="P859">Objetivo Estratégico nº<text:s/>8</text:p>
      <text:p text:style-name="P860">Incrementar a gestão de pessoas</text:p>
      <text:p text:style-name="P861"/>
      <text:p text:style-name="P862"><text:span text:style-name="T863">Meta nº<text:s/></text:span><text:span text:style-name="T864">10</text:span><text:span text:style-name="T865">:<text:s/></text:span><text:span text:style-name="T866">Promover a saúde de magistrados e de servidores.<text:s/></text:span></text:p>
      <text:p text:style-name="P867"/>
      <text:p text:style-name="P868"><text:span text:style-name="T869"><draw:custom-shape svg:x="9.53611in" svg:y="2.44028in" svg:width="1.66181in" svg:height="0.75278in" draw:z-index="487821824" draw:id="id163" draw:style-name="a473" draw:name="Retângulo: Cantos Arredondados 1" text:anchor-type="paragraph"><svg:title/><svg:desc/><text:p text:style-name="P870">Aguardando consolidação anual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871"><draw:custom-shape svg:x="9.43264in" svg:y="0.48542in" svg:width="1.85417in" svg:height="2.89583in" draw:z-index="487778816" draw:id="id164" draw:style-name="a474" draw:name="Retângulo: Cantos Arredondados 1" text:anchor-type="paragraph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872"><draw:custom-shape svg:x="0.375in" svg:y="2.45556in" svg:width="1.66181in" svg:height="0.75278in" draw:z-index="487774720" draw:id="id165" draw:style-name="a475" draw:name="Retângulo: Cantos Arredondados 1" text:anchor-type="paragraph"><svg:title/><svg:desc/><text:p text:style-name="P873">Meta cumprida<text:s/>e<text:s/>seis ações realizadas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874"><draw:custom-shape svg:x="7.69792in" svg:y="2.45556in" svg:width="1.66181in" svg:height="0.75278in" draw:z-index="487772672" draw:id="id166" draw:style-name="a476" draw:name="Retângulo: Cantos Arredondados 1" text:anchor-type="paragraph"><svg:title/><svg:desc/><text:p text:style-name="P875">Meta cumprida <text:s/>e<text:s/><text:s/>ações realizadas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876"><draw:custom-shape svg:x="5.88125in" svg:y="2.45278in" svg:width="1.66181in" svg:height="0.75278in" draw:z-index="487740928" draw:id="id167" draw:style-name="a477" draw:name="Retângulo: Cantos Arredondados 1" text:anchor-type="paragraph"><svg:title/><svg:desc/><text:p text:style-name="P877">Meta cumprida <text:s/>e<text:s/><text:s/>ações realizadas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878"><draw:custom-shape svg:x="4.05686in" svg:y="2.44791in" svg:width="1.66181in" svg:height="0.75278in" draw:z-index="487655936" draw:id="id168" draw:style-name="a478" draw:name="Retângulo: Cantos Arredondados 1" text:anchor-type="paragraph"><svg:title/><svg:desc/><text:p text:style-name="P879">Meta cumprida <text:s/>e<text:s/>seis<text:s/>ações realizadas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880"><draw:custom-shape svg:x="2.24434in" svg:y="2.45125in" svg:width="1.66181in" svg:height="0.75278in" draw:z-index="487653888" draw:id="id169" draw:style-name="a479" draw:name="Retângulo: Cantos Arredondados 1" text:anchor-type="paragraph"><svg:title/><svg:desc/><text:p text:style-name="P881">Meta cumprida<text:s/>e<text:s/>seis<text:s/>ações realizadas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882"><text:s text:c="7"/></text:span><text:span text:style-name="T883"><draw:g draw:name="Diagrama 9" draw:id="id177" draw:style-name="a515" text:anchor-type="as-char"><svg:title/><svg:desc/><draw:custom-shape svg:x="0.81094in" svg:y="0in" svg:width="9.19062in" svg:height="3.375in" draw:id="id170" draw:style-name="a480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7634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custom-shape svg:x="0.00059in" svg:y="1.0125in" svg:width="1.71301in" svg:height="1.35in" draw:id="id171" draw:style-name="a485"><svg:title/><svg:desc/><text:p text:style-name="a482" text:class-names="" text:cond-style-name=""><text:span text:style-name="a481" text:class-names="">2021</text:span></text:p><text:p text:style-name="a484" text:class-names="" text:cond-style-name=""><text:span text:style-name="a483" text:class-names="">Detalhamento abaixo</text:span></text:p><draw:enhanced-geometry draw:type="non-primitive" svg:viewBox="0 0 1566379 1234440" draw:enhanced-path="M 0 205744 C 0 92115 92115 0 205744 0 L 1360635 0 C 1474264 0 1566379 92115 1566379 205744 L 1566379 1028696 C 1566379 1142325 1474264 1234440 1360635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66379"/><draw:equation draw:name="f7" draw:formula="?f4 / 1234440"/><draw:equation draw:name="f8" draw:formula="0 * ?f5 / 1566379"/><draw:equation draw:name="f9" draw:formula="205744 * ?f4 / 1234440"/><draw:equation draw:name="f10" draw:formula="205744 * ?f5 / 1566379"/><draw:equation draw:name="f11" draw:formula="0 * ?f4 / 1234440"/><draw:equation draw:name="f12" draw:formula="1360635 * ?f5 / 1566379"/><draw:equation draw:name="f13" draw:formula="1566379 * ?f5 / 1566379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1.82025in" svg:y="1.0125in" svg:width="1.71301in" svg:height="1.35in" draw:id="id172" draw:style-name="a490"><svg:title/><svg:desc/><text:p text:style-name="a487" text:class-names="" text:cond-style-name=""><text:span text:style-name="a486" text:class-names="">2022</text:span></text:p><text:p text:style-name="a489" text:class-names="" text:cond-style-name=""><text:span text:style-name="a488" text:class-names="">Detalhamento abaixo</text:span></text:p><draw:enhanced-geometry draw:type="non-primitive" svg:viewBox="0 0 1566379 1234440" draw:enhanced-path="M 0 205744 C 0 92115 92115 0 205744 0 L 1360635 0 C 1474264 0 1566379 92115 1566379 205744 L 1566379 1028696 C 1566379 1142325 1474264 1234440 1360635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66379"/><draw:equation draw:name="f7" draw:formula="?f4 / 1234440"/><draw:equation draw:name="f8" draw:formula="0 * ?f5 / 1566379"/><draw:equation draw:name="f9" draw:formula="205744 * ?f4 / 1234440"/><draw:equation draw:name="f10" draw:formula="205744 * ?f5 / 1566379"/><draw:equation draw:name="f11" draw:formula="0 * ?f4 / 1234440"/><draw:equation draw:name="f12" draw:formula="1360635 * ?f5 / 1566379"/><draw:equation draw:name="f13" draw:formula="1566379 * ?f5 / 1566379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3.63991in" svg:y="1.0125in" svg:width="1.71301in" svg:height="1.35in" draw:id="id173" draw:style-name="a495"><svg:title/><svg:desc/><text:p text:style-name="a492" text:class-names="" text:cond-style-name=""><text:span text:style-name="a491" text:class-names="">2023</text:span></text:p><text:p text:style-name="a494" text:class-names="" text:cond-style-name=""><text:span text:style-name="a493" text:class-names=""><text:s text:c="1"/>Detalhamento abaixo</text:span></text:p><draw:enhanced-geometry draw:type="non-primitive" svg:viewBox="0 0 1566379 1234440" draw:enhanced-path="M 0 205744 C 0 92115 92115 0 205744 0 L 1360635 0 C 1474264 0 1566379 92115 1566379 205744 L 1566379 1028696 C 1566379 1142325 1474264 1234440 1360635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66379"/><draw:equation draw:name="f7" draw:formula="?f4 / 1234440"/><draw:equation draw:name="f8" draw:formula="0 * ?f5 / 1566379"/><draw:equation draw:name="f9" draw:formula="205744 * ?f4 / 1234440"/><draw:equation draw:name="f10" draw:formula="205744 * ?f5 / 1566379"/><draw:equation draw:name="f11" draw:formula="0 * ?f4 / 1234440"/><draw:equation draw:name="f12" draw:formula="1360635 * ?f5 / 1566379"/><draw:equation draw:name="f13" draw:formula="1566379 * ?f5 / 1566379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5.45957in" svg:y="1.0125in" svg:width="1.71301in" svg:height="1.35in" draw:id="id174" draw:style-name="a500"><svg:title/><svg:desc/><text:p text:style-name="a497" text:class-names="" text:cond-style-name=""><text:span text:style-name="a496" text:class-names="">2024</text:span></text:p><text:p text:style-name="a499" text:class-names="" text:cond-style-name=""><text:span text:style-name="a498" text:class-names="">Detalhamento abaixo</text:span></text:p><draw:enhanced-geometry draw:type="non-primitive" svg:viewBox="0 0 1566379 1234440" draw:enhanced-path="M 0 205744 C 0 92115 92115 0 205744 0 L 1360635 0 C 1474264 0 1566379 92115 1566379 205744 L 1566379 1028696 C 1566379 1142325 1474264 1234440 1360635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66379"/><draw:equation draw:name="f7" draw:formula="?f4 / 1234440"/><draw:equation draw:name="f8" draw:formula="0 * ?f5 / 1566379"/><draw:equation draw:name="f9" draw:formula="205744 * ?f4 / 1234440"/><draw:equation draw:name="f10" draw:formula="205744 * ?f5 / 1566379"/><draw:equation draw:name="f11" draw:formula="0 * ?f4 / 1234440"/><draw:equation draw:name="f12" draw:formula="1360635 * ?f5 / 1566379"/><draw:equation draw:name="f13" draw:formula="1566379 * ?f5 / 1566379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7.27923in" svg:y="1.0125in" svg:width="1.71301in" svg:height="1.35in" draw:id="id175" draw:style-name="a505"><svg:title/><svg:desc/><text:p text:style-name="a502" text:class-names="" text:cond-style-name=""><text:span text:style-name="a501" text:class-names="">2025</text:span></text:p><text:p text:style-name="a504" text:class-names="" text:cond-style-name=""><text:span text:style-name="a503" text:class-names="">Meta: Detalhamento abaixo</text:span></text:p><draw:enhanced-geometry draw:type="non-primitive" svg:viewBox="0 0 1566379 1234440" draw:enhanced-path="M 0 205744 C 0 92115 92115 0 205744 0 L 1360635 0 C 1474264 0 1566379 92115 1566379 205744 L 1566379 1028696 C 1566379 1142325 1474264 1234440 1360635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66379"/><draw:equation draw:name="f7" draw:formula="?f4 / 1234440"/><draw:equation draw:name="f8" draw:formula="0 * ?f5 / 1566379"/><draw:equation draw:name="f9" draw:formula="205744 * ?f4 / 1234440"/><draw:equation draw:name="f10" draw:formula="205744 * ?f5 / 1566379"/><draw:equation draw:name="f11" draw:formula="0 * ?f4 / 1234440"/><draw:equation draw:name="f12" draw:formula="1360635 * ?f5 / 1566379"/><draw:equation draw:name="f13" draw:formula="1566379 * ?f5 / 1566379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9.09889in" svg:y="1.0125in" svg:width="1.71301in" svg:height="1.35in" draw:id="id176" draw:style-name="a514"><svg:title/><svg:desc/><text:p text:style-name="a507" text:class-names="" text:cond-style-name=""><text:span text:style-name="a506" text:class-names="">2026</text:span></text:p><text:p text:style-name="a509" text:class-names="" text:cond-style-name=""><text:span text:style-name="a508" text:class-names=""/></text:p><text:p text:style-name="a511" text:class-names="" text:cond-style-name=""><text:span text:style-name="a510" text:class-names="">Meta: Glossário de metas nacionais 2026</text:span></text:p><text:p text:style-name="a513" text:class-names="" text:cond-style-name=""><text:span text:style-name="a512" text:class-names=""/></text:p><draw:enhanced-geometry draw:type="non-primitive" svg:viewBox="0 0 1566379 1234440" draw:enhanced-path="M 0 205744 C 0 92115 92115 0 205744 0 L 1360635 0 C 1474264 0 1566379 92115 1566379 205744 L 1566379 1028696 C 1566379 1142325 1474264 1234440 1360635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66379"/><draw:equation draw:name="f7" draw:formula="?f4 / 1234440"/><draw:equation draw:name="f8" draw:formula="0 * ?f5 / 1566379"/><draw:equation draw:name="f9" draw:formula="205744 * ?f4 / 1234440"/><draw:equation draw:name="f10" draw:formula="205744 * ?f5 / 1566379"/><draw:equation draw:name="f11" draw:formula="0 * ?f4 / 1234440"/><draw:equation draw:name="f12" draw:formula="1360635 * ?f5 / 1566379"/><draw:equation draw:name="f13" draw:formula="1566379 * ?f5 / 1566379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/draw:g></text:span></text:p>
      <text:p text:style-name="P884"><text:span text:style-name="T885">Indicador</text:span><text:span text:style-name="T886">:<text:s/></text:span><text:span text:style-name="T887">Índice de Promoção da Saúde de</text:span><text:span text:style-name="T888"><text:s/></text:span><text:span text:style-name="T889">Magistrados e</text:span><text:span text:style-name="T890"><text:s/>de</text:span><text:span text:style-name="T891"><text:s/>Servidores</text:span><text:span text:style-name="T892"><text:s/>- IPSMS</text:span><text:span text:style-name="T893">.<text:s/></text:span></text:p>
      <text:p text:style-name="P894">Instruir, anualmente, o Plano de Qualidade de Vida do tribunal e alcançar em 2025:<text:s/>a) a participação de pelo menos 10% do número total de magistrados(as)</text:p>
      <text:p text:style-name="P895">ativos(as) no TRT e de 15% do número total de servidores(as) ativos(as) no<text:s/>TRT, considerando o quantitativo total de participantes distintos no<text:s/>conjunto de ações de qualidade de vida planejadas;</text:p>
      <text:p text:style-name="P896">b) a realização de exames periódicos de saúde em 15% dos(as)<text:s/>magistrados(as) e 15% dos(as) servidores(as);</text:p>
      <text:p text:style-name="P897">c) a promoção de pelo menos 3 (três) ações com vistas a reduzir a<text:s/>incidência de casos de uma das cinco doenças mais frequentes constatadas<text:s/>nos exames periódicos de saúde do ano anterior ou de uma das cinco<text:s/>maiores causas de absenteísmo do ano anterior;</text:p>
      <text:p text:style-name="P898">d) a promoção de pelo menos 1 (uma) ação em que participem<text:s/>terceirizados(as), estagiários(as) e aprendizes.<text:s/></text:p>
      <text:p text:style-name="P899"/>
      <text:p text:style-name="P900"/>
      <text:p text:style-name="P901"/>
      <text:p text:style-name="P902"/>
      <text:p text:style-name="P903"><text:span text:style-name="T904">Consolidação da Meta 1</text:span><text:span text:style-name="T905">0</text:span><text:span text:style-name="T906">/202</text:span><text:span text:style-name="T907">6</text:span><text:span text:style-name="T908"><text:s/>– Resultados do TRT-7</text:span><text:span text:style-name="T909"><text:s/>(Sigest-JT)</text:span><text:span text:style-name="T910"><text:s/>Janeiro a Junho de 2026</text:span></text:p>
      <text:p text:style-name="P911"/>
      <text:p text:style-name="P912"><text:span text:style-name="T913"><draw:frame draw:style-name="a516" draw:name="Imagem 1" text:anchor-type="as-char" svg:x="0in" svg:y="0in" svg:width="11.41875in" svg:height="3.40625in" style:rel-width="scale" style:rel-height="scale"><draw:image xlink:href="media/image23.png" xlink:type="simple" xlink:show="embed" xlink:actuate="onLoad"/><svg:title/><svg:desc/></draw:frame></text:span></text:p>
      <text:p text:style-name="P914"/>
      <text:p text:style-name="P915"/>
      <text:p text:style-name="P916"/>
      <text:p text:style-name="P917"/>
      <text:p text:style-name="P918"/>
      <text:p text:style-name="P919"/>
      <text:p text:style-name="P920"/>
      <text:p text:style-name="P921"/>
      <text:p text:style-name="P922"/>
      <text:p text:style-name="P923"/>
      <text:p text:style-name="P924"/>
      <text:soft-page-break/>
      <text:p text:style-name="P925">Objetivo Estratégico nº<text:s/>8</text:p>
      <text:p text:style-name="P926">Incrementar a gestão de pessoas</text:p>
      <text:p text:style-name="P927"/>
      <text:p text:style-name="P928"><text:span text:style-name="T929">Meta nº<text:s/></text:span><text:span text:style-name="T930">11</text:span><text:span text:style-name="T931">:<text:s/></text:span><text:span text:style-name="T932">Realizar pesquisa de clima organizacional a cada ciclo da estratégia</text:span></text:p>
      <text:p text:style-name="P933"/>
      <text:p text:style-name="P934"><text:span text:style-name="T935"><draw:custom-shape svg:x="9.41181in" svg:y="0.58819in" svg:width="1.86944in" svg:height="2.85417in" draw:z-index="487704064" draw:id="id178" draw:style-name="a517" draw:name="Retângulo: Cantos Arredondados 1" text:anchor-type="paragraph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936"><draw:custom-shape svg:x="9.53611in" svg:y="2.41667in" svg:width="1.66181in" svg:height="0.60972in" draw:z-index="487815680" draw:id="id179" draw:style-name="a518" draw:name="Retângulo: Cantos Arredondados 1" text:anchor-type="paragraph"><svg:title/><svg:desc/><text:p text:style-name="P937">Resultado: Pesquisa<text:s/>em andamento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938"><draw:custom-shape svg:x="7.69514in" svg:y="2.42089in" svg:width="1.66181in" svg:height="0.60972in" draw:z-index="487763456" draw:id="id180" draw:style-name="a519" draw:name="Retângulo: Cantos Arredondados 1" text:anchor-type="paragraph"><svg:title/><svg:desc/><text:p text:style-name="P939">Resultado: Pesquisa realizada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940"><draw:custom-shape svg:x="5.86458in" svg:y="2.42642in" svg:width="1.66181in" svg:height="0.60972in" draw:z-index="487742976" draw:id="id181" draw:style-name="a520" draw:name="Retângulo: Cantos Arredondados 1" text:anchor-type="paragraph"><svg:title/><svg:desc/><text:p text:style-name="P941">Resultado: Pesquisa realizada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942"><draw:custom-shape svg:x="2.16928in" svg:y="2.42222in" svg:width="1.66181in" svg:height="0.60972in" draw:z-index="487660032" draw:id="id182" draw:style-name="a521" draw:name="Retângulo: Cantos Arredondados 1" text:anchor-type="paragraph"><svg:title/><svg:desc/><text:p text:style-name="P943">Resultado:<text:s/>Projeto em execução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944"><draw:custom-shape svg:x="4.05673in" svg:y="2.42222in" svg:width="1.66181in" svg:height="0.60972in" draw:z-index="487662080" draw:id="id183" draw:style-name="a522" draw:name="Retângulo: Cantos Arredondados 1" text:anchor-type="paragraph"><svg:title/><svg:desc/><text:p text:style-name="P945">Resultado: Pesquisa realizada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946"><draw:custom-shape svg:x="0.37421in" svg:y="2.42408in" svg:width="1.66181in" svg:height="0.60972in" draw:z-index="487657984" draw:id="id184" draw:style-name="a523" draw:name="Retângulo: Cantos Arredondados 1" text:anchor-type="paragraph"><svg:title/><svg:desc/><text:p text:style-name="P947">Resultado:<text:s/>Projeto iniciado</text:p><text:p text:style-name="P948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949"><text:s text:c="7"/></text:span><text:span text:style-name="T950"><draw:g draw:name="Diagrama 9" draw:id="id192" draw:style-name="a557" text:anchor-type="as-char"><svg:title/><svg:desc/><draw:custom-shape svg:x="0.8499in" svg:y="0in" svg:width="9.19062in" svg:height="3.375in" draw:id="id185" draw:style-name="a524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7634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custom-shape svg:x="0.00297in" svg:y="1.0125in" svg:width="1.72905in" svg:height="1.35in" draw:id="id186" draw:style-name="a529"><svg:title/><svg:desc/><text:p text:style-name="a526" text:class-names="" text:cond-style-name=""><text:span text:style-name="a525" text:class-names="">2021</text:span></text:p><text:p text:style-name="a528" text:class-names="" text:cond-style-name=""><text:span text:style-name="a527" text:class-names="">Meta: Realizar pesquisa de clima organizacional a cada ciclo da estratégia</text:span></text:p><draw:enhanced-geometry draw:type="non-primitive" svg:viewBox="0 0 1581043 1234440" draw:enhanced-path="M 0 205744 C 0 92115 92115 0 205744 0 L 1375299 0 C 1488928 0 1581043 92115 1581043 205744 L 1581043 1028696 C 1581043 1142325 1488928 1234440 1375299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1043"/><draw:equation draw:name="f7" draw:formula="?f4 / 1234440"/><draw:equation draw:name="f8" draw:formula="0 * ?f5 / 1581043"/><draw:equation draw:name="f9" draw:formula="205744 * ?f4 / 1234440"/><draw:equation draw:name="f10" draw:formula="205744 * ?f5 / 1581043"/><draw:equation draw:name="f11" draw:formula="0 * ?f4 / 1234440"/><draw:equation draw:name="f12" draw:formula="1375299 * ?f5 / 1581043"/><draw:equation draw:name="f13" draw:formula="1581043 * ?f5 / 1581043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1.81847in" svg:y="1.0125in" svg:width="1.72905in" svg:height="1.35in" draw:id="id187" draw:style-name="a534"><svg:title/><svg:desc/><text:p text:style-name="a531" text:class-names="" text:cond-style-name=""><text:span text:style-name="a530" text:class-names="">2022</text:span></text:p><text:p text:style-name="a533" text:class-names="" text:cond-style-name=""><text:span text:style-name="a532" text:class-names="">Meta Realizar pesquisa de clima organizacional a cada ciclo da estratégia</text:span></text:p><draw:enhanced-geometry draw:type="non-primitive" svg:viewBox="0 0 1581043 1234440" draw:enhanced-path="M 0 205744 C 0 92115 92115 0 205744 0 L 1375299 0 C 1488928 0 1581043 92115 1581043 205744 L 1581043 1028696 C 1581043 1142325 1488928 1234440 1375299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1043"/><draw:equation draw:name="f7" draw:formula="?f4 / 1234440"/><draw:equation draw:name="f8" draw:formula="0 * ?f5 / 1581043"/><draw:equation draw:name="f9" draw:formula="205744 * ?f4 / 1234440"/><draw:equation draw:name="f10" draw:formula="205744 * ?f5 / 1581043"/><draw:equation draw:name="f11" draw:formula="0 * ?f4 / 1234440"/><draw:equation draw:name="f12" draw:formula="1375299 * ?f5 / 1581043"/><draw:equation draw:name="f13" draw:formula="1581043 * ?f5 / 1581043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3.63397in" svg:y="1.0125in" svg:width="1.72905in" svg:height="1.35in" draw:id="id188" draw:style-name="a541"><svg:title/><svg:desc/><text:p text:style-name="a536" text:class-names="" text:cond-style-name=""><text:span text:style-name="a535" text:class-names="">2023</text:span></text:p><text:p text:style-name="a538" text:class-names="" text:cond-style-name=""><text:span text:style-name="a537" text:class-names=""><text:s text:c="1"/>Meta: Realizar pesquisa de clima organizacional a cada ciclo da estratégia</text:span></text:p><text:p text:style-name="a540" text:class-names="" text:cond-style-name=""><text:span text:style-name="a539" text:class-names="">Resultado: Pesquisa finalizada</text:span></text:p><draw:enhanced-geometry draw:type="non-primitive" svg:viewBox="0 0 1581043 1234440" draw:enhanced-path="M 0 205744 C 0 92115 92115 0 205744 0 L 1375299 0 C 1488928 0 1581043 92115 1581043 205744 L 1581043 1028696 C 1581043 1142325 1488928 1234440 1375299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1043"/><draw:equation draw:name="f7" draw:formula="?f4 / 1234440"/><draw:equation draw:name="f8" draw:formula="0 * ?f5 / 1581043"/><draw:equation draw:name="f9" draw:formula="205744 * ?f4 / 1234440"/><draw:equation draw:name="f10" draw:formula="205744 * ?f5 / 1581043"/><draw:equation draw:name="f11" draw:formula="0 * ?f4 / 1234440"/><draw:equation draw:name="f12" draw:formula="1375299 * ?f5 / 1581043"/><draw:equation draw:name="f13" draw:formula="1581043 * ?f5 / 1581043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5.44948in" svg:y="1.0125in" svg:width="1.72905in" svg:height="1.35in" draw:id="id189" draw:style-name="a546"><svg:title/><svg:desc/><text:p text:style-name="a543" text:class-names="" text:cond-style-name=""><text:span text:style-name="a542" text:class-names="">2024</text:span></text:p><text:p text:style-name="a545" text:class-names="" text:cond-style-name=""><text:span text:style-name="a544" text:class-names="">Pesquisa realizada em 2023</text:span></text:p><draw:enhanced-geometry draw:type="non-primitive" svg:viewBox="0 0 1581043 1234440" draw:enhanced-path="M 0 205744 C 0 92115 92115 0 205744 0 L 1375299 0 C 1488928 0 1581043 92115 1581043 205744 L 1581043 1028696 C 1581043 1142325 1488928 1234440 1375299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1043"/><draw:equation draw:name="f7" draw:formula="?f4 / 1234440"/><draw:equation draw:name="f8" draw:formula="0 * ?f5 / 1581043"/><draw:equation draw:name="f9" draw:formula="205744 * ?f4 / 1234440"/><draw:equation draw:name="f10" draw:formula="205744 * ?f5 / 1581043"/><draw:equation draw:name="f11" draw:formula="0 * ?f4 / 1234440"/><draw:equation draw:name="f12" draw:formula="1375299 * ?f5 / 1581043"/><draw:equation draw:name="f13" draw:formula="1581043 * ?f5 / 1581043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7.26498in" svg:y="1.0125in" svg:width="1.72905in" svg:height="1.35in" draw:id="id190" draw:style-name="a551"><svg:title/><svg:desc/><text:p text:style-name="a548" text:class-names="" text:cond-style-name=""><text:span text:style-name="a547" text:class-names="">2025</text:span></text:p><text:p text:style-name="a550" text:class-names="" text:cond-style-name=""><text:span text:style-name="a549" text:class-names="">Pesquisa realizada em 2023</text:span></text:p><draw:enhanced-geometry draw:type="non-primitive" svg:viewBox="0 0 1581043 1234440" draw:enhanced-path="M 0 205744 C 0 92115 92115 0 205744 0 L 1375299 0 C 1488928 0 1581043 92115 1581043 205744 L 1581043 1028696 C 1581043 1142325 1488928 1234440 1375299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1043"/><draw:equation draw:name="f7" draw:formula="?f4 / 1234440"/><draw:equation draw:name="f8" draw:formula="0 * ?f5 / 1581043"/><draw:equation draw:name="f9" draw:formula="205744 * ?f4 / 1234440"/><draw:equation draw:name="f10" draw:formula="205744 * ?f5 / 1581043"/><draw:equation draw:name="f11" draw:formula="0 * ?f4 / 1234440"/><draw:equation draw:name="f12" draw:formula="1375299 * ?f5 / 1581043"/><draw:equation draw:name="f13" draw:formula="1581043 * ?f5 / 1581043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9.08048in" svg:y="1.0125in" svg:width="1.72905in" svg:height="1.35in" draw:id="id191" draw:style-name="a556"><svg:title/><svg:desc/><text:p text:style-name="a553" text:class-names="" text:cond-style-name=""><text:span text:style-name="a552" text:class-names="">2026</text:span></text:p><text:p text:style-name="a555" text:class-names="" text:cond-style-name=""><text:span text:style-name="a554" text:class-names="">Pesquisa <text:s text:c="1"/>em andamento em 2026</text:span></text:p><draw:enhanced-geometry draw:type="non-primitive" svg:viewBox="0 0 1581043 1234440" draw:enhanced-path="M 0 205744 C 0 92115 92115 0 205744 0 L 1375299 0 C 1488928 0 1581043 92115 1581043 205744 L 1581043 1028696 C 1581043 1142325 1488928 1234440 1375299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1043"/><draw:equation draw:name="f7" draw:formula="?f4 / 1234440"/><draw:equation draw:name="f8" draw:formula="0 * ?f5 / 1581043"/><draw:equation draw:name="f9" draw:formula="205744 * ?f4 / 1234440"/><draw:equation draw:name="f10" draw:formula="205744 * ?f5 / 1581043"/><draw:equation draw:name="f11" draw:formula="0 * ?f4 / 1234440"/><draw:equation draw:name="f12" draw:formula="1375299 * ?f5 / 1581043"/><draw:equation draw:name="f13" draw:formula="1581043 * ?f5 / 1581043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/draw:g></text:span></text:p>
      <text:p text:style-name="P951">Responsável: Secretário(a) de Gestão de Pessoas</text:p>
      <text:p text:style-name="P952"><text:span text:style-name="T953">Indicador nº<text:s/></text:span><text:span text:style-name="T954">11</text:span><text:span text:style-name="T955">:<text:s/></text:span><text:span text:style-name="T956">Índice de realização de pesquisa de clima</text:span><text:span text:style-name="T957"><text:s/></text:span><text:span text:style-name="T958">organizacional- IRPCO</text:span></text:p>
      <text:p text:style-name="P959"><text:span text:style-name="T960">Fórmula:</text:span><text:span text:style-name="T961"><text:s/></text:span><text:span text:style-name="T962">IRPCO = PCROR/1</text:span><text:span text:style-name="T963">, onde<text:s/></text:span><text:span text:style-name="T964">PCROR - pesquisa de clima organizacional realizada</text:span></text:p>
      <text:p text:style-name="P965"/>
      <text:p text:style-name="P966">INICIATIVAS ESTRATÉGICAS</text:p>
      <text:p text:style-name="P967"><text:span text:style-name="T968">Além da pesquisa realizada em 2023, uma nova pesquisa está em andamento no TRT-7 em 2026 (</text:span><text:span text:style-name="T969">https://www.trt7.jus.br/index.php/noticias-intranet/todas-as-noticias-da-intranet-extranet/17475-pesquisa-de-clima-organizacional-como-e-o-seu-ambiente-de-trabalho-no-trt-ce</text:span><text:span text:style-name="T970">).</text:span></text:p>
      <text:p text:style-name="P971"/>
      <text:p text:style-name="P972"/>
      <text:p text:style-name="P973"/>
      <text:p text:style-name="P974"/>
      <text:p text:style-name="P975"/>
      <text:soft-page-break/>
      <text:p text:style-name="P976">Objetivo Estratégico nº<text:s/>9</text:p>
      <text:p text:style-name="P977">Aperfeiçoar a gestão orçamentária e financeira</text:p>
      <text:p text:style-name="P978"/>
      <text:p text:style-name="P979"><text:span text:style-name="T980">Meta nº<text:s/></text:span><text:span text:style-name="T981">12</text:span><text:span text:style-name="T982">:<text:s/></text:span><text:span text:style-name="T983">Aumentar o</text:span><text:span text:style-name="T984"><text:s/>índice/</text:span><text:span text:style-name="T985">nível de execução do orçamento<text:s/></text:span><text:span text:style-name="T986">da Ação de Apreciação de Causas - despesas diversas</text:span><text:span text:style-name="T987"><text:s/></text:span></text:p>
      <text:p text:style-name="P988"/>
      <text:p text:style-name="P989"><text:span text:style-name="T990"><draw:custom-shape svg:x="9.42292in" svg:y="0.75903in" svg:width="1.92153in" svg:height="2.77083in" draw:z-index="487706112" draw:id="id193" draw:style-name="a558" draw:name="Retângulo: Cantos Arredondados 1" text:anchor-type="paragraph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991"><draw:custom-shape svg:x="9.51528in" svg:y="2.44861in" svg:width="1.75069in" svg:height="0.60903in" draw:z-index="487817728" draw:id="id194" draw:style-name="a559" draw:name="Retângulo: Cantos Arredondados 89" text:anchor-type="paragraph"><svg:title/><svg:desc/><text:p text:style-name="P992">Resultado:<text:s/>consolidação anual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993"><draw:custom-shape svg:x="7.67478in" svg:y="2.46225in" svg:width="1.75069in" svg:height="0.60903in" draw:z-index="487764480" draw:id="id195" draw:style-name="a560" draw:name="Retângulo: Cantos Arredondados 89" text:anchor-type="paragraph"><svg:title/><svg:desc/><text:p text:style-name="P994">Resultado:<text:s/>93,89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995"><draw:custom-shape svg:x="5.88681in" svg:y="2.47245in" svg:width="1.66181in" svg:height="0.60972in" draw:z-index="487747072" draw:id="id196" draw:style-name="a561" draw:name="Retângulo: Cantos Arredondados 1" text:anchor-type="paragraph"><svg:title/><svg:desc/><text:p text:style-name="P996">Resultado: 97,7%</text:p><text:p text:style-name="P997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998"><draw:custom-shape svg:x="4.05686in" svg:y="2.46159in" svg:width="1.66181in" svg:height="0.60972in" draw:z-index="487666176" draw:id="id197" draw:style-name="a562" draw:name="Retângulo: Cantos Arredondados 1" text:anchor-type="paragraph"><svg:title/><svg:desc/><text:p text:style-name="P999">Resultado: 94,08%</text:p><text:p text:style-name="P1000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1001"><draw:custom-shape svg:x="2.16442in" svg:y="2.45734in" svg:width="1.66181in" svg:height="0.60972in" draw:z-index="487668224" draw:id="id198" draw:style-name="a563" draw:name="Retângulo: Cantos Arredondados 1" text:anchor-type="paragraph"><svg:title/><svg:desc/><text:p text:style-name="P1002">Resultado: 93,70%</text:p><text:p text:style-name="P1003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1004"><draw:custom-shape svg:x="0.37662in" svg:y="2.46591in" svg:width="1.66181in" svg:height="0.60972in" draw:z-index="487664128" draw:id="id199" draw:style-name="a564" draw:name="Retângulo: Cantos Arredondados 1" text:anchor-type="paragraph"><svg:title/><svg:desc/><text:p text:style-name="P1005">Resultado:<text:s/>86,90%</text:p><text:p text:style-name="P1006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1007"><text:s text:c="7"/></text:span><text:span text:style-name="T1008"><draw:g draw:name="Diagrama 9" draw:id="id207" draw:style-name="a604" text:anchor-type="as-char"><svg:title/><svg:desc/><draw:custom-shape svg:x="0.81094in" svg:y="0in" svg:width="9.19062in" svg:height="3.375in" draw:id="id200" draw:style-name="a565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7634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custom-shape svg:x="0.00175in" svg:y="1.0125in" svg:width="1.67259in" svg:height="1.35in" draw:id="id201" draw:style-name="a570"><svg:title/><svg:desc/><text:p text:style-name="a567" text:class-names="" text:cond-style-name=""><text:span text:style-name="a566" text:class-names="">2021</text:span></text:p><text:p text:style-name="a569" text:class-names="" text:cond-style-name=""><text:span text:style-name="a568" text:class-names="">Meta: 92,65%</text:span></text:p><draw:enhanced-geometry draw:type="non-primitive" svg:viewBox="0 0 1529417 1234440" draw:enhanced-path="M 0 205744 C 0 92115 92115 0 205744 0 L 1323673 0 C 1437302 0 1529417 92115 1529417 205744 L 1529417 1028696 C 1529417 1142325 1437302 1234440 1323673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29417"/><draw:equation draw:name="f7" draw:formula="?f4 / 1234440"/><draw:equation draw:name="f8" draw:formula="0 * ?f5 / 1529417"/><draw:equation draw:name="f9" draw:formula="205744 * ?f4 / 1234440"/><draw:equation draw:name="f10" draw:formula="205744 * ?f5 / 1529417"/><draw:equation draw:name="f11" draw:formula="0 * ?f4 / 1234440"/><draw:equation draw:name="f12" draw:formula="1323673 * ?f5 / 1529417"/><draw:equation draw:name="f13" draw:formula="1529417 * ?f5 / 1529417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1.82903in" svg:y="1.0125in" svg:width="1.67259in" svg:height="1.35in" draw:id="id202" draw:style-name="a575"><svg:title/><svg:desc/><text:p text:style-name="a572" text:class-names="" text:cond-style-name=""><text:span text:style-name="a571" text:class-names="">2022</text:span></text:p><text:p text:style-name="a574" text:class-names="" text:cond-style-name=""><text:span text:style-name="a573" text:class-names="">Meta: 92,90%</text:span></text:p><draw:enhanced-geometry draw:type="non-primitive" svg:viewBox="0 0 1529417 1234440" draw:enhanced-path="M 0 205744 C 0 92115 92115 0 205744 0 L 1323673 0 C 1437302 0 1529417 92115 1529417 205744 L 1529417 1028696 C 1529417 1142325 1437302 1234440 1323673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29417"/><draw:equation draw:name="f7" draw:formula="?f4 / 1234440"/><draw:equation draw:name="f8" draw:formula="0 * ?f5 / 1529417"/><draw:equation draw:name="f9" draw:formula="205744 * ?f4 / 1234440"/><draw:equation draw:name="f10" draw:formula="205744 * ?f5 / 1529417"/><draw:equation draw:name="f11" draw:formula="0 * ?f4 / 1234440"/><draw:equation draw:name="f12" draw:formula="1323673 * ?f5 / 1529417"/><draw:equation draw:name="f13" draw:formula="1529417 * ?f5 / 1529417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3.65631in" svg:y="1.0125in" svg:width="1.67259in" svg:height="1.35in" draw:id="id203" draw:style-name="a580"><svg:title/><svg:desc/><text:p text:style-name="a577" text:class-names="" text:cond-style-name=""><text:span text:style-name="a576" text:class-names="">2023</text:span></text:p><text:p text:style-name="a579" text:class-names="" text:cond-style-name=""><text:span text:style-name="a578" text:class-names=""><text:s text:c="1"/>Meta: 93,15%</text:span></text:p><draw:enhanced-geometry draw:type="non-primitive" svg:viewBox="0 0 1529417 1234440" draw:enhanced-path="M 0 205744 C 0 92115 92115 0 205744 0 L 1323673 0 C 1437302 0 1529417 92115 1529417 205744 L 1529417 1028696 C 1529417 1142325 1437302 1234440 1323673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29417"/><draw:equation draw:name="f7" draw:formula="?f4 / 1234440"/><draw:equation draw:name="f8" draw:formula="0 * ?f5 / 1529417"/><draw:equation draw:name="f9" draw:formula="205744 * ?f4 / 1234440"/><draw:equation draw:name="f10" draw:formula="205744 * ?f5 / 1529417"/><draw:equation draw:name="f11" draw:formula="0 * ?f4 / 1234440"/><draw:equation draw:name="f12" draw:formula="1323673 * ?f5 / 1529417"/><draw:equation draw:name="f13" draw:formula="1529417 * ?f5 / 1529417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5.48359in" svg:y="1.0125in" svg:width="1.67259in" svg:height="1.35in" draw:id="id204" draw:style-name="a589"><svg:title/><svg:desc/><text:p text:style-name="a582" text:class-names="" text:cond-style-name=""><text:span text:style-name="a581" text:class-names=""/></text:p><text:p text:style-name="a584" text:class-names="" text:cond-style-name=""><text:span text:style-name="a583" text:class-names="">2024</text:span></text:p><text:p text:style-name="a586" text:class-names="" text:cond-style-name=""><text:span text:style-name="a585" text:class-names="">Meta: 93,40%</text:span></text:p><text:p text:style-name="a588" text:class-names="" text:cond-style-name=""><text:span text:style-name="a587" text:class-names=""><text:s text:c="1"/></text:span></text:p><draw:enhanced-geometry draw:type="non-primitive" svg:viewBox="0 0 1529417 1234440" draw:enhanced-path="M 0 205744 C 0 92115 92115 0 205744 0 L 1323673 0 C 1437302 0 1529417 92115 1529417 205744 L 1529417 1028696 C 1529417 1142325 1437302 1234440 1323673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29417"/><draw:equation draw:name="f7" draw:formula="?f4 / 1234440"/><draw:equation draw:name="f8" draw:formula="0 * ?f5 / 1529417"/><draw:equation draw:name="f9" draw:formula="205744 * ?f4 / 1234440"/><draw:equation draw:name="f10" draw:formula="205744 * ?f5 / 1529417"/><draw:equation draw:name="f11" draw:formula="0 * ?f4 / 1234440"/><draw:equation draw:name="f12" draw:formula="1323673 * ?f5 / 1529417"/><draw:equation draw:name="f13" draw:formula="1529417 * ?f5 / 1529417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7.31088in" svg:y="1.0125in" svg:width="1.67259in" svg:height="1.35in" draw:id="id205" draw:style-name="a594"><svg:title/><svg:desc/><text:p text:style-name="a591" text:class-names="" text:cond-style-name=""><text:span text:style-name="a590" text:class-names="">2025</text:span></text:p><text:p text:style-name="a593" text:class-names="" text:cond-style-name=""><text:span text:style-name="a592" text:class-names="">Meta: 93,65%</text:span></text:p><draw:enhanced-geometry draw:type="non-primitive" svg:viewBox="0 0 1529417 1234440" draw:enhanced-path="M 0 205744 C 0 92115 92115 0 205744 0 L 1323673 0 C 1437302 0 1529417 92115 1529417 205744 L 1529417 1028696 C 1529417 1142325 1437302 1234440 1323673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29417"/><draw:equation draw:name="f7" draw:formula="?f4 / 1234440"/><draw:equation draw:name="f8" draw:formula="0 * ?f5 / 1529417"/><draw:equation draw:name="f9" draw:formula="205744 * ?f4 / 1234440"/><draw:equation draw:name="f10" draw:formula="205744 * ?f5 / 1529417"/><draw:equation draw:name="f11" draw:formula="0 * ?f4 / 1234440"/><draw:equation draw:name="f12" draw:formula="1323673 * ?f5 / 1529417"/><draw:equation draw:name="f13" draw:formula="1529417 * ?f5 / 1529417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9.13816in" svg:y="1.0125in" svg:width="1.67259in" svg:height="1.35in" draw:id="id206" draw:style-name="a603"><svg:title/><svg:desc/><text:p text:style-name="a596" text:class-names="" text:cond-style-name=""><text:span text:style-name="a595" text:class-names=""/></text:p><text:p text:style-name="a598" text:class-names="" text:cond-style-name=""><text:span text:style-name="a597" text:class-names="">2026</text:span></text:p><text:p text:style-name="a600" text:class-names="" text:cond-style-name=""><text:span text:style-name="a599" text:class-names="">Meta: 95%</text:span></text:p><text:p text:style-name="a602" text:class-names="" text:cond-style-name=""><text:span text:style-name="a601" text:class-names=""><text:s text:c="1"/></text:span></text:p><draw:enhanced-geometry draw:type="non-primitive" svg:viewBox="0 0 1529417 1234440" draw:enhanced-path="M 0 205744 C 0 92115 92115 0 205744 0 L 1323673 0 C 1437302 0 1529417 92115 1529417 205744 L 1529417 1028696 C 1529417 1142325 1437302 1234440 1323673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29417"/><draw:equation draw:name="f7" draw:formula="?f4 / 1234440"/><draw:equation draw:name="f8" draw:formula="0 * ?f5 / 1529417"/><draw:equation draw:name="f9" draw:formula="205744 * ?f4 / 1234440"/><draw:equation draw:name="f10" draw:formula="205744 * ?f5 / 1529417"/><draw:equation draw:name="f11" draw:formula="0 * ?f4 / 1234440"/><draw:equation draw:name="f12" draw:formula="1323673 * ?f5 / 1529417"/><draw:equation draw:name="f13" draw:formula="1529417 * ?f5 / 1529417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/draw:g></text:span></text:p>
      <text:p text:style-name="P1009">Responsável: Secretário(a) de Orçamento e Finanças</text:p>
      <text:p text:style-name="P1010"><text:span text:style-name="T1011">Indicador nº<text:s/></text:span><text:span text:style-name="T1012">1</text:span><text:span text:style-name="T1013">2</text:span><text:span text:style-name="T1014">:<text:s/></text:span><text:span text:style-name="T1015">IEODAC = Índice</text:span><text:span text:style-name="T1016"><text:s/>de execução do orçamento da Ação de Apreciação de Causas - despesas diversas</text:span></text:p>
      <text:p text:style-name="P1017"><text:span text:style-name="T1018">Fórmula:</text:span><text:span text:style-name="T1019"><text:s/></text:span><text:span text:style-name="T1020">IEO</text:span><text:span text:style-name="T1021">DAC</text:span><text:span text:style-name="T1022"><text:s/>= (Valor efetivamente liquidado do orçamento disponibilizado</text:span><text:span text:style-name="T1023"><text:s/>para a ação apreciação de causas</text:span><text:span text:style-name="T1024">/Total do orçamento disponibilizado</text:span><text:span text:style-name="T1025"><text:s/>para a ação apreciação de causas</text:span><text:span text:style-name="T1026">) x 100</text:span></text:p>
      <text:p text:style-name="P1027">Meta<text:s/>2026:<text:s/>Atingir, respectivamente, 95% e 75% de aderência ao planejamento da execução orçamentária do GND 3 e do GND 4.</text:p>
      <text:p text:style-name="P1028">INICIATIVAS ESTRATÉGICAS</text:p>
      <text:p text:style-name="P1029"><text:span text:style-name="T1030">Acompanhamento e visibilidade do desempenho da ex</text:span><text:span text:style-name="T1031">e</text:span><text:span text:style-name="T1032">cução do orçamento para as áreas de execução do tribunal</text:span><text:span text:style-name="T1033">.</text:span></text:p>
      <text:p text:style-name="P1034"/>
      <text:p text:style-name="P1035"/>
      <text:p text:style-name="P1036"/>
      <text:p text:style-name="P1037"/>
      <text:soft-page-break/>
      <text:p text:style-name="P1038">Consolidação da Execução Orçamentária no TRT-7</text:p>
      <text:p text:style-name="P1039"><text:s text:c="2"/>Resultados<text:s/>1º quadrimestre de 2026</text:p>
      <text:p text:style-name="P1040"/>
      <text:p text:style-name="P1041"><text:span text:style-name="T1042"><draw:frame draw:style-name="a605" draw:name="Imagem 1" text:anchor-type="as-char" svg:x="0in" svg:y="0in" svg:width="11.41875in" svg:height="3.1375in" style:rel-width="scale" style:rel-height="scale"><draw:image xlink:href="media/image24.png" xlink:type="simple" xlink:show="embed" xlink:actuate="onLoad"/><svg:title/><svg:desc/></draw:frame></text:span></text:p>
      <text:p text:style-name="P1043"/>
      <text:p text:style-name="P1044"/>
      <text:p text:style-name="P1045"/>
      <text:p text:style-name="P1046"/>
      <text:p text:style-name="P1047"/>
      <text:p text:style-name="P1048"/>
      <text:p text:style-name="P1049"/>
      <text:p text:style-name="P1050"/>
      <text:p text:style-name="P1051"/>
      <text:p text:style-name="P1052"/>
      <text:soft-page-break/>
      <text:p text:style-name="P1053"><text:span text:style-name="T1054">Consolidação do indicador Ìndice de Cumprimento da Lei Complementar nº 200/2023 (ICLC200) <text:s text:c="39"/>Resultados do TRT-7</text:span><text:span text:style-name="T1055"><text:s/>(até julho 2026)</text:span></text:p>
      <text:p text:style-name="P1056"/>
      <text:p text:style-name="P1057"/>
      <text:p text:style-name="P1058"><text:span text:style-name="T1059"><draw:frame draw:style-name="a606" draw:name="Imagem 106" text:anchor-type="as-char" svg:x="0in" svg:y="0in" svg:width="11.40625in" svg:height="4.625in" style:rel-width="scale" style:rel-height="scale"><draw:image xlink:href="media/image25.png" xlink:type="simple" xlink:show="embed" xlink:actuate="onLoad"/><svg:title/><svg:desc/></draw:frame></text:span></text:p>
      <text:p text:style-name="P1060"/>
      <text:p text:style-name="P1061"/>
      <text:p text:style-name="P1062"/>
      <text:p text:style-name="P1063"/>
      <text:p text:style-name="P1064"/>
      <text:p text:style-name="P1065"/>
      <text:p text:style-name="P1066"/>
      <text:soft-page-break/>
      <text:p text:style-name="P1067">Objetivo Estratégico nº<text:s/>10</text:p>
      <text:p text:style-name="P1068"><text:bookmark-start text:name="_Hlk221609315"/>Aprimorar a governança de TIC e a proteção de dados</text:p>
      <text:p text:style-name="P1069"><text:bookmark-end text:name="_Hlk221609315"/></text:p>
      <text:p text:style-name="P1070"><text:span text:style-name="T1071">Meta nº<text:s/></text:span><text:span text:style-name="T1072">13</text:span><text:span text:style-name="T1073">:<text:s/></text:span><text:span text:style-name="T1074">Incrementar a pontuação no<text:s/></text:span><text:span text:style-name="T1075">Índice de Governança, Gestão e Infraestrutura de Tecnologia da Informação e Comunicação do Poder Judiciário –<text:s/></text:span><text:bookmark-start text:name="_Hlk160451635"/><text:span text:style-name="T1076">iGovTIC-JUD</text:span><text:bookmark-end text:name="_Hlk160451635"/></text:p>
      <text:p text:style-name="P1077"><text:span text:style-name="T1078"><draw:custom-shape svg:x="9.4375in" svg:y="0.74931in" svg:width="1.85417in" svg:height="2.625in" draw:z-index="487780864" draw:id="id208" draw:style-name="a607" draw:name="Retângulo: Cantos Arredondados 1" text:anchor-type="paragraph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1079"><draw:custom-shape svg:x="9.57292in" svg:y="2.46806in" svg:width="1.57292in" svg:height="0.67222in" draw:z-index="487819776" draw:id="id209" draw:style-name="a608" draw:name="Retângulo: Cantos Arredondados 1" text:anchor-type="paragraph"><svg:title/><svg:desc/><text:p text:style-name="P1080">Resultado a ser consolidado pelo CNJ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1081"><draw:custom-shape svg:x="7.78194in" svg:y="2.44097in" svg:width="1.52778in" svg:height="0.66181in" draw:z-index="487766528" draw:id="id210" draw:style-name="a609" draw:name="Retângulo: Cantos Arredondados 1" text:anchor-type="paragraph"><svg:title/><svg:desc/><text:p text:style-name="P1082">Resultado:<text:s/>92,15%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1083"><draw:custom-shape svg:x="5.97986in" svg:y="2.43542in" svg:width="1.57292in" svg:height="0.67222in" draw:z-index="487745024" draw:id="id211" draw:style-name="a610" draw:name="Retângulo: Cantos Arredondados 1" text:anchor-type="paragraph"><svg:title/><svg:desc/><text:p text:style-name="P1084">Resultado: 92,77%</text:p><text:p text:style-name="P1085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1086"><draw:custom-shape svg:x="4.05686in" svg:y="2.43681in" svg:width="1.66181in" svg:height="0.60972in" draw:z-index="487672320" draw:id="id212" draw:style-name="a611" draw:name="Retângulo: Cantos Arredondados 1" text:anchor-type="paragraph"><svg:title/><svg:desc/><text:p text:style-name="P1087">Resultado: 91%</text:p><text:p text:style-name="P1088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1089"><draw:custom-shape svg:x="2.16442in" svg:y="2.4284in" svg:width="1.66181in" svg:height="0.60972in" draw:z-index="487674368" draw:id="id213" draw:style-name="a612" draw:name="Retângulo: Cantos Arredondados 1" text:anchor-type="paragraph"><svg:title/><svg:desc/><text:p text:style-name="P1090">Resultado: 83%</text:p><text:p text:style-name="P1091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1092"><draw:custom-shape svg:x="0.39746in" svg:y="2.43063in" svg:width="1.66181in" svg:height="0.60972in" draw:z-index="487670272" draw:id="id214" draw:style-name="a613" draw:name="Retângulo: Cantos Arredondados 1" text:anchor-type="paragraph"><svg:title/><svg:desc/><text:p text:style-name="P1093">Resultado:<text:s/>73%</text:p><text:p text:style-name="P1094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1095"><text:s text:c="7"/></text:span><text:span text:style-name="T1096"><draw:g draw:name="Diagrama 9" draw:id="id222" draw:style-name="a645" text:anchor-type="as-char"><svg:title/><svg:desc/><draw:custom-shape svg:x="0.81094in" svg:y="0in" svg:width="9.19062in" svg:height="3.375in" draw:id="id215" draw:style-name="a614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7634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custom-shape svg:x="0.00571in" svg:y="1.0125in" svg:width="1.64157in" svg:height="1.35in" draw:id="id216" draw:style-name="a619"><svg:title/><svg:desc/><text:p text:style-name="a616" text:class-names="" text:cond-style-name=""><text:span text:style-name="a615" text:class-names="">2021</text:span></text:p><text:p text:style-name="a618" text:class-names="" text:cond-style-name=""><text:span text:style-name="a617" text:class-names="">Meta: 78%</text:span></text:p><draw:enhanced-geometry draw:type="non-primitive" svg:viewBox="0 0 1501055 1234440" draw:enhanced-path="M 0 205744 C 0 92115 92115 0 205744 0 L 1295311 0 C 1408940 0 1501055 92115 1501055 205744 L 1501055 1028696 C 1501055 1142325 1408940 1234440 1295311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01055"/><draw:equation draw:name="f7" draw:formula="?f4 / 1234440"/><draw:equation draw:name="f8" draw:formula="0 * ?f5 / 1501055"/><draw:equation draw:name="f9" draw:formula="205744 * ?f4 / 1234440"/><draw:equation draw:name="f10" draw:formula="205744 * ?f5 / 1501055"/><draw:equation draw:name="f11" draw:formula="0 * ?f4 / 1234440"/><draw:equation draw:name="f12" draw:formula="1295311 * ?f5 / 1501055"/><draw:equation draw:name="f13" draw:formula="1501055 * ?f5 / 1501055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1.83761in" svg:y="1.0125in" svg:width="1.64157in" svg:height="1.35in" draw:id="id217" draw:style-name="a624"><svg:title/><svg:desc/><text:p text:style-name="a621" text:class-names="" text:cond-style-name=""><text:span text:style-name="a620" text:class-names="">2022</text:span></text:p><text:p text:style-name="a623" text:class-names="" text:cond-style-name=""><text:span text:style-name="a622" text:class-names="">Meta: 75%</text:span></text:p><draw:enhanced-geometry draw:type="non-primitive" svg:viewBox="0 0 1501055 1234440" draw:enhanced-path="M 0 205744 C 0 92115 92115 0 205744 0 L 1295311 0 C 1408940 0 1501055 92115 1501055 205744 L 1501055 1028696 C 1501055 1142325 1408940 1234440 1295311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01055"/><draw:equation draw:name="f7" draw:formula="?f4 / 1234440"/><draw:equation draw:name="f8" draw:formula="0 * ?f5 / 1501055"/><draw:equation draw:name="f9" draw:formula="205744 * ?f4 / 1234440"/><draw:equation draw:name="f10" draw:formula="205744 * ?f5 / 1501055"/><draw:equation draw:name="f11" draw:formula="0 * ?f4 / 1234440"/><draw:equation draw:name="f12" draw:formula="1295311 * ?f5 / 1501055"/><draw:equation draw:name="f13" draw:formula="1501055 * ?f5 / 1501055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3.66951in" svg:y="1.0125in" svg:width="1.64157in" svg:height="1.35in" draw:id="id218" draw:style-name="a629"><svg:title/><svg:desc/><text:p text:style-name="a626" text:class-names="" text:cond-style-name=""><text:span text:style-name="a625" text:class-names="">2023</text:span></text:p><text:p text:style-name="a628" text:class-names="" text:cond-style-name=""><text:span text:style-name="a627" text:class-names=""><text:s text:c="1"/>Meta: 87%</text:span></text:p><draw:enhanced-geometry draw:type="non-primitive" svg:viewBox="0 0 1501055 1234440" draw:enhanced-path="M 0 205744 C 0 92115 92115 0 205744 0 L 1295311 0 C 1408940 0 1501055 92115 1501055 205744 L 1501055 1028696 C 1501055 1142325 1408940 1234440 1295311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01055"/><draw:equation draw:name="f7" draw:formula="?f4 / 1234440"/><draw:equation draw:name="f8" draw:formula="0 * ?f5 / 1501055"/><draw:equation draw:name="f9" draw:formula="205744 * ?f4 / 1234440"/><draw:equation draw:name="f10" draw:formula="205744 * ?f5 / 1501055"/><draw:equation draw:name="f11" draw:formula="0 * ?f4 / 1234440"/><draw:equation draw:name="f12" draw:formula="1295311 * ?f5 / 1501055"/><draw:equation draw:name="f13" draw:formula="1501055 * ?f5 / 1501055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5.50141in" svg:y="1.0125in" svg:width="1.64157in" svg:height="1.35in" draw:id="id219" draw:style-name="a634"><svg:title/><svg:desc/><text:p text:style-name="a631" text:class-names="" text:cond-style-name=""><text:span text:style-name="a630" text:class-names="">2024</text:span></text:p><text:p text:style-name="a633" text:class-names="" text:cond-style-name=""><text:span text:style-name="a632" text:class-names="">Meta: 91%</text:span></text:p><draw:enhanced-geometry draw:type="non-primitive" svg:viewBox="0 0 1501055 1234440" draw:enhanced-path="M 0 205744 C 0 92115 92115 0 205744 0 L 1295311 0 C 1408940 0 1501055 92115 1501055 205744 L 1501055 1028696 C 1501055 1142325 1408940 1234440 1295311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01055"/><draw:equation draw:name="f7" draw:formula="?f4 / 1234440"/><draw:equation draw:name="f8" draw:formula="0 * ?f5 / 1501055"/><draw:equation draw:name="f9" draw:formula="205744 * ?f4 / 1234440"/><draw:equation draw:name="f10" draw:formula="205744 * ?f5 / 1501055"/><draw:equation draw:name="f11" draw:formula="0 * ?f4 / 1234440"/><draw:equation draw:name="f12" draw:formula="1295311 * ?f5 / 1501055"/><draw:equation draw:name="f13" draw:formula="1501055 * ?f5 / 1501055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7.33331in" svg:y="1.0125in" svg:width="1.64157in" svg:height="1.35in" draw:id="id220" draw:style-name="a639"><svg:title/><svg:desc/><text:p text:style-name="a636" text:class-names="" text:cond-style-name=""><text:span text:style-name="a635" text:class-names="">2025</text:span></text:p><text:p text:style-name="a638" text:class-names="" text:cond-style-name=""><text:span text:style-name="a637" text:class-names="">Meta: 94%</text:span></text:p><draw:enhanced-geometry draw:type="non-primitive" svg:viewBox="0 0 1501055 1234440" draw:enhanced-path="M 0 205744 C 0 92115 92115 0 205744 0 L 1295311 0 C 1408940 0 1501055 92115 1501055 205744 L 1501055 1028696 C 1501055 1142325 1408940 1234440 1295311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01055"/><draw:equation draw:name="f7" draw:formula="?f4 / 1234440"/><draw:equation draw:name="f8" draw:formula="0 * ?f5 / 1501055"/><draw:equation draw:name="f9" draw:formula="205744 * ?f4 / 1234440"/><draw:equation draw:name="f10" draw:formula="205744 * ?f5 / 1501055"/><draw:equation draw:name="f11" draw:formula="0 * ?f4 / 1234440"/><draw:equation draw:name="f12" draw:formula="1295311 * ?f5 / 1501055"/><draw:equation draw:name="f13" draw:formula="1501055 * ?f5 / 1501055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9.16522in" svg:y="1.0125in" svg:width="1.64157in" svg:height="1.35in" draw:id="id221" draw:style-name="a644"><svg:title/><svg:desc/><text:p text:style-name="a641" text:class-names="" text:cond-style-name=""><text:span text:style-name="a640" text:class-names="">2026</text:span></text:p><text:p text:style-name="a643" text:class-names="" text:cond-style-name=""><text:span text:style-name="a642" text:class-names="">Meta: 95%</text:span></text:p><draw:enhanced-geometry draw:type="non-primitive" svg:viewBox="0 0 1501055 1234440" draw:enhanced-path="M 0 205744 C 0 92115 92115 0 205744 0 L 1295311 0 C 1408940 0 1501055 92115 1501055 205744 L 1501055 1028696 C 1501055 1142325 1408940 1234440 1295311 1234440 L 205744 1234440 C 92115 1234440 0 1142325 0 1028696 L 0 205744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01055"/><draw:equation draw:name="f7" draw:formula="?f4 / 1234440"/><draw:equation draw:name="f8" draw:formula="0 * ?f5 / 1501055"/><draw:equation draw:name="f9" draw:formula="205744 * ?f4 / 1234440"/><draw:equation draw:name="f10" draw:formula="205744 * ?f5 / 1501055"/><draw:equation draw:name="f11" draw:formula="0 * ?f4 / 1234440"/><draw:equation draw:name="f12" draw:formula="1295311 * ?f5 / 1501055"/><draw:equation draw:name="f13" draw:formula="1501055 * ?f5 / 1501055"/><draw:equation draw:name="f14" draw:formula="1028696 * ?f4 / 1234440"/><draw:equation draw:name="f15" draw:formula="1234440 * ?f4 / 12344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/draw:g></text:span></text:p>
      <text:p text:style-name="P1097">Responsável: Secretário(a) de Tecnologia da Informação e Comunicação</text:p>
      <text:p text:style-name="P1098"><text:span text:style-name="T1099">Indicador nº<text:s/></text:span><text:span text:style-name="T1100">1</text:span><text:span text:style-name="T1101">3</text:span><text:span text:style-name="T1102">:<text:s/></text:span><text:span text:style-name="T1103">iGovTIC-JUD</text:span><text:span text:style-name="T1104">:<text:s/></text:span><text:span text:style-name="T1105">Índice de Governança, Gestão e Infraestrutura de Tecnologia da Informação e Comunicação do Poder Judiciário (iGovTIC-JUD)<text:s/></text:span><text:span text:style-name="T1106">Fórmula:</text:span><text:span text:style-name="T1107"><text:s/></text:span><text:span text:style-name="T1108">Detalhes da apuração do<text:s/></text:span><text:span text:style-name="T1109">iGovTIC-JUD</text:span><text:span text:style-name="T1110"><text:s/>pode</text:span><text:span text:style-name="T1111">m</text:span><text:span text:style-name="T1112"><text:s/>ser consultados em<text:s/></text:span><text:a xlink:href="https://paineisanalytics.cnj.jus.br/single/?appid=36047c1e-acf8-4030-8474-78a20bae7c96&amp;sheet=31049d4e-a530-4902-b1ed-6cb77477d5fa&amp;theme=cnj_theme&amp;select=Ano,2024" office:target-frame-name="_top" xlink:show="replace"><text:span text:style-name="Hyperlink">https://paineisanalytics.cnj.jus.br/single/?appid=36047c1e-acf8-4030-8474-78a20bae7c96&amp;sheet=31049d4e-a530-4902-b1ed-6cb77477d5fa&amp;theme=cnj_theme&amp;select=Ano,2024</text:span></text:a></text:p>
      <text:p text:style-name="P1113"/>
      <text:p text:style-name="P1114">INICIATIVAS ESTRATÉGICAS</text:p>
      <text:p text:style-name="P1115"><text:span text:style-name="T1116">Ações executivas de governança de TIC</text:span><text:span text:style-name="T1117">:<text:s/></text:span><text:a xlink:href="https://www.trt7.jus.br/index.php?option=com_content&amp;view=article&amp;id=5222&amp;catid=170&amp;Itemid=2012" office:target-frame-name="_top" xlink:show="replace"><text:span text:style-name="T1118">https://www.trt7.jus.br/index.php?option=com_content&amp;view=article&amp;id=5222&amp;catid=170&amp;Itemid=2012</text:span></text:a></text:p>
      <text:p text:style-name="P1119"/>
      <text:p text:style-name="P1120"/>
      <text:p text:style-name="P1121"/>
      <text:p text:style-name="P1122"/>
      <text:p text:style-name="P1123"/>
      <text:p text:style-name="P1124"/>
      <text:p text:style-name="P1125"/>
      <text:p text:style-name="P1126"/>
      <text:p text:style-name="P1127"/>
      <text:p text:style-name="P1128"/>
      <text:p text:style-name="P1129"/>
      <text:p text:style-name="P1130"/>
      <text:p text:style-name="P1131">Planos de contribuição locais e<text:s/>Iniciativas estratégicas</text:p>
      <text:p text:style-name="P1132"/>
      <text:p text:style-name="P1133"/>
      <text:p text:style-name="P1134"/>
      <text:p text:style-name="P1135"/>
      <text:p text:style-name="P1136"/>
      <text:p text:style-name="P1137"/>
      <text:p text:style-name="P1138"/>
      <text:p text:style-name="P1139"/>
      <text:p text:style-name="P1140"/>
      <text:p text:style-name="P1141"/>
      <text:p text:style-name="P1142"/>
      <text:p text:style-name="P1143"/>
      <text:p text:style-name="P1144"/>
      <text:p text:style-name="P1145"/>
      <text:p text:style-name="P1146"/>
      <text:p text:style-name="P1147"/>
      <text:p text:style-name="P1148">Plano Diretor de TIC - PDTIC</text:p>
      <text:p text:style-name="P1149"/>
      <text:p text:style-name="P1150"><text:span text:style-name="T1151"><draw:frame draw:style-name="a646" draw:name="Imagem 1" text:anchor-type="as-char" svg:x="0in" svg:y="0in" svg:width="8.19018in" svg:height="5.66008in" style:rel-width="scale" style:rel-height="scale"><draw:image xlink:href="media/image26.png" xlink:type="simple" xlink:show="embed" xlink:actuate="onLoad"/><svg:title/><svg:desc/></draw:frame></text:span></text:p>
      <text:p text:style-name="P1152">Link para o PDTIC:</text:p>
      <text:p text:style-name="P1153"><text:a xlink:href="https://www.trt7.jus.br/index.php/governanca-e-plano-diretor/pdti-2025-2026" office:target-frame-name="_top" xlink:show="replace"><text:span text:style-name="T1154">https://www.trt7.jus.br/index.php/gover</text:span><text:bookmark-start text:name="_Hlt236647453"/><text:bookmark-start text:name="_Hlt236647454"/><text:span text:style-name="T1155">n</text:span><text:bookmark-end text:name="_Hlt236647453"/><text:bookmark-end text:name="_Hlt236647454"/><text:span text:style-name="T1156">anca-e-plano-diretor/pdti-2025-2026</text:span></text:a></text:p>
      <text:p text:style-name="P1157"/>
      <text:p text:style-name="P1158"/>
      <text:p text:style-name="P1159"/>
      <text:p text:style-name="P1160"/>
      <text:p text:style-name="P1161">Indicadores do Plano Diretor de TIC</text:p>
      <text:p text:style-name="P1162"/>
      <text:p text:style-name="P1163"/>
      <text:p text:style-name="P1164">Link para o painel:</text:p>
      <text:p text:style-name="P1165"><text:a xlink:href="https://trt7.interact.com.br/trt7/embed.jsp?it=YTIwMDMxZmQtY2VmMy00MDU4LWE1MWItOGE5YmM2NzJiNzVi" office:target-frame-name="_top" xlink:show="replace"><text:span text:style-name="T1166">https://trt7.interact.com.br/trt7/embe</text:span><text:bookmark-start text:name="_Hlt236647622"/><text:bookmark-start text:name="_Hlt236647623"/><text:span text:style-name="T1167">d</text:span><text:bookmark-end text:name="_Hlt236647622"/><text:bookmark-end text:name="_Hlt236647623"/><text:span text:style-name="T1168">.jsp?it=YTIwMDMxZmQtY2VmMy00MDU4LWE1MWItOGE5YmM2NzJiNzVi</text:span></text:a></text:p>
      <text:p text:style-name="P1169"/>
      <text:p text:style-name="P1170"/>
      <text:p text:style-name="P1171"/>
      <text:p text:style-name="P1172"/>
      <text:p text:style-name="P1173"/>
      <text:p text:style-name="P1174"/>
      <text:p text:style-name="P1175"/>
      <text:p text:style-name="P1176"/>
      <text:p text:style-name="P1177"/>
      <text:p text:style-name="P1178"/>
      <text:p text:style-name="P1179"/>
      <text:p text:style-name="P1180"/>
      <text:p text:style-name="P1181"/>
      <text:p text:style-name="P1182"/>
      <text:p text:style-name="P1183"/>
      <text:p text:style-name="P1184"/>
      <text:p text:style-name="P1185"/>
      <text:p text:style-name="P1186"/>
      <text:p text:style-name="P1187"/>
      <text:p text:style-name="P1188"/>
      <text:p text:style-name="P1189">Gestão de Pessoas – Plano Tático</text:p>
      <text:p text:style-name="P1190"/>
      <text:p text:style-name="P1191"><text:a xlink:href="https://www.trt7.jus.br/files/institucional/governanca_pessoas/Plano_Tatico_-_SGPe_-_ate_dez_2026_-_v.4.pdf" office:target-frame-name="_top" xlink:show="replace"><text:span text:style-name="T1192">https://www.trt7.jus.br/files/institucional/governanca_pessoas/Plano_Tatico_-_SGPe_-_ate_dez_2026_-_v.4.pdf</text:span></text:a></text:p>
      <text:p text:style-name="P1193"/>
      <text:p text:style-name="P1194"/>
      <text:p text:style-name="P1195"><text:span text:style-name="T1196"><draw:frame draw:style-name="a647" draw:name="Imagem 1" text:anchor-type="as-char" svg:x="0in" svg:y="0in" svg:width="7.6118in" svg:height="5.12679in" style:rel-width="scale" style:rel-height="scale"><draw:image xlink:href="media/image27.png" xlink:type="simple" xlink:show="embed" xlink:actuate="onLoad"/><svg:title/><svg:desc/></draw:frame></text:span></text:p>
      <text:p text:style-name="P1197">Link para o sítio da Governança de Pessoas</text:p>
      <text:p text:style-name="P1198"><text:a xlink:href="https://www.trt7.jus.br/index.php/institucional/governanca/governanca-de-pessoas" office:target-frame-name="_top" xlink:show="replace"><text:span text:style-name="T1199">https://www.trt7.jus.br/index.php/institucional/governanca/governanca-de-pessoas</text:span></text:a></text:p>
      <text:p text:style-name="P1200"/>
      <text:p text:style-name="P1201"/>
      <text:p text:style-name="P1202"><text:bookmark-start text:name="_Hlk221610307"/></text:p>
      <text:p text:style-name="P1203">Plano<text:s/>Anual de<text:s/>Contratações</text:p>
      <text:p text:style-name="P1204"><text:bookmark-end text:name="_Hlk221610307"/><text:a xlink:href="https://www.trt7.jus.br/index.php?option=com_content&amp;view=article&amp;id=13888&amp;catid=472&amp;Itemid=1979" office:target-frame-name="_top" xlink:show="replace"><text:span text:style-name="T1205">https://www.trt7.jus.br/index.php?option=com_content&amp;view=article&amp;id=13888&amp;catid=472&amp;Itemid=1979</text:span></text:a></text:p>
      <text:p text:style-name="P1206"/>
      <text:p text:style-name="P1207">Plano de Contratações de Bens e Serviços (PCBS)</text:p>
      <text:p text:style-name="P1208">Plano de Contratações de Tecnologia da Informação e Comunicação (PCTIC)</text:p>
      <text:p text:style-name="P1209">Plano de Formação e Aperfeiçoamento dos Magistrados e Capacitação dos Servidores (PFAMCS)</text:p>
      <text:p text:style-name="P1210">Plano Plurianual de Obras (PPO)</text:p>
      <text:p text:style-name="P1211"/>
      <text:p text:style-name="P1212"><text:span text:style-name="T1213"><draw:frame draw:style-name="a648" draw:name="Imagem 1" text:anchor-type="as-char" svg:x="0in" svg:y="0in" svg:width="6.3478in" svg:height="3.58917in" style:rel-width="scale" style:rel-height="scale"><draw:image xlink:href="media/image28.png" xlink:type="simple" xlink:show="embed" xlink:actuate="onLoad"/><svg:title/><svg:desc/></draw:frame></text:span></text:p>
      <text:p text:style-name="P1214"/>
      <text:p text:style-name="P1215">Link para o painel acima:</text:p>
      <text:p text:style-name="P1216"/>
      <text:p text:style-name="P1217"><text:a xlink:href="https://app.powerbi.com/view?r=eyJrIjoiOTcxMTljZDUtNTcyMi00ZDg3LTkwYmItZGY1ODVhNWViYTVhIiwidCI6IjYxOGE5ZWVkLWYxM2MtNDU4Ny1iODgzLTAwNWZiY2Q4N2FlZCJ9" office:target-frame-name="_top" xlink:show="replace"><text:span text:style-name="T1218">https://app.powerbi.com/view?r=eyJrIjoiOTcxMTljZDUtNTcyMi00ZDg3LTkwYmItZGY1ODV</text:span><text:bookmark-start text:name="_Hlt236647654"/><text:bookmark-start text:name="_Hlt236647655"/><text:span text:style-name="T1219">h</text:span><text:bookmark-end text:name="_Hlt236647654"/><text:bookmark-end text:name="_Hlt236647655"/><text:span text:style-name="T1220">NWViYTVhIiwidCI6IjYxOGE5ZWVkLWYxM2MtNDU4Ny1iODgzLTAwNWZiY2Q4N2FlZCJ9</text:span></text:a></text:p>
      <text:p text:style-name="P1221"/>
      <text:p text:style-name="P1222"/>
      <text:p text:style-name="P1223"/>
      <text:p text:style-name="P1224"><text:span text:style-name="T1225"><draw:frame draw:style-name="a649" draw:name="Imagem 1" text:anchor-type="as-char" svg:x="0in" svg:y="0in" svg:width="8.78713in" svg:height="5.0146in" style:rel-width="scale" style:rel-height="scale"><draw:image xlink:href="media/image29.png" xlink:type="simple" xlink:show="embed" xlink:actuate="onLoad"/><svg:title/><svg:desc/></draw:frame></text:span></text:p>
      <text:p text:style-name="P1226"/>
      <text:p text:style-name="P1227">Link para o painel acima:</text:p>
      <text:p text:style-name="P1228"><text:a xlink:href="https://trt7.shinyapps.io/gestaoavista/?_inputs_&amp;sidebarItemExpanded=%22Gest%C3%A3oEstrat%C3%A9gica%22&amp;sidebarCollapsed=false&amp;tabs=%22ProjInst%22&amp;toggleSidebar=0" office:target-frame-name="_top" xlink:show="replace"><text:span text:style-name="T1229">https://trt7.shinyapps.io/gestaoavista/?_inputs_&amp;si</text:span><text:bookmark-start text:name="_Hlt236647786"/><text:bookmark-start text:name="_Hlt236647787"/><text:span text:style-name="T1230">d</text:span><text:bookmark-end text:name="_Hlt236647786"/><text:bookmark-end text:name="_Hlt236647787"/><text:span text:style-name="T1231">ebarItemExpanded=%22Gest%C3%A3oEstrat%C3%A9gica%22&amp;sidebarCollapsed=false&amp;tabs=%22ProjInst%22&amp;toggleSidebar=0</text:span></text:a></text:p>
      <text:p text:style-name="P1232"/>
      <text:p text:style-name="P1233">Link para os portfólios de projetos do TRT-7</text:p>
      <text:p text:style-name="P1234"/>
      <text:p text:style-name="P1235"><text:a xlink:href="https://www.trt7.jus.br/index.php/gestao-de-projetos/portfolios-de-projetos/portfolios-de-projetos-quadros-no-jira-apenas-para-servidores" office:target-frame-name="_top" xlink:show="replace"><text:span text:style-name="T1236">https://www.trt7.jus.br/index.php/gestao-de-projetos/portfolios-de-projetos/portfolios-de-projetos-quadros-no-jira-apenas-para-servidores</text:span></text:a></text:p>
      <text:p text:style-name="P1237"/>
      <text:p text:style-name="P1238"/>
      <text:p text:style-name="P1239"/>
      <text:p text:style-name="P1240"/>
      <text:p text:style-name="P1241"/>
      <text:p text:style-name="P1242"/>
      <text:p text:style-name="P1243"><text:span text:style-name="T1244"><draw:frame draw:style-name="a650" draw:name="image31.png" text:anchor-type="as-char" svg:x="0in" svg:y="0in" svg:width="6.7399in" svg:height="5.094in" style:rel-width="scale" style:rel-height="scale"><draw:image xlink:href="media/image30.png" xlink:type="simple" xlink:show="embed" xlink:actuate="onLoad"/><svg:title/><svg:desc/></draw:frame></text:span></text:p>
      <text:p text:style-name="P1245"><text:a xlink:href="https://www.trt7.jus.br/index.php/estrategia/plano-estrategico-institucional" office:target-frame-name="_top" xlink:show="replace"><text:span text:style-name="T1246">https://www.trt7.jus.br/index.php/estrategia/plano-estrategico-institucional</text:span></text:a></text:p>
      <text:p text:style-name="P1247">Site<text:s/>da<text:s/>SGGE:</text:p>
      <text:p text:style-name="P1248"><text:a xlink:href="https://www.trt7.jus.br/index.php?option=com_content&amp;view=featured&amp;Itemid=1342" office:target-frame-name="_top" xlink:show="replace"><text:span text:style-name="T1249">https://www.trt7.jus.br/index.php?option=com_content&amp;view=featured&amp;Itemid=1342</text:span></text:a></text:p>
      <text:p text:style-name="P12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ndara" svg:font-family="Candara" style:font-family-generic="swiss" style:font-pitch="variable" svg:panose-1="2 14 5 2 3 3 3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 Math" svg:font-family="Cambria Math" style:font-family-generic="roman" style:font-pitch="variable" svg:panose-1="2 4 5 3 5 4 6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line-height="0.3375in" fo:margin-left="0.1152in" fo:margin-right="0.1131in">
        <style:tab-stops/>
      </style:paragraph-properties>
      <style:text-properties fo:font-weight="bold" style:font-weight-asian="bold" style:font-weight-complex="bold" fo:font-size="20pt" style:font-size-asian="20pt" style:font-size-complex="20pt" fo:hyphenate="false"/>
    </style:style>
    <style:style style:name="Título2" style:display-name="Título 2" style:family="paragraph" style:parent-style-name="Normal" style:default-outline-level="2">
      <style:paragraph-properties fo:text-align="center" fo:margin-top="0.1215in" fo:margin-left="0.109in" fo:margin-right="0.1131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Normal" style:display-name="Normal" style:family="paragraph">
      <style:text-properties style:font-name="Candara" style:font-name-asian="Candara" style:font-name-complex="Candara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Título" style:display-name="Título" style:family="paragraph" style:parent-style-name="Normal">
      <style:paragraph-properties fo:text-align="center" fo:margin-left="1.4527in" fo:margin-right="0.0569in">
        <style:tab-stops/>
      </style:paragraph-properties>
      <style:text-properties fo:font-weight="bold" style:font-weight-asian="bold" style:font-weight-complex="bold" fo:font-size="53.5pt" style:font-size-asian="53.5pt" style:font-size-complex="53.5pt" fo:hyphenate="false"/>
    </style:style>
    <style:style style:name="ParágrafodaLista" style:display-name="Parágrafo da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paragraph-properties fo:text-align="center" fo:margin-top="0.0333in" fo:margin-left="0.2375in">
        <style:tab-stops/>
      </style:paragraph-properties>
      <style:text-properties fo:hyphenate="false"/>
    </style:style>
    <style:style style:name="Hyperlink" style:display-name="Hyperlink" style:family="text" style:parent-style-name="Fonteparág.padrão">
      <style:text-properties fo:color="#0000FF" style:text-underline-type="single" style:text-underline-style="solid" style:text-underline-width="auto" style:text-underline-mode="continuous"/>
    </style:style>
    <style:style style:name="MençãoPendente" style:display-name="Menção Pendente" style:family="text" style:parent-style-name="Fonteparág.padrão">
      <style:text-properties fo:color="#605E5C" fo:background-color="#E1DFDD"/>
    </style:style>
    <style:style style:name="NormalWeb" style:display-name="Normal (Web)" style:family="paragraph" style:parent-style-name="Normal">
      <style:paragraph-properties fo:widows="2" fo:orphans="2" style:text-autospace="ideograph-alpha" fo:margin-top="0.0694in" fo:margin-bottom="0.0694in"/>
      <style:text-properties style:font-name="Times New Roman" style:font-name-asian="Times New Roman" style:font-name-complex="Times New Roman" fo:font-size="12pt" style:font-size-asian="12pt" style:font-size-complex="12pt" fo:language="pt" fo:country="BR" style:language-asian="pt" style:country-asian="BR" fo:hyphenate="false"/>
    </style:style>
    <style:style style:name="HiperlinkVisitado" style:display-name="HiperlinkVisitado" style:family="text" style:parent-style-name="Fonteparág.padrão">
      <style:text-properties fo:color="#800080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style:font-name-asian="Candara" style:font-name-complex="Candara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708in" fo:page-height="11.6944in" style:print-orientation="portrait" fo:margin-top="1.0972in" fo:margin-left="0.4305in" fo:margin-bottom="0.1944in" fo:margin-right="0.430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44in" fo:page-height="8.2708in" style:print-orientation="landscape" fo:margin-top="0in" fo:margin-left="0.0986in" fo:margin-bottom="0.3979in" fo:margin-right="0.17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305in"/>
      </style:header-style>
      <style:footer-style>
        <style:header-footer-properties style:dynamic-spacing="true" fo:min-height="0.1298in"/>
      </style:footer-style>
    </style:page-layout>
    <style:style style:name="P33" style:parent-style-name="Corpodetexto" style:family="paragraph">
      <style:paragraph-properties fo:line-height="5%"/>
    </style:style>
    <style:style style:name="P34" style:parent-style-name="Normal" style:family="paragraph">
      <style:paragraph-properties fo:line-height="0.1513in" fo:margin-left="0.0416in">
        <style:tab-stops/>
      </style:paragraph-properties>
    </style:style>
    <style:style style:family="graphic" style:name="a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/>
    <style:master-page style:name="MP1" style:page-layout-name="PL1">
      <style:footer>
        <text:p text:style-name="P33"><draw:frame draw:z-index="251657728" draw:id="id6" draw:style-name="a6" draw:name="Text Box 1" text:anchor-type="paragraph" svg:x="4.02083in" svg:y="11.08889in" svg:width="0.22569in" svg:height="0.16667in" style:rel-width="scale" style:rel-height="scale"><draw:text-box><text:p text:style-name="P34"><text:page-number text:fixed="false">30</text:page-number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Patricia Cabral Machado</dc:creator>
    <meta:creation-date>2026-08-03T15:02:00Z</meta:creation-date>
    <dc:date>2026-08-03T15:03:00Z</dc:date>
    <meta:print-date>2026-08-03T15:00:00Z</meta:print-date>
    <meta:template xlink:href="Normal" xlink:type="simple"/>
    <meta:editing-cycles>2</meta:editing-cycles>
    <meta:editing-duration>PT60S</meta:editing-duration>
    <meta:user-defined meta:name="Created" meta:value-type="date">2024-02-14T00:00:00Z</meta:user-defined>
    <meta:user-defined meta:name="Creator">Microsoft® Publisher para Microsoft 365</meta:user-defined>
    <meta:user-defined meta:name="LastSaved" meta:value-type="date">2024-02-15T00:00:00Z</meta:user-defined>
    <meta:document-statistic meta:page-count="44" meta:paragraph-count="39" meta:word-count="3091" meta:character-count="19745" meta:row-count="139" meta:non-whitespace-character-count="16693"/>
  </office:meta>
</office:document-meta>
</file>