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7.png" manifest:media-type="image/png"/>
  <manifest:file-entry manifest:full-path="media/image5.png" manifest:media-type="image/png"/>
  <manifest:file-entry manifest:full-path="media/image4.jpg" manifest:media-type="image/jpeg"/>
  <manifest:file-entry manifest:full-path="media/image3.png" manifest:media-type="image/png"/>
  <manifest:file-entry manifest:full-path="media/image2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1777in" fo:line-height="107%" fo:margin-left="2.6104in" fo:margin-right="0in" fo:text-indent="0in">
        <style:tab-stops/>
      </style:paragraph-properties>
    </style:style>
    <style:style style:name="P3" style:parent-style-name="Normal" style:family="paragraph">
      <style:paragraph-properties fo:text-align="center" fo:margin-bottom="0.002in" fo:line-height="110%"/>
    </style:style>
    <style:style style:name="P4" style:parent-style-name="Normal" style:family="paragraph">
      <style:paragraph-properties fo:text-align="center" fo:margin-bottom="0.002in" fo:line-height="110%" fo:margin-right="0.1965in"/>
    </style:style>
    <style:style style:name="P5" style:parent-style-name="Normal" style:family="paragraph">
      <style:paragraph-properties fo:text-align="center" fo:margin-bottom="0.3486in" fo:line-height="110%" fo:margin-right="0.193in"/>
    </style:style>
    <style:style style:name="P6" style:parent-style-name="Normal" style:family="paragraph">
      <style:paragraph-properties fo:text-align="center" fo:margin-bottom="0.3222in" fo:line-height="110%" fo:margin-left="1.1611in" fo:margin-right="0in">
        <style:tab-stops/>
      </style:paragraph-properties>
    </style:style>
    <style:style style:name="P7" style:parent-style-name="Normal" style:family="paragraph">
      <style:paragraph-properties fo:text-align="center" fo:margin-bottom="0.002in" fo:line-height="110%" fo:margin-left="1.1416in" fo:margin-right="0in">
        <style:tab-stops/>
      </style:paragraph-properties>
    </style:style>
    <style:style style:name="P8" style:parent-style-name="Normal" style:family="paragraph">
      <style:paragraph-properties fo:margin-left="2.8798in" fo:margin-right="0.0041in">
        <style:tab-stops/>
      </style:paragraph-properties>
    </style:style>
    <style:style style:name="P9" style:parent-style-name="Normal" style:family="paragraph">
      <style:paragraph-properties fo:margin-left="2.8798in" fo:margin-right="0.0041in">
        <style:tab-stops/>
      </style:paragraph-properties>
    </style:style>
    <style:style style:name="P10" style:parent-style-name="Normal" style:family="paragraph">
      <style:paragraph-properties fo:text-align="center" fo:margin-bottom="0.2291in" fo:line-height="110%" fo:margin-left="1.4791in" fo:margin-right="0in">
        <style:tab-stops/>
      </style:paragraph-properties>
    </style:style>
    <style:style style:name="P11" style:parent-style-name="Normal" style:family="paragraph">
      <style:paragraph-properties fo:margin-left="-0.002in" fo:margin-right="0.0041in">
        <style:tab-stops/>
      </style:paragraph-properties>
    </style:style>
    <style:style style:name="P12" style:parent-style-name="Normal" style:family="paragraph">
      <style:paragraph-properties fo:margin-left="-0.002in" fo:margin-right="0.0041in">
        <style:tab-stops/>
      </style:paragraph-properties>
    </style:style>
    <style:style style:name="P13" style:parent-style-name="Normal" style:family="paragraph">
      <style:paragraph-properties fo:margin-left="-0.002in" fo:margin-right="0.0041in">
        <style:tab-stops/>
      </style:paragraph-properties>
    </style:style>
    <style:style style:name="P14" style:parent-style-name="Normal" style:family="paragraph">
      <style:paragraph-properties fo:text-align="center" fo:margin-bottom="0.002in" fo:line-height="110%" fo:margin-right="0in"/>
    </style:style>
    <style:style style:name="P15" style:parent-style-name="Normal" style:family="paragraph">
      <style:paragraph-properties fo:margin-left="-0.002in" fo:margin-right="0.0041in">
        <style:tab-stops/>
      </style:paragraph-properties>
    </style:style>
    <style:style style:name="P16" style:parent-style-name="Normal" style:family="paragraph">
      <style:paragraph-properties fo:text-align="justify" fo:margin-bottom="0.0013in" fo:line-height="106%" fo:margin-left="-0.002in" fo:margin-right="0.0062in">
        <style:tab-stops/>
      </style:paragraph-properties>
    </style:style>
    <style:style style:name="T17" style:parent-style-name="DefaultParagraphFont" style:family="text">
      <style:text-properties fo:color="#0362C1"/>
    </style:style>
    <style:style style:name="T18" style:parent-style-name="DefaultParagraphFont" style:family="text">
      <style:text-properties fo:color="#0362C1"/>
    </style:style>
    <style:style style:name="T19" style:parent-style-name="DefaultParagraphFont" style:family="text">
      <style:text-properties fo:color="#0362C1"/>
    </style:style>
    <style:style style:name="P20" style:parent-style-name="Normal" style:family="paragraph">
      <style:paragraph-properties fo:text-align="justify" fo:margin-bottom="0.0958in" fo:line-height="106%" fo:margin-left="-0.002in" fo:margin-right="0.0486in">
        <style:tab-stops/>
      </style:paragraph-properties>
    </style:style>
    <style:style style:name="P21" style:parent-style-name="Normal" style:family="paragraph">
      <style:paragraph-properties fo:margin-bottom="0.2652in" fo:margin-left="-0.002in" fo:margin-right="0.0041in">
        <style:tab-stops/>
      </style:paragraph-properties>
    </style:style>
    <style:style style:name="P22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23" style:parent-style-name="Normal" style:family="paragraph">
      <style:paragraph-properties fo:margin-left="-0.002in" fo:margin-right="0.0041in">
        <style:tab-stops/>
      </style:paragraph-properties>
    </style:style>
    <style:style style:name="P24" style:parent-style-name="Normal" style:family="paragraph">
      <style:paragraph-properties fo:margin-left="-0.002in" fo:margin-right="0.0041in">
        <style:tab-stops/>
      </style:paragraph-properties>
    </style:style>
    <style:style style:name="P25" style:parent-style-name="Normal" style:family="paragraph">
      <style:paragraph-properties fo:margin-bottom="0.2625in" fo:margin-left="-0.002in" fo:margin-right="0.0041in">
        <style:tab-stops/>
      </style:paragraph-properties>
    </style:style>
    <style:style style:name="P26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27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28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29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30" style:parent-style-name="Normal" style:family="paragraph">
      <style:paragraph-properties fo:margin-bottom="0.0562in" fo:margin-left="0.0756in" fo:margin-right="0.0041in" fo:text-indent="-0.0847in">
        <style:tab-stops/>
      </style:paragraph-properties>
    </style:style>
    <style:style style:name="P31" style:parent-style-name="Normal" style:family="paragraph">
      <style:paragraph-properties fo:margin-left="-0.002in" fo:margin-right="0.0041in">
        <style:tab-stops/>
      </style:paragraph-properties>
    </style:style>
    <style:style style:name="P32" style:parent-style-name="Normal" style:family="paragraph">
      <style:paragraph-properties fo:margin-left="-0.002in" fo:margin-right="0.0041in">
        <style:tab-stops/>
      </style:paragraph-properties>
    </style:style>
    <style:style style:name="P33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34" style:parent-style-name="Normal" style:family="paragraph">
      <style:paragraph-properties fo:margin-bottom="0.0722in" fo:margin-left="-0.002in" fo:margin-right="0.0041in">
        <style:tab-stops/>
      </style:paragraph-properties>
    </style:style>
    <style:style style:name="P35" style:parent-style-name="Normal" style:family="paragraph">
      <style:paragraph-properties fo:margin-bottom="0.0972in" fo:line-height="107%" fo:margin-left="0.0048in" fo:margin-right="0in">
        <style:tab-stops/>
      </style:paragraph-properties>
    </style:style>
    <style:style style:name="T36" style:parent-style-name="DefaultParagraphFont" style:family="text">
      <style:text-properties fo:font-size="10pt" style:font-size-asian="10pt"/>
    </style:style>
    <style:style style:name="P37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8" style:parent-style-name="Normal" style:family="paragraph">
      <style:paragraph-properties fo:margin-left="-0.002in" fo:margin-right="0.0041in">
        <style:tab-stops/>
      </style:paragraph-properties>
    </style:style>
    <style:style style:name="P39" style:parent-style-name="Normal" style:family="paragraph">
      <style:paragraph-properties fo:margin-left="-0.002in" fo:margin-right="0.0041in">
        <style:tab-stops/>
      </style:paragraph-properties>
    </style:style>
    <style:style style:name="P40" style:parent-style-name="Normal" style:family="paragraph">
      <style:paragraph-properties fo:margin-bottom="0.3152in" fo:margin-left="-0.002in" fo:margin-right="0.0041in">
        <style:tab-stops/>
      </style:paragraph-properties>
    </style:style>
    <style:style style:name="P41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4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3" style:parent-style-name="Normal" style:family="paragraph">
      <style:paragraph-properties fo:margin-left="-0.002in" fo:margin-right="0.0041in">
        <style:tab-stops/>
      </style:paragraph-properties>
    </style:style>
    <style:style style:name="P44" style:parent-style-name="Normal" style:family="paragraph">
      <style:paragraph-properties fo:margin-left="-0.002in" fo:margin-right="0.0041in">
        <style:tab-stops/>
      </style:paragraph-properties>
    </style:style>
    <style:style style:name="P4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6" style:parent-style-name="Normal" style:family="paragraph">
      <style:paragraph-properties fo:margin-bottom="0.1715in" fo:margin-left="-0.002in" fo:margin-right="0.0041in">
        <style:tab-stops/>
      </style:paragraph-properties>
    </style:style>
    <style:style style:name="P47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.068in" fo:line-height="110%" fo:margin-left="0.0729in" fo:margin-right="0in">
        <style:tab-stops/>
      </style:paragraph-properties>
    </style:style>
    <style:style style:name="P48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in" fo:line-height="110%" fo:margin-left="0.0659in" fo:margin-right="0in" fo:text-indent="0in">
        <style:tab-stops>
          <style:tab-stop style:type="center" style:position="2.6715in"/>
        </style:tab-stops>
      </style:paragraph-properties>
    </style:style>
    <style:style style:name="P49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.6145in" fo:line-height="110%" fo:margin-left="0.0729in" fo:margin-right="0in">
        <style:tab-stops/>
      </style:paragraph-properties>
    </style:style>
    <style:style style:name="P50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51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52" style:parent-style-name="Normal" style:family="paragraph">
      <style:paragraph-properties fo:margin-left="-0.002in" fo:margin-right="0.0041in">
        <style:tab-stops/>
      </style:paragraph-properties>
    </style:style>
    <style:style style:name="P53" style:parent-style-name="Normal" style:family="paragraph">
      <style:paragraph-properties fo:margin-left="-0.002in" fo:margin-right="0.0041in">
        <style:tab-stops/>
      </style:paragraph-properties>
    </style:style>
    <style:style style:name="P54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55" style:parent-style-name="Normal" style:family="paragraph">
      <style:paragraph-properties fo:margin-left="-0.002in" fo:margin-right="0.0041in">
        <style:tab-stops/>
      </style:paragraph-properties>
    </style:style>
    <style:style style:name="P56" style:parent-style-name="Normal" style:family="paragraph">
      <style:paragraph-properties fo:text-align="justify" fo:margin-bottom="0.0645in" fo:line-height="106%" fo:margin-left="-0.002in" fo:margin-right="0.0486in">
        <style:tab-stops/>
      </style:paragraph-properties>
    </style:style>
    <style:style style:name="P57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58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59" style:parent-style-name="Normal" style:family="paragraph">
      <style:paragraph-properties fo:margin-bottom="0.0562in" fo:margin-left="-0.002in" fo:margin-right="0.0041in">
        <style:tab-stops/>
      </style:paragraph-properties>
    </style:style>
    <style:style style:name="P60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61" style:parent-style-name="Normal" style:family="paragraph">
      <style:paragraph-properties fo:margin-left="0.2583in" fo:margin-right="0.0041in">
        <style:tab-stops/>
      </style:paragraph-properties>
    </style:style>
    <style:style style:name="P62" style:parent-style-name="Normal" style:family="paragraph">
      <style:paragraph-properties fo:margin-left="0.7576in" fo:margin-right="0.0041in">
        <style:tab-stops/>
      </style:paragraph-properties>
    </style:style>
    <style:style style:name="P63" style:parent-style-name="Normal" style:family="paragraph">
      <style:paragraph-properties fo:margin-left="0.7576in" fo:margin-right="0.0041in">
        <style:tab-stops/>
      </style:paragraph-properties>
    </style:style>
    <style:style style:name="P64" style:parent-style-name="Normal" style:family="paragraph">
      <style:paragraph-properties fo:margin-bottom="0.0548in" fo:margin-left="1.2569in" fo:margin-right="0.0041in">
        <style:tab-stops/>
      </style:paragraph-properties>
    </style:style>
    <style:style style:name="P65" style:parent-style-name="Normal" style:family="paragraph">
      <style:paragraph-properties fo:margin-bottom="0.0548in" fo:margin-left="1.25in" fo:margin-right="0.0041in" fo:text-indent="-0.4993in">
        <style:tab-stops/>
      </style:paragraph-properties>
    </style:style>
    <style:style style:name="P66" style:parent-style-name="Normal" style:family="paragraph">
      <style:paragraph-properties fo:margin-left="0.2583in" fo:margin-right="0.0041in">
        <style:tab-stops/>
      </style:paragraph-properties>
    </style:style>
    <style:style style:name="P67" style:parent-style-name="Normal" style:family="paragraph">
      <style:paragraph-properties fo:margin-left="0.7576in" fo:margin-right="0.0041in">
        <style:tab-stops/>
      </style:paragraph-properties>
    </style:style>
    <style:style style:name="P68" style:parent-style-name="Normal" style:family="paragraph">
      <style:paragraph-properties fo:margin-bottom="0.0513in" fo:margin-left="0.7576in" fo:margin-right="0.0041in">
        <style:tab-stops/>
      </style:paragraph-properties>
    </style:style>
    <style:style style:name="P69" style:parent-style-name="Normal" style:family="paragraph">
      <style:paragraph-properties fo:margin-left="0.2583in" fo:margin-right="0.0041in">
        <style:tab-stops/>
      </style:paragraph-properties>
    </style:style>
    <style:style style:name="P70" style:parent-style-name="Normal" style:family="paragraph">
      <style:paragraph-properties fo:margin-left="0.7576in" fo:margin-right="0.0041in">
        <style:tab-stops/>
      </style:paragraph-properties>
    </style:style>
    <style:style style:name="P71" style:parent-style-name="Normal" style:family="paragraph">
      <style:paragraph-properties fo:margin-bottom="0.05in" fo:margin-left="0.7576in" fo:margin-right="0.0041in">
        <style:tab-stops/>
      </style:paragraph-properties>
    </style:style>
    <style:style style:name="P72" style:parent-style-name="Normal" style:family="paragraph">
      <style:paragraph-properties fo:margin-left="0.2583in" fo:margin-right="0.0041in">
        <style:tab-stops/>
      </style:paragraph-properties>
    </style:style>
    <style:style style:name="P73" style:parent-style-name="Normal" style:family="paragraph">
      <style:paragraph-properties fo:margin-left="0.7576in" fo:margin-right="0.0041in">
        <style:tab-stops/>
      </style:paragraph-properties>
    </style:style>
    <style:style style:name="P74" style:parent-style-name="Normal" style:family="paragraph">
      <style:paragraph-properties fo:margin-bottom="0.0513in" fo:margin-left="0.7576in" fo:margin-right="0.0041in">
        <style:tab-stops/>
      </style:paragraph-properties>
    </style:style>
    <style:style style:name="P75" style:parent-style-name="Normal" style:family="paragraph">
      <style:paragraph-properties fo:margin-left="0.2583in" fo:margin-right="0.0041in">
        <style:tab-stops/>
      </style:paragraph-properties>
    </style:style>
    <style:style style:name="P76" style:parent-style-name="Normal" style:family="paragraph">
      <style:paragraph-properties fo:margin-left="0.7576in" fo:margin-right="0.0041in">
        <style:tab-stops/>
      </style:paragraph-properties>
    </style:style>
    <style:style style:name="P77" style:parent-style-name="Normal" style:family="paragraph">
      <style:paragraph-properties fo:margin-bottom="0.05in" fo:margin-left="0.7576in" fo:margin-right="0.0041in">
        <style:tab-stops/>
      </style:paragraph-properties>
    </style:style>
    <style:style style:name="P78" style:parent-style-name="Normal" style:family="paragraph">
      <style:paragraph-properties fo:margin-left="0.2583in" fo:margin-right="0.0041in">
        <style:tab-stops/>
      </style:paragraph-properties>
    </style:style>
    <style:style style:name="P79" style:parent-style-name="Normal" style:family="paragraph">
      <style:paragraph-properties fo:margin-left="0.7576in" fo:margin-right="0.0041in">
        <style:tab-stops/>
      </style:paragraph-properties>
    </style:style>
    <style:style style:name="P80" style:parent-style-name="Normal" style:family="paragraph">
      <style:paragraph-properties fo:margin-bottom="0.0513in" fo:margin-left="0.7576in" fo:margin-right="0.0041in">
        <style:tab-stops/>
      </style:paragraph-properties>
    </style:style>
    <style:style style:name="P81" style:parent-style-name="Normal" style:family="paragraph">
      <style:paragraph-properties fo:margin-bottom="0.0562in" fo:margin-left="0.7506in" fo:margin-right="0.0041in" fo:text-indent="-0.4993in">
        <style:tab-stops/>
      </style:paragraph-properties>
    </style:style>
    <style:style style:name="P82" style:parent-style-name="Normal" style:family="paragraph">
      <style:paragraph-properties fo:margin-left="0.7506in" fo:margin-right="0.0041in" fo:text-indent="-0.4993in">
        <style:tab-stops/>
      </style:paragraph-properties>
    </style:style>
    <style:style style:name="P83" style:parent-style-name="Normal" style:family="paragraph">
      <style:paragraph-properties fo:margin-left="0.7576in" fo:margin-right="0.0041in">
        <style:tab-stops/>
      </style:paragraph-properties>
    </style:style>
    <style:style style:name="P84" style:parent-style-name="Normal" style:family="paragraph">
      <style:paragraph-properties fo:margin-bottom="0.2652in" fo:margin-left="0.7576in" fo:margin-right="0.0041in">
        <style:tab-stops/>
      </style:paragraph-properties>
    </style:style>
    <style:style style:name="P85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86" style:parent-style-name="Normal" style:family="paragraph">
      <style:paragraph-properties fo:margin-bottom="0.0548in" fo:margin-left="0.7506in" fo:margin-right="0.0041in" fo:text-indent="-0.4993in">
        <style:tab-stops/>
      </style:paragraph-properties>
    </style:style>
    <style:style style:name="P87" style:parent-style-name="Normal" style:family="paragraph">
      <style:paragraph-properties fo:margin-bottom="0.0548in" fo:margin-left="0.7506in" fo:margin-right="0.0041in" fo:text-indent="-0.4993in">
        <style:tab-stops/>
      </style:paragraph-properties>
    </style:style>
    <style:style style:name="P88" style:parent-style-name="Normal" style:family="paragraph">
      <style:paragraph-properties fo:margin-left="0.7506in" fo:margin-right="0.0041in" fo:text-indent="-0.4993in">
        <style:tab-stops/>
      </style:paragraph-properties>
    </style:style>
    <style:style style:name="P89" style:parent-style-name="Normal" style:family="paragraph">
      <style:paragraph-properties fo:margin-bottom="0.2673in" fo:margin-left="0.7576in" fo:margin-right="0.0041in">
        <style:tab-stops/>
      </style:paragraph-properties>
    </style:style>
    <style:style style:name="P90" style:parent-style-name="Normal" style:family="paragraph">
      <style:paragraph-properties fo:margin-bottom="0.0604in" fo:line-height="107%" fo:margin-left="-0.002in" fo:margin-right="0in">
        <style:tab-stops/>
      </style:paragraph-properties>
    </style:style>
    <style:style style:name="T91" style:parent-style-name="DefaultParagraphFont" style:family="text">
      <style:text-properties fo:color="#0362C1"/>
    </style:style>
    <style:style style:name="P92" style:parent-style-name="Normal" style:family="paragraph">
      <style:paragraph-properties fo:margin-bottom="0.0562in" fo:margin-left="0.7506in" fo:margin-right="0.0041in" fo:text-indent="-0.4993in">
        <style:tab-stops/>
      </style:paragraph-properties>
    </style:style>
    <style:style style:name="P93" style:parent-style-name="Normal" style:family="paragraph">
      <style:paragraph-properties fo:margin-bottom="0.0562in" fo:margin-left="0.7506in" fo:margin-right="0.0041in" fo:text-indent="-0.4993in">
        <style:tab-stops/>
      </style:paragraph-properties>
    </style:style>
    <style:style style:name="P94" style:parent-style-name="Normal" style:family="paragraph">
      <style:paragraph-properties fo:margin-left="0.2583in" fo:margin-right="0.0041in">
        <style:tab-stops/>
      </style:paragraph-properties>
    </style:style>
    <style:style style:name="P95" style:parent-style-name="Normal" style:family="paragraph">
      <style:paragraph-properties fo:margin-bottom="0.1923in" fo:margin-left="0.7576in" fo:margin-right="0.0041in">
        <style:tab-stops/>
      </style:paragraph-properties>
    </style:style>
    <style:style style:name="P96" style:parent-style-name="Normal" style:family="paragraph">
      <style:paragraph-properties fo:line-height="138%" fo:margin-left="-0.002in" fo:margin-right="0.0041in">
        <style:tab-stops/>
      </style:paragraph-properties>
    </style:style>
    <style:style style:name="P97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98" style:parent-style-name="Normal" style:family="paragraph">
      <style:paragraph-properties fo:margin-left="-0.002in" fo:margin-right="0.0041in">
        <style:tab-stops/>
      </style:paragraph-properties>
    </style:style>
    <style:style style:name="P9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0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0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0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0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04" style:parent-style-name="Normal" style:family="paragraph">
      <style:paragraph-properties fo:text-align="justify" fo:margin-bottom="0.0861in" fo:line-height="106%" fo:margin-left="-0.002in" fo:margin-right="0.0486in">
        <style:tab-stops/>
      </style:paragraph-properties>
    </style:style>
    <style:style style:name="P10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06" style:parent-style-name="Normal" style:family="paragraph">
      <style:paragraph-properties fo:margin-left="-0.002in" fo:margin-right="0.0041in">
        <style:tab-stops/>
      </style:paragraph-properties>
    </style:style>
    <style:style style:name="P107" style:parent-style-name="Normal" style:family="paragraph">
      <style:paragraph-properties fo:text-align="center" fo:margin-bottom="0.002in" fo:line-height="110%" fo:margin-right="0in"/>
    </style:style>
    <style:style style:name="P108" style:parent-style-name="Normal" style:family="paragraph">
      <style:paragraph-properties fo:margin-bottom="0.0763in" fo:margin-left="0.1777in" fo:margin-right="0.0041in">
        <style:tab-stops/>
      </style:paragraph-properties>
    </style:style>
    <style:style style:name="P109" style:parent-style-name="Normal" style:family="paragraph">
      <style:paragraph-properties fo:margin-left="-0.002in" fo:margin-right="0.0041in">
        <style:tab-stops/>
      </style:paragraph-properties>
    </style:style>
    <style:style style:name="P11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11" style:parent-style-name="Normal" style:family="paragraph">
      <style:paragraph-properties fo:margin-left="-0.002in" fo:margin-right="0.0041in">
        <style:tab-stops/>
      </style:paragraph-properties>
    </style:style>
    <style:style style:name="P11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13" style:parent-style-name="Normal" style:family="paragraph">
      <style:paragraph-properties fo:margin-left="-0.002in" fo:margin-right="0.0041in">
        <style:tab-stops/>
      </style:paragraph-properties>
    </style:style>
    <style:style style:name="P114" style:parent-style-name="Normal" style:family="paragraph">
      <style:paragraph-properties fo:margin-left="-0.002in" fo:margin-right="0.0041in">
        <style:tab-stops/>
      </style:paragraph-properties>
    </style:style>
    <style:style style:name="P115" style:parent-style-name="Normal" style:family="paragraph">
      <style:paragraph-properties fo:margin-left="-0.002in" fo:margin-right="0.0041in">
        <style:tab-stops/>
      </style:paragraph-properties>
    </style:style>
    <style:style style:name="P11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17" style:parent-style-name="Normal" style:family="paragraph">
      <style:paragraph-properties fo:margin-left="-0.002in" fo:margin-right="0.0041in">
        <style:tab-stops/>
      </style:paragraph-properties>
    </style:style>
    <style:style style:name="P118" style:parent-style-name="Normal" style:family="paragraph">
      <style:paragraph-properties fo:margin-left="-0.002in" fo:margin-right="0.0041in">
        <style:tab-stops/>
      </style:paragraph-properties>
    </style:style>
    <style:style style:name="P11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20" style:parent-style-name="Normal" style:family="paragraph">
      <style:paragraph-properties fo:margin-left="-0.002in" fo:margin-right="0.0041in">
        <style:tab-stops/>
      </style:paragraph-properties>
    </style:style>
    <style:style style:name="P121" style:parent-style-name="Normal" style:family="paragraph">
      <style:paragraph-properties fo:margin-left="-0.002in" fo:margin-right="0.0041in">
        <style:tab-stops/>
      </style:paragraph-properties>
    </style:style>
    <style:style style:name="P12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23" style:parent-style-name="Normal" style:family="paragraph">
      <style:paragraph-properties fo:margin-left="-0.002in" fo:margin-right="0.0041in">
        <style:tab-stops/>
      </style:paragraph-properties>
    </style:style>
    <style:style style:name="P124" style:parent-style-name="Normal" style:family="paragraph">
      <style:paragraph-properties fo:margin-left="-0.002in" fo:margin-right="0.0041in">
        <style:tab-stops/>
      </style:paragraph-properties>
    </style:style>
    <style:style style:name="P12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26" style:parent-style-name="Normal" style:family="paragraph">
      <style:paragraph-properties fo:margin-left="-0.002in" fo:margin-right="0.0041in">
        <style:tab-stops/>
      </style:paragraph-properties>
    </style:style>
    <style:style style:name="P127" style:parent-style-name="Normal" style:family="paragraph">
      <style:paragraph-properties fo:margin-left="-0.002in" fo:margin-right="0.0041in">
        <style:tab-stops/>
      </style:paragraph-properties>
    </style:style>
    <style:style style:name="P12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29" style:parent-style-name="Normal" style:family="paragraph">
      <style:paragraph-properties fo:text-align="center" fo:margin-bottom="0.002in" fo:line-height="110%" fo:margin-right="0in"/>
    </style:style>
    <style:style style:name="P13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31" style:parent-style-name="Normal" style:family="paragraph">
      <style:paragraph-properties fo:margin-bottom="0.0763in" fo:margin-left="-0.009in" fo:margin-right="0.0041in" fo:text-indent="0.1277in">
        <style:tab-stops/>
      </style:paragraph-properties>
    </style:style>
    <style:style style:name="P132" style:parent-style-name="Normal" style:family="paragraph">
      <style:paragraph-properties fo:margin-left="-0.002in" fo:margin-right="0.0041in">
        <style:tab-stops/>
      </style:paragraph-properties>
    </style:style>
    <style:style style:name="P13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34" style:parent-style-name="Normal" style:family="paragraph">
      <style:paragraph-properties fo:margin-left="-0.002in" fo:margin-right="0.0041in">
        <style:tab-stops/>
      </style:paragraph-properties>
    </style:style>
    <style:style style:name="P13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3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37" style:parent-style-name="Normal" style:family="paragraph">
      <style:paragraph-properties fo:margin-left="-0.002in" fo:margin-right="0.0041in">
        <style:tab-stops/>
      </style:paragraph-properties>
    </style:style>
    <style:style style:name="P13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3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140" style:parent-style-name="Normal" style:family="paragraph">
      <style:paragraph-properties fo:margin-left="-0.002in" fo:margin-right="0.0041in">
        <style:tab-stops/>
      </style:paragraph-properties>
    </style:style>
    <style:style style:name="TableColumn142" style:family="table-column">
      <style:table-column-properties style:column-width="1.9583in"/>
    </style:style>
    <style:style style:name="TableColumn143" style:family="table-column">
      <style:table-column-properties style:column-width="0.7861in"/>
    </style:style>
    <style:style style:name="TableColumn144" style:family="table-column">
      <style:table-column-properties style:column-width="0.9923in"/>
    </style:style>
    <style:style style:name="TableColumn145" style:family="table-column">
      <style:table-column-properties style:column-width="1.0722in"/>
    </style:style>
    <style:style style:name="TableColumn146" style:family="table-column">
      <style:table-column-properties style:column-width="1.434in"/>
    </style:style>
    <style:style style:name="Table141" style:family="table">
      <style:table-properties style:width="6.2437in" fo:margin-left="0.0006in" table:align="left"/>
    </style:style>
    <style:style style:name="TableRow147" style:family="table-row">
      <style:table-row-properties style:min-row-height="0.2909in"/>
    </style:style>
    <style:style style:name="TableCell148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in"/>
    </style:style>
    <style:style style:name="P149" style:parent-style-name="Normal" style:family="paragraph">
      <style:paragraph-properties fo:text-align="center" fo:margin-bottom="0in" fo:line-height="107%" fo:margin-left="0.2423in" fo:margin-right="0in" fo:text-indent="0in">
        <style:tab-stops/>
      </style:paragraph-properties>
    </style:style>
    <style:style style:name="T150" style:parent-style-name="DefaultParagraphFont" style:family="text">
      <style:text-properties fo:font-size="10pt" style:font-size-asian="10pt"/>
    </style:style>
    <style:style style:name="TableCell151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in"/>
    </style:style>
    <style:style style:name="P152" style:parent-style-name="Normal" style:family="paragraph">
      <style:paragraph-properties fo:text-align="justify" fo:margin-bottom="0in" fo:line-height="107%" fo:margin-left="0.025in" fo:margin-right="0in" fo:text-indent="0in">
        <style:tab-stops/>
      </style:paragraph-properties>
    </style:style>
    <style:style style:name="T153" style:parent-style-name="DefaultParagraphFont" style:family="text">
      <style:text-properties fo:font-size="10pt" style:font-size-asian="10pt"/>
    </style:style>
    <style:style style:name="TableCell154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in"/>
    </style:style>
    <style:style style:name="P155" style:parent-style-name="Normal" style:family="paragraph">
      <style:paragraph-properties fo:text-align="center" fo:margin-bottom="0in" fo:line-height="107%" fo:margin-left="0in" fo:margin-right="0.0229in" fo:text-indent="0in">
        <style:tab-stops/>
      </style:paragraph-properties>
    </style:style>
    <style:style style:name="T156" style:parent-style-name="DefaultParagraphFont" style:family="text">
      <style:text-properties fo:font-size="10pt" style:font-size-asian="10pt"/>
    </style:style>
    <style:style style:name="TableCell157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in"/>
    </style:style>
    <style:style style:name="P158" style:parent-style-name="Normal" style:family="paragraph">
      <style:paragraph-properties fo:margin-bottom="0in" fo:line-height="107%" fo:margin-left="0.168in" fo:margin-right="0in" fo:text-indent="0in">
        <style:tab-stops/>
      </style:paragraph-properties>
    </style:style>
    <style:style style:name="T159" style:parent-style-name="DefaultParagraphFont" style:family="text">
      <style:text-properties fo:font-size="10pt" style:font-size-asian="10pt"/>
    </style:style>
    <style:style style:name="TableCell160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in"/>
    </style:style>
    <style:style style:name="P161" style:parent-style-name="Normal" style:family="paragraph">
      <style:paragraph-properties fo:text-align="justify" fo:margin-bottom="0in" fo:line-height="107%" fo:margin-left="0.125in" fo:margin-right="0in" fo:text-indent="0in">
        <style:tab-stops/>
      </style:paragraph-properties>
    </style:style>
    <style:style style:name="T162" style:parent-style-name="DefaultParagraphFont" style:family="text">
      <style:text-properties fo:font-size="10pt" style:font-size-asian="10pt"/>
    </style:style>
    <style:style style:name="TableRow163" style:family="table-row">
      <style:table-row-properties style:min-row-height="0.1736in"/>
    </style:style>
    <style:style style:name="TableCell164" style:family="table-cell">
      <style:table-cell-properties fo:border="0.0138in solid #000000" style:writing-mode="lr-tb" fo:padding-top="0in" fo:padding-left="0.0076in" fo:padding-bottom="0in" fo:padding-right="0in"/>
    </style:style>
    <style:style style:name="P165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66" style:family="table-cell">
      <style:table-cell-properties fo:border="0.0138in solid #000000" style:writing-mode="lr-tb" fo:padding-top="0in" fo:padding-left="0.0076in" fo:padding-bottom="0in" fo:padding-right="0in"/>
    </style:style>
    <style:style style:name="P167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68" style:family="table-cell">
      <style:table-cell-properties fo:border="0.0138in solid #000000" style:writing-mode="lr-tb" fo:padding-top="0in" fo:padding-left="0.0076in" fo:padding-bottom="0in" fo:padding-right="0in"/>
    </style:style>
    <style:style style:name="P169" style:parent-style-name="Normal" style:family="paragraph">
      <style:paragraph-properties fo:text-align="justify" fo:margin-bottom="0in" fo:line-height="107%" fo:margin-left="0.1111in" fo:margin-right="0in" fo:text-indent="0in">
        <style:tab-stops/>
      </style:paragraph-properties>
    </style:style>
    <style:style style:name="T170" style:parent-style-name="DefaultParagraphFont" style:family="text">
      <style:text-properties fo:font-size="10pt" style:font-size-asian="10pt"/>
    </style:style>
    <style:style style:name="TableCell171" style:family="table-cell">
      <style:table-cell-properties fo:border="0.0138in solid #000000" style:writing-mode="lr-tb" fo:padding-top="0in" fo:padding-left="0.0076in" fo:padding-bottom="0in" fo:padding-right="0in"/>
    </style:style>
    <style:style style:name="P172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73" style:family="table-cell">
      <style:table-cell-properties fo:border="0.0138in solid #000000" style:writing-mode="lr-tb" fo:padding-top="0in" fo:padding-left="0.0076in" fo:padding-bottom="0in" fo:padding-right="0in"/>
    </style:style>
    <style:style style:name="P174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Row175" style:family="table-row">
      <style:table-row-properties style:min-row-height="0.1736in"/>
    </style:style>
    <style:style style:name="TableCell176" style:family="table-cell">
      <style:table-cell-properties fo:border="0.0138in solid #000000" style:writing-mode="lr-tb" fo:padding-top="0in" fo:padding-left="0.0076in" fo:padding-bottom="0in" fo:padding-right="0in"/>
    </style:style>
    <style:style style:name="P177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178" style:parent-style-name="DefaultParagraphFont" style:family="text">
      <style:text-properties fo:font-size="10pt" style:font-size-asian="10pt"/>
    </style:style>
    <style:style style:name="TableCell179" style:family="table-cell">
      <style:table-cell-properties fo:border="0.0138in solid #000000" style:writing-mode="lr-tb" fo:padding-top="0in" fo:padding-left="0.0076in" fo:padding-bottom="0in" fo:padding-right="0in"/>
    </style:style>
    <style:style style:name="P180" style:parent-style-name="Normal" style:family="paragraph">
      <style:paragraph-properties fo:margin-bottom="0in" fo:line-height="107%" fo:margin-left="0.2097in" fo:margin-right="0in" fo:text-indent="0in">
        <style:tab-stops/>
      </style:paragraph-properties>
    </style:style>
    <style:style style:name="T181" style:parent-style-name="DefaultParagraphFont" style:family="text">
      <style:text-properties fo:font-size="10pt" style:font-size-asian="10pt"/>
    </style:style>
    <style:style style:name="TableCell182" style:family="table-cell">
      <style:table-cell-properties fo:border="0.0138in solid #000000" style:writing-mode="lr-tb" fo:padding-top="0in" fo:padding-left="0.0076in" fo:padding-bottom="0in" fo:padding-right="0in"/>
    </style:style>
    <style:style style:name="P183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184" style:parent-style-name="DefaultParagraphFont" style:family="text">
      <style:text-properties fo:font-size="10pt" style:font-size-asian="10pt"/>
    </style:style>
    <style:style style:name="TableCell185" style:family="table-cell">
      <style:table-cell-properties fo:border="0.0138in solid #000000" style:writing-mode="lr-tb" fo:padding-top="0in" fo:padding-left="0.0076in" fo:padding-bottom="0in" fo:padding-right="0in"/>
    </style:style>
    <style:style style:name="P186" style:parent-style-name="Normal" style:family="paragraph">
      <style:paragraph-properties fo:text-align="center" fo:margin-bottom="0in" fo:line-height="107%" fo:margin-left="0.0868in" fo:margin-right="0in" fo:text-indent="0in">
        <style:tab-stops/>
      </style:paragraph-properties>
    </style:style>
    <style:style style:name="T187" style:parent-style-name="DefaultParagraphFont" style:family="text">
      <style:text-properties fo:font-size="10pt" style:font-size-asian="10pt"/>
    </style:style>
    <style:style style:name="TableCell188" style:family="table-cell">
      <style:table-cell-properties fo:border="0.0138in solid #000000" style:writing-mode="lr-tb" fo:padding-top="0in" fo:padding-left="0.0076in" fo:padding-bottom="0in" fo:padding-right="0in"/>
    </style:style>
    <style:style style:name="P189" style:parent-style-name="Normal" style:family="paragraph">
      <style:paragraph-properties fo:text-align="center" fo:margin-bottom="0in" fo:line-height="107%" fo:margin-left="0.0854in" fo:margin-right="0in" fo:text-indent="0in">
        <style:tab-stops/>
      </style:paragraph-properties>
    </style:style>
    <style:style style:name="T190" style:parent-style-name="DefaultParagraphFont" style:family="text">
      <style:text-properties fo:font-size="10pt" style:font-size-asian="10pt"/>
    </style:style>
    <style:style style:name="TableRow191" style:family="table-row">
      <style:table-row-properties style:min-row-height="0.1215in"/>
    </style:style>
    <style:style style:name="TableCell192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in"/>
    </style:style>
    <style:style style:name="P193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194" style:parent-style-name="DefaultParagraphFont" style:family="text">
      <style:text-properties fo:font-size="10pt" style:font-size-asian="10pt"/>
    </style:style>
    <style:style style:name="TableCell195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in"/>
    </style:style>
    <style:style style:name="P196" style:parent-style-name="Normal" style:family="paragraph">
      <style:paragraph-properties fo:margin-bottom="0in" fo:line-height="107%" fo:margin-left="0.2097in" fo:margin-right="0in" fo:text-indent="0in">
        <style:tab-stops/>
      </style:paragraph-properties>
    </style:style>
    <style:style style:name="T197" style:parent-style-name="DefaultParagraphFont" style:family="text">
      <style:text-properties fo:font-size="10pt" style:font-size-asian="10pt"/>
    </style:style>
    <style:style style:name="TableCell198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in"/>
    </style:style>
    <style:style style:name="P199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200" style:parent-style-name="DefaultParagraphFont" style:family="text">
      <style:text-properties fo:font-size="10pt" style:font-size-asian="10pt"/>
    </style:style>
    <style:style style:name="TableCell201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in"/>
    </style:style>
    <style:style style:name="P202" style:parent-style-name="Normal" style:family="paragraph">
      <style:paragraph-properties fo:text-align="center" fo:margin-bottom="0in" fo:line-height="107%" fo:margin-left="0.0868in" fo:margin-right="0in" fo:text-indent="0in">
        <style:tab-stops/>
      </style:paragraph-properties>
    </style:style>
    <style:style style:name="T203" style:parent-style-name="DefaultParagraphFont" style:family="text">
      <style:text-properties fo:font-size="10pt" style:font-size-asian="10pt"/>
    </style:style>
    <style:style style:name="TableCell204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in"/>
    </style:style>
    <style:style style:name="P205" style:parent-style-name="Normal" style:family="paragraph">
      <style:paragraph-properties fo:text-align="center" fo:margin-bottom="0in" fo:line-height="107%" fo:margin-left="0.0854in" fo:margin-right="0in" fo:text-indent="0in">
        <style:tab-stops/>
      </style:paragraph-properties>
    </style:style>
    <style:style style:name="T206" style:parent-style-name="DefaultParagraphFont" style:family="text">
      <style:text-properties fo:font-size="10pt" style:font-size-asian="10pt"/>
    </style:style>
    <style:style style:name="TableRow207" style:family="table-row">
      <style:table-row-properties style:min-row-height="0.2111in"/>
    </style:style>
    <style:style style:name="TableCell208" style:family="table-cell">
      <style:table-cell-properties fo:border-top="none" fo:border-left="0.0138in solid #000000" fo:border-bottom="0.0138in solid #000000" fo:border-right="0.0138in solid #000000" style:writing-mode="lr-tb" fo:padding-top="0in" fo:padding-left="0.0076in" fo:padding-bottom="0in" fo:padding-right="0in"/>
    </style:style>
    <style:style style:name="P209" style:parent-style-name="Normal" style:family="paragraph">
      <style:paragraph-properties fo:text-align="justify" fo:margin-bottom="0in" fo:line-height="107%" fo:margin-left="0in" fo:margin-right="0in" fo:text-indent="0in">
        <style:tab-stops/>
      </style:paragraph-properties>
    </style:style>
    <style:style style:name="T210" style:parent-style-name="DefaultParagraphFont" style:family="text">
      <style:text-properties fo:font-size="10pt" style:font-size-asian="10pt"/>
    </style:style>
    <style:style style:name="TableCell211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in"/>
    </style:style>
    <style:style style:name="P212" style:parent-style-name="Normal" style:family="paragraph">
      <style:paragraph-properties fo:margin-bottom="0in" fo:line-height="107%" fo:margin-left="0.2486in" fo:margin-right="0in" fo:text-indent="0in">
        <style:tab-stops/>
      </style:paragraph-properties>
    </style:style>
    <style:style style:name="T213" style:parent-style-name="DefaultParagraphFont" style:family="text">
      <style:text-properties fo:font-size="10pt" style:font-size-asian="10pt"/>
    </style:style>
    <style:style style:name="TableCell214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in"/>
    </style:style>
    <style:style style:name="P215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216" style:parent-style-name="DefaultParagraphFont" style:family="text">
      <style:text-properties fo:font-size="10pt" style:font-size-asian="10pt"/>
    </style:style>
    <style:style style:name="TableCell217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in"/>
    </style:style>
    <style:style style:name="P218" style:parent-style-name="Normal" style:family="paragraph">
      <style:paragraph-properties fo:text-align="center" fo:margin-bottom="0in" fo:line-height="107%" fo:margin-left="0.0076in" fo:margin-right="0in" fo:text-indent="0in">
        <style:tab-stops/>
      </style:paragraph-properties>
    </style:style>
    <style:style style:name="T219" style:parent-style-name="DefaultParagraphFont" style:family="text">
      <style:text-properties fo:font-size="10pt" style:font-size-asian="10pt"/>
    </style:style>
    <style:style style:name="TableCell220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in"/>
    </style:style>
    <style:style style:name="P221" style:parent-style-name="Normal" style:family="paragraph">
      <style:paragraph-properties fo:text-align="center" fo:margin-bottom="0in" fo:line-height="107%" fo:margin-left="0.0638in" fo:margin-right="0in" fo:text-indent="0in">
        <style:tab-stops/>
      </style:paragraph-properties>
    </style:style>
    <style:style style:name="T222" style:parent-style-name="DefaultParagraphFont" style:family="text">
      <style:text-properties fo:font-size="10pt" style:font-size-asian="10pt"/>
    </style:style>
    <style:style style:name="TableRow223" style:family="table-row">
      <style:table-row-properties style:min-row-height="0.1756in"/>
    </style:style>
    <style:style style:name="TableCell224" style:family="table-cell">
      <style:table-cell-properties fo:border="0.0138in solid #000000" style:writing-mode="lr-tb" fo:padding-top="0in" fo:padding-left="0.0076in" fo:padding-bottom="0in" fo:padding-right="0in"/>
    </style:style>
    <style:style style:name="P225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226" style:parent-style-name="DefaultParagraphFont" style:family="text">
      <style:text-properties fo:font-size="10pt" style:font-size-asian="10pt"/>
    </style:style>
    <style:style style:name="TableCell227" style:family="table-cell">
      <style:table-cell-properties fo:border="0.0138in solid #000000" style:writing-mode="lr-tb" fo:padding-top="0in" fo:padding-left="0.0076in" fo:padding-bottom="0in" fo:padding-right="0in"/>
    </style:style>
    <style:style style:name="P228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29" style:family="table-cell">
      <style:table-cell-properties fo:border="0.0138in solid #000000" style:writing-mode="lr-tb" fo:padding-top="0in" fo:padding-left="0.0076in" fo:padding-bottom="0in" fo:padding-right="0in"/>
    </style:style>
    <style:style style:name="P230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31" style:family="table-cell">
      <style:table-cell-properties fo:border="0.0138in solid #000000" style:writing-mode="lr-tb" fo:padding-top="0in" fo:padding-left="0.0076in" fo:padding-bottom="0in" fo:padding-right="0in"/>
    </style:style>
    <style:style style:name="P232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33" style:family="table-cell">
      <style:table-cell-properties fo:border="0.0138in solid #000000" style:writing-mode="lr-tb" fo:padding-top="0in" fo:padding-left="0.0076in" fo:padding-bottom="0in" fo:padding-right="0in"/>
    </style:style>
    <style:style style:name="P234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P235" style:parent-style-name="Normal" style:family="paragraph">
      <style:paragraph-properties fo:margin-bottom="0.0166in" fo:line-height="107%" fo:margin-left="-0.002in" fo:margin-right="0in" fo:text-indent="0in">
        <style:tab-stops>
          <style:tab-stop style:type="center" style:position="2.3638in"/>
          <style:tab-stop style:type="center" style:position="3.2784in"/>
          <style:tab-stop style:type="center" style:position="4.2833in"/>
          <style:tab-stop style:type="center" style:position="5.5652in"/>
        </style:tab-stops>
      </style:paragraph-properties>
    </style:style>
    <style:style style:name="T236" style:parent-style-name="DefaultParagraphFont" style:family="text">
      <style:text-properties fo:font-size="10pt" style:font-size-asian="10pt"/>
    </style:style>
    <style:style style:name="T237" style:parent-style-name="DefaultParagraphFont" style:family="text">
      <style:text-properties fo:font-size="10pt" style:font-size-asian="10pt"/>
    </style:style>
    <style:style style:name="T238" style:parent-style-name="DefaultParagraphFont" style:family="text">
      <style:text-properties fo:font-size="10pt" style:font-size-asian="10pt"/>
    </style:style>
    <style:style style:name="T239" style:parent-style-name="DefaultParagraphFont" style:family="text">
      <style:text-properties fo:font-size="10pt" style:font-size-asian="10pt"/>
    </style:style>
    <style:style style:name="T240" style:parent-style-name="DefaultParagraphFont" style:family="text">
      <style:text-properties fo:font-size="10pt" style:font-size-asian="10pt"/>
    </style:style>
    <style:style style:name="P241" style:parent-style-name="Normal" style:family="paragraph">
      <style:paragraph-properties fo:text-align="center" fo:margin-bottom="0.1708in" fo:line-height="107%" fo:margin-left="0in" fo:margin-right="0.0638in" fo:text-indent="0in">
        <style:tab-stops/>
      </style:paragraph-properties>
    </style:style>
    <style:style style:name="T242" style:parent-style-name="DefaultParagraphFont" style:family="text">
      <style:text-properties fo:font-size="9pt" style:font-size-asian="9pt"/>
    </style:style>
    <style:style style:name="P24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44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4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46" style:parent-style-name="Normal" style:family="paragraph">
      <style:paragraph-properties fo:margin-left="-0.002in" fo:margin-right="0.0041in">
        <style:tab-stops/>
      </style:paragraph-properties>
    </style:style>
    <style:style style:name="P247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48" style:parent-style-name="Normal" style:family="paragraph">
      <style:paragraph-properties fo:margin-left="-0.002in" fo:margin-right="0.0041in">
        <style:tab-stops/>
      </style:paragraph-properties>
    </style:style>
    <style:style style:name="P249" style:parent-style-name="Normal" style:family="paragraph">
      <style:paragraph-properties fo:margin-left="-0.002in" fo:margin-right="0.0041in">
        <style:tab-stops/>
      </style:paragraph-properties>
    </style:style>
    <style:style style:name="P25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5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5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53" style:parent-style-name="Normal" style:family="paragraph">
      <style:paragraph-properties fo:margin-left="-0.002in" fo:margin-right="0.0041in">
        <style:tab-stops/>
      </style:paragraph-properties>
    </style:style>
    <style:style style:name="P254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55" style:parent-style-name="Normal" style:family="paragraph">
      <style:paragraph-properties fo:margin-left="-0.002in" fo:margin-right="0.0041in">
        <style:tab-stops/>
      </style:paragraph-properties>
    </style:style>
    <style:style style:name="P25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57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5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59" style:parent-style-name="Normal" style:family="paragraph">
      <style:paragraph-properties fo:margin-left="-0.002in" fo:margin-right="0.0041in">
        <style:tab-stops/>
      </style:paragraph-properties>
    </style:style>
    <style:style style:name="P26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61" style:parent-style-name="Normal" style:family="paragraph">
      <style:paragraph-properties fo:margin-left="-0.002in" fo:margin-right="0.0041in">
        <style:tab-stops/>
      </style:paragraph-properties>
    </style:style>
    <style:style style:name="P262" style:parent-style-name="Normal" style:family="paragraph">
      <style:paragraph-properties fo:margin-left="-0.002in" fo:margin-right="0.0041in">
        <style:tab-stops/>
      </style:paragraph-properties>
    </style:style>
    <style:style style:name="P26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64" style:parent-style-name="Normal" style:family="paragraph">
      <style:paragraph-properties fo:margin-left="-0.002in" fo:margin-right="0.0041in">
        <style:tab-stops/>
      </style:paragraph-properties>
    </style:style>
    <style:style style:name="P265" style:parent-style-name="Normal" style:family="paragraph">
      <style:paragraph-properties fo:margin-left="-0.002in" fo:margin-right="0.0041in">
        <style:tab-stops/>
      </style:paragraph-properties>
    </style:style>
    <style:style style:name="P26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67" style:parent-style-name="Normal" style:family="paragraph">
      <style:paragraph-properties fo:margin-left="-0.002in" fo:margin-right="0.0041in">
        <style:tab-stops/>
      </style:paragraph-properties>
    </style:style>
    <style:style style:name="P268" style:parent-style-name="Normal" style:family="paragraph">
      <style:paragraph-properties fo:margin-left="-0.002in" fo:margin-right="0.0041in">
        <style:tab-stops/>
      </style:paragraph-properties>
    </style:style>
    <style:style style:name="P269" style:parent-style-name="Normal" style:family="paragraph">
      <style:paragraph-properties fo:margin-left="-0.002in" fo:margin-right="0.0041in">
        <style:tab-stops/>
      </style:paragraph-properties>
    </style:style>
    <style:style style:name="P270" style:parent-style-name="Normal" style:family="paragraph">
      <style:paragraph-properties fo:margin-left="-0.002in" fo:margin-right="0.0041in">
        <style:tab-stops/>
      </style:paragraph-properties>
    </style:style>
    <style:style style:name="P27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72" style:parent-style-name="Normal" style:family="paragraph">
      <style:paragraph-properties fo:margin-left="-0.002in" fo:margin-right="0.0041in">
        <style:tab-stops/>
      </style:paragraph-properties>
    </style:style>
    <style:style style:name="P273" style:parent-style-name="Normal" style:family="paragraph">
      <style:paragraph-properties fo:margin-left="-0.002in" fo:margin-right="0.0041in">
        <style:tab-stops/>
      </style:paragraph-properties>
    </style:style>
    <style:style style:name="P274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7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7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77" style:parent-style-name="Normal" style:family="paragraph">
      <style:paragraph-properties fo:text-align="justify" fo:margin-bottom="0.0861in" fo:line-height="106%" fo:margin-left="-0.002in" fo:margin-right="0.0486in">
        <style:tab-stops/>
      </style:paragraph-properties>
    </style:style>
    <style:style style:name="P278" style:parent-style-name="Normal" style:family="paragraph">
      <style:paragraph-properties fo:margin-left="-0.002in" fo:margin-right="0.0041in">
        <style:tab-stops/>
      </style:paragraph-properties>
    </style:style>
    <style:style style:name="P279" style:parent-style-name="Normal" style:family="paragraph">
      <style:paragraph-properties fo:margin-left="-0.002in" fo:margin-right="0.0041in">
        <style:tab-stops/>
      </style:paragraph-properties>
    </style:style>
    <style:style style:name="P28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8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82" style:parent-style-name="Normal" style:family="paragraph">
      <style:paragraph-properties fo:text-align="center" fo:margin-bottom="0.002in" fo:line-height="110%" fo:margin-right="0in"/>
    </style:style>
    <style:style style:name="P283" style:parent-style-name="Normal" style:family="paragraph">
      <style:paragraph-properties fo:line-height="152%" fo:margin-left="-0.002in" fo:margin-right="4.018in">
        <style:tab-stops/>
      </style:paragraph-properties>
    </style:style>
    <style:style style:name="P284" style:parent-style-name="Normal" style:family="paragraph">
      <style:paragraph-properties fo:margin-left="-0.002in" fo:margin-right="0.0041in">
        <style:tab-stops/>
      </style:paragraph-properties>
    </style:style>
    <style:style style:name="P28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T286" style:parent-style-name="DefaultParagraphFont" style:family="text">
      <style:text-properties fo:color="#00007F"/>
    </style:style>
    <style:style style:name="P287" style:parent-style-name="Normal" style:family="paragraph">
      <style:paragraph-properties fo:margin-left="-0.002in" fo:margin-right="0.0041in">
        <style:tab-stops/>
      </style:paragraph-properties>
    </style:style>
    <style:style style:name="P288" style:parent-style-name="Normal" style:family="paragraph">
      <style:paragraph-properties fo:margin-left="-0.002in" fo:margin-right="0.0041in">
        <style:tab-stops/>
      </style:paragraph-properties>
    </style:style>
    <style:style style:name="P289" style:parent-style-name="Normal" style:family="paragraph">
      <style:paragraph-properties fo:margin-left="-0.002in" fo:margin-right="0.0041in">
        <style:tab-stops/>
      </style:paragraph-properties>
    </style:style>
    <style:style style:name="T290" style:parent-style-name="DefaultParagraphFont" style:family="text">
      <style:text-properties fo:color="#00007F"/>
    </style:style>
    <style:style style:name="P291" style:parent-style-name="Normal" style:family="paragraph">
      <style:paragraph-properties fo:margin-bottom="0.0875in" fo:margin-left="-0.002in" fo:margin-right="0.0041in">
        <style:tab-stops/>
      </style:paragraph-properties>
    </style:style>
    <style:style style:name="P292" style:parent-style-name="Normal" style:family="paragraph">
      <style:paragraph-properties fo:margin-left="-0.002in" fo:margin-right="0.0041in">
        <style:tab-stops/>
      </style:paragraph-properties>
    </style:style>
    <style:style style:name="P293" style:parent-style-name="Normal" style:family="paragraph">
      <style:paragraph-properties fo:margin-left="-0.002in" fo:margin-right="0.0041in">
        <style:tab-stops/>
      </style:paragraph-properties>
    </style:style>
    <style:style style:name="P294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9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T296" style:parent-style-name="DefaultParagraphFont" style:family="text">
      <style:text-properties fo:color="#0362C1"/>
    </style:style>
    <style:style style:name="P297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9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29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0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01" style:parent-style-name="Normal" style:family="paragraph">
      <style:paragraph-properties fo:text-align="justify" fo:margin-bottom="0.0861in" fo:line-height="106%" fo:margin-left="-0.002in" fo:margin-right="0.0486in">
        <style:tab-stops/>
      </style:paragraph-properties>
    </style:style>
    <style:style style:name="P30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0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04" style:parent-style-name="Normal" style:family="paragraph">
      <style:paragraph-properties fo:margin-left="-0.002in" fo:margin-right="0.0041in">
        <style:tab-stops/>
      </style:paragraph-properties>
    </style:style>
    <style:style style:name="P305" style:parent-style-name="Normal" style:family="paragraph">
      <style:paragraph-properties fo:margin-left="-0.002in" fo:margin-right="0.0041in">
        <style:tab-stops/>
      </style:paragraph-properties>
    </style:style>
    <style:style style:name="P306" style:parent-style-name="Normal" style:family="paragraph">
      <style:paragraph-properties fo:line-height="152%" fo:margin-left="-0.002in" fo:margin-right="2.0333in">
        <style:tab-stops/>
      </style:paragraph-properties>
    </style:style>
    <style:style style:name="P307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0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0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10" style:parent-style-name="Normal" style:family="paragraph">
      <style:paragraph-properties fo:margin-left="-0.002in" fo:margin-right="0.0041in">
        <style:tab-stops/>
      </style:paragraph-properties>
    </style:style>
    <style:style style:name="P31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1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1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14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1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16" style:parent-style-name="Normal" style:family="paragraph">
      <style:paragraph-properties fo:margin-left="-0.002in" fo:margin-right="0.0041in">
        <style:tab-stops/>
      </style:paragraph-properties>
    </style:style>
    <style:style style:name="P317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18" style:parent-style-name="Normal" style:family="paragraph">
      <style:paragraph-properties fo:margin-left="-0.002in" fo:margin-right="0.0041in">
        <style:tab-stops/>
      </style:paragraph-properties>
    </style:style>
    <style:style style:name="P31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20" style:parent-style-name="Normal" style:family="paragraph">
      <style:paragraph-properties fo:margin-left="-0.002in" fo:margin-right="0.0041in">
        <style:tab-stops/>
      </style:paragraph-properties>
    </style:style>
    <style:style style:name="P321" style:parent-style-name="Normal" style:family="paragraph">
      <style:paragraph-properties fo:margin-left="-0.002in" fo:margin-right="0.0041in">
        <style:tab-stops/>
      </style:paragraph-properties>
    </style:style>
    <style:style style:name="P32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23" style:parent-style-name="Normal" style:family="paragraph">
      <style:paragraph-properties fo:margin-left="-0.002in" fo:margin-right="0.0041in">
        <style:tab-stops/>
      </style:paragraph-properties>
    </style:style>
    <style:style style:name="P324" style:parent-style-name="Normal" style:family="paragraph">
      <style:paragraph-properties fo:margin-left="-0.002in" fo:margin-right="0.0041in">
        <style:tab-stops/>
      </style:paragraph-properties>
    </style:style>
    <style:style style:name="P32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26" style:parent-style-name="Normal" style:family="paragraph">
      <style:paragraph-properties fo:margin-left="-0.002in" fo:margin-right="0.0041in">
        <style:tab-stops/>
      </style:paragraph-properties>
    </style:style>
    <style:style style:name="P327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28" style:parent-style-name="Normal" style:family="paragraph">
      <style:paragraph-properties fo:margin-left="-0.002in" fo:margin-right="0.0041in">
        <style:tab-stops/>
      </style:paragraph-properties>
    </style:style>
    <style:style style:name="P329" style:parent-style-name="Normal" style:family="paragraph">
      <style:paragraph-properties fo:margin-left="-0.002in" fo:margin-right="0.0041in">
        <style:tab-stops/>
      </style:paragraph-properties>
    </style:style>
    <style:style style:name="P330" style:parent-style-name="Normal" style:family="paragraph">
      <style:paragraph-properties fo:margin-left="-0.002in" fo:margin-right="0.0041in">
        <style:tab-stops/>
      </style:paragraph-properties>
    </style:style>
    <style:style style:name="P33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3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33" style:parent-style-name="Normal" style:family="paragraph">
      <style:paragraph-properties fo:margin-left="-0.002in" fo:margin-right="0.0041in">
        <style:tab-stops/>
      </style:paragraph-properties>
    </style:style>
    <style:style style:name="P334" style:parent-style-name="Normal" style:family="paragraph">
      <style:paragraph-properties fo:margin-left="-0.002in" fo:margin-right="0.0041in">
        <style:tab-stops/>
      </style:paragraph-properties>
    </style:style>
    <style:style style:name="P335" style:parent-style-name="Normal" style:family="paragraph">
      <style:paragraph-properties fo:text-align="justify" fo:margin-bottom="0.0861in" fo:line-height="106%" fo:margin-left="-0.002in" fo:margin-right="0.0486in">
        <style:tab-stops/>
      </style:paragraph-properties>
    </style:style>
    <style:style style:name="P33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37" style:parent-style-name="Normal" style:family="paragraph">
      <style:paragraph-properties fo:text-align="justify" fo:margin-bottom="0.0861in" fo:line-height="106%" fo:margin-left="-0.002in" fo:margin-right="0.0486in">
        <style:tab-stops/>
      </style:paragraph-properties>
    </style:style>
    <style:style style:name="T338" style:parent-style-name="DefaultParagraphFont" style:family="text">
      <style:text-properties fo:color="#00007F"/>
    </style:style>
    <style:style style:name="P339" style:parent-style-name="Normal" style:family="paragraph">
      <style:paragraph-properties fo:margin-left="-0.002in" fo:margin-right="0.0041in">
        <style:tab-stops/>
      </style:paragraph-properties>
    </style:style>
    <style:style style:name="P34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41" style:parent-style-name="Normal" style:family="paragraph">
      <style:paragraph-properties fo:margin-left="-0.002in" fo:margin-right="0.0041in">
        <style:tab-stops/>
      </style:paragraph-properties>
    </style:style>
    <style:style style:name="P342" style:parent-style-name="Normal" style:family="paragraph">
      <style:paragraph-properties fo:margin-left="-0.002in" fo:margin-right="0.0041in">
        <style:tab-stops/>
      </style:paragraph-properties>
    </style:style>
    <style:style style:name="P343" style:parent-style-name="Normal" style:family="paragraph">
      <style:paragraph-properties fo:text-align="justify" fo:margin-bottom="0.0013in" fo:line-height="106%" fo:margin-left="-0.002in" fo:margin-right="0.0486in">
        <style:tab-stops/>
      </style:paragraph-properties>
    </style:style>
    <style:style style:name="P344" style:parent-style-name="Normal" style:family="paragraph">
      <style:paragraph-properties fo:margin-left="-0.002in" fo:margin-right="0.0041in">
        <style:tab-stops/>
      </style:paragraph-properties>
    </style:style>
    <style:style style:name="P345" style:parent-style-name="Normal" style:family="paragraph">
      <style:paragraph-properties fo:margin-bottom="0.0833in" fo:line-height="107%" fo:margin-left="0.0013in" fo:margin-right="0in" fo:text-indent="0in">
        <style:tab-stops/>
      </style:paragraph-properties>
    </style:style>
    <style:style style:name="T346" style:parent-style-name="DefaultParagraphFont" style:family="text">
      <style:text-properties fo:color="#00007F"/>
    </style:style>
    <style:style style:name="T347" style:parent-style-name="DefaultParagraphFont" style:family="text">
      <style:text-properties fo:color="#00007F"/>
    </style:style>
    <style:style style:name="P348" style:parent-style-name="Normal" style:family="paragraph">
      <style:paragraph-properties fo:margin-left="-0.002in" fo:margin-right="0.0041in">
        <style:tab-stops/>
      </style:paragraph-properties>
    </style:style>
    <style:style style:name="P349" style:parent-style-name="Normal" style:family="paragraph">
      <style:paragraph-properties fo:text-align="justify" fo:margin-bottom="0.0013in" fo:line-height="106%" fo:margin-left="-0.002in" fo:margin-right="0.0486in">
        <style:tab-stops/>
      </style:paragraph-properties>
    </style:style>
    <style:style style:name="P35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51" style:parent-style-name="Normal" style:family="paragraph">
      <style:paragraph-properties fo:margin-bottom="0.2875in" fo:margin-left="-0.002in" fo:margin-right="0.0041in">
        <style:tab-stops/>
      </style:paragraph-properties>
    </style:style>
    <style:style style:name="P352" style:parent-style-name="Normal" style:family="paragraph">
      <style:paragraph-properties fo:margin-left="-0.002in" fo:margin-right="0.0041in">
        <style:tab-stops/>
      </style:paragraph-properties>
    </style:style>
    <style:style style:name="P353" style:parent-style-name="Normal" style:family="paragraph">
      <style:paragraph-properties fo:line-height="139%" fo:margin-left="-0.002in" fo:margin-right="0.0041in">
        <style:tab-stops/>
      </style:paragraph-properties>
    </style:style>
    <style:style style:name="P354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355" style:parent-style-name="Normal" style:family="paragraph">
      <style:paragraph-properties fo:margin-left="-0.002in" fo:margin-right="0.0041in">
        <style:tab-stops/>
      </style:paragraph-properties>
    </style:style>
    <style:style style:name="P356" style:parent-style-name="Normal" style:family="paragraph">
      <style:paragraph-properties fo:margin-left="-0.002in" fo:margin-right="0.0041in">
        <style:tab-stops/>
      </style:paragraph-properties>
    </style:style>
    <style:style style:name="P357" style:parent-style-name="Normal" style:family="paragraph">
      <style:paragraph-properties fo:line-height="138%" fo:margin-left="-0.002in" fo:margin-right="0.0041in">
        <style:tab-stops/>
      </style:paragraph-properties>
    </style:style>
    <style:style style:name="P358" style:parent-style-name="Normal" style:family="paragraph">
      <style:paragraph-properties fo:margin-left="-0.002in" fo:margin-right="0.0041in">
        <style:tab-stops/>
      </style:paragraph-properties>
    </style:style>
    <style:style style:name="P359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360" style:parent-style-name="Normal" style:family="paragraph">
      <style:paragraph-properties fo:margin-left="-0.002in" fo:margin-right="0.0041in">
        <style:tab-stops/>
      </style:paragraph-properties>
    </style:style>
    <style:style style:name="P361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362" style:parent-style-name="Normal" style:family="paragraph">
      <style:paragraph-properties fo:margin-left="-0.002in" fo:margin-right="0.0041in">
        <style:tab-stops/>
      </style:paragraph-properties>
    </style:style>
    <style:style style:name="T363" style:parent-style-name="DefaultParagraphFont" style:family="text">
      <style:text-properties fo:color="#0362C1"/>
    </style:style>
    <style:style style:name="T364" style:parent-style-name="DefaultParagraphFont" style:family="text">
      <style:text-properties fo:color="#0362C1"/>
    </style:style>
    <style:style style:name="P365" style:parent-style-name="Normal" style:family="paragraph">
      <style:paragraph-properties fo:margin-bottom="0.0604in" fo:line-height="107%" fo:margin-left="-0.002in" fo:margin-right="0in">
        <style:tab-stops/>
      </style:paragraph-properties>
    </style:style>
    <style:style style:name="T366" style:parent-style-name="DefaultParagraphFont" style:family="text">
      <style:text-properties fo:color="#0362C1"/>
    </style:style>
    <style:style style:name="P367" style:parent-style-name="Normal" style:family="paragraph">
      <style:paragraph-properties fo:margin-left="-0.002in" fo:margin-right="0.0041in">
        <style:tab-stops/>
      </style:paragraph-properties>
    </style:style>
    <style:style style:name="P368" style:parent-style-name="Normal" style:family="paragraph">
      <style:paragraph-properties fo:text-align="center" fo:margin-bottom="0.002in" fo:line-height="110%" fo:margin-right="0in"/>
    </style:style>
    <style:style style:name="P369" style:parent-style-name="Normal" style:family="paragraph">
      <style:paragraph-properties fo:margin-left="-0.002in" fo:margin-right="0.0041in">
        <style:tab-stops/>
      </style:paragraph-properties>
    </style:style>
    <style:style style:name="P370" style:parent-style-name="Normal" style:family="paragraph">
      <style:paragraph-properties fo:text-align="justify" fo:margin-bottom="0.0013in" fo:line-height="106%" fo:margin-left="-0.002in" fo:margin-right="0.0486in">
        <style:tab-stops/>
      </style:paragraph-properties>
    </style:style>
    <style:style style:name="P371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372" style:parent-style-name="Normal" style:family="paragraph">
      <style:paragraph-properties fo:text-align="justify" fo:margin-bottom="0.0013in" fo:line-height="106%" fo:margin-left="-0.002in" fo:margin-right="0.0486in">
        <style:tab-stops/>
      </style:paragraph-properties>
    </style:style>
    <style:style style:name="P373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374" style:parent-style-name="Normal" style:family="paragraph">
      <style:paragraph-properties fo:margin-bottom="0.0562in" fo:margin-left="-0.002in" fo:margin-right="0.0041in">
        <style:tab-stops/>
      </style:paragraph-properties>
    </style:style>
    <style:style style:name="P375" style:parent-style-name="Normal" style:family="paragraph">
      <style:paragraph-properties fo:margin-left="-0.002in" fo:margin-right="0.0041in">
        <style:tab-stops/>
      </style:paragraph-properties>
    </style:style>
    <style:style style:name="P376" style:parent-style-name="Normal" style:family="paragraph">
      <style:paragraph-properties fo:margin-bottom="0.093in" fo:margin-left="0.2583in" fo:margin-right="0.0041in">
        <style:tab-stops/>
      </style:paragraph-properties>
    </style:style>
    <style:style style:name="P377" style:parent-style-name="Normal" style:family="paragraph">
      <style:paragraph-properties fo:margin-bottom="0.05in" fo:margin-left="0.2583in" fo:margin-right="0.0041in">
        <style:tab-stops/>
      </style:paragraph-properties>
    </style:style>
    <style:style style:name="P378" style:parent-style-name="Normal" style:family="paragraph">
      <style:paragraph-properties fo:text-align="justify" fo:margin-bottom="0.0659in" fo:line-height="106%" fo:margin-left="0.2409in" fo:margin-right="0.0486in" fo:text-indent="-0.25in">
        <style:tab-stops/>
      </style:paragraph-properties>
    </style:style>
    <style:style style:name="P379" style:parent-style-name="Normal" style:family="paragraph">
      <style:paragraph-properties fo:margin-left="-0.002in" fo:margin-right="0.0041in">
        <style:tab-stops/>
      </style:paragraph-properties>
    </style:style>
    <style:style style:name="P380" style:parent-style-name="Normal" style:family="paragraph">
      <style:paragraph-properties fo:margin-bottom="0.0513in" fo:margin-left="0.2583in" fo:margin-right="0.0041in">
        <style:tab-stops/>
      </style:paragraph-properties>
    </style:style>
    <style:style style:name="P381" style:parent-style-name="Normal" style:family="paragraph">
      <style:paragraph-properties fo:margin-left="-0.002in" fo:margin-right="0.0041in">
        <style:tab-stops/>
      </style:paragraph-properties>
    </style:style>
    <style:style style:name="P382" style:parent-style-name="Normal" style:family="paragraph">
      <style:paragraph-properties fo:margin-left="0.2583in" fo:margin-right="0.0041in">
        <style:tab-stops/>
      </style:paragraph-properties>
    </style:style>
    <style:style style:name="P383" style:parent-style-name="Normal" style:family="paragraph">
      <style:paragraph-properties fo:margin-bottom="0.05in" fo:margin-left="0.2583in" fo:margin-right="0.0041in">
        <style:tab-stops/>
      </style:paragraph-properties>
    </style:style>
    <style:style style:name="P384" style:parent-style-name="Normal" style:family="paragraph">
      <style:paragraph-properties fo:margin-bottom="0.0562in" fo:margin-left="-0.002in" fo:margin-right="0.0041in">
        <style:tab-stops/>
      </style:paragraph-properties>
    </style:style>
    <style:style style:name="P385" style:parent-style-name="Normal" style:family="paragraph">
      <style:paragraph-properties fo:margin-left="-0.002in" fo:margin-right="0.0041in">
        <style:tab-stops/>
      </style:paragraph-properties>
    </style:style>
    <style:style style:name="P386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387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388" style:parent-style-name="Normal" style:family="paragraph">
      <style:paragraph-properties fo:margin-left="-0.002in" fo:margin-right="0.0041in">
        <style:tab-stops/>
      </style:paragraph-properties>
    </style:style>
    <style:style style:name="P389" style:parent-style-name="Normal" style:family="paragraph">
      <style:paragraph-properties fo:margin-left="0.093in" fo:margin-right="0.0041in">
        <style:tab-stops/>
      </style:paragraph-properties>
    </style:style>
    <style:style style:name="P390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391" style:parent-style-name="Normal" style:family="paragraph">
      <style:paragraph-properties fo:margin-left="-0.002in" fo:margin-right="0.0041in">
        <style:tab-stops/>
      </style:paragraph-properties>
    </style:style>
    <style:style style:name="P392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393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394" style:parent-style-name="Normal" style:family="paragraph">
      <style:paragraph-properties fo:margin-left="-0.002in" fo:margin-right="0.0041in">
        <style:tab-stops/>
      </style:paragraph-properties>
    </style:style>
    <style:style style:name="P39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9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97" style:parent-style-name="Normal" style:family="paragraph">
      <style:paragraph-properties fo:margin-left="-0.002in" fo:margin-right="0.0041in">
        <style:tab-stops/>
      </style:paragraph-properties>
    </style:style>
    <style:style style:name="P39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39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0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0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02" style:parent-style-name="Normal" style:family="paragraph">
      <style:paragraph-properties fo:margin-left="-0.002in" fo:margin-right="0.0041in">
        <style:tab-stops/>
      </style:paragraph-properties>
    </style:style>
    <style:style style:name="P403" style:parent-style-name="Normal" style:family="paragraph">
      <style:paragraph-properties fo:margin-left="-0.002in" fo:margin-right="0.0041in">
        <style:tab-stops/>
      </style:paragraph-properties>
    </style:style>
    <style:style style:name="P404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0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06" style:parent-style-name="Normal" style:family="paragraph">
      <style:paragraph-properties fo:margin-left="-0.002in" fo:margin-right="0.0041in">
        <style:tab-stops/>
      </style:paragraph-properties>
    </style:style>
    <style:style style:name="P407" style:parent-style-name="Normal" style:family="paragraph">
      <style:paragraph-properties fo:margin-left="-0.002in" fo:margin-right="0.0041in">
        <style:tab-stops/>
      </style:paragraph-properties>
    </style:style>
    <style:style style:name="P40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0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1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1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1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13" style:parent-style-name="Normal" style:family="paragraph">
      <style:paragraph-properties fo:margin-left="-0.002in" fo:margin-right="0.0041in">
        <style:tab-stops/>
      </style:paragraph-properties>
    </style:style>
    <style:style style:name="P414" style:parent-style-name="Normal" style:family="paragraph">
      <style:paragraph-properties fo:margin-left="-0.002in" fo:margin-right="0.0041in">
        <style:tab-stops/>
      </style:paragraph-properties>
    </style:style>
    <style:style style:name="P415" style:parent-style-name="Normal" style:family="paragraph">
      <style:paragraph-properties fo:margin-left="-0.002in" fo:margin-right="0.0041in">
        <style:tab-stops/>
      </style:paragraph-properties>
    </style:style>
    <style:style style:name="P41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17" style:parent-style-name="Normal" style:family="paragraph">
      <style:paragraph-properties fo:margin-left="-0.002in" fo:margin-right="0.0041in">
        <style:tab-stops/>
      </style:paragraph-properties>
    </style:style>
    <style:style style:name="P41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19" style:parent-style-name="Normal" style:family="paragraph">
      <style:paragraph-properties fo:text-align="center" fo:margin-bottom="0.002in" fo:line-height="110%" fo:margin-right="0in"/>
    </style:style>
    <style:style style:name="P420" style:parent-style-name="Normal" style:family="paragraph">
      <style:paragraph-properties fo:margin-left="-0.002in" fo:margin-right="0.0041in">
        <style:tab-stops/>
      </style:paragraph-properties>
    </style:style>
    <style:style style:name="P42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22" style:parent-style-name="Normal" style:family="paragraph">
      <style:paragraph-properties fo:text-align="center" fo:margin-bottom="0.002in" fo:line-height="110%" fo:margin-right="0in"/>
    </style:style>
    <style:style style:name="P423" style:parent-style-name="Normal" style:family="paragraph">
      <style:paragraph-properties fo:margin-left="-0.002in" fo:margin-right="0.0041in">
        <style:tab-stops/>
      </style:paragraph-properties>
    </style:style>
    <style:style style:name="P424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25" style:parent-style-name="Normal" style:family="paragraph">
      <style:paragraph-properties fo:margin-left="0.093in" fo:margin-right="0.0041in">
        <style:tab-stops/>
      </style:paragraph-properties>
    </style:style>
    <style:style style:name="P426" style:parent-style-name="Normal" style:family="paragraph">
      <style:paragraph-properties fo:margin-left="-0.002in" fo:margin-right="0.0041in">
        <style:tab-stops/>
      </style:paragraph-properties>
    </style:style>
    <style:style style:name="P427" style:parent-style-name="Normal" style:family="paragraph">
      <style:paragraph-properties fo:margin-left="-0.002in" fo:margin-right="0.0041in">
        <style:tab-stops/>
      </style:paragraph-properties>
    </style:style>
    <style:style style:name="P428" style:parent-style-name="Normal" style:family="paragraph">
      <style:paragraph-properties fo:margin-left="-0.002in" fo:margin-right="0.0041in">
        <style:tab-stops/>
      </style:paragraph-properties>
    </style:style>
    <style:style style:name="P42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30" style:parent-style-name="Normal" style:family="paragraph">
      <style:paragraph-properties fo:margin-left="-0.002in" fo:margin-right="0.0041in">
        <style:tab-stops/>
      </style:paragraph-properties>
    </style:style>
    <style:style style:name="P43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32" style:parent-style-name="Normal" style:family="paragraph">
      <style:paragraph-properties fo:margin-left="-0.002in" fo:margin-right="0.0041in">
        <style:tab-stops/>
      </style:paragraph-properties>
    </style:style>
    <style:style style:name="P433" style:parent-style-name="Normal" style:family="paragraph">
      <style:paragraph-properties fo:margin-left="-0.002in" fo:margin-right="0.0041in">
        <style:tab-stops/>
      </style:paragraph-properties>
    </style:style>
    <style:style style:name="P434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3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36" style:parent-style-name="Normal" style:family="paragraph">
      <style:paragraph-properties fo:margin-left="-0.002in" fo:margin-right="0.0041in">
        <style:tab-stops/>
      </style:paragraph-properties>
    </style:style>
    <style:style style:name="P437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38" style:parent-style-name="Normal" style:family="paragraph">
      <style:paragraph-properties fo:text-align="center" fo:margin-bottom="0.002in" fo:line-height="110%" fo:margin-right="0in"/>
    </style:style>
    <style:style style:name="P43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40" style:parent-style-name="Normal" style:family="paragraph">
      <style:paragraph-properties fo:margin-left="-0.002in" fo:margin-right="0.0041in">
        <style:tab-stops/>
      </style:paragraph-properties>
    </style:style>
    <style:style style:name="P44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42" style:parent-style-name="Normal" style:family="paragraph">
      <style:paragraph-properties fo:line-height="152%" fo:margin-left="-0.002in" fo:margin-right="0.0041in">
        <style:tab-stops/>
      </style:paragraph-properties>
    </style:style>
    <style:style style:name="P44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44" style:parent-style-name="Normal" style:family="paragraph">
      <style:paragraph-properties fo:margin-left="-0.002in" fo:margin-right="0.0041in">
        <style:tab-stops/>
      </style:paragraph-properties>
    </style:style>
    <style:style style:name="P445" style:parent-style-name="Normal" style:family="paragraph">
      <style:paragraph-properties fo:margin-left="-0.002in" fo:margin-right="0.0041in">
        <style:tab-stops/>
      </style:paragraph-properties>
    </style:style>
    <style:style style:name="P44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47" style:parent-style-name="Normal" style:family="paragraph">
      <style:paragraph-properties fo:margin-left="-0.002in" fo:margin-right="0.0041in">
        <style:tab-stops/>
      </style:paragraph-properties>
    </style:style>
    <style:style style:name="P448" style:parent-style-name="Normal" style:family="paragraph">
      <style:paragraph-properties fo:margin-left="-0.002in" fo:margin-right="0.0041in">
        <style:tab-stops/>
      </style:paragraph-properties>
    </style:style>
    <style:style style:name="P44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50" style:parent-style-name="Normal" style:family="paragraph">
      <style:paragraph-properties fo:margin-left="-0.002in" fo:margin-right="0.0041in">
        <style:tab-stops/>
      </style:paragraph-properties>
    </style:style>
    <style:style style:name="P451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5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53" style:parent-style-name="Normal" style:family="paragraph">
      <style:paragraph-properties fo:margin-left="-0.002in" fo:margin-right="0.0041in">
        <style:tab-stops/>
      </style:paragraph-properties>
    </style:style>
    <style:style style:name="P454" style:parent-style-name="Normal" style:family="paragraph">
      <style:paragraph-properties fo:margin-left="-0.002in" fo:margin-right="0.0041in">
        <style:tab-stops/>
      </style:paragraph-properties>
    </style:style>
    <style:style style:name="P455" style:parent-style-name="Normal" style:family="paragraph">
      <style:paragraph-properties fo:margin-left="-0.002in" fo:margin-right="0.0041in">
        <style:tab-stops/>
      </style:paragraph-properties>
    </style:style>
    <style:style style:name="P45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57" style:parent-style-name="Normal" style:family="paragraph">
      <style:paragraph-properties fo:margin-left="0.093in" fo:margin-right="0.0041in">
        <style:tab-stops/>
      </style:paragraph-properties>
    </style:style>
    <style:style style:name="P458" style:parent-style-name="Normal" style:family="paragraph">
      <style:paragraph-properties fo:margin-left="-0.002in" fo:margin-right="0.0041in">
        <style:tab-stops/>
      </style:paragraph-properties>
    </style:style>
    <style:style style:name="P459" style:parent-style-name="Normal" style:family="paragraph">
      <style:paragraph-properties fo:margin-left="-0.002in" fo:margin-right="0.0041in">
        <style:tab-stops/>
      </style:paragraph-properties>
    </style:style>
    <style:style style:name="P460" style:parent-style-name="Normal" style:family="paragraph">
      <style:paragraph-properties fo:margin-left="-0.002in" fo:margin-right="0.0041in">
        <style:tab-stops/>
      </style:paragraph-properties>
    </style:style>
    <style:style style:name="P461" style:parent-style-name="Normal" style:family="paragraph">
      <style:paragraph-properties fo:margin-left="-0.002in" fo:margin-right="0.0041in">
        <style:tab-stops/>
      </style:paragraph-properties>
    </style:style>
    <style:style style:name="P46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63" style:parent-style-name="Normal" style:family="paragraph">
      <style:paragraph-properties fo:margin-bottom="0.0763in" fo:margin-left="-0.009in" fo:margin-right="0.0041in" fo:text-indent="0.0847in">
        <style:tab-stops/>
      </style:paragraph-properties>
    </style:style>
    <style:style style:name="P464" style:parent-style-name="Normal" style:family="paragraph">
      <style:paragraph-properties fo:margin-left="0.093in" fo:margin-right="0.0041in">
        <style:tab-stops/>
      </style:paragraph-properties>
    </style:style>
    <style:style style:name="P465" style:parent-style-name="Normal" style:family="paragraph">
      <style:paragraph-properties fo:margin-left="-0.002in" fo:margin-right="0.0041in">
        <style:tab-stops/>
      </style:paragraph-properties>
    </style:style>
    <style:style style:name="P46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67" style:parent-style-name="Normal" style:family="paragraph">
      <style:paragraph-properties fo:margin-bottom="0.0763in" fo:margin-left="-0.009in" fo:margin-right="0.0041in" fo:text-indent="0.0847in">
        <style:tab-stops/>
      </style:paragraph-properties>
    </style:style>
    <style:style style:name="P468" style:parent-style-name="Normal" style:family="paragraph">
      <style:paragraph-properties fo:margin-left="0.093in" fo:margin-right="0.0041in">
        <style:tab-stops/>
      </style:paragraph-properties>
    </style:style>
    <style:style style:name="P46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70" style:parent-style-name="Normal" style:family="paragraph">
      <style:paragraph-properties fo:margin-left="0.093in" fo:margin-right="0.0041in">
        <style:tab-stops/>
      </style:paragraph-properties>
    </style:style>
    <style:style style:name="P471" style:parent-style-name="Normal" style:family="paragraph">
      <style:paragraph-properties fo:margin-left="-0.002in" fo:margin-right="0.0041in">
        <style:tab-stops/>
      </style:paragraph-properties>
    </style:style>
    <style:style style:name="P472" style:parent-style-name="Normal" style:family="paragraph">
      <style:paragraph-properties fo:margin-left="-0.002in" fo:margin-right="0.0041in">
        <style:tab-stops/>
      </style:paragraph-properties>
    </style:style>
    <style:style style:name="P47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474" style:parent-style-name="Normal" style:family="paragraph">
      <style:paragraph-properties fo:margin-bottom="0.2875in" fo:margin-left="-0.009in" fo:margin-right="0.0041in" fo:text-indent="0.0847in">
        <style:tab-stops/>
      </style:paragraph-properties>
    </style:style>
    <style:style style:name="P475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T476" style:parent-style-name="DefaultParagraphFont" style:family="text">
      <style:text-properties fo:color="#00007F"/>
    </style:style>
    <style:style style:name="P477" style:parent-style-name="Normal" style:family="paragraph">
      <style:paragraph-properties fo:margin-left="-0.002in" fo:margin-right="0.0041in">
        <style:tab-stops/>
      </style:paragraph-properties>
    </style:style>
    <style:style style:name="P478" style:parent-style-name="Normal" style:family="paragraph">
      <style:paragraph-properties fo:margin-left="-0.002in" fo:margin-right="0.0041in">
        <style:tab-stops/>
      </style:paragraph-properties>
    </style:style>
    <style:style style:name="P479" style:parent-style-name="Normal" style:family="paragraph">
      <style:paragraph-properties fo:text-align="center" fo:margin-bottom="0.002in" fo:line-height="110%" fo:margin-right="0in"/>
    </style:style>
    <style:style style:name="P480" style:parent-style-name="Normal" style:family="paragraph">
      <style:paragraph-properties fo:margin-left="-0.002in" fo:margin-right="0.0041in">
        <style:tab-stops/>
      </style:paragraph-properties>
    </style:style>
    <style:style style:name="P481" style:parent-style-name="Normal" style:family="paragraph">
      <style:paragraph-properties fo:margin-bottom="0.0687in" fo:margin-left="-0.002in" fo:margin-right="0.0041in">
        <style:tab-stops/>
      </style:paragraph-properties>
    </style:style>
    <style:style style:name="P482" style:parent-style-name="Normal" style:family="paragraph">
      <style:paragraph-properties fo:margin-bottom="0.0875in" fo:margin-left="-0.002in" fo:margin-right="0.0041in">
        <style:tab-stops/>
      </style:paragraph-properties>
    </style:style>
    <style:style style:name="T483" style:parent-style-name="DefaultParagraphFont" style:family="text">
      <style:text-properties fo:font-size="12pt" style:font-size-asian="12pt"/>
    </style:style>
    <style:style style:name="P484" style:parent-style-name="Normal" style:family="paragraph">
      <style:paragraph-properties fo:margin-bottom="0.0895in" fo:margin-left="-0.002in" fo:margin-right="0.0041in">
        <style:tab-stops/>
      </style:paragraph-properties>
    </style:style>
    <style:style style:name="T485" style:parent-style-name="DefaultParagraphFont" style:family="text">
      <style:text-properties fo:font-size="12pt" style:font-size-asian="12pt"/>
    </style:style>
    <style:style style:name="P486" style:parent-style-name="Normal" style:family="paragraph">
      <style:paragraph-properties fo:margin-left="-0.002in" fo:margin-right="0.0041in">
        <style:tab-stops/>
      </style:paragraph-properties>
    </style:style>
    <style:style style:name="T487" style:parent-style-name="DefaultParagraphFont" style:family="text">
      <style:text-properties fo:font-size="12pt" style:font-size-asian="12pt"/>
    </style:style>
    <style:style style:name="P488" style:parent-style-name="Normal" style:family="paragraph">
      <style:paragraph-properties fo:margin-bottom="0.0902in" fo:margin-left="-0.002in" fo:margin-right="0.0041in">
        <style:tab-stops/>
      </style:paragraph-properties>
    </style:style>
    <style:style style:name="P489" style:parent-style-name="Normal" style:family="paragraph">
      <style:paragraph-properties fo:margin-left="-0.002in" fo:margin-right="0.0041in">
        <style:tab-stops/>
      </style:paragraph-properties>
    </style:style>
    <style:style style:name="T490" style:parent-style-name="DefaultParagraphFont" style:family="text">
      <style:text-properties fo:font-size="12pt" style:font-size-asian="12pt"/>
    </style:style>
    <style:style style:name="P491" style:parent-style-name="Normal" style:family="paragraph">
      <style:paragraph-properties fo:margin-left="-0.002in" fo:margin-right="0.0041in">
        <style:tab-stops/>
      </style:paragraph-properties>
    </style:style>
    <style:style style:name="P492" style:parent-style-name="Normal" style:family="paragraph">
      <style:paragraph-properties fo:margin-left="-0.002in" fo:margin-right="0.0041in">
        <style:tab-stops/>
      </style:paragraph-properties>
    </style:style>
    <style:style style:name="P493" style:parent-style-name="Normal" style:family="paragraph">
      <style:paragraph-properties fo:margin-bottom="0.0902in" fo:margin-left="-0.002in" fo:margin-right="0.0041in">
        <style:tab-stops/>
      </style:paragraph-properties>
    </style:style>
    <style:style style:name="P494" style:parent-style-name="Normal" style:family="paragraph">
      <style:paragraph-properties fo:margin-left="0.2291in" fo:margin-right="0.0041in">
        <style:tab-stops/>
      </style:paragraph-properties>
    </style:style>
    <style:style style:name="P495" style:parent-style-name="Normal" style:family="paragraph">
      <style:paragraph-properties fo:margin-bottom="0.0888in" fo:margin-left="-0.002in" fo:margin-right="0.0041in">
        <style:tab-stops/>
      </style:paragraph-properties>
    </style:style>
    <style:style style:name="P496" style:parent-style-name="Normal" style:family="paragraph">
      <style:paragraph-properties fo:margin-bottom="0.0958in" fo:margin-left="0.1013in" fo:margin-right="0.0041in">
        <style:tab-stops/>
      </style:paragraph-properties>
    </style:style>
    <style:style style:name="P497" style:parent-style-name="Normal" style:family="paragraph">
      <style:paragraph-properties fo:margin-bottom="0.0888in" fo:margin-left="-0.009in" fo:margin-right="0.0041in" fo:text-indent="0.093in">
        <style:tab-stops/>
      </style:paragraph-properties>
    </style:style>
    <style:style style:name="P498" style:parent-style-name="Normal" style:family="paragraph">
      <style:paragraph-properties fo:margin-bottom="0.0895in" fo:margin-left="-0.009in" fo:margin-right="0.0041in" fo:text-indent="0.093in">
        <style:tab-stops/>
      </style:paragraph-properties>
    </style:style>
    <style:style style:name="P499" style:parent-style-name="Normal" style:family="paragraph">
      <style:paragraph-properties fo:margin-bottom="0.0881in" fo:margin-left="-0.009in" fo:margin-right="0.0041in" fo:text-indent="0.093in">
        <style:tab-stops/>
      </style:paragraph-properties>
    </style:style>
    <style:style style:name="P500" style:parent-style-name="Normal" style:family="paragraph">
      <style:paragraph-properties fo:margin-bottom="0.0756in" fo:margin-left="-0.009in" fo:margin-right="0.0041in" fo:text-indent="0.093in">
        <style:tab-stops/>
      </style:paragraph-properties>
    </style:style>
    <style:style style:name="P501" style:parent-style-name="Normal" style:family="paragraph">
      <style:paragraph-properties fo:margin-bottom="0.0902in" fo:margin-left="-0.002in" fo:margin-right="0.0041in">
        <style:tab-stops/>
      </style:paragraph-properties>
    </style:style>
    <style:style style:name="T502" style:parent-style-name="DefaultParagraphFont" style:family="text">
      <style:text-properties fo:color="#00007F"/>
    </style:style>
    <style:style style:name="P503" style:parent-style-name="Normal" style:family="paragraph">
      <style:paragraph-properties fo:margin-bottom="0.0888in" fo:margin-left="-0.009in" fo:margin-right="0.0041in" fo:text-indent="0.093in">
        <style:tab-stops/>
      </style:paragraph-properties>
    </style:style>
    <style:style style:name="P504" style:parent-style-name="Normal" style:family="paragraph">
      <style:paragraph-properties fo:margin-bottom="0.0958in" fo:margin-left="0.1013in" fo:margin-right="0.0041in">
        <style:tab-stops/>
      </style:paragraph-properties>
    </style:style>
    <style:style style:name="P505" style:parent-style-name="Normal" style:family="paragraph">
      <style:paragraph-properties fo:margin-bottom="0.0881in" fo:margin-left="-0.009in" fo:margin-right="0.0041in" fo:text-indent="0.093in">
        <style:tab-stops/>
      </style:paragraph-properties>
    </style:style>
    <style:style style:name="P506" style:parent-style-name="Normal" style:family="paragraph">
      <style:paragraph-properties fo:margin-left="0.1013in" fo:margin-right="0.0041in">
        <style:tab-stops/>
      </style:paragraph-properties>
    </style:style>
    <style:style style:name="P507" style:parent-style-name="Normal" style:family="paragraph">
      <style:paragraph-properties fo:line-height="152%" fo:margin-left="0.2409in" fo:margin-right="0.0041in" fo:text-indent="-0.25in">
        <style:tab-stops/>
      </style:paragraph-properties>
    </style:style>
    <style:style style:name="P508" style:parent-style-name="Normal" style:family="paragraph">
      <style:paragraph-properties fo:margin-bottom="0.2666in" fo:margin-left="-0.002in" fo:margin-right="0.0041in">
        <style:tab-stops/>
      </style:paragraph-properties>
    </style:style>
    <style:style style:name="P509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510" style:parent-style-name="Normal" style:family="paragraph">
      <style:paragraph-properties fo:margin-left="-0.002in" fo:margin-right="0.0041in">
        <style:tab-stops/>
      </style:paragraph-properties>
    </style:style>
    <style:style style:name="P511" style:parent-style-name="Normal" style:family="paragraph">
      <style:paragraph-properties fo:margin-bottom="0.2666in" fo:margin-left="-0.002in" fo:margin-right="0.0041in">
        <style:tab-stops/>
      </style:paragraph-properties>
    </style:style>
    <style:style style:name="P512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513" style:parent-style-name="Normal" style:family="paragraph">
      <style:paragraph-properties fo:margin-bottom="0.0652in" fo:margin-left="-0.002in" fo:margin-right="0.0041in">
        <style:tab-stops/>
      </style:paragraph-properties>
    </style:style>
    <style:style style:name="P514" style:parent-style-name="Normal" style:family="paragraph">
      <style:paragraph-properties fo:margin-bottom="0.0895in" fo:margin-left="-0.009in" fo:margin-right="0.0041in" fo:text-indent="0.0847in">
        <style:tab-stops/>
      </style:paragraph-properties>
    </style:style>
    <style:style style:name="P515" style:parent-style-name="Normal" style:family="paragraph">
      <style:paragraph-properties fo:margin-bottom="0.0902in" fo:margin-left="-0.009in" fo:margin-right="0.0041in" fo:text-indent="0.0847in">
        <style:tab-stops/>
      </style:paragraph-properties>
    </style:style>
    <style:style style:name="P516" style:parent-style-name="Normal" style:family="paragraph">
      <style:paragraph-properties fo:margin-bottom="0.0895in" fo:margin-left="-0.009in" fo:margin-right="0.0041in" fo:text-indent="0.0847in">
        <style:tab-stops/>
      </style:paragraph-properties>
    </style:style>
    <style:style style:name="P517" style:parent-style-name="Normal" style:family="paragraph">
      <style:paragraph-properties fo:margin-bottom="0.0902in" fo:margin-left="-0.009in" fo:margin-right="0.0041in" fo:text-indent="0.0847in">
        <style:tab-stops/>
      </style:paragraph-properties>
    </style:style>
    <style:style style:name="P518" style:parent-style-name="Normal" style:family="paragraph">
      <style:paragraph-properties fo:margin-left="-0.009in" fo:margin-right="0.0041in" fo:text-indent="0.1277in">
        <style:tab-stops/>
      </style:paragraph-properties>
    </style:style>
    <style:style style:name="P51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20" style:parent-style-name="Normal" style:family="paragraph">
      <style:paragraph-properties fo:margin-bottom="0.3097in" fo:margin-left="-0.002in" fo:margin-right="0.0041in">
        <style:tab-stops/>
      </style:paragraph-properties>
    </style:style>
    <style:style style:name="P521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522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52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24" style:parent-style-name="Normal" style:family="paragraph">
      <style:paragraph-properties fo:margin-left="-0.002in" fo:margin-right="0.0041in">
        <style:tab-stops/>
      </style:paragraph-properties>
    </style:style>
    <style:style style:name="P52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2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27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2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2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3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31" style:parent-style-name="Normal" style:family="paragraph">
      <style:paragraph-properties fo:margin-bottom="0.0687in" fo:margin-left="-0.002in" fo:margin-right="0.0041in">
        <style:tab-stops/>
      </style:paragraph-properties>
    </style:style>
    <style:style style:name="P532" style:parent-style-name="Normal" style:family="paragraph">
      <style:paragraph-properties fo:margin-bottom="0.0833in" fo:line-height="107%" fo:margin-left="-0.002in" fo:margin-right="0in">
        <style:tab-stops/>
      </style:paragraph-properties>
    </style:style>
    <style:style style:name="T533" style:parent-style-name="DefaultParagraphFont" style:family="text">
      <style:text-properties fo:color="#0362C1"/>
    </style:style>
    <style:style style:name="P534" style:parent-style-name="Normal" style:family="paragraph">
      <style:paragraph-properties fo:margin-left="-0.002in" fo:margin-right="0.0041in">
        <style:tab-stops/>
      </style:paragraph-properties>
    </style:style>
    <style:style style:name="P53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36" style:parent-style-name="Normal" style:family="paragraph">
      <style:paragraph-properties fo:margin-left="-0.002in" fo:margin-right="0.0041in">
        <style:tab-stops/>
      </style:paragraph-properties>
    </style:style>
    <style:style style:name="P537" style:parent-style-name="Normal" style:family="paragraph">
      <style:paragraph-properties fo:margin-left="-0.002in" fo:margin-right="0.0041in">
        <style:tab-stops/>
      </style:paragraph-properties>
    </style:style>
    <style:style style:name="T538" style:parent-style-name="DefaultParagraphFont" style:family="text">
      <style:text-properties fo:color="#0362C1"/>
    </style:style>
    <style:style style:name="P53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40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41" style:parent-style-name="Normal" style:family="paragraph">
      <style:paragraph-properties fo:margin-left="-0.002in" fo:margin-right="0.0041in">
        <style:tab-stops/>
      </style:paragraph-properties>
    </style:style>
    <style:style style:name="P54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4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44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4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46" style:parent-style-name="Normal" style:family="paragraph">
      <style:paragraph-properties fo:margin-left="-0.002in" fo:margin-right="0.0041in">
        <style:tab-stops/>
      </style:paragraph-properties>
    </style:style>
    <style:style style:name="P547" style:parent-style-name="Normal" style:family="paragraph">
      <style:paragraph-properties fo:margin-left="-0.002in" fo:margin-right="0.0041in">
        <style:tab-stops/>
      </style:paragraph-properties>
    </style:style>
    <style:style style:name="P54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49" style:parent-style-name="Normal" style:family="paragraph">
      <style:paragraph-properties fo:margin-left="-0.002in" fo:margin-right="0.0041in">
        <style:tab-stops/>
      </style:paragraph-properties>
    </style:style>
    <style:style style:name="P550" style:parent-style-name="Normal" style:family="paragraph">
      <style:paragraph-properties fo:margin-left="-0.002in" fo:margin-right="0.0041in">
        <style:tab-stops/>
      </style:paragraph-properties>
    </style:style>
    <style:style style:name="P551" style:parent-style-name="Normal" style:family="paragraph">
      <style:paragraph-properties fo:margin-bottom="0.0208in" fo:line-height="141%" fo:margin-left="-0.002in" fo:margin-right="0.0611in">
        <style:tab-stops/>
      </style:paragraph-properties>
    </style:style>
    <style:style style:name="P552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5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54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5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56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57" style:parent-style-name="Normal" style:family="paragraph">
      <style:paragraph-properties fo:margin-left="-0.002in" fo:margin-right="0.0041in">
        <style:tab-stops/>
      </style:paragraph-properties>
    </style:style>
    <style:style style:name="P558" style:parent-style-name="Normal" style:family="paragraph">
      <style:paragraph-properties fo:margin-left="-0.002in" fo:margin-right="0.0041in">
        <style:tab-stops/>
      </style:paragraph-properties>
    </style:style>
    <style:style style:name="P55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60" style:parent-style-name="Normal" style:family="paragraph">
      <style:paragraph-properties fo:margin-left="-0.002in" fo:margin-right="0.0041in">
        <style:tab-stops/>
      </style:paragraph-properties>
    </style:style>
    <style:style style:name="P561" style:parent-style-name="Normal" style:family="paragraph">
      <style:paragraph-properties fo:margin-left="-0.002in" fo:margin-right="0.0041in">
        <style:tab-stops/>
      </style:paragraph-properties>
    </style:style>
    <style:style style:name="P562" style:parent-style-name="Normal" style:family="paragraph">
      <style:paragraph-properties fo:margin-left="-0.002in" fo:margin-right="0.0041in">
        <style:tab-stops/>
      </style:paragraph-properties>
    </style:style>
    <style:style style:name="P563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64" style:parent-style-name="Normal" style:family="paragraph">
      <style:paragraph-properties fo:margin-left="-0.002in" fo:margin-right="0.0041in">
        <style:tab-stops/>
      </style:paragraph-properties>
    </style:style>
    <style:style style:name="P565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66" style:parent-style-name="Normal" style:family="paragraph">
      <style:paragraph-properties fo:margin-left="-0.002in" fo:margin-right="0.0041in">
        <style:tab-stops/>
      </style:paragraph-properties>
    </style:style>
    <style:style style:name="P567" style:parent-style-name="Normal" style:family="paragraph">
      <style:paragraph-properties fo:margin-left="-0.002in" fo:margin-right="0.0041in">
        <style:tab-stops/>
      </style:paragraph-properties>
    </style:style>
    <style:style style:name="P568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69" style:parent-style-name="Normal" style:family="paragraph">
      <style:paragraph-properties fo:margin-bottom="0.0763in" fo:margin-left="-0.002in" fo:margin-right="0.0041in">
        <style:tab-stops/>
      </style:paragraph-properties>
    </style:style>
    <style:style style:name="P570" style:parent-style-name="Normal" style:family="paragraph">
      <style:paragraph-properties fo:margin-left="-0.002in" fo:margin-right="0.0041in">
        <style:tab-stops/>
      </style:paragraph-properties>
    </style:style>
    <style:style style:name="P571" style:parent-style-name="Normal" style:family="paragraph">
      <style:paragraph-properties fo:margin-left="-0.002in" fo:margin-right="0.0041in">
        <style:tab-stops/>
      </style:paragraph-properties>
    </style:style>
    <style:style style:name="P572" style:parent-style-name="Normal" style:family="paragraph">
      <style:paragraph-properties fo:margin-bottom="0.2875in" fo:margin-left="-0.002in" fo:margin-right="0.0041in">
        <style:tab-stops/>
      </style:paragraph-properties>
    </style:style>
    <style:style style:name="P573" style:parent-style-name="Normal" style:family="paragraph">
      <style:paragraph-properties fo:margin-bottom="0.0562in" fo:margin-left="-0.002in" fo:margin-right="0.0041in">
        <style:tab-stops/>
      </style:paragraph-properties>
    </style:style>
    <style:style style:name="P574" style:parent-style-name="Normal" style:family="paragraph">
      <style:paragraph-properties fo:margin-left="-0.002in" fo:margin-right="0.0041in">
        <style:tab-stops/>
      </style:paragraph-properties>
    </style:style>
    <style:style style:name="T575" style:parent-style-name="DefaultParagraphFont" style:family="text">
      <style:text-properties fo:color="#0362C1"/>
    </style:style>
    <style:style style:name="T576" style:parent-style-name="DefaultParagraphFont" style:family="text">
      <style:text-properties fo:color="#0362C1"/>
    </style:style>
    <style:style style:name="P577" style:parent-style-name="Normal" style:family="paragraph">
      <style:paragraph-properties fo:margin-bottom="0in" fo:line-height="107%" fo:margin-left="-0.002in" fo:margin-right="0in">
        <style:tab-stops/>
      </style:paragraph-properties>
    </style:style>
    <style:style style:name="T578" style:parent-style-name="DefaultParagraphFont" style:family="text">
      <style:text-properties fo:color="#0362C1"/>
    </style:style>
    <style:style style:name="P579" style:parent-style-name="Normal" style:family="paragraph">
      <style:paragraph-properties fo:margin-left="-0.002in" fo:margin-right="0.0041in">
        <style:tab-stops/>
      </style:paragraph-properties>
    </style:style>
    <style:style style:name="P580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581" style:parent-style-name="Normal" style:family="paragraph">
      <style:paragraph-properties fo:margin-left="-0.009in" fo:margin-right="0.0041in" fo:text-indent="0.3923in">
        <style:tab-stops/>
      </style:paragraph-properties>
    </style:style>
    <style:style style:name="P582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583" style:parent-style-name="Normal" style:family="paragraph">
      <style:paragraph-properties fo:text-align="end" fo:margin-bottom="0in" fo:line-height="107%" fo:margin-right="-0.0069in"/>
    </style:style>
    <style:style style:name="P584" style:parent-style-name="Normal" style:family="paragraph">
      <style:paragraph-properties fo:margin-bottom="0.0562in" fo:margin-left="-0.002in" fo:margin-right="0.0041in">
        <style:tab-stops/>
      </style:paragraph-properties>
    </style:style>
    <style:style style:name="P585" style:parent-style-name="Normal" style:family="paragraph">
      <style:paragraph-properties fo:margin-left="-0.009in" fo:margin-right="0.0041in" fo:text-indent="0.3923in">
        <style:tab-stops/>
      </style:paragraph-properties>
    </style:style>
    <style:style style:name="T586" style:parent-style-name="DefaultParagraphFont" style:family="text">
      <style:text-properties fo:color="#FF0000"/>
    </style:style>
    <style:style style:name="P587" style:parent-style-name="Normal" style:family="paragraph">
      <style:paragraph-properties fo:margin-left="-0.002in" fo:margin-right="0.0041in">
        <style:tab-stops/>
      </style:paragraph-properties>
    </style:style>
    <style:style style:name="P588" style:parent-style-name="Normal" style:family="paragraph">
      <style:paragraph-properties fo:margin-left="-0.002in" fo:margin-right="0.0041in">
        <style:tab-stops/>
      </style:paragraph-properties>
    </style:style>
    <style:style style:name="P589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590" style:parent-style-name="Normal" style:family="paragraph">
      <style:paragraph-properties fo:text-align="end" fo:margin-bottom="0in" fo:line-height="107%" fo:margin-right="-0.0069in"/>
    </style:style>
    <style:style style:name="P591" style:parent-style-name="Normal" style:family="paragraph">
      <style:paragraph-properties fo:margin-left="-0.002in" fo:margin-right="0.0041in">
        <style:tab-stops/>
      </style:paragraph-properties>
    </style:style>
    <style:style style:name="P592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593" style:parent-style-name="Normal" style:family="paragraph">
      <style:paragraph-properties fo:margin-left="-0.009in" fo:margin-right="0.0041in" fo:text-indent="0.3923in">
        <style:tab-stops/>
      </style:paragraph-properties>
    </style:style>
    <style:style style:name="P594" style:parent-style-name="Normal" style:family="paragraph">
      <style:paragraph-properties fo:margin-left="-0.002in" fo:margin-right="0.0041in">
        <style:tab-stops/>
      </style:paragraph-properties>
    </style:style>
    <style:style style:name="P595" style:parent-style-name="Normal" style:family="paragraph">
      <style:paragraph-properties fo:margin-left="-0.002in" fo:margin-right="0.0041in">
        <style:tab-stops/>
      </style:paragraph-properties>
    </style:style>
    <style:style style:name="P596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597" style:parent-style-name="Normal" style:family="paragraph">
      <style:paragraph-properties fo:text-align="justify" fo:margin-bottom="0.0013in" fo:line-height="106%" fo:margin-left="-0.009in" fo:margin-right="0.0486in" fo:text-indent="0.3923in">
        <style:tab-stops/>
      </style:paragraph-properties>
    </style:style>
    <style:style style:name="P598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599" style:parent-style-name="Normal" style:family="paragraph">
      <style:paragraph-properties fo:margin-left="-0.002in" fo:margin-right="0.0041in">
        <style:tab-stops/>
      </style:paragraph-properties>
    </style:style>
    <style:style style:name="P600" style:parent-style-name="Normal" style:family="paragraph">
      <style:paragraph-properties fo:margin-left="-0.002in" fo:margin-right="0.0041in">
        <style:tab-stops/>
      </style:paragraph-properties>
    </style:style>
    <style:style style:name="P601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602" style:parent-style-name="Normal" style:family="paragraph">
      <style:paragraph-properties fo:margin-left="-0.002in" fo:margin-right="0.0041in">
        <style:tab-stops/>
      </style:paragraph-properties>
    </style:style>
    <style:style style:name="P603" style:parent-style-name="Normal" style:family="paragraph">
      <style:paragraph-properties fo:margin-left="-0.002in" fo:margin-right="0.0041in">
        <style:tab-stops/>
      </style:paragraph-properties>
    </style:style>
    <style:style style:name="P604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605" style:parent-style-name="Normal" style:family="paragraph">
      <style:paragraph-properties fo:margin-left="-0.002in" fo:margin-right="0.0041in">
        <style:tab-stops/>
      </style:paragraph-properties>
    </style:style>
    <style:style style:name="P606" style:parent-style-name="Normal" style:family="paragraph">
      <style:paragraph-properties fo:margin-left="-0.002in" fo:margin-right="0.0041in">
        <style:tab-stops/>
      </style:paragraph-properties>
    </style:style>
    <style:style style:name="P607" style:parent-style-name="Normal" style:family="paragraph">
      <style:paragraph-properties fo:margin-left="-0.002in" fo:margin-right="0.0041in">
        <style:tab-stops/>
      </style:paragraph-properties>
    </style:style>
    <style:style style:name="P608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609" style:parent-style-name="Normal" style:family="paragraph">
      <style:paragraph-properties fo:text-align="justify" fo:margin-bottom="0.0013in" fo:line-height="106%" fo:margin-left="-0.002in" fo:margin-right="0.0486in">
        <style:tab-stops/>
      </style:paragraph-properties>
    </style:style>
    <style:style style:name="P610" style:parent-style-name="Normal" style:family="paragraph">
      <style:paragraph-properties fo:margin-bottom="0.0562in" fo:margin-left="-0.002in" fo:margin-right="0.0041in">
        <style:tab-stops/>
      </style:paragraph-properties>
    </style:style>
    <style:style style:name="P611" style:parent-style-name="Normal" style:family="paragraph">
      <style:paragraph-properties fo:text-align="justify" fo:margin-bottom="0.0013in" fo:line-height="106%" fo:margin-left="-0.002in" fo:margin-right="0.0486in">
        <style:tab-stops/>
      </style:paragraph-properties>
    </style:style>
    <style:style style:name="P612" style:parent-style-name="Normal" style:family="paragraph">
      <style:paragraph-properties fo:margin-left="-0.002in" fo:margin-right="0.0041in">
        <style:tab-stops/>
      </style:paragraph-properties>
    </style:style>
    <style:style style:name="P613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614" style:parent-style-name="Normal" style:family="paragraph">
      <style:paragraph-properties fo:margin-left="-0.002in" fo:margin-right="0.0041in">
        <style:tab-stops/>
      </style:paragraph-properties>
    </style:style>
    <style:style style:name="P615" style:parent-style-name="Normal" style:family="paragraph">
      <style:paragraph-properties fo:margin-bottom="0.0562in" fo:margin-left="-0.002in" fo:margin-right="0.0041in">
        <style:tab-stops/>
      </style:paragraph-properties>
    </style:style>
    <style:style style:name="T616" style:parent-style-name="DefaultParagraphFont" style:family="text">
      <style:text-properties fo:color="#FF0000"/>
    </style:style>
    <style:style style:name="P617" style:parent-style-name="Normal" style:family="paragraph">
      <style:paragraph-properties fo:margin-left="-0.002in" fo:margin-right="0.0041in">
        <style:tab-stops/>
      </style:paragraph-properties>
    </style:style>
    <style:style style:name="P618" style:parent-style-name="Normal" style:family="paragraph">
      <style:paragraph-properties fo:margin-left="-0.002in" fo:margin-right="0.0041in">
        <style:tab-stops/>
      </style:paragraph-properties>
    </style:style>
    <style:style style:name="P619" style:parent-style-name="Normal" style:family="paragraph">
      <style:paragraph-properties fo:margin-bottom="0.2611in" fo:margin-left="-0.002in" fo:margin-right="0.0041in">
        <style:tab-stops/>
      </style:paragraph-properties>
    </style:style>
    <style:style style:name="P620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621" style:parent-style-name="Normal" style:family="paragraph">
      <style:paragraph-properties fo:margin-left="-0.002in" fo:margin-right="0.0041in">
        <style:tab-stops/>
      </style:paragraph-properties>
    </style:style>
    <style:style style:name="P622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623" style:parent-style-name="Normal" style:family="paragraph">
      <style:paragraph-properties fo:margin-left="-0.002in" fo:margin-right="0.0041in">
        <style:tab-stops/>
      </style:paragraph-properties>
    </style:style>
    <style:style style:name="P624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625" style:parent-style-name="Normal" style:family="paragraph">
      <style:paragraph-properties fo:margin-bottom="0.2625in" fo:margin-left="-0.002in" fo:margin-right="0.0041in">
        <style:tab-stops/>
      </style:paragraph-properties>
    </style:style>
    <style:style style:name="P626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627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628" style:parent-style-name="Normal" style:family="paragraph">
      <style:paragraph-properties fo:margin-bottom="0.2597in" fo:margin-left="-0.002in" fo:margin-right="0.0041in">
        <style:tab-stops/>
      </style:paragraph-properties>
    </style:style>
    <style:style style:name="T629" style:parent-style-name="DefaultParagraphFont" style:family="text">
      <style:text-properties fo:color="#313131"/>
    </style:style>
    <style:style style:name="P630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631" style:parent-style-name="Normal" style:family="paragraph">
      <style:paragraph-properties fo:margin-bottom="0.2736in" fo:margin-left="-0.002in" fo:margin-right="0.0041in">
        <style:tab-stops/>
      </style:paragraph-properties>
    </style:style>
    <style:style style:name="P632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633" style:parent-style-name="Normal" style:family="paragraph">
      <style:paragraph-properties fo:margin-left="-0.002in" fo:margin-right="0.0041in">
        <style:tab-stops/>
      </style:paragraph-properties>
    </style:style>
    <style:style style:name="P634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635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636" style:parent-style-name="Normal" style:family="paragraph">
      <style:paragraph-properties fo:margin-left="-0.002in" fo:margin-right="0.0041in">
        <style:tab-stops/>
      </style:paragraph-properties>
    </style:style>
    <style:style style:name="P637" style:parent-style-name="Normal" style:family="paragraph">
      <style:paragraph-properties fo:margin-left="-0.002in" fo:margin-right="0.0041in">
        <style:tab-stops/>
      </style:paragraph-properties>
    </style:style>
    <style:style style:name="P638" style:parent-style-name="Normal" style:family="paragraph">
      <style:paragraph-properties fo:margin-left="-0.002in" fo:margin-right="0.0041in">
        <style:tab-stops/>
      </style:paragraph-properties>
    </style:style>
    <style:style style:name="P639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640" style:parent-style-name="Normal" style:family="paragraph">
      <style:paragraph-properties fo:margin-left="-0.002in" fo:margin-right="0.0041in">
        <style:tab-stops/>
      </style:paragraph-properties>
    </style:style>
    <style:style style:name="P641" style:parent-style-name="Normal" style:family="paragraph">
      <style:paragraph-properties fo:margin-left="-0.002in" fo:margin-right="0.0041in">
        <style:tab-stops/>
      </style:paragraph-properties>
    </style:style>
    <style:style style:name="P642" style:parent-style-name="Normal" style:family="paragraph">
      <style:paragraph-properties fo:margin-bottom="0.2694in" fo:margin-left="-0.002in" fo:margin-right="0.0041in">
        <style:tab-stops/>
      </style:paragraph-properties>
    </style:style>
    <style:style style:name="P643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644" style:parent-style-name="Normal" style:family="paragraph">
      <style:paragraph-properties fo:margin-left="-0.002in" fo:margin-right="0.0041in">
        <style:tab-stops/>
      </style:paragraph-properties>
    </style:style>
    <style:style style:name="P645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646" style:parent-style-name="Normal" style:family="paragraph">
      <style:paragraph-properties fo:margin-bottom="0.2652in" fo:margin-left="-0.002in" fo:margin-right="0.0041in">
        <style:tab-stops/>
      </style:paragraph-properties>
    </style:style>
    <style:style style:name="P647" style:parent-style-name="Normal" style:family="paragraph">
      <style:paragraph-properties fo:margin-bottom="0.0513in" fo:margin-left="-0.002in" fo:margin-right="0.0041in">
        <style:tab-stops/>
      </style:paragraph-properties>
    </style:style>
    <style:style style:name="P648" style:parent-style-name="Normal" style:family="paragraph">
      <style:paragraph-properties fo:margin-left="-0.002in" fo:margin-right="0.0041in">
        <style:tab-stops/>
      </style:paragraph-properties>
    </style:style>
    <style:style style:name="P649" style:parent-style-name="Normal" style:family="paragraph">
      <style:paragraph-properties fo:margin-left="-0.002in" fo:margin-right="0.0041in">
        <style:tab-stops/>
      </style:paragraph-properties>
    </style:style>
    <style:style style:name="P650" style:parent-style-name="Normal" style:family="paragraph">
      <style:paragraph-properties fo:margin-left="-0.002in" fo:margin-right="0.0041in">
        <style:tab-stops/>
      </style:paragraph-properties>
    </style:style>
    <style:style style:name="P651" style:parent-style-name="Normal" style:family="paragraph">
      <style:paragraph-properties fo:margin-bottom="0.0548in" fo:margin-left="-0.002in" fo:margin-right="0.0041in">
        <style:tab-stops/>
      </style:paragraph-properties>
    </style:style>
    <style:style style:name="P652" style:parent-style-name="Normal" style:family="paragraph">
      <style:paragraph-properties fo:margin-bottom="0.2819in" fo:margin-left="-0.002in" fo:margin-right="0.0041in">
        <style:tab-stops/>
      </style:paragraph-properties>
    </style:style>
    <style:style style:name="P653" style:parent-style-name="Normal" style:family="paragraph">
      <style:paragraph-properties fo:margin-bottom="0.0562in" fo:margin-left="-0.002in" fo:margin-right="0.0041in">
        <style:tab-stops/>
      </style:paragraph-properties>
    </style:style>
    <style:style style:name="T654" style:parent-style-name="DefaultParagraphFont" style:family="text">
      <style:text-properties fo:color="#0362C1" fo:font-size="12pt" style:font-size-asian="12pt"/>
    </style:style>
    <style:style style:name="P655" style:parent-style-name="Normal" style:family="paragraph">
      <style:paragraph-properties fo:margin-left="-0.002in" fo:margin-right="0.0041in">
        <style:tab-stops/>
      </style:paragraph-properties>
    </style:style>
    <style:style style:name="P656" style:parent-style-name="Normal" style:family="paragraph">
      <style:paragraph-properties fo:margin-bottom="0.2666in" fo:margin-left="-0.002in" fo:margin-right="0.0041in">
        <style:tab-stops/>
      </style:paragraph-properties>
    </style:style>
    <style:style style:name="T657" style:parent-style-name="DefaultParagraphFont" style:family="text">
      <style:text-properties fo:color="#0362C1"/>
    </style:style>
    <style:style style:name="T658" style:parent-style-name="DefaultParagraphFont" style:family="text">
      <style:text-properties fo:color="#0362C1"/>
    </style:style>
    <style:style style:name="P659" style:parent-style-name="Normal" style:family="paragraph">
      <style:paragraph-properties fo:margin-bottom="0.05in" fo:margin-left="-0.002in" fo:margin-right="0.0041in">
        <style:tab-stops/>
      </style:paragraph-properties>
    </style:style>
    <style:style style:name="P660" style:parent-style-name="Normal" style:family="paragraph">
      <style:paragraph-properties fo:margin-left="-0.002in" fo:margin-right="0.0041in">
        <style:tab-stops/>
      </style:paragraph-properties>
    </style:style>
    <style:style style:name="P661" style:parent-style-name="Normal" style:family="paragraph">
      <style:paragraph-properties fo:margin-bottom="0.2736in" fo:margin-left="-0.002in" fo:margin-right="0.0041in">
        <style:tab-stops/>
      </style:paragraph-properties>
    </style:style>
    <style:style style:name="P662" style:parent-style-name="Normal" style:family="paragraph">
      <style:paragraph-properties fo:margin-bottom="0.3375in" fo:margin-left="-0.002in" fo:margin-right="0.0041in">
        <style:tab-stops/>
      </style:paragraph-properties>
    </style:style>
    <style:style style:name="P663" style:parent-style-name="Normal" style:family="paragraph">
      <style:paragraph-properties fo:margin-left="-0.002in" fo:margin-right="0.0041in">
        <style:tab-stops/>
      </style:paragraph-properties>
    </style:style>
    <style:style style:name="P664" style:parent-style-name="Normal" style:family="paragraph">
      <style:paragraph-properties fo:margin-bottom="0.5736in" fo:margin-left="-0.002in" fo:margin-right="0.0041in">
        <style:tab-stops/>
      </style:paragraph-properties>
    </style:style>
    <style:style style:name="P665" style:parent-style-name="Normal" style:family="paragraph">
      <style:paragraph-properties fo:margin-bottom="0.3138in" fo:margin-left="-0.002in" fo:margin-right="0.0041in">
        <style:tab-stops/>
      </style:paragraph-properties>
    </style:style>
    <style:style style:name="P666" style:parent-style-name="Normal" style:family="paragraph">
      <style:paragraph-properties fo:margin-bottom="1.1027in" fo:margin-left="0.1013in" fo:margin-right="0.0041in">
        <style:tab-stops/>
      </style:paragraph-properties>
    </style:style>
    <style:style style:name="P667" style:parent-style-name="Normal" style:family="paragraph">
      <style:paragraph-properties fo:text-align="center" fo:margin-bottom="0.002in" fo:line-height="110%" fo:margin-left="1.4847in" fo:margin-right="1.5534in">
        <style:tab-stops/>
      </style:paragraph-properties>
    </style:style>
    <style:style style:name="P668" style:parent-style-name="Normal" style:family="paragraph">
      <style:paragraph-properties fo:text-align="center" fo:margin-bottom="0.002in" fo:line-height="110%" fo:margin-right="0.0833in"/>
    </style:style>
    <style:style style:name="P669" style:parent-style-name="Normal" style:family="paragraph">
      <style:paragraph-properties fo:text-align="center" fo:margin-bottom="0.2923in" fo:line-height="110%" fo:margin-right="0.0652in"/>
    </style:style>
    <style:style style:name="P670" style:parent-style-name="Normal" style:family="paragraph">
      <style:paragraph-properties fo:text-align="center" fo:margin-bottom="0in" fo:line-height="110%" fo:margin-left="0.2833in" fo:margin-right="0in">
        <style:tab-stops/>
      </style:paragraph-properties>
    </style:style>
    <style:style style:name="T671" style:parent-style-name="DefaultParagraphFont" style:family="text">
      <style:text-properties fo:font-size="5.5pt" style:font-size-asian="5.5pt"/>
    </style:style>
    <style:style style:name="P672" style:parent-style-name="Normal" style:family="paragraph">
      <style:paragraph-properties fo:text-align="center" fo:margin-bottom="0.1722in" fo:line-height="110%" fo:margin-left="0.2833in" fo:margin-right="0.2437in">
        <style:tab-stops/>
      </style:paragraph-properties>
    </style:style>
    <style:style style:name="T673" style:parent-style-name="DefaultParagraphFont" style:family="text">
      <style:text-properties fo:font-size="5.5pt" style:font-size-asian="5.5pt"/>
    </style:style>
    <style:style style:name="P674" style:parent-style-name="Normal" style:family="paragraph">
      <style:paragraph-properties fo:text-align="center" fo:margin-bottom="0in" fo:line-height="107%" fo:margin-left="0in" fo:margin-right="0.3305in" fo:text-indent="0in">
        <style:tab-stops/>
      </style:paragraph-properties>
    </style:style>
    <style:style style:name="T675" style:parent-style-name="DefaultParagraphFont" style:family="text">
      <style:text-properties fo:font-size="9.5pt" style:font-size-asian="9.5pt"/>
    </style:style>
    <style:style style:name="T676" style:parent-style-name="DefaultParagraphFont" style:family="text">
      <style:text-properties fo:font-size="5.5pt" style:font-size-asian="5.5pt"/>
    </style:style>
    <style:style style:name="T677" style:parent-style-name="DefaultParagraphFont" style:family="text">
      <style:text-properties style:text-position="sub 62.5%" fo:font-size="8pt" style:font-size-asian="8pt"/>
    </style:style>
    <style:style style:name="P678" style:parent-style-name="Normal" style:family="paragraph">
      <style:paragraph-properties fo:text-align="center" fo:margin-bottom="0in" fo:line-height="110%" fo:margin-left="0.2833in" fo:margin-right="0.0756in">
        <style:tab-stops/>
      </style:paragraph-properties>
    </style:style>
    <style:style style:name="T679" style:parent-style-name="DefaultParagraphFont" style:family="text">
      <style:text-properties fo:font-size="5.5pt" style:font-size-asian="5.5pt"/>
    </style:style>
    <style:style style:name="P680" style:parent-style-name="Normal" style:family="paragraph">
      <style:paragraph-properties fo:margin-bottom="0.0722in" fo:line-height="107%" fo:margin-left="2.3986in" fo:margin-right="0in" fo:text-indent="0in">
        <style:tab-stops/>
      </style:paragraph-properties>
    </style:style>
    <style:style style:name="T681" style:parent-style-name="DefaultParagraphFont" style:family="text">
      <style:text-properties fo:font-size="9.5pt" style:font-size-asian="9.5pt"/>
    </style:style>
    <style:style style:name="P682" style:parent-style-name="Normal" style:family="paragraph">
      <style:paragraph-properties fo:text-align="center" fo:margin-bottom="0.002in" fo:line-height="110%" fo:margin-right="0.0722in"/>
    </style:style>
    <style:style style:name="P683" style:parent-style-name="Normal" style:family="paragraph">
      <style:paragraph-properties fo:text-align="center" fo:margin-bottom="0.002in" fo:line-height="110%" fo:margin-right="0.05in"/>
    </style:style>
    <style:style style:name="P684" style:parent-style-name="Normal" style:family="paragraph">
      <style:paragraph-properties fo:text-align="center" fo:margin-bottom="0.002in" fo:line-height="110%" fo:margin-right="0.0687in"/>
    </style:style>
    <style:style style:name="P685" style:parent-style-name="Normal" style:family="paragraph">
      <style:paragraph-properties fo:text-align="center" fo:margin-bottom="0.002in" fo:line-height="110%" fo:margin-right="0.175in"/>
    </style:style>
    <style:style style:name="P686" style:parent-style-name="Normal" style:master-page-name="MP1" style:family="paragraph">
      <style:paragraph-properties fo:break-before="page" fo:margin-bottom="0in" fo:line-height="107%" fo:margin-left="-0.2625in" fo:margin-right="-0.8333in" fo:text-indent="0in">
        <style:tab-stops/>
      </style:paragraph-properties>
    </style:style>
    <style:style style:name="P689" style:parent-style-name="Normal" style:family="paragraph">
      <style:paragraph-properties fo:margin-bottom="0in" fo:line-height="107%" fo:margin-left="-0.2625in" fo:margin-right="-0.2298in" fo:text-indent="0in">
        <style:tab-stops/>
      </style:paragraph-properties>
    </style:style>
    <style:style style:name="P690" style:parent-style-name="Normal" style:family="paragraph">
      <style:paragraph-properties fo:margin-bottom="0.3673in" fo:line-height="107%" fo:margin-left="-0.2625in" fo:margin-right="-0.2298in" fo:text-indent="0in">
        <style:tab-stops/>
      </style:paragraph-properties>
    </style:style>
    <style:style style:name="P691" style:parent-style-name="Normal" style:family="paragraph">
      <style:paragraph-properties fo:margin-bottom="0.002in" fo:line-height="110%" fo:margin-left="-0.2284in" fo:margin-right="0in">
        <style:tab-stops/>
      </style:paragraph-properties>
    </style:style>
    <style:style style:name="T692" style:parent-style-name="DefaultParagraphFont" style:family="text">
      <style:text-properties fo:font-size="5.5pt" style:font-size-asian="5.5pt"/>
    </style:style>
    <style:style style:name="P693" style:parent-style-name="Normal" style:family="paragraph">
      <style:paragraph-properties fo:margin-bottom="0.002in" fo:line-height="110%" fo:margin-left="-0.2284in" fo:margin-right="0in">
        <style:tab-stops/>
      </style:paragraph-properties>
    </style:style>
    <style:style style:name="T694" style:parent-style-name="DefaultParagraphFont" style:family="text">
      <style:text-properties fo:font-size="5.5pt" style:font-size-asian="5.5pt"/>
    </style:style>
    <style:style style:name="T695" style:parent-style-name="DefaultParagraphFont" style:family="text">
      <style:text-properties fo:font-size="5.5pt" style:font-size-asian="5.5pt"/>
    </style:style>
    <style:style style:name="P696" style:parent-style-name="Normal" style:family="paragraph">
      <style:paragraph-properties fo:margin-bottom="0.002in" fo:line-height="110%" fo:margin-left="-0.2284in" fo:margin-right="0in">
        <style:tab-stops/>
      </style:paragraph-properties>
    </style:style>
    <style:style style:name="T697" style:parent-style-name="DefaultParagraphFont" style:family="text">
      <style:text-properties fo:font-size="5.5pt" style:font-size-asian="5.5pt"/>
    </style:style>
    <style:style style:name="P698" style:parent-style-name="Normal" style:family="paragraph">
      <style:paragraph-properties fo:margin-bottom="0.002in" fo:line-height="110%" fo:margin-left="-0.2284in" fo:margin-right="0in">
        <style:tab-stops/>
      </style:paragraph-properties>
    </style:style>
    <style:style style:name="T699" style:parent-style-name="DefaultParagraphFont" style:family="text">
      <style:text-properties fo:font-size="5.5pt" style:font-size-asian="5.5pt"/>
    </style:style>
    <style:style style:name="P700" style:parent-style-name="Normal" style:family="paragraph">
      <style:paragraph-properties fo:margin-bottom="0.1895in" fo:line-height="110%" fo:margin-left="-0.2284in" fo:margin-right="0in">
        <style:tab-stops/>
      </style:paragraph-properties>
    </style:style>
    <style:style style:name="T701" style:parent-style-name="DefaultParagraphFont" style:family="text">
      <style:text-properties fo:font-size="5.5pt" style:font-size-asian="5.5pt"/>
    </style:style>
    <style:style style:name="P702" style:parent-style-name="Normal" style:family="paragraph">
      <style:paragraph-properties fo:margin-bottom="0.1062in" fo:line-height="110%" fo:margin-left="-0.2284in" fo:margin-right="0in">
        <style:tab-stops/>
      </style:paragraph-properties>
    </style:style>
    <style:style style:name="T703" style:parent-style-name="DefaultParagraphFont" style:family="text">
      <style:text-properties fo:font-size="5.5pt" style:font-size-asian="5.5pt"/>
    </style:style>
    <style:style style:name="P704" style:parent-style-name="Normal" style:family="paragraph">
      <style:paragraph-properties fo:margin-bottom="0.0416in" fo:line-height="110%" fo:margin-left="-0.1034in" fo:margin-right="0in" fo:text-indent="0in">
        <style:tab-stops>
          <style:tab-stop style:type="center" style:position="1.2194in"/>
        </style:tab-stops>
      </style:paragraph-properties>
    </style:style>
    <style:style style:name="T705" style:parent-style-name="DefaultParagraphFont" style:family="text">
      <style:text-properties fo:font-size="5.5pt" style:font-size-asian="5.5pt"/>
    </style:style>
    <style:style style:name="T706" style:parent-style-name="DefaultParagraphFont" style:family="text">
      <style:text-properties fo:font-size="5.5pt" style:font-size-asian="5.5pt"/>
    </style:style>
    <style:style style:name="P707" style:parent-style-name="Normal" style:family="paragraph">
      <style:paragraph-properties fo:margin-bottom="0.002in" fo:line-height="110%" fo:margin-left="-0.2284in" fo:margin-right="0in">
        <style:tab-stops/>
      </style:paragraph-properties>
    </style:style>
    <style:style style:name="T708" style:parent-style-name="DefaultParagraphFont" style:family="text">
      <style:text-properties fo:font-size="5.5pt" style:font-size-asian="5.5pt"/>
    </style:style>
    <style:style style:family="graphic" style:name="a37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8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9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0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1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2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2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4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5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6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7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8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9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10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11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2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14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5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6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7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8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9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41" style:parent-style-name="Graphics">
      <style:graphic-properties fo:border="none" fo:background-color="transparent"/>
    </style:style>
    <style:style style:family="graphic" style:name="a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2" style:parent-style-name="Graphics">
      <style:graphic-properties fo:border="none" fo:background-color="transparent"/>
    </style:style>
    <style:style style:family="graphic" style:name="a5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43" style:parent-style-name="Graphics">
      <style:graphic-properties fo:border="none" fo:background-color="transparent"/>
    </style:style>
    <style:style style:family="graphic" style:name="a6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7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9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1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32">
      <style:graphic-properties draw:fill="none" draw:stroke="solid" svg:stroke-width="0.00832in" svg:stroke-color="#313131" svg:stroke-opacity="100%" draw:stroke-linejoin="miter" svg:stroke-linecap="butt"/>
    </style:style>
    <style:style style:family="graphic" style:name="a3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4">
      <style:graphic-properties draw:fill="none" draw:stroke="solid" svg:stroke-width="0.0111in" svg:stroke-color="#0362c1" svg:stroke-opacity="100%" draw:stroke-linejoin="miter" svg:stroke-linecap="butt"/>
    </style:style>
    <style:style style:family="graphic" style:name="a35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6">
      <style:graphic-properties draw:fill="none" draw:stroke="solid" svg:stroke-width="0.00832in" svg:stroke-color="#0362c1" svg:stroke-opacity="100%" draw:stroke-linejoin="miter" svg:stroke-linecap="butt"/>
    </style:style>
  </office:automatic-styles>
  <office:body>
    <office:text text:use-soft-page-breaks="true">
      <text:p text:style-name="P1"><draw:frame draw:style-name="a0" draw:name="Picture 73251" text:anchor-type="as-char" svg:x="0in" svg:y="0in" svg:width="0.83667in" svg:height="0.83in" style:rel-width="scale" style:rel-height="scale"><draw:image xlink:href="media/image1.png" xlink:type="simple" xlink:show="embed" xlink:actuate="onLoad"/><svg:title/><svg:desc/></draw:frame></text:p>
      <text:p text:style-name="P3"><text:s/>!"#$%!&amp;’&amp;(#&amp;<text:s/></text:p>
      <text:p text:style-name="P4">$%)*&amp;+,! *#,-,./<text:s/></text:p>
      <text:p text:style-name="P5">*#&amp;-%0,.#"1&amp; 0,.! *#,-,./ !,23#"1&amp;4<text:s/></text:p>
      <text:p text:style-name="P6">’ 0*#,* 05678696:;</text:p>
      <text:p text:style-name="P7">&lt;=&gt;?@A?=BCDBE@DF?AGH=BCDBFD@IJG=F KLDBD&gt;?@DBFJB&lt;DMDN@AOB=*#&amp;-%0,.</text:p>
      <text:p text:style-name="P8">#"1&amp; 0,. ! *#,-,./ !, )P*&amp;Q,</text:p>
      <text:p text:style-name="P9">#"1&amp;4 DB)*,*%) -#,)R # $"* )"</text:p>
      <text:p text:style-name="P10">&amp;0)*,.,+S").*!,;TQ"U</text:p>
      <text:p text:style-name="P11">=B*#&amp;-%0,.#"1&amp; 0,.! *#,-,./ !,)P*&amp;Q,#"1&amp;4 VBWXYBZ[\[B]^BA_UBF^]‘XZ</text:p>
      <text:p text:style-name="P12">CaYX]‘B]bBcUcdeVB][Z‘^BW^fg‘^hVBg]ZWig‘XB]XB&lt;&gt;EjBZXkBXB]bBlcUmcnUmolplllqrolVB][Z‘[B^‘X</text:p>
      <text:p text:style-name="P13">i[fi[Z[]‘^\XBfXiBZa^BCgi[‘Xi^Bs[i^hVBFi^U0"&amp;,#,)4 */&amp;,1 ’t)0"u# *,V</text:p>
      <text:p text:style-name="P14">]XY[^\^Bf[hXBA‘XB\^BEi[Zg\v]Wg^B]bBompmlqdVB\[BloB\[Bwa]xXB\[BmlqdVBfakhgW^\XB]XBCUDUjU? ]bBmUeympmlqdVB\[BldB\[Bwa]xXB\[BmlqdVB\Xi^_^]‘[B\[]XYg]^\XB’ 0*#,*,0*"B[VB\[BXa‘iX h^\XVB)*,*%) -#,)R# $"* )"&amp;0)*,.,+S").*!,TQ"VBf[ZZX^Bwaiz\gW^B\[</text:p>
      <text:p text:style-name="P15">\gi[g‘XBfig_^\XVBg]ZWig‘^B]XB&lt;&gt;EjBZXkBXB]{|66;}}6;2~899997RBWXYB[]\[i[XBB@a^BCXY</text:p>
      <text:soft-page-break/>
      <text:p text:style-name="P16"><draw:custom-shape svg:x="4.51794in" svg:y="0.20529in" svg:width="1.53835in" svg:height="0in" draw:id="id0" draw:style-name="a1" draw:name="Group 50017"><svg:title/><svg:desc/><draw:enhanced-geometry draw:type="non-primitive" svg:viewBox="0 0 1406525 0" draw:enhanced-path="M 0 0 L 140652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06525"/><draw:equation draw:name="f7" draw:formula="?f4 / 0"/><draw:equation draw:name="f8" draw:formula="0 / ?f6"/><draw:equation draw:name="f9" draw:formula="1406525 / ?f6"/><draw:equation draw:name="f10" draw:formula="0 / ?f7"/></draw:enhanced-geometry></draw:custom-shape><draw:g draw:z-index="251659264" draw:name="Group 50018" draw:id="id3" draw:style-name="a4" text:anchor-type="paragraph"><svg:title/><svg:desc/><draw:custom-shape svg:x="0.00139in" svg:y="0.4092in" svg:width="1.32473in" svg:height="0in" draw:id="id1" draw:style-name="a2" draw:name="Shape 46"><svg:title/><svg:desc/><draw:enhanced-geometry draw:type="non-primitive" svg:viewBox="0 0 1211098 0" draw:enhanced-path="M 0 0 L 1211098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1098"/><draw:equation draw:name="f7" draw:formula="?f4 / 0"/><draw:equation draw:name="f8" draw:formula="0 / ?f6"/><draw:equation draw:name="f9" draw:formula="1211098 / ?f6"/><draw:equation draw:name="f10" draw:formula="0 / ?f7"/></draw:enhanced-geometry></draw:custom-shape><draw:custom-shape svg:x="1.52447in" svg:y="0.4092in" svg:width="1.82688in" svg:height="0in" draw:id="id2" draw:style-name="a3" draw:name="Shape 50"><svg:title/><svg:desc/><draw:enhanced-geometry draw:type="non-primitive" svg:viewBox="0 0 1670174 0" draw:enhanced-path="M 0 0 L 167017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70174"/><draw:equation draw:name="f7" draw:formula="?f4 / 0"/><draw:equation draw:name="f8" draw:formula="0 / ?f6"/><draw:equation draw:name="f9" draw:formula="1670174 / ?f6"/><draw:equation draw:name="f10" draw:formula="0 / ?f7"/></draw:enhanced-geometry></draw:custom-shape></draw:g>O^]a[hB\[BO[\[giXZVB]bBqoqoVBN^giiXB\^BE^ia[h]\g^VBXi‘^h[^p&lt;DVB&lt;DEBlUennrclnV ‘[h[X][BdnBcqlerlnlcVdnBydddUymmqVB[rY^ghB B<text:span text:style-name="T17">WX]‘^‘XZ‘^‘aZU[]Uki</text:span>V<text:s/><text:span text:style-name="T18">wX^kZ‘^‘aZU[]Uki</text:span>VB<text:span text:style-name="T19">x[Y^]a[hh[Z‘^‘aZU[]Uki</text:span>VB^\g^]‘[B\[]XYg]^\^B’ 0*#,*,!,B[ ^agBi[fi[Z[]‘^\^BfXiBZ[aB‘g‘ah^iVBFiUB$ ,-,.")!,)&amp;.,VBWX]XiY[B^‘XZBWX]Z‘g‘a‘g_XZ</text:p>
      <text:p text:style-name="P20">\^B[Yfi[Z^VB#") ."QBgiY^iBXBfi[Z[]‘[B][WgXBwaiz\gWXVB\[WXii[]‘[B\^B,*,!" #"1&amp;)*# !"#"+ )578696}VBWXYBahWiXB]^B. 05;778696VB‘[]\XB[YB_gZ‘^B^ i[^hg^XB\[BW[i‘^Y[BhgWg‘^‘igXB]^BYX\^hg\^\[B " VBZXkBXB]b~9998696}B[</text:p>
      <text:p text:style-name="P21">]XBa[BWX]Z‘^B\XB<text:tab/>,<text:tab/>5}2678696:¡<text:tab/>¢ 5~68696£R k[YBWXYXB^ZBWX]\g⁄[ZBWX]Z‘^]‘[ZB\^ZBWh¥aZah^ZBZ[ag]‘[ZVBa[B^Yk^ZB^ZBf^i‘[ZB^W[g‘^YV i^‘ggW^YB[BXa‘Xi^YVBfXiBZgB[BZ[aZBZaW[ZZXi[ZU</text:p>
      <text:p text:style-name="P22">’.(%)%.,#&amp;Q"&amp;#,! <text:s/>-$"*<text:s/></text:p>
      <text:p text:style-name="P23">; =Bfi[Z[]‘[B&lt;X]‘i^‘XB‘[YBWXYXBXkw[‘XB^B[ƒ[WaXB\[Bg]i^[Z‘ia‘ai^B\[BW^k[^Y[]‘X hgWXB\[Z‘g]^\^BBgYfh^]‘^XB\^Bi[\[B§grgB]XBiaYB\XB&lt;^igigVBhXW^hg^\XB[YBja^[giXB\X</text:p>
      <text:p text:style-name="P24"><draw:g draw:z-index="251660288" draw:name="Group 50019" draw:id="id7" draw:style-name="a8" text:anchor-type="paragraph"><svg:title/><svg:desc/><draw:custom-shape svg:x="4.83837in" svg:y="0.01386in" svg:width="0.16923in" svg:height="0in" draw:id="id4" draw:style-name="a5" draw:name="Shape 74"><svg:title/><svg:desc/><draw:enhanced-geometry draw:type="non-primitive" svg:viewBox="0 0 154676 0" draw:enhanced-path="M 0 0 L 154676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4676"/><draw:equation draw:name="f7" draw:formula="?f4 / 0"/><draw:equation draw:name="f8" draw:formula="0 / ?f6"/><draw:equation draw:name="f9" draw:formula="154676 / ?f6"/><draw:equation draw:name="f10" draw:formula="0 / ?f7"/></draw:enhanced-geometry></draw:custom-shape><draw:custom-shape svg:x="5.00898in" svg:y="0.01386in" svg:width="0.05688in" svg:height="0in" draw:id="id5" draw:style-name="a6" draw:name="Shape 76"><svg:title/><svg:desc/><draw:enhanced-geometry draw:type="non-primitive" svg:viewBox="0 0 51990 0" draw:enhanced-path="M 0 0 L 5199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990"/><draw:equation draw:name="f7" draw:formula="?f4 / 0"/><draw:equation draw:name="f8" draw:formula="0 / ?f6"/><draw:equation draw:name="f9" draw:formula="51990 / ?f6"/><draw:equation draw:name="f10" draw:formula="0 / ?f7"/></draw:enhanced-geometry></draw:custom-shape><draw:custom-shape svg:x="5.06723in" svg:y="0.01386in" svg:width="0.98904in" svg:height="0in" draw:id="id6" draw:style-name="a7" draw:name="Shape 78"><svg:title/><svg:desc/><draw:enhanced-geometry draw:type="non-primitive" svg:viewBox="0 0 903975 0" draw:enhanced-path="M 0 0 L 90397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03975"/><draw:equation draw:name="f7" draw:formula="?f4 / 0"/><draw:equation draw:name="f8" draw:formula="0 / ?f6"/><draw:equation draw:name="f9" draw:formula="903975 / ?f6"/><draw:equation draw:name="f10" draw:formula="0 / ?f7"/></draw:enhanced-geometry></draw:custom-shape></draw:g>&gt;Xi‘[p&lt;DR ’ ##¤0’&amp;,05:RWX]XiY[fh^]ghx^BXi^Y[]‘¥ig^B\^B:3%*&amp;.&amp;',+4 B\^</text:p>
      <text:p text:style-name="P25">,*,!"#"1&amp;)*# !"#"+ )578696}VB^][ƒ^B^B[Z‘[BWX]‘i^‘XU</text:p>
      <text:p text:style-name="P26">’.(%)%.,)"1%0!,! ’ 0*#,*<text:s/></text:p>
      <text:p text:style-name="P27">6; BFXBf^i‘[ZBg]‘[i^]‘[ZB\[Z‘[Bg]Z‘iaY[]‘XB\[BWX]‘i^‘XVBWXYXBZ[B^agB[Z‘g_[ZZ[Y g]‘[i^hY[]‘[B‘i^]ZWig‘XZVBXZBZ[ag]‘[ZB\XWaY[]‘XZ|</text:p>
      <text:soft-page-break/>
      <text:p text:style-name="P28">£BD\g‘^hB\XBEi[XBDh[‘i“]gWXB]bB~9998696}BWXYBXB?[iYXB\[B@[[iv]Wg^B[BZ[aZ i[Zf[W‘g_XZB^][ƒXZU</text:p>
      <text:p text:style-name="P29">«£BEiXfXZ‘^B^fi[Z[]‘^\^Bf[h^B&lt;=&gt;?@A?ACAU</text:p>
      <text:p text:style-name="P30">£BEh^]ghx^BXi^Y[]‘¥ig^B\^B:3%*&amp;.&amp;',+4 ,*,!"#"1&amp;)*# !" #"+ ) 5 78696}U</text:p>
      <text:p text:style-name="P31">6;; &lt;X]Zg\[i^rZ[B[ƒfi[ZZ^Y[]‘[Bi[_X^\XBXBWX]‘g\XB]^BEiXfXZ‘^B^fi[Z[]‘^\^Bf[h^</text:p>
      <text:p text:style-name="P32">’ 0*#,*,!,Ba[B\gZfX]x^B[YBWX]‘i¥igXB^XB[Z‘^k[h[Wg\XB][Z‘[B‘[iYXB\[B&lt;X]‘i^‘XU <text:s/>!"!#$%&amp;’&amp;(’#$)$*+"$’&amp;,!("(%+"$*#$+-%’#%#./+$01234$567$88(((7$19:;&lt;1</text:p>
      <text:p text:style-name="P33">=&gt;?7$&gt;1$&lt;@$;6$AB4ACCDEAF</text:p>
      <text:p text:style-name="P34">C4A4$GHIJKLMNJOPQRSRPOJOJKTUVIWSMOSOXHIJPIJIUYLSIJVIWSMOSTOZ[</text:p>
      <text:p text:style-name="P35"><text:span text:style-name="T36">\]^]_‘a]bc]bde_‘^]‘]fge</text:span></text:p>
      <text:p text:style-name="P37">C4E[JGIJVOKIJPLJVIWSMOSOXhLKJOVRQOJPLJijJkl[lllmllJnIRSLWSOJQRZJMLORKomJKLMNJLpRqRPOJO qOMOWSROJPOJVIWSMOSOXHIJPLJrTLJSMOSOQJIKJOMSK[JstJLJKLqTRWSLKJPOJuLRJWvJwx[wyyz{wmJWI |LMVLWSTOZJPLJ}~JnVRWVIJ|IMJVLWSIoJPIJOZIMJVIWSMOSTOZmJVIWIMQLJMLqMOKJ|MLRKSOKJWLKSL VIWSMOSI[</text:p>
      <text:p text:style-name="P38">C4E4A JVIWSMOSOPOJPLLMNJO|MLKLWSOMmJWIJ|MOIJQNpRQIJPLJwlJnPLoJPROKJSLRKm</text:p>
      <text:p text:style-name="P39">|MIMMIqNLRKJ|IMJRqTOZJ|LMIPImJOJVMRSMRIJPIJMqHIJVIWSMOSOWSLmJVIWSOPIKJPIJMLVLURQLWSI</text:p>
      <text:p text:style-name="P40">POJWISOJPLJLQ|LWIJOKKRWOPOmJVIQ|MIOWSLJPLJ|MLKSOXHIJPLJqOMOWSRO[</text:p>
      <text:p text:style-name="P41"><text:s/>!"!#$,!#’%#$)$*#$&amp;8&amp;!./+$+-%’#%!#$01234$567$88(((7$19:;&lt;1$&lt;$&lt;$B7 A67$@;@$((7$&gt;1$&lt;@$;6$AB4ACCDEEAF4</text:p>
      <text:p text:style-name="P42">B4AJJ|MOIJPLJLpLVTXHIJPIKJKLMRXIKJKLMNJVIWIMQLJRSLQJx[}mJVIQJRWVRIJWIJPROJSRZ KTUKLrTLWSLJJPOSOJPLJMLVLURQLWSIJPOJIMPLQJPLJKLMRXImJWOJIMQOJrTLJKLJKLqTL</text:p>
      <text:p text:style-name="P43">B4EJKJKLMRXIKJPLLMHIJKLMJLpLVTSOPIKJWIJIMNMRIJPOKJylJIMOKJKJw}ylJIMOKmJLQJPROK</text:p>
      <text:p text:style-name="P44">SLRK[JpVL|VRIWOZQLWSLmJLQJOVIMPIJVIQJOJLrTR|LJPLJRKVOZROXHImJIKJKLMRXIKJ|IPLMHIJKLM</text:p>
      <text:p text:style-name="P45">MLOZROPIKJLQJPROKJLJIMNMRIKJPRKSRWSIK[</text:p>
      <text:p text:style-name="P46">B4CJKJKLMRXIKJPLLMHIJKLMJLpLVTSOPIKJWIJKLqTRWSLJZIVOZ</text:p>
      <text:p text:style-name="P47">MTQJPIJOMRMR<text:tab/></text:p>
      <text:p text:style-name="P48">WPLMLXIJ<text:tab/>¡¢£⁄¥ƒ§¤'“¢«“‹›fifl¢</text:p>
      <text:p text:style-name="P49">–fl†“¢¢‡¢·¤ £ ¶•§ƒ‚ƒ„”»‚J</text:p>
      <text:p text:style-name="P50">B4B …+*&amp;+$*&amp;$‰’&amp;"%#./+$*&amp;$"&amp;’(.+"</text:p>
      <text:p text:style-name="P51">B4B4A KJKLMRXIKJPLVIMMLWSLKJPLJVOPOJTSRZROXHIJPLJSOJPLJiLqRKSMIJPLJ¿MLXIKJKLqTRMHIJI QIPLZIJPLJ|MLKSOXHIJPIKJKLMRXIKJVIWIMQLJPLSOZOPIJOJKLqTRM</text:p>
      <text:p text:style-name="P52">B4B4A4AJIIMPLWOPIMROJPLJOWTSLWXHIJMLVLULMNJOKJPLQOWPOKJRWSLMWOKJROJVOQOPIK</text:p>
      <text:p text:style-name="P53">OULMSIKJWOJLWSMOZJPLJ`LMRXIKJITJROJQLQIMOWPIJLJLWVOQRWOMNJ|LPRPImJVIQJSIPOKJOKJRW´</text:p>
      <text:p text:style-name="P54">IMQOXhLKJWLVLKKNMROKmJLWVOQRWOWPIJJ Gˆiˆ˜mJ|OMOJLZOUIMOXHIJPIKJ|MIYLSIKJLpL´ VTSRIK¯</text:p>
      <text:p text:style-name="P55">B4B4A4EJIIMPLWOPIMROJPLJOWTSLWXHIJO|MIOMNJIKJ|MIYLSIKJLpLVTSRIKJLZOUIMOPIKJ|LZO</text:p>
      <text:p text:style-name="P56">Gˆiˆ˜[J˘NJOLWPIJ|MIYLSIJLpLVTSRIJLZOUIMOPIJ|LZIJˆiˆmJWHIJKLMNJVIWSMOSOPIJI MLK|LVSRIJRSLQJPOJi¿mJRVOWPIJOJLQ|MLKOJIUMRqOPOJLpVZTKROQLWSLJOJLpLVTSOMJIJ|MIYLSI IMWLVRPI¯</text:p>
      <text:p text:style-name="P57">B4B4A4CJLQ|MLKOJIMWLVLPIMOJPOJSOJPLJiLqRKSMIJPLJ¿MLXIKJKLMNJVIWIVOPOJ|OMOJMLTWRHI PLJRKSIMROJLJVIWLVRQLWSIJPOJWLVLKKRPOPLJPIKJKLMRXIK¯</text:p>
      <text:p text:style-name="P58">B4B4A4BJIIMPLWOPIMROJPLJOWTSLWXHIJLWVOQRWOMNJIJ|LPRPIJPLJTSRZROXHIJPOJi¿J|OMO PQRWRKSMOXHIJPIJˆiˆ¯</text:p>
      <text:p text:style-name="P59">B4B4A4˙QRSRPIJIJLQ|LWImJOJIIMPLWOPIMROJPLJOWTSLWXHIJLQRSRMNJOJMPLQJPLJ`LMRXIm rTLJKLMNJLWROPOJ|OMOJOJLQ|MLKOJIMWLVLPIMOJPOJSOJPLJiLqRKSMIJPLJ¿MLXIKmJYTWSOQLWSL VIQJIJ|MIYLSIJLpLVTSRImJrTOWPIJIMJIJVOKImJLJV|ROJPIJLQ|LWI[</text:p>
      <text:p text:style-name="P60">B4˙$‰’#¨+$&amp;$+’…#$*&amp;$&amp;8&amp;!./+</text:p>
      <text:p text:style-name="P61">B4˙4A¿OMOJRWKJPLJVIWSOURZROXHIJPIKJ|IWSIKJ|OMOJPLRWRXHIJPIJ|MOIJPLJLpLVTXHImJKLMN</text:p>
      <text:p text:style-name="P62">VIWKRPLMOPIJIJKLqTRWSL</text:p>
      <text:p text:style-name="P63"><text:s/>!"!# "$%&amp;’$(#)*+’",$(-#$#./0&amp;"$#1&amp;#2$.’$(#!#(&amp;"#,$.(1&amp;"!1$#(&amp;"3#!</text:p>
      <text:p text:style-name="P64">45!.’1!1&amp;#1&amp;#,!6!(#1&amp;#’$0!1!(7#.1&amp;2&amp;.1&amp;.’&amp;0&amp;.’&amp;#1&amp;#(&amp;"&amp;0#(02*&amp;( $5#152*!(8</text:p>
      <text:p text:style-name="P65"><text:s/>!"!# "$%&amp;’$(#9:;,$(-#$#./0&amp;"$#1&amp;#2$.’$(#(&amp;"3#,$.(1&amp;"!1$#! 45!.’1!1&amp;#1&amp;#’$0!1!(#1&amp;#"&amp;1&amp;#&lt;=&gt;?#,&amp;"’@,!1$(8</text:p>
      <text:p text:style-name="P66">ABCBD !"!#.(’!*!EF&amp;(#,5%!#($0!#1$(#2$.’$(#*:;,$(#&amp;#&amp;*+’",$(#@$"#;5!*#$5#.@&amp;"$"#!</text:p>
      <text:p text:style-name="P67">GH7#$(#(&amp;"IE$(#1&amp;I&amp;0#(&amp;"#&amp;6&amp;,5’!1$(#&amp;0#!’+#G?#1!(#,$""1$(7#!#,$.’!"#1$#1!</text:p>
      <text:p text:style-name="P68">/’*#(5J(&amp;45&amp;.’&amp;#K#1!’!#1&amp;#"&amp;,&amp;J0&amp;.’$#1!#$"1&amp;0#1&amp;#(&amp;"IE$L</text:p>
      <text:p text:style-name="P69">ABCBM !"!#.(’!*!EF&amp;(#,5%!#($0!#1$(#2$.’$(#*:;,$(#&amp;#&amp;*+’",$(#@$"#&amp;.’"&amp;#GG#!#&gt;H7#$(</text:p>
      <text:p text:style-name="P70">(&amp;"IE$(#1&amp;I&amp;0#(&amp;"#&amp;6&amp;,5’!1$(#&amp;0#!’+#NH#1!(#,$""1$(7#!#,$.’!"#1$#1!#/’*</text:p>
      <text:p text:style-name="P71">(5J(&amp;45&amp;.’&amp;#K#1!’!#1&amp;#"&amp;,&amp;J0&amp;.’$#1!#$"1&amp;0#1&amp;#(&amp;"IE$L</text:p>
      <text:p text:style-name="P72">ABCBA !"!#.(’!*!EF&amp;(#,5%!#($0!#1$(#2$.’$(#*:;,$(#&amp;#&amp;*+’",$(#@$"#&amp;.’"&amp;#&gt;G#&amp;#GHH7#$(</text:p>
      <text:p text:style-name="P73">(&amp;"IE$(#1&amp;I&amp;0#(&amp;"#&amp;6&amp;,5’!1$(#&amp;0#!’+#&gt;?#1!(#,$""1$(7#!#,$.’!"#1$#1!#/’*</text:p>
      <text:p text:style-name="P74">(5J(&amp;45&amp;.’&amp;#K#1!’!#1&amp;#"&amp;,&amp;J0&amp;.’$#1!#$"1&amp;0#1&amp;#(&amp;"IE$L</text:p>
      <text:p text:style-name="P75">ABCBC !"!#.(’!*!EF&amp;(#,5%!#($0!#1$(#2$.’$(#*:;,$(#$5#&amp;*+’",$(#@$"#(52&amp;"$"#!#GHG7#$(</text:p>
      <text:p text:style-name="P76">(&amp;"IE$(#1&amp;I&amp;0#(&amp;"#&amp;6&amp;,5’!1$(#&amp;0#!’+#OH#1!(#,$""1$(7#!#,$.’!"#1$#1!#/’*</text:p>
      <text:p text:style-name="P77">(5J(&amp;45&amp;.’&amp;#K#1!’!#1&amp;#"&amp;,&amp;J0&amp;.’$#1!#$"1&amp;0#1&amp;#(&amp;"IE$L</text:p>
      <text:p text:style-name="P78">ABCBP !"!#.(’!*!EF&amp;(#45&amp;#&amp;.I$*I!0#&amp;6,*5(I!0&amp;.’&amp;#!#.(’!*!EQ$#1&amp;#@J"!#:2’,!7#$(</text:p>
      <text:p text:style-name="P79">(&amp;"IE$(#1&amp;I&amp;0#(&amp;"#&amp;6&amp;,5’!1$(#&amp;0#!’+#&gt;?#1!(#,$""1$(7#!#,$.’!"#1$#1!#/’*</text:p>
      <text:p text:style-name="P80">(5J(&amp;45&amp;.’&amp;#K#1!’!#1&amp;#"&amp;,&amp;J0&amp;.’$#1!#$"1&amp;0#1&amp;#(&amp;"IE$L</text:p>
      <text:p text:style-name="P81">ABCBR)0#"&amp;*!EQ$#K(#S"1&amp;.(#1&amp;#T&amp;"IE$(7#!#,$.’"!’!1!#1&amp;I&amp;"3#1&amp;I$*I&amp;"#!((.!1!#&amp;0 !’+#U#V1$(#/’&amp;(#!#,$.’!"#1$#"&amp;,&amp;J0&amp;.’$#1!#$"1&amp;0#1&amp;#(&amp;"IE$8</text:p>
      <text:p text:style-name="P82">ABCBW)0#,!($#1&amp;#.&amp;,&amp;((1!1&amp;#1&amp;#(5(2&amp;.(Q$#.!#&amp;6&amp;,5EQ$#1$(#(&amp;"IE$(#0$’I!1!#2&amp;*$ X"J5.!*#V,"$.$;"!0!#1&amp;#!51Y.,!(#.!(#Z!"!(#&amp;’,7#!#[$.’"!’!1!#1&amp;I&amp;"3#($*,’!"</text:p>
      <text:p text:style-name="P83">T5(2&amp;.(Q$#1&amp;# "!\$#1&amp;#)6&amp;,5EQ$7#2$"#&amp;(,"’$7#1&amp;I1!0&amp;.’&amp;#%5(’@,!1!7#&amp;7#!2:(</text:p>
      <text:p text:style-name="P84">"!’@,!EQ$#1!#](,!*\!EQ$7#$#2"!\$#(&amp;"3#.’&amp;""$021$#!’+#45&amp;#$(#(&amp;"IE$( 2$((!0#(&amp;"#"&amp;’$0!1$(8</text:p>
      <text:p text:style-name="P85">ABP^^_‘abcadefegh‘a</text:p>
      <text:p text:style-name="P86">ABPBij#,$.’"!’!1!#(&amp;"3#"&amp;(2$.(3I&amp;*#’!0J+0#2&amp;*!#1&amp;(.(’!*!EQ$#&amp;#"&amp;0$EQ$#1&amp;#’$1$ 0!’&amp;"!*#&amp;#.(’!*!EF&amp;(#!’5!*0&amp;.’&amp;#&amp;6(’&amp;.’&amp;(#45&amp;#@$"&amp;0#1&amp;(!’I!1!(#,$0#! 02*&amp;0&amp;.’!EQ$#1$#$J%&amp;’$#1&amp;(’&amp;#’&amp;"0$L</text:p>
      <text:p text:style-name="P87">ABPBDX$1$#$#0!’&amp;"!*#"&amp;0$I1$#&amp;0#I"’51&amp;#1$(#(&amp;"IE$(#1$#.$I$#,!J&amp;!0&amp;.’$71&amp;I&amp;"3 ’&amp;"#1&amp;(’.$#@.!*#,$""&amp;’$7#,$.@$"0&amp;#!#*&amp;;(*!EQ$#I;&amp;.’&amp;#2!"!#2"$’&amp;EQ$#!0J&amp;.’!*8</text:p>
      <text:p text:style-name="P88">ABPBMj#,$.’"!’!1!#(&amp;"3#"&amp;(2$.(3I&amp;*#2&amp;*!(#,$""&amp;EF&amp;(#&amp;(’"5’5"!(#.$#2"+1$#V2!"&amp;1&amp;7 2.’5"!7#@$""$7#1I(:"!(7#&amp;*&amp;0&amp;.’$(#!"45’&amp;’k.,$(#&amp;’,8#,5%!(#!I!"!(#’&amp;.l!0#(1$ 2"$I$,!1!(#2$"#(5!#,5*2!#&amp;#.Q$#&amp;(’I&amp;"&amp;0#2"&amp;I(’$(#.&amp;0#"&amp;*!,$.!1$(#,$0#!</text:p>
      <text:p text:style-name="P89">&amp;6&amp;,5EQ$#1$(#(&amp;"IE$(#,$.’"!’!1$(8#S#"&amp;2!"$#1&amp;I&amp;"3#"&amp;,$02$"#!(#,$.1EF&amp;( 2"&amp;&amp;6(’&amp;.’&amp;(#&amp;#,$""&amp;"3#K(#&amp;62&amp;.(!(#1!#,$.’"!’!1!8</text:p>
      <text:p text:style-name="P90"><draw:custom-shape svg:x="3.15713in" svg:y="0.01386in" svg:width="3.13219in" svg:height="0in" draw:id="id8" draw:style-name="a9" draw:name="Group 51459"><svg:title/><svg:desc/><draw:enhanced-geometry draw:type="non-primitive" svg:viewBox="0 0 2863850 0" draw:enhanced-path="M 0 0 L 28638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63850"/><draw:equation draw:name="f7" draw:formula="?f4 / 0"/><draw:equation draw:name="f8" draw:formula="0 / ?f6"/><draw:equation draw:name="f9" draw:formula="2863850 / ?f6"/><draw:equation draw:name="f10" draw:formula="0 / ?f7"/></draw:enhanced-geometry></draw:custom-shape><draw:custom-shape svg:x="0.00139in" svg:y="0.18865in" svg:width="0.33846in" svg:height="0in" draw:id="id9" draw:style-name="a10" draw:name="Group 51460"><svg:title/><svg:desc/><draw:enhanced-geometry draw:type="non-primitive" svg:viewBox="0 0 309245 0" draw:enhanced-path="M 0 0 L 30924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245"/><draw:equation draw:name="f7" draw:formula="?f4 / 0"/><draw:equation draw:name="f8" draw:formula="0 / ?f6"/><draw:equation draw:name="f9" draw:formula="309245 / ?f6"/><draw:equation draw:name="f10" draw:formula="0 / ?f7"/></draw:enhanced-geometry></draw:custom-shape>ABR^‘mnopqrqpstuv^ws^xsysz{qs^wv^moy|qtv^}<text:span text:style-name="T91">sy{B^A~^i^qzpqmv^bbb^ws^foq^z^iABiMM^wo D~Di</text:span></text:p>
      <text:p text:style-name="P92">ABRBiS#2"!\$#1&amp;#;!"!.’!#1$(#(&amp;"IE$(#(&amp;"3#1&amp;7#.$#0.0$7#?#V,.,$#!.$(7#,$.’!1$(#! 2!"’"#1$#2"0&amp;"$#1!#/’*#(5J(&amp;45&amp;.’&amp;#K#1!’!#1$#"&amp;,&amp;J0&amp;.’$#1&amp;@.’I$#1$#$J%&amp;’$8</text:p>
      <text:p text:style-name="P93">ABRBDj#;!"!.’!#&amp;(’&amp;.11!#1&amp;I&amp;"3#(&amp;"#,$02"$I!1!#2&amp;*$#X)&lt;S#)#j&lt;jXj &amp;0’1$#2&amp;*!#,$.’"!’!1!#2!"!#,!1!#$"1&amp;0#1&amp;#(&amp;"IE$#Vj)S#)8</text:p>
      <text:p text:style-name="P94">ABRBMj#[SX&lt;jXjj#1&amp;I&amp;"3#;!"!.’"#45&amp;#!#0Q$#1&amp;#$J"!#&amp;02"&amp;;!1!#(&amp;%!#1&amp;#2"0&amp;"!</text:p>
      <text:p text:style-name="P95">45!*1!1&amp;7#,$.15\.1$#!#50#:’0$#!,!J!0&amp;.’$#&amp;#!2!"Y.,!7#(&amp;.1$#!(<text:s/>’$*&amp;".,!(7#!%5(’&amp;(#&amp;#0+’$1$(#1&amp;#&amp;6&amp;,5EF&amp;(#,$02!’I&amp;(#,$0#!(#0&amp;*l$"&amp;( 2"3’,!(#0$1&amp;".!(#!2*,3I&amp;(#!#,!1!#,!($8 <text:s/>!"#$%&amp;’"#%$%"%()*+,-)*(’"+)"./%-%+’")"$)0’1234’"+)"#$’51)-%")-"#$’+2(’0") 0)$6,3’0"78"9’$*).,+’0":"+)"%(:";&lt;"+,%0=".’*(%+’0"%"#%$(,$"+%".’*9,$-%34’"+’ $).)5,-)*(’"+)".’-2*,.%34’"#’$")&gt;-%,1"’2"0,0()-%"+)".’*($’1)"+)"./%-%+’0"+% .’*($%(%+%?</text:p>
      <text:p text:style-name="P96">@ABCDCAEFGCHIJEFKFLEFMNDJOPFLPF@PIJQEJPFRSTUFVWXFYYHHHXFSZ[\]SF^_‘XFaSFA]bF\W ccddefcg</text:p>
      <text:h text:style-name="Heading1" text:outline-level="1">hijklmnopqorknsmtkumvwioxiljymjzmt</text:h>
      <text:p text:style-name="P97">{c?"!".’*($%(’"+)6)$8"0)$")|).2(%+’"9,)1-)*()"#)1%0"#%$()0="+)"%.’$+’".’-"%0".182021%0 %6)*3%+%0")"%0"*’$-%0"+%"}),"*~?";&lt;?;="+)" ;=")".%+%"#%$()"$)0#’*+)$8"#)1%0 .’*0)2*.,%0"+)"02%",*)|).234’"(’(%1"’2"#%$.,%1?</text:p>
      <text:p text:style-name="P98">{?fF-".%0’"+)",-#)+,-)*(’="’$+)-"+)"#%$%1,0%34’"’2"020#)*04’"+’".’*($%(’="’</text:p>
      <text:p text:style-name="P99">.$’*’$%-%"+)")|).234’"0)$8"#$’$$’%+’"%2(’-%(,.%-)*()"#)1’"()-#’".’$$)0#’*+)*()= %*’(%+%0"(%,0".,$.2*0(*.,%0"-)+,%*()"0,-#1)0"%#’0(,1%"}),"*~";&lt;?; ;="%$(?";;="~?</text:p>
      <text:p text:style-name="P100">{dF0".’-2*,.%3)0")*($)"’"$4’"’2")*(,+%+)")"%".’*($%(%+%"+)6)-"0)$"$)%1,&amp;%+%0"#’$ )0.$,(’"0)-#$)"2)"’"%(’")|,,$"(%1"9’$-%1,+%+)="%+-,(,*+’&gt;0)"’"20’"+)"-)*0%)-")1)($*,.% #%$%")00)"9,-?</text:p>
      <text:p text:style-name="P101">{F!"$4’"’2")*(,+%+)"#’+)$8".’*6’.%$"$)#$)0)*(%*()"+%")-#$)0%"#%$%"%+’34’"+) #$’6,+*.,%0"2)"+)6%-"0)$".2-#$,+%0"+)",-)+,%(’?</text:p>
      <text:p text:style-name="P102">{{F")|).234’"+’".’*($%(’"+)6)$8"0)$"%.’-#%*/%+%")"9,0.%1,&amp;%+%"#)1’0"9,0.%1,0"+’ .’*($%(’="’2"#)1’0"$)0#).(,6’0"0250(,(2(’0"}),"*~";&lt;?;="+)" ;="%$(?";;=".%#2(?</text:p>
      <text:p text:style-name="P103">{VF!"9,0.%1"(:.*,.’"+’".’*($%(’"%.’-#%*/%$8"%")|).234’"+’".’*($%(’="#%$%"2)"0)7%.2-#$,+%0"(’+%0"%0".’*+,3)0")0(%5)1).,+%0"*’".’*($%(’="+)"-’+’"%"%00)2$%$"’0"-)1/’$)0 $)021(%+’0"#%$%"%"+-,*,0($%34’?").$)(’"*~";;?&lt;="+)" ="%$(?"="</text:p>
      <text:p text:style-name="P104">{VcF!"9,0.%1"(:.*,.’"+’".’*($%(’"%*’(%$8"*’"/,0($,.’"+)")$)*.,%-)*(’"+’".’*($%(’"(’+%0 %0"’.’$$*.,%0"$)1%.,’*%+%0"")|).234’"+’".’*($%(’=".’-"%"+)0.$,34’"+’"2)"9’$"*).)008$,’ #%$%"%"$)21%$,&amp;%34’"+%0"9%1(%0"’2"+’0"+)9),(’0"’50)$6%+’0?"}),"*~";&lt;?;="+)" ;="%$(? ;;=";~=")").$)(’"*~";;?&lt;="+)" ="%$(?"="</text:p>
      <text:p text:style-name="P105">{?VfF+)*(,9,.%+%"2%12)$",*)|%(,+4’"’2",$$)21%$,+%+)="’"9,0.%1"(:.*,.’"+’".’*($%(’")-,(,$8 *’(,9,.%3)0"#%$%"%".’$$)34’"+%")|).234’"+’".’*($%(’="+)()$-,*%*+’"#$%&amp;’"#%$%"%".’$$)34’? ).$)(’"*~";;?&lt;="+)" ="%$(?"="</text:p>
      <text:p text:style-name="P106">{VdF!"9,0.%1"(:.*,.’"+’".’*($%(’",*9’$-%$8"%’")0(’$"+’".’*(%(’=")-"()-#’"/85,1="%"0,(2%34’</text:p>
      <text:p text:style-name="P107">2)"+)-%*+%$"+).,04’"’2"%+’34’"+)"-)+,+%0"2)"21($%#%00)-"02%".’-#)(*.,%="#%$%"2) %+’()"%0"-)+,+%0"*).)008$,%0")"0%*)%+’$%0="0)"9’$"’".%0’?").$)(’"*~";;?&lt;="+)" ="%$(?</text:p>
      <text:p text:style-name="P108">="?</text:p>
      <text:p text:style-name="P109">{?VF’".%0’"+)"’.’$$*.,%0"2)"#’00%-",*6,%5,1,&amp;%$"%")|).234’"+’".’*($%(’"*%0"+%(%0</text:p>
      <text:p text:style-name="P110">%#$%&amp;%+%0="’"9,0.%1"(:.*,.’"+’".’*($%(’".’-2*,.%$8"’"9%(’",-)+,%(%-)*()"%’")0(’$"+’ .’*($%(’?").$)(’"*~";;?&lt;="+)" ="%$(?"="?</text:p>
      <text:p text:style-name="P111">{V{F!"9,0.%1"(:.*,.’"+’".’*($%(’"+)6)".’-2*,.%$"%’")0(’$"+’".’*($%(’=")-"()-#’"/85,1="’</text:p>
      <text:p text:style-name="P112">(:$-,*’"+’".’*($%(’"0’5"02%"$)0#’*0%5,1,+%+)=".’-"6,0(%0""$)*’6%34’"()-#)0(,6%"’2"<text:s/>#$’$$’%34’".’*($%(2%1").$)(’"*~";;?&lt;="+)" ="%$(?"=" ?</text:p>
      <text:p text:style-name="P113">{VVF!")0(’$"+’".’*($%(’"%.’-#%*/%$8"’0"$),0($’0"$)%1,&amp;%+’0"#)1’0"9,0.%,0"+’".’*($%(’="+)</text:p>
      <text:p text:style-name="P114">(’+%0"%0"’.’$$*.,%0"$)1%.,’*%+%0"")|).234’"+’".’*($%(’")"%0"-)+,+%0"%+’(%+%0= ,*9’$-%*+’="0)"9’$"’".%0’=""%2(’$,+%+)"02#)$,’$"2)1%0"2)"21($%#%00%$)-"%"02% .’-#)(*.,%?").$)(’"*~";;?&lt;="+)" ="%$(?";="? <text:s/>!"#$%&amp;’()#(*+%,%&amp;-.(-%/0#*0#’0,-.(-0#/1.%$%’(.2#(#+(,3-1,450#*(&amp;#’0,*%461&amp;#*1#7(8%)%-(450</text:p>
      <text:p text:style-name="P115">*(#’0,-.(-(*(9#(’0+:(,7(.2#0#1+:1,709#0#:(;(+1,-09#(&amp;#;(.(,-%(&amp;9#(&amp;#;)0&amp;(&amp;#1#(</text:p>
      <text:p text:style-name="P116">$0.+()%&lt;(450#*1#(:0&amp;-%)(+1,-0#1#-1.+0&amp;#(*%-%/0&amp;9#&amp;0)%’%-(,*0#=3(%&amp;=31.#*0’3+1,-0&amp; ’0+:.08(-&gt;.%0&amp;#:1.-%,1,-1&amp;9#’(&amp;0#,1’1&amp;&amp;2.%0#?@.-A#BC9#D#1#DD9#*0#E1’.1-0#,F#GGABHI9#*1#BJBBKA</text:p>
      <text:p text:style-name="P117"><text:s/>L!M(&amp;0#0’0..(#*1&amp;’3+:.%+1,-0#*(&amp;#08.%;(461&amp;#’0,-.(-3(%&amp;9#0#$%&amp;’()#(*+%,%&amp;-.(-%/0#*0</text:p>
      <text:p text:style-name="P118">’0,-.(-0#(-3(.2#-1+:1&amp;-%/(+1,-1#,(#&amp;0)3450#*0#:.08)1+(9#.1:0.-(,*0#(0#;1&amp;-0.#*0#’0,-.(-0</text:p>
      <text:p text:style-name="P119">:(.(#=31#-0+1#(&amp;#:.0/%*N,’%(&amp;#’(8O/1%&amp;9#=3(,*0#3)-.(:(&amp;&amp;(.#(#&amp;3(#’0+:1-N,’%(P#?E1’.1-0#,F GGABHI9#*1#BJBB9#(.-A#BC9#DQKA</text:p>
      <text:p text:style-name="P120">R!"#;1&amp;-0.#*0#’0,-.(-0#’00.*1,(.2#(#(-3()%&lt;(450#*0#:.0’1&amp;&amp;0#*1#(’0+:(,7(+1,-0#1 $%&amp;’()%&lt;(450#*0#’0,-.(-0#’0,-1,*0#-0*0&amp;#0&amp;#.1;%&amp;-.0&amp;#$0.+(%&amp;#*(#1S1’3450#,0#7%&amp;-&gt;.%’0#*1</text:p>
      <text:p text:style-name="P121">;1.1,’%(+1,-0#*0#’0,-.(-09#(#1S1+:)0#*(#0.*1+#*1#&amp;1./%409#*0#.1;%&amp;-.0#*1#0’0..N,’%(&amp;9#*(&amp;</text:p>
      <text:p text:style-name="P122">()-1.(461&amp;#1#*(&amp;#:.0..0;(461&amp;#’0,-.(-3(%&amp;9#1)(80.(,*0#.1)(-&gt;.%0#’0+#/%&amp;-(&amp;#T#/1.%$%’(450#*( ,1’1&amp;&amp;%*(*1#*1#(*1=3(461&amp;#*0#’0,-.(-0#:(.(#$%,&amp;#*1#(-1,*%+1,-0#*(#$%,()%*(*1#*( (*+%,%&amp;-.(450A#?E1’.1-0#,F#GGABHI9#*1#BJBB9#(.-A#BG9#DQKA</text:p>
      <text:p text:style-name="P123">RL!"#;1&amp;-0.#*0#’0,-.(-0#(’0+:(,7(.2#(#+(,3-1,450#*(&amp;#’0,*%461&amp;#*1#7(8%)%-(450#*(</text:p>
      <text:p text:style-name="P124">’0,-.(-(*(9#:(.(#$%,&amp;#*1#1+:1,70#*1#*1&amp;:1&amp;(#1#:(;(+1,-09#1#(,0-(.2#0&amp;#:.08)1+(&amp;#=31</text:p>
      <text:p text:style-name="P125">08&amp;-1+#0#$)3S0#,0.+()#*(#)%=3%*(450#1#*0#:(;(+1,-0#*(#*1&amp;:1&amp;(#,0#.1)(-&gt;.%0#*1#.%&amp;’0&amp; 1/1,-3(%&amp;A#?E1’.1-0#,F#GGABHI9#*1#BJBB9#(.-A#BG9#DDDKA</text:p>
      <text:p text:style-name="P126">ARU!"#;1&amp;-0.#*0#’0,-.(-0#1+%-%.2#*0’3+1,-0#’0+:.08(-&gt;.%0#*(#(/()%(450#.1()%&lt;(*(#:1)0&amp;</text:p>
      <text:p text:style-name="P127">$%&amp;’(%&amp;#-V’,%’09#(*+%,%&amp;-.(-%/0#1#&amp;1-0.%()#=3(,-0#(0#’3+:.%+1,-0#*1#08.%;(461&amp;#(&amp;&amp;3+%*(&amp; :1)0#’0,-.(-(*09#’0+#+1,450#(0#&amp;13#*1&amp;1+:1,70#,(#1S1’3450#’0,-.(-3()9#8(&amp;1(*0#,0&amp;</text:p>
      <text:p text:style-name="P128">%,*%’(*0.1&amp;#08W1-%/(+1,-1#*1$%,%*0&amp;#1#($1.%*0&amp;9#1#(#1/1,-3(%&amp;#:1,()%*(*1&amp;#(:)%’(*(&amp;9 *1/1,*0#’0,&amp;-(.#*0#’(*(&amp;-.0#*1#(-1&amp;-0#*1#’3+:.%+1,-0#*1#08.%;(461&amp;A#?E1’.1-0#,F#GGABHI9 *1#BJBB9#(.-A#BG9#QDDDKA</text:p>
      <text:p text:style-name="P129">RX!"#;1&amp;-0.#*0#’0,-.(-0#-0+(.2#:.0/%*N,’%(&amp;#:(.(#(#$0.+()%&lt;(450#*1#:.0’1&amp;&amp;0 (*+%,%&amp;-.(-%/0#*1#.1&amp;:0,&amp;(8%)%&lt;(450#:(.(#$%,&amp;#*1#(:)%’(450#*1#&amp;(,461&amp;9#(#&amp;1.#’0,*3&lt;%*0#:1)( ’0+%&amp;&amp;50#*1#=31#-.(-(#0#(.-A#GYZ#*(#[1%#,F#GHAGCC9#*1#BJBG9#03#:1)0#(;1,-1#03#:1)0#&amp;1-0.</text:p>
      <text:p text:style-name="P130">’0+#’0+:1-N,’%(#:(.(#-()9#’0,$0.+1#0#’(&amp;0A#?E1’.1-0#,F#GGABHI9#*1#BJBB9#(.-A#BG9#\KA</text:p>
      <text:p text:style-name="P131">]!"#$%&amp;’()#(*+%,%&amp;-.(-%/0#*0#’0,-.(-0#’0+3,%’(.2#(0#;1&amp;-0.#*0#’0,-.(-09#1+#-1+:0#728%)9#0 -V.+%,0#*0#’0,-.(-0#&amp;08#&amp;3(#.1&amp;:0,&amp;(8%)%*(*19#’0+#/%&amp;-(&amp;#T#-1+:1&amp;-%/(#.1,0/(450#03 :.0..0;(450#’0,-.(-3()A#?E1’.1-0#,F#GGABHI9#*1#BJBB9#(.-A#BB9#QDDKA</text:p>
      <text:p text:style-name="P132">L^!"#;1&amp;-0.#*0#’0,-.(-0#*1/1.2#1)(80.(.#.1)(-&gt;.%0#$%,()#’0+#%,$0.+(461&amp;#&amp;08.1#( ’0,&amp;1’3450#*0&amp;#08W1-%/0&amp;#=31#-1,7(+#W3&amp;-%$%’(*0#(#’0,-.(-(450#1#1/1,-3(%&amp;#’0,*3-(&amp;#(</text:p>
      <text:p text:style-name="P133">&amp;1.1+#(*0-(*(&amp;#:(.(#0#(:.%+0.(+1,-0#*(&amp;#(-%/%*(*1&amp;#*(#@*+%,%&amp;-.(450A#?E1’.1-0#,F#GGABHI9 *1#BJBB9#(.-A#BG9#QDKA</text:p>
      <text:p text:style-name="P134">LL!"#;1&amp;-0.#*0#’0,-.(-0#*1/1.2#1,/%(.#(#*0’3+1,-(450#:1.-%,1,-1#(0#&amp;1-0.#’0+:1-1,-1</text:p>
      <text:p text:style-name="P135">:(.(#(#$0.+()%&lt;(450#*0&amp;#:.0’1*%+1,-0&amp;#*1#)%=3%*(450#1#:(;(+1,-09#,0#/()0.#*%+1,&amp;%0,(*0 :1)(#$%&amp;’()%&lt;(450#1#;1&amp;-50#,0&amp;#-1.+0&amp;#*0#’0,-.(-0A</text:p>
      <text:p text:style-name="P136">LU!"#’0,-.(-(*0#*1/1.2#+(,-1.#:.1:0&amp;-0#(’1%-0#:1)(#@*+%,%&amp;-.(450#,0#)0’()9#*3.(,-1#( 1S1’3450#*0&amp;#&amp;1./%40&amp;9#:(.(#.1:.1&amp;1,-2_)0#,(#1S1’3450#*0#’0,-.(-0A</text:p>
      <text:p text:style-name="P137">LUL@#%,*%’(450#03#(#+(,3-1,450#*0#:.1:0&amp;-0#*(#1+:.1&amp;(#:0*1.2#&amp;1.#.1’3&amp;(*(#:1)0</text:p>
      <text:p text:style-name="P138">&gt;.;50#03#1,-%*(*19#*1&amp;*1#=31#*1/%*(+1,-1#W3&amp;-%$%’(*(9#*1/1,*0#(#1+:.1&amp;(#*1&amp;%;,(.#03-.0 :(.(#0#1S1.’O’%0#*(#(-%/%*(*1A</text:p>
      <text:p text:style-name="P139">‘abcdabef!gh!ihgbjke!gh!lmnmohpce</text:p>
      <text:p text:style-name="P140">LXA#q(.(#’(*(#0’0..N,’%(9#0#M0,-.(-(*0#*1/1.2#(:.1&amp;1,-(.#0#M.0,0;.(+(#rO&amp;%’0_ r%,(,’1%.0#1+#(-V#Y#?’%,’0K#*%(&amp;#(:&gt;&amp;#.1’18%+1,-0#*(#".*1+#*1#s1./%409#)1/(,*0#1+ ’0,&amp;%*1.(450#0#&amp;1;3%,-1#’.%-V.%0t</text:p>
      <table:table table:style-name="Table141">
        <table:table-columns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</table:table-columns>
        <table:table-row table:style-name="TableRow147">
          <table:table-cell table:style-name="TableCell148">
            <text:p text:style-name="P149"><text:span text:style-name="T150"><text:s/>!!"#$%&amp;</text:span></text:p>
          </table:table-cell>
          <table:table-cell table:style-name="TableCell151">
            <text:p text:style-name="P152"><text:span text:style-name="T153">’()*+,$-.<text:s/></text:span></text:p>
          </table:table-cell>
          <table:table-cell table:style-name="TableCell154">
            <text:p text:style-name="P155"><text:span text:style-name="T156">/!%0<text:s/></text:span></text:p>
          </table:table-cell>
          <table:table-cell table:style-name="TableCell157">
            <text:p text:style-name="P158"><text:span text:style-name="T159">5()*+,$-.<text:s/></text:span></text:p>
          </table:table-cell>
          <table:table-cell table:style-name="TableCell160">
            <text:p text:style-name="P161"><text:span text:style-name="T162">/!%0 )12324%,<text:s/></text:span></text:p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><text:span text:style-name="T170">12324%,<text:s/></text:span>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<text:span text:style-name="T178">678797:;7&lt;=&gt;?=@;7A=BCDCE</text:span></text:p>
          </table:table-cell>
          <table:table-cell table:style-name="TableCell179">
            <text:p text:style-name="P180"><text:span text:style-name="T181">FGGH</text:span></text:p>
          </table:table-cell>
          <table:table-cell table:style-name="TableCell182">
            <text:p text:style-name="P183"><text:span text:style-name="T184">FD=I@&gt;&lt;</text:span></text:p>
          </table:table-cell>
          <table:table-cell table:style-name="TableCell185">
            <text:p text:style-name="P186"><text:span text:style-name="T187">J</text:span></text:p>
          </table:table-cell>
          <table:table-cell table:style-name="TableCell188">
            <text:p text:style-name="P189"><text:span text:style-name="T190">J</text:span></text:p>
          </table:table-cell>
        </table:table-row>
        <table:table-row table:style-name="TableRow191">
          <table:table-cell table:style-name="TableCell192">
            <text:p text:style-name="P193"><text:span text:style-name="T194">678797:;7&lt;=&gt;?=@;7A=BCDCK</text:span></text:p>
          </table:table-cell>
          <table:table-cell table:style-name="TableCell195">
            <text:p text:style-name="P196"><text:span text:style-name="T197">FGGH</text:span></text:p>
          </table:table-cell>
          <table:table-cell table:style-name="TableCell198">
            <text:p text:style-name="P199"><text:span text:style-name="T200">KG=I@&gt;&lt;</text:span></text:p>
          </table:table-cell>
          <table:table-cell table:style-name="TableCell201">
            <text:p text:style-name="P202"><text:span text:style-name="T203">J</text:span></text:p>
          </table:table-cell>
          <table:table-cell table:style-name="TableCell204">
            <text:p text:style-name="P205"><text:span text:style-name="T206">J</text:span></text:p>
          </table:table-cell>
        </table:table-row>
        <table:table-row table:style-name="TableRow207">
          <table:table-cell table:style-name="TableCell208">
            <text:p text:style-name="P209"><text:span text:style-name="T210">678797:;7&lt;=&gt;?&lt;=@;7:&lt;=BCDCB=?L=</text:span></text:p>
          </table:table-cell>
          <table:table-cell table:style-name="TableCell211">
            <text:p text:style-name="P212"><text:span text:style-name="T213">DGH</text:span></text:p>
          </table:table-cell>
          <table:table-cell table:style-name="TableCell214">
            <text:p text:style-name="P215"><text:span text:style-name="T216">KG=I@&gt;&lt;</text:span></text:p>
          </table:table-cell>
          <table:table-cell table:style-name="TableCell217">
            <text:p text:style-name="P218"><text:span text:style-name="T219">DGH</text:span></text:p>
          </table:table-cell>
          <table:table-cell table:style-name="TableCell220">
            <text:p text:style-name="P221"><text:span text:style-name="T222">BD=I@&gt;&lt;</text:span></text:p>
          </table:table-cell>
        </table:table-row>
        <table:table-row table:style-name="TableRow223">
          <table:table-cell table:style-name="TableCell224">
            <text:p text:style-name="P225"><text:span text:style-name="T226">BCDCM</text:span></text:p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</table:table>
      <text:p text:style-name="P235"><text:span text:style-name="T236">678797:;7&lt;=&gt;?&lt;=@;7A=BCDCD</text:span><text:span text:style-name="T237"><text:tab/>DGH</text:span><text:span text:style-name="T238"><text:tab/>KG=I@&gt;&lt;</text:span><text:span text:style-name="T239"><text:tab/>DGH</text:span><text:span text:style-name="T240"><text:tab/>MG=I@&gt;&lt;</text:span></text:p>
      <text:p text:style-name="P241"><text:span text:style-name="T242">N%O+4%)’)P)Q! # R!%3%)ST&amp;$ PS$#%#+$! )U+#V!$ )W !) !!"#$%</text:span></text:p>
      <text:p text:style-name="P243">X )Y++O$3+#Z<text:s/></text:p>
      <text:p text:style-name="P244">[\’]\)^?=8@:&gt;_=I7=‘&gt;I&gt;=7;&gt;a&gt;=I7=7b7‘Lcd?=‘?:;9&gt;;L&gt;_e=‘?:8?9A7=a97f@&lt;;?=:?=g9?:?h9&gt;A&gt; ij&lt;@‘?Ji@:&gt;:‘7@9?e=?=g?:;9&gt;;&gt;I?=&gt;a97&lt;7:;&gt;9k=&gt;=A7I@cd?=a9lf@&gt;=I?&lt;=&lt;79f@c?&lt;=7b7‘L;&gt;I?&lt;=:? a79j?I?e=a?9=A7@?=I7=a_&gt;:@_m&gt;=7=A7An9@&gt;=I7=‘k_‘L_?=I7;&gt;_m&gt;I&gt;C</text:p>
      <text:p text:style-name="P245">[C’]\’oA&gt;=7;&gt;a&gt;=&lt;79k=‘?:&lt;@I79&gt;I&gt;=787;@f&gt;A7:;7=‘?:‘_LjI&gt;=pL&gt;:I?=?&lt;=&lt;79f@c?&lt;=a97f@&lt;;?&lt; a&gt;9&gt;=&gt;pL7_&gt;=7;&gt;a&gt;e=:?=g9?:?h9&gt;A&gt;=ij&lt;@‘?Ji@:&gt;:‘7@9?e=7&lt;;@f797A=7b7‘L;&gt;I?&lt;=7A=&lt;L&gt; ;?;&gt;_@I&gt;I7C</text:p>
      <text:p text:style-name="P246">[CF]\5q=‘?:;9&gt;;&gt;I?=;&gt;ArlA=&gt;a97&lt;7:;&gt;9ke=&gt;=‘&gt;I&gt;=A7I@cd?e=?&lt;=I?‘LA7:;?&lt;=‘?Aa9?r&gt;;n9@?&lt;</text:p>
      <text:p text:style-name="P247">I&gt;=a9?‘7Is:‘@&gt;=_7h&gt;_=I?&lt;=a9?IL;?&lt;=7=&lt;Lra9?IL;?&lt;=8_?97&lt;;&gt;@&lt;=L;@_@t&gt;I?&lt;=:&gt;pL7_&gt;=7;&gt;a&gt;=I&gt; 7b7‘Lcd?=‘?:;9&gt;;L&gt;_e=pL&gt;:I?=8?9=?=‘&gt;&lt;?C</text:p>
      <text:p text:style-name="P248">[C’[)q&lt;=&lt;79f@c?&lt;=&lt;79d?=97‘7r@I?&lt;=a9?f@&lt;?9@&gt;A7:;7e=:?=a9&gt;t?=I7=D=u‘@:‘?v=I@&gt;&lt;e=a7_?&lt;=8@&lt;‘&gt;@&lt;</text:p>
      <text:p text:style-name="P249">;l‘:@‘?=7=&gt;IA@:@&lt;;9&gt;;@f?e=A7I@&gt;:;7=;79A?&lt;=I7;&gt;_m&gt;I?&lt;e=pL&gt;:I?=f79@8@‘&gt;I?=?=‘LAa9@A7:;?=I&gt;&lt;</text:p>
      <text:p text:style-name="P250">7b@hs:‘@&gt;&lt;=I7=‘&gt;9k;79=;l‘:@‘?=7=&gt;IA@:@&lt;;9&gt;;@f?C=u^9;C=FBGe=we=&gt;=e=I&gt;=x7@=:y=FBCFKK=7=^9;&lt;C=EEe=z 7=EKe=z=I?={7‘97;?=:y=FFCEBMe=I7=EGEEvC</text:p>
      <text:p text:style-name="P251">[C’[\’q=a9&gt;t?=I&gt;=I@&lt;a?&lt;@cd?=&gt;‘@A&gt;=&lt;79k=‘?:;&gt;I?=I?=97‘7r@A7:;?=I7=‘?AL:@‘&gt;cd?=I7 ‘?r9&gt;:c&gt;=?9@L:I&gt;=I?=‘?:;9&gt;;&gt;I?=‘?A=&gt;=‘?Aa9?f&gt;cd?=I&gt;=a97&lt;;&gt;cd?=I?&lt;=&lt;79f@c?&lt;=&gt;=pL7=&lt;7 978797A=&gt;=a&gt;9‘7_&gt;=&gt;=&lt;79=a&gt;h&gt;C</text:p>
      <text:p text:style-name="P252">[C’[\5q=8@&lt;‘&gt;_=;l‘:@‘?=I?=‘?:;9&gt;;?=97&gt;_@t&gt;9k=?=97‘7r@A7:;?=a9?f@&lt;n9@?=I?=?r|7;?=I?=‘?:;9&gt;;? A7I@&gt;:;7=;79A?=I7;&gt;_m&gt;I?=pL7=‘?Aa9?f7=?=‘LAa9@A7:;?=I&gt;&lt;=7b@hs:‘@&gt;&lt;=I7=‘&gt;9k;79=;l‘:@‘?C u^9;C=EEe=ze={7‘97;?=:y=FFCEBMe=I7=EGEEvC</text:p>
      <text:p text:style-name="P253">[C’[\}q=8@&lt;‘&gt;_=&gt;IA@:@&lt;;9&gt;;@f?=I?=‘?:;9&gt;;?=97&gt;_@t&gt;9k=?=97‘7r@A7:;?=a9?f@&lt;n9@?=I?=?r|7;?=I?</text:p>
      <text:p text:style-name="P254">‘?:;9&gt;;?=A7I@&gt;:;7=;79A?=I7;&gt;_m&gt;I?=pL7=‘?Aa9?f7=?=‘LAa9@A7:;?=I&gt;&lt;=7b@hs:‘@&gt;&lt;=I7=‘&gt;9k;79 &gt;IA@:@&lt;;9&gt;;@f?C=u^9;C=EKe=ze={7‘97;?=:y=FFCEBMe=I7=EGEEvC</text:p>
      <text:p text:style-name="P255">[C’[\]q=8@&lt;‘&gt;_=&lt;7;?9@&gt;_=I?=‘?:;9&gt;;?e=pL&gt;:I?=m?Lf79e=97&gt;_@t&gt;9k=?=97‘7r@A7:;?=a9?f@&lt;n9@?=&lt;?r=?</text:p>
      <text:p text:style-name="P256">a?:;?=I7=f@&lt;;&gt;=;l‘:@‘?=7=&gt;IA@:@&lt;;9&gt;;@f?C</text:p>
      <text:p text:style-name="P257">[C’~ &gt;9&gt;=787@;?=I7=97‘7r@A7:;?=a9?f@&lt;n9@?e=&gt;?=8@:&gt;_=I7=‘&gt;I&gt;=a79j?I?=I7=8&gt;;L9&gt;A7:;?e=? 8@&lt;‘&gt;_=;l‘:@‘?=I?=‘?:;9&gt;;?=@9k=&gt;aL9&gt;9=?=97&lt;L_;&gt;I?=I&gt;&lt;=&gt;f&gt;_@&gt;c7&lt;=I&gt;=7b7‘Lcd?=I?=?r|7;?=7e=&lt;7<text:s/>8?9=?=‘&gt;&lt;?e=&gt;=&gt;:k_@&lt;7=I?=I7&lt;7Aa7:m?=7=pL&gt;_@I&gt;I7=I&gt;=a97&lt;;&gt;cd?=I?&lt;=&lt;79f@c?&lt;=97&gt;_@t&gt;I?&lt;=7A ‘?:&lt;?::‘@&gt;=‘?A=?&lt;=@:I@‘&gt;I?97&lt;=a97f@&lt;;?&lt;e=pL7=a?I79k=97&lt;L_;&gt;9=:?=97I@A7:&lt;@?:&gt;A7:;?=I7 f&gt;_?97&lt;=&gt;=&lt;797A=a&gt;h?&lt;==‘?:;9&gt;;&gt;I&gt;e=97h@&lt;;9&gt;:I?=7A=97_&gt;;n9@?=&gt;=&lt;79=7:‘&gt;A@:m&gt;I?=&gt;?=h7&lt;;?9 I?=‘?:;9&gt;;?C</text:p>
      <text:p text:style-name="P258">[C’~\’q=g?:;9&gt;;&gt;I?=8@‘&gt;=?r9@h&gt;I?=&gt;=97a&gt;9&gt;9e=‘?99@h@9e=97A?f79e=97‘?:&lt;;9L@9=?L=&lt;Lr&lt;;@;L@9e=&lt; &lt;L&gt;&lt;=7ba7:&lt;&gt;&lt;e=:?=;?I?=?L=7A=a&gt;9;7e=?=?r|7;?=7A=pL7=&lt;7=f79@8@‘&gt;97A=fj‘@?&lt;e=I787@;?&lt;=?L @:‘?997c7&lt;=97&lt;L_;&gt;:;7&lt;=I&gt;=7b7‘Lcd?=?L=A&gt;;79@&gt;@&lt;=7Aa97h&gt;I?&lt;e=‘&gt;r7:I?==8@&lt;‘&gt;_@t&gt;cd?=:d? &gt;;7&lt;;&gt;9=&gt;=_;@A&gt;=7?L=:@‘&gt;=A7I@cd?=I7=&lt;79f@c?&lt;=&gt;;l=pL7=&lt;7|&gt;A=&lt;&gt;:&gt;I&gt;&lt;=;?I&gt;&lt;=&gt;&lt;=7f7:;L&gt;@&lt; a7:Is:‘@&gt;&lt;=pL7=a?&lt;&lt;&gt;A=f@9=&gt;=&lt;79=&gt;a?:;&gt;I&gt;&lt;=:?=67‘7r@A7:;?=9?f@&lt;n9@?C</text:p>
      <text:p text:style-name="P259">[C’~\5^=8@&lt;‘&gt;_@t&gt;cd?=:d?=787;L&gt;9k=?=&gt;;7&lt;;7=I&gt;=_;@A&gt;=7?L=:@‘&gt;=A7I@cd?=I7=&lt;79f@c?&lt;=&gt;;l pL7=&lt;7|&gt;A=&lt;&gt;:&gt;I&gt;&lt;=;?I&gt;&lt;=&gt;&lt;=7f7:;L&gt;@&lt;=a7:Is:‘@&gt;&lt;=pL7=a?&lt;&lt;&gt;A=f@9=&gt;=&lt;79=&gt;a?:;&gt;I&gt;&lt;=:? 67‘7r@A7:;?=9?f@&lt;n9@?C=u^9;C=FF=‘‘=&gt;9;C=FBG=I&gt;=x7@=:y=FBFKKe=I7=EGEFv <text:s/>!"#$%&amp;%’()*+,%&amp;-,.’(/,&amp;%’(&amp;(’0’*12.,%3&amp;4,&amp;1,.,&amp;,5&amp;’6&amp;-2(1’3&amp;7524.,&amp;’6&amp;.’%28,(.,&amp;8,6</text:p>
      <text:p text:style-name="P260">2%&amp;’%-’8*9*82+:’%&amp;8,4%1241’%&amp;4,&amp;;’(6,&amp;.’&amp;&lt;’9’(=48*2&amp;’&amp;42&amp;-(,-,%123&amp;%’6&amp;-(’05&gt;?,&amp;.2 2-@*82+/,&amp;.2%&amp;-’42@*.2.’%</text:p>
      <text:p text:style-name="P261"><text:s/>ABC524.,&amp;2&amp;9*%82@*?2+/,&amp;9,(&amp;’D’(8*.2&amp;-,(&amp;56&amp;E4*8,&amp;%’()*.,(3&amp;,&amp;;’(6,&amp;F’12@G2.,&amp;.’)’(H</text:p>
      <text:p text:style-name="P262">8,41’(&amp;,&amp;(’I*%1(,3&amp;2&amp;24H@*%’&amp;’&amp;2&amp;8,48@5%/,&amp;28’(82&amp;.2%&amp;,8,((=48*2%&amp;42&amp;’D’85+/,&amp;.,&amp;8,41(21,3</text:p>
      <text:p text:style-name="P263">’6&amp;(’@2+/,&amp;J&amp;9*%82@*?2+/,&amp;1K84*82&amp;’&amp;2.6*4*%1(21*)2&amp;’&amp;.’62*%&amp;.,856’41,%&amp;75’&amp;05@I2( 4’8’%%H(*,%3&amp;.’)’4.,&amp;’4826*4GHL@,%&amp;2,&amp;I’%1,(&amp;.,&amp;8,41(21,&amp;-2(2&amp;(’8’M*6’41,&amp;.’9*4*1*),</text:p>
      <text:p text:style-name="P264"><text:s/>NB$%&amp;%’()*+,%&amp;%’(/,&amp;(’8’M*.,%&amp;.’9*4*1*)26’41’&amp;4,&amp;-(2?,&amp;.’&amp;OP&amp;Q75*4?’R&amp;.*2%3&amp;8,412.,%&amp;.,</text:p>
      <text:p text:style-name="P265">(’8’M*6’41,&amp;-(,)*%S(*,3&amp;-,(&amp;%’()*.,(&amp;,5&amp;8,6*%%/,&amp;.’%*I42.2&amp;-’@2&amp;251,(*.2.’&amp;8,6-’1’41’3</text:p>
      <text:p text:style-name="P266">2-S%&amp;2&amp;)’(*9*82+/,&amp;.2&amp;752@*.2.’&amp;’&amp;75241*.2.’&amp;.,&amp;%’()*+,&amp;’&amp;8,4%’75’41’&amp;28’*12+/,&amp;6’.*241’ 1’(6,&amp;.’12@G2.,3&amp;,M’.’8’4.,&amp;2,%&amp;%’I5*41’%&amp;-(,8’.*6’41,%T</text:p>
      <text:p text:style-name="P267"><text:s/>N" U6*1*(&amp;.,856’41,&amp;8,6-(,M21S(*,&amp;.2&amp;2)2@*2+/,&amp;(’2@*?2.2&amp;-’@,%&amp;9*%82*%&amp;1K84*8,3</text:p>
      <text:p text:style-name="P268">2.6*4*%1(21*),&amp;’&amp;%’1,(*2@3&amp;7524.,&amp;G,5)’(3&amp;4,&amp;856-(*6’41,&amp;.’&amp;,M(*I2+:’%&amp;2%%56*.2%&amp;-’@,</text:p>
      <text:p text:style-name="P269">8,41(212.,3&amp;8,6&amp;6’4+/,&amp;2,&amp;%’5&amp;.’%’6-’4G,&amp;42&amp;’D’85+/,&amp;8,41(2152@3&amp;M2%’2.,&amp;’6</text:p>
      <text:p text:style-name="P270">*4.*82.,(’%&amp;,M0’1*)26’41’&amp;.’9*4*.,%&amp;’&amp;29’(*.,%3&amp;’&amp;2&amp;’)’4152*%&amp;-’42@*.2.’%&amp;2-@*82.2%3</text:p>
      <text:p text:style-name="P271">.’)’4.,&amp;8,4%12(&amp;.,&amp;82.2%1(,&amp;.’&amp;21’%1,&amp;.’&amp;856-(*6’41,&amp;.’&amp;,M(*I2+:’%3&amp;8,49,(6’ (’I5@26’41,&amp;Q2(1&amp;VO3&amp;WXXX3&amp;F’8(’1,&amp;4Y&amp;OOVZ[3&amp;.’&amp;V\VVR</text:p>
      <text:p text:style-name="P272"><text:s/>N"]&lt;’2@*?2(&amp;2&amp;24H@*%’&amp;.,%&amp;(’@21S(*,%&amp;’&amp;.’&amp;1,.2&amp;2&amp;.,856’412+/,&amp;2-(’%’412.2&amp;-’@2</text:p>
      <text:p text:style-name="P273">9*%82@*?2+/,&amp;’3&amp;82%,&amp;G202&amp;*((’I5@2(*.2.’%&amp;75’&amp;*6-’+26&amp;2&amp;@*75*.2+/,&amp;’&amp;,&amp;-2I26’41,&amp;.2</text:p>
      <text:p text:style-name="P274">.’%-’%23&amp;*4.*82(&amp;2%&amp;8@H5%5@2%&amp;8,41(2152*%&amp;-’(1*4’41’%3&amp;%,@*8*124.,&amp;J&amp;^$_;&lt;‘;‘F‘3&amp;-,( ’%8(*1,3&amp;2%&amp;(’%-’81*)2%&amp;8,((’+:’%a</text:p>
      <text:p text:style-name="P275"><text:s/>N"#&amp;U6*1*(&amp;;’(6,&amp;^*(854%1248*2.,&amp;-2(2&amp;’9’*1,&amp;.’&amp;(’8’M*6’41,&amp;.’9*4*1*),&amp;.,%&amp;%’()*+,% -(’%12.,%3&amp;8,6&amp;M2%’&amp;4,%&amp;(’@21S(*,%&amp;’&amp;.,856’412+:’%&amp;2-(’%’412.2%a&amp;’</text:p>
      <text:p text:style-name="P276"><text:s/>N"b^,654*82(&amp;J&amp;’6-(’%2&amp;-2(2&amp;75’&amp;’6*12&amp;2&amp;_,12&amp;c*%82@&amp;,5&amp;c215(23&amp;8,6&amp;,&amp;)2@,(&amp;’D21, .*6’4%*,42.,&amp;-’@2&amp;9*%82@*?2+/,</text:p>
      <text:p text:style-name="P277"><text:s/>N"U4)*2(&amp;2&amp;.,856’412+/,&amp;-’(1*4’41’&amp;2,&amp;%’1,(&amp;8,6-’1’41’&amp;-2(2&amp;2&amp;9,(62@*?2+/,&amp;.,% -(,8’.*6’41,%&amp;.’&amp;@*75*.2+/,&amp;’&amp;-2I26’41,3&amp;4,&amp;)2@,(&amp;.*6’4%*,42.,&amp;-’@2&amp;9*%82@*?2+/,&amp;’ I’%1/,</text:p>
      <text:p text:style-name="P278">" dB_,&amp;82%,&amp;.’&amp;8,41(,)K(%*2&amp;%,M(’&amp;2&amp;’D’85+/,&amp;.,&amp;,M0’1,3&amp;75241,&amp;J&amp;.*6’4%/,3&amp;752@*.2.’&amp;’</text:p>
      <text:p text:style-name="P279">75241*.2.’3&amp;.’)’(H&amp;%’(&amp;,M%’()2.,&amp;,&amp;1’,(&amp;.,&amp;2(1&amp;OZe&amp;.2&amp;f’*&amp;4Y&amp;OZOee3&amp;.’&amp;V\VO3</text:p>
      <text:p text:style-name="P280">8,654*824.,L%’&amp;J&amp;’6-(’%2&amp;-2(2&amp;’6*%%/,&amp;.’&amp;_,12&amp;c*%82@&amp;4,&amp;75’&amp;-’(1*4’&amp;J&amp;-2(8’@2 *48,41(,)’(%2&amp;.2&amp;’D’85+/,&amp;.,&amp;,M0’1,3&amp;-2(2&amp;’9’*1,&amp;.’&amp;@*75*.2+/,&amp;’&amp;-2I26’41,</text:p>
      <text:p text:style-name="P281">" d" _’4G56&amp;-(2?,&amp;.’&amp;(’8’M*6’41,&amp;,8,((’(H&amp;’475241,&amp;-’4.’41’&amp;2&amp;%,@5+/,3&amp;-’@, 8,41(212.,3&amp;.’&amp;*48,4%*%1=48*2%&amp;)’(*9*82.2%&amp;42&amp;’D’85+/,&amp;.,&amp;,M0’1,&amp;,5&amp;4,&amp;*4%1(56’41,&amp;.’ 8,M(24+2</text:p>
      <text:p text:style-name="P282">"]g $&amp;(’8’M*6’41,&amp;-(,)*%S(*,&amp;,5&amp;.’9*4*1*),&amp;4/,&amp;’D8@5*(H&amp;2&amp;(’%-,4%2M*@*.2.’&amp;8*)*@&amp;-’@2 %,@*.’?&amp;’&amp;-’@2&amp;%’I5(24+2&amp;.,&amp;%’()*+,&amp;4’6&amp;2&amp;(’%-,4%2M*@*.2.’&amp;K1*8,L-(,9*%%*,42@&amp;-’@2&amp;-’(9’*12</text:p>
      <text:p text:style-name="P283">’D’85+/,&amp;.,&amp;8,41(21, hijkilmnop</text:p>
      <text:p text:style-name="P284">"] &amp;&lt;’8’M*.2&amp;2&amp;_,12&amp;c*%82@&amp;,5&amp;.,856’41,&amp;.’&amp;8,M(24+2&amp;’75*)2@’41’3&amp;8,((’(H&amp;,&amp;-(2?,&amp;.’</text:p>
      <text:p text:style-name="P285"><draw:custom-shape svg:x="1.01122in" svg:y="0.21497in" svg:width="3.95059in" svg:height="0in" draw:id="id10" draw:style-name="a11" draw:name="Group 53695"><svg:title/><svg:desc/><draw:enhanced-geometry draw:type="non-primitive" svg:viewBox="0 0 3611880 0" draw:enhanced-path="M 0 0 L 36118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611880"/><draw:equation draw:name="f7" draw:formula="?f4 / 0"/><draw:equation draw:name="f8" draw:formula="0 / ?f6"/><draw:equation draw:name="f9" draw:formula="3611880 / ?f6"/><draw:equation draw:name="f10" draw:formula="0 / ?f7"/></draw:enhanced-geometry></draw:custom-shape>.’?&amp;.*2%&amp;E1’*%&amp;-2(2&amp;9*4%&amp;.’&amp;@*75*.2+/,3&amp;42&amp;9,(62&amp;.’%12&amp;%’+/,3&amp;-(,((,IH)’*%&amp;-,(&amp;*I52@&amp;-’(&gt;,.,3 4,%&amp;1’(6,%&amp;.,&amp;<text:span text:style-name="T286">2(1&amp;qY3&amp;rVY&amp;.2&amp;X4%1(5+/,&amp;_,(621*)2&amp;sUtUsuvU&amp;4Y&amp;qquV\VV</text:span></text:p>
      <text:p text:style-name="P287">"] " &amp;$&amp;-(2?,&amp;.’&amp;75’&amp;1(212&amp;,&amp;*1’6&amp;241’(*,(&amp;%’(H&amp;(’.5?*.,&amp;J&amp;6’12.’3&amp;6241’4.,L%’&amp;2</text:p>
      <text:p text:style-name="P288">-,%%*M*@*.2.’&amp;.’&amp;-(,((,I2+/,3&amp;4,%&amp;82%,%&amp;.’&amp;8,41(212+:’%&amp;.’8,((’41’%&amp;.’&amp;.’%-’%2%&amp;850,%</text:p>
      <text:p text:style-name="P289"><draw:custom-shape svg:x="3.21678in" svg:y="0.01387in" svg:width="2.99209in" svg:height="0in" draw:id="id11" draw:style-name="a12" draw:name="Group 53696"><svg:title/><svg:desc/><draw:enhanced-geometry draw:type="non-primitive" svg:viewBox="0 0 2735580 0" draw:enhanced-path="M 0 0 L 27355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35580"/><draw:equation draw:name="f7" draw:formula="?f4 / 0"/><draw:equation draw:name="f8" draw:formula="0 / ?f6"/><draw:equation draw:name="f9" draw:formula="2735580 / ?f6"/><draw:equation draw:name="f10" draw:formula="0 / ?f7"/></draw:enhanced-geometry></draw:custom-shape>)2@,(’%&amp;4/,&amp;5@1(2-2%%’6&amp;,&amp;@*6*1’&amp;.’&amp;75’&amp;1(212&amp;,&amp;<text:span text:style-name="T290">*48*%,&amp;XX&amp;.,&amp;2(1&amp;qP&amp;.2&amp;f’*&amp;4Y&amp;OZOee3&amp;.’&amp;V\VO<text:s/></text:span><text:s text:c="2"/>!"#$%$"&amp;’()"*+",’-.’*$/012"1")+31%"4156+3+(3+"*+7+"7+%’&amp;’4$%")+"$"813$"9’)4$,"1."9$3.%$</text:p>
      <text:p text:style-name="P291">$6%+)+(3$*$"+:6%+))$"1)"+,+5+(31)"(+4+));%’1)"+"+))+(4’$’)"*1"*14.5+(312"3$’)"4151&lt;$ *$3$"*$"+5’))01=1)"*$*1)"*1"41(3%$31"+"*1"&gt;%?01"41(3%$3$(3+=1"6+%@1*1"%+)6+43’71"*+ +:+4./01"*1"41(3%$31=1"7$,1%"$"6$?$%!</text:p>
      <text:p text:style-name="P292"><text:s/>A!"B$7+(*1"+%%1"($"$6%+)+(3$/01"*$"813$"9’)4$,C9$3.%$2"1."4’%4.()3D(4’$"-.+"’56+/$"$</text:p>
      <text:p text:style-name="P293">,’-.’*$/01"*$"*+)6+)$2"+)3$"&amp;’4$%;")1E%+)3$*$"$3F"-.+"1"41(3%$3$*1"6%17’*+(4’+"$)"5+*’*$)</text:p>
      <text:p text:style-name="P294">)$(+$*1%$)2"%+’(’4’$(*1G)+"1"6%$H1"$6&gt;)"$"4156%17$/01"*$"%+?.,$%’H$/01"*$")’3.$/012")+5 I(.)"J"41(3%$3$(3+=</text:p>
      <text:p text:style-name="P295"><draw:custom-shape svg:x="2.97959in" svg:y="0.61729in" svg:width="1.96558in" svg:height="0in" draw:id="id12" draw:style-name="a13" draw:name="Group 53743"><svg:title/><svg:desc/><draw:enhanced-geometry draw:type="non-primitive" svg:viewBox="0 0 1797050 0" draw:enhanced-path="M 0 0 L 17970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97050"/><draw:equation draw:name="f7" draw:formula="?f4 / 0"/><draw:equation draw:name="f8" draw:formula="0 / ?f6"/><draw:equation draw:name="f9" draw:formula="1797050 / ?f6"/><draw:equation draw:name="f10" draw:formula="0 / ?f7"/></draw:enhanced-geometry></draw:custom-shape><text:s/>KLM"813$"9’)4$,"1."9$3.%$"*+7+%;")+%"1E%’?$31%’$5+(3+"$4156$(N$*$"*$"4156%17$/01 *$"%+?.,$%’*$*+"&amp;’)4$,2"41()3$3$*$"61%"5+’1"*+"41().,3$"OPQRSPT"$1"UVWM9"1.2"($ ’561))’E’,’*$*+"*+"$4+))1"$1"%+&amp;+%’*1"U’)3+5$2"5+*’$(3+"41().,3$"$1)")@3’1)"+,+3%I(’41) 1&amp;’4’$’)"1."J"*14.5+(3$/01"5+(4’1($*$"(1"<text:span text:style-name="T296">$%3!"XY"*$"Z+’"(["\]!\^^C_‘_\</text:span>!</text:p>
      <text:p text:style-name="P297"><text:s/>!"M"M*5’(’)3%$/01"*+7+%;"%+$,’H$%"41().,3$"$1"UVWM9"6$%$&lt;"$a"7+%’&amp;’4$%"$"5$(.3+(/01 *$)"41(*’/b+)"*+"N$E’,’3$/01"+:’?’*$)"(1"+*’3$,="Ea"’*+(3’&amp;’4$%"61))@7+,"%$H01"-.+"’56+/$"$ 6$%3’4’6$/01"+5",’4’3$/012"(1"D5E’31"*1"&gt;%?01"1."+(3’*$*+2"6%1’E’/01"*+"41(3%$3$%"415"1 #1*+%"#cE,’412"E+5"4151"141%%d(4’$)"’56+*’3’7$)"’(*’%+3$)!</text:p>
      <text:p text:style-name="P298"><text:s/>e!"W1()3$3$(*1G)+2"f.(31"$1"UVWM92"$")’3.$/01"*+"’%%+?.,$%’*$*+"*1"41(3%$3$*12")+%; 6%17’*+(4’$*$").$"(13’&amp;’4$/012"61%"+)4%’312"6$%$"-.+2"(1"6%$H1"*+"g"h4’(41a"*’$)"c3+’)2 %+?.,$%’H+").$")’3.$/01"1.2"(1"5+)51"6%$H12"$6%+)+(3+").$"*+&amp;+)$!"i"6%$H1"61*+%;")+% 6%1%%1?$*1".5$"7+H2"61%"’?.$,"6+%@1*12"$"4%’3F%’1"*1"41(3%$3$(3+!</text:p>
      <text:p text:style-name="P299"><text:s/>j!"801"N$7+(*1"%+?.,$%’H$/01"1.")+(*1"$"*+&amp;+)$"41()’*+%$*$"’56%14+*+(3+2"1 41(3%$3$(3+"*+7+%;"415.(’4$%"$1)"&gt;%?01)"%+)61();7+’)"6+,$"&amp;’)4$,’H$/01"*$"%+?.,$%’*$*+ &amp;’)4$,"-.$(31"J"’($*’56,d(4’$"*1"41(3%$3$*12"E+5"4151"-.$(31"J"+:’)3d(4’$"*+"6$?$5+(31"$ )+%"+&amp;+3.$*12"6$%$"-.+")+f$5"$4’1($*1)"1)"5+’1)"6+%3’(+(3+)"+"(+4+));%’1)"6$%$"?$%$(3’%"1 %+4+E’5+(31"*+")+.)"4%F*’31)!</text:p>
      <text:p text:style-name="P300"><text:s/>k!"#+%)’)3’(*1"$"’%%+?.,$%’*$*+2"1"41(3%$3$(3+"*+7+%;"$*13$%"$)"5+*’*$)"(+4+));%’$)"J %+)4’)01"41(3%$3.$,"(1)"$.31)"*1"6%14+))1"$*5’(’)3%$3’71"41%%+)61(*+(3+2"$))+?.%$*$"$1 41(3%$3$*1"$"$56,$"*+&amp;+)$!</text:p>
      <text:p text:style-name="P301"><text:s/>l!"B$7+(*1"$"+&amp;+3’7$"+:+4./01"*1"1Ef+312"1)"6$?$5+(31)")+%01"%+$,’H$*1)"(1%5$,5+(3+2 $3F"-.+")+"*+4’*$"6+,$"%+)4’)01"*1"41(3%$312"4$)1"1"41(3%$3$*1"(01"%+?.,$%’H+").$")’3.$/01 f.(31"$1"UVWM9!</text:p>
      <text:p text:style-name="P302">mnopqLrsLtouovswxq</text:p>
      <text:p text:style-name="P303">Ay!"i"6$?$5+(31")+%;"+&amp;+3.$*12"6$%$"4$*$"5+*’/012"(1"6%$H1"5;:’51"*+"$3F"*+H"*’$) c3+’)2"41(3$*1)"*$"&amp;’($,’H$/01"*$",’-.’*$/01"*$"*+)6+)$2"41(&amp;1%5+")+/01"$(3+%’1%2"(1) 3+%51)"*$"V()3%./01"81%5$3’7$"Uz{zUC|z"(["}}2"*+"_‘__!</text:p>
      <text:p text:style-name="P304">A~ "81)"4$)1)"*+"+7+(3.$’)"$3%$)1)"*+"6$?$5+(312"*+)*+"-.+"$"W1(3%$3$*$"(01"3+(N$</text:p>
      <text:p text:style-name="P305">41(41%%’*12"*+"$,?.5$"&amp;1%5$2"6$%$"3$(312"&amp;’4$"41(7+(4’1($*1"-.+"$"3$:$"*+"4156+()$/01 &amp;’($(4+’%$"*+7’*$"6+,1"W1(3%$3$(3+2"+(3%+"$"*$3$"*1"7+(4’5+(31"+"1"+&amp;+3’71"$*’56,+5+(31"*$</text:p>
      <text:p text:style-name="P306">6$%4+,$2"F"4$,4.,$*$"5+*’$(3+"$"$6,’4$/01"*$")+?.’(3+"&amp;&gt;%5.,$&lt; z|""V":"8":"#2")+(*1&lt; z|""z(4$%?1)"51%$3&gt;%’1)=</text:p>
      <text:p text:style-name="P307">8""8c5+%1"*+"*’$)"+(3%+"$"*$3$"6%+7’)3$"6$%$"1"6$?$5+(31"+"$"*1"+&amp;+3’71"6$?$5+(31=</text:p>
      <text:p text:style-name="P308">V""(*’4+"*+"4156+()$/01"&amp;’($(4+’%$""‘2‘‘‘\X]^Y2"$))’5"$6.%$*1&lt;</text:p>
      <text:p text:style-name="P309">V""’C^Xg" V""XC\‘‘ V""‘2‘‘‘\X]^</text:p>
      <text:p text:style-name="P310">""""""""""""""""""""""""""""""""^Xg</text:p>
      <text:p text:style-name="P311"><text:s/>!"# $ % &amp;’(’ )#*+#,&amp;"’- ’,"’- ,. /’-.* 0# 123 +’)$&amp;’-$4’0’ 0$’*$’#,&amp;# # *#5$# 0# 6"*.7 7$)-#78</text:p>
      <text:p text:style-name="P312">9: % 9’-.* 0’ )’*+#-’ # ’&amp;*’7.8</text:p>
      <text:p text:style-name="P313">;&lt;=&gt;?@AB@C?D?&gt;BEF&lt;</text:p>
      <text:p text:style-name="P314">GHIJ@K )’5’#,&amp;. 7#*L *#’-$4’0.3 ’&amp;*’/M7 0# .*0# N’,+L*$’3 )’*’ +*M0$&amp;. # N’,+.3 ’5O,+$’ # +.,&amp;’P+.**#,&amp;#3 $,0$+’0.7 )#-. +.,&amp;*’&amp;’0.8</text:p>
      <text:p text:style-name="P315">GHII Q#*L +.,7$0#*’0’ 0’&amp;’ 0. )’5’#,&amp;. . 0$’ # !"# +.,7&amp;’* +.. #$&amp;$0’ ’ .*0# N’,+L*$’ )’*’ )’5’#,&amp;.8</text:p>
      <text:p text:style-name="P316">GHIR S"’,0. 0. )’5’#,&amp;.3 7#*L #T#&amp;"’0’ ’ *#&amp;#,UV. &amp;*$N"&amp;L*$’ )*#/$7&amp;’ ,’ -#5$7-’UV.</text:p>
      <text:p text:style-name="P317">’)-$+L/#-8</text:p>
      <text:p text:style-name="P318">GHIRHW X,0#)#,0#,&amp;##,&amp;# 0. )#*+#,&amp;"’- 0# &amp;*$N"&amp;. $,7#*$0. ,’<text:s/>)-’,$-Y’3 !"’,0. Y."/#*3</text:p>
      <text:p text:style-name="P319">7#*V. *#&amp;$0.7 ,’ T.,&amp;#3 !"’,0. 0’ *#’-$4’UV. 0. )’5’#,&amp;.3 .7 )#*+#,&amp;"’$7 #7&amp;’N#-#+$0.7 ,’ -#5$7-’UV. /$5#,&amp;#8</text:p>
      <text:p text:style-name="P320">GHIG K +.,&amp;*’&amp;’0. *#5"-’*#,&amp;# .)&amp;’,&amp;# )#-. Q$)-#7 Z’+$.,’-3 ,.7 &amp;#*.7 0’ [#$</text:p>
      <text:p text:style-name="P321">\.)-##,&amp;’* ,] ^_‘3 0# _aa13 ,V. 7.T*#*L ’ *#&amp;#,UV. &amp;*$N"&amp;L*$’ !"’,&amp;. ’.7 $).7&amp;.7 #</text:p>
      <text:p text:style-name="P322">+.,&amp;*$N"$Ub#7 ’N*’,5$0.7 ).* ’!"#-# *#5$#8 Z. #,&amp;’,&amp;.3 . )’5’#,&amp;. T$+’*L +.,0$+$.,’0. c ’)*#7#,&amp;’UV. 0# +.)*./’UV.3 ).* #$. 0# 0.+"#,&amp;. .T$+$’-3 0# !"# T’4 6"7 ’. &amp;*’&amp;’#,&amp;. &amp;*$N"&amp;L*$. T’/.*#+$0. )*#/$7&amp;. ,’ *#T#*$0’<text:s/>[#$ \.)-##,&amp;’*8</text:p>
      <text:p text:style-name="P323">GHId Z. +’7. 0# ’ \KZefgeghg ,V. ).77"$* #7&amp;’N#-#+$#,&amp;. ." ",$0’0# #+.,i$+’ # j.*&amp;’-#4’k\3 0#/#*L ’)*#7#,&amp;’* ’. \KZefgegZe3 ’ +’0’ )*#7&amp;’UV. 0# 7#*/$U.3 +.</text:p>
      <text:p text:style-name="P324">’7 ,.&amp;’7 T$7+’$7 0# 7#*/$U.73 0#+-’*’UV. ’,#(’ ’ #7&amp;# e#*.3 7.N )#,’ 0# $,+$0$* *#&amp;#,UV. #</text:p>
      <text:p text:style-name="P325">*#+.-Y$#,&amp;. 0. X).7&amp;. Q.N*# Q#*/$U. )’*’ . l",$+m)$. 0# j.*&amp;’-#4’k\ !"’,0. 7# ’)-$+’* ’ *#5*’ 5#*’- 0# $,+$0O,+$’ n-.+’- 0. #7&amp;’N#-#+$#,&amp;. )*#7&amp;’0.*o8</text:p>
      <text:p text:style-name="P326">GHIp g ’)*#7#,&amp;’UV. 0’ 0#+-’*’UV. 0# !"# &amp;*’&amp;’ . $&amp;# q8‘q )#-’ \KZefgeghg ).0#*L 7#*</text:p>
      <text:p text:style-name="P327">0$7)#,7’0’ )#-. \KZefgegZe ’)r7 ’,L-$7# 0. )*$#$*. )’5’#,&amp;. )#-’ h$/$7V. 0# K*U’#,&amp;. # j$,’,U’78</text:p>
      <text:p text:style-name="P328">GHIs@ g \KZefgeghg .N*$5’P7# ’ *#’-$4’* # ’,&amp;#* ’&amp;"’-$4’0. . ’"&amp;.+’0’7&amp;*. ,. Q$7&amp;#’</text:p>
      <text:p text:style-name="P329">X,&amp;#5*’0. 0# t#7&amp;V. K*U’#,&amp;L*$’ # j$,’,+#$*’ 0’ u"7&amp;$U’ 0. e*’N’-Y. nQXtKPueo3 ,.7</text:p>
      <text:p text:style-name="P330">&amp;#*.7 )*#/$7&amp;.7 ,. geK efev8t: ,] w13 0# _‘ 0# ’*U. 0# _a__3 0$7).,m/#- #</text:p>
      <text:p text:style-name="P331">Y&amp;&amp;)7xkkyyy8&amp;*&amp;v86"78N*k$,0#(8)Y)z.)&amp;$.,%+.{+.,&amp;#,&amp;|/$#y%’*&amp;$+-#|$0%}qqw|X&amp;#$0%^_wq</text:p>
      <text:p text:style-name="P332">GHI~ K7 0.+"#,&amp;.7 T$7+’$7 0#/#*V. 7#* #,/$’0.7 ).* #$. 0. QXtKPue8</text:p>
      <text:p text:style-name="P333">GHR@g \KZefgeghg ’77"$*L $,&amp;#$*’ *#7).,7’N$-$0’0# )#-’ /#*’+$0’0#3 +.,T.*$0’0# #</text:p>
      <text:p text:style-name="P334">#/#,&amp;"’$7 +.**#Ub#7 0’7 $,T.*’Ub#7 *#5$7&amp;*’0’7 ,. *#T#*$0. 7$7&amp;#’3 ’77"$,0. . i,"7 ).*</text:p>
      <text:p text:style-name="P335">!"’$7!"#* )*#6"m4.7 0#+.**#,&amp;#7 0# #**.7<text:s/>." T’-Y’7 !"’,&amp;. ’.7 0’0.7 # 0.+"#,&amp;.7 $,T.*’0.73 $,+-"7$/# )#*’,&amp;# ’ f#+#$&amp;’ j#0#*’- 0. *’7$- nfjo # 0#’$7 r*5V.7 0’ g0$,$7&amp;*’UV. :N-$+’8</text:p>
      <text:p text:style-name="P336">B &lt;@AB@=AF&lt;</text:p>
      <text:p text:style-name="P337"><draw:custom-shape svg:x="3.87846in" svg:y="0.21499in" svg:width="2.41224in" svg:height="0in" draw:id="id13" draw:style-name="a14" draw:name="Group 53003"><svg:title/><svg:desc/><draw:enhanced-geometry draw:type="non-primitive" svg:viewBox="0 0 2205355 0" draw:enhanced-path="M 0 0 L 220535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05355"/><draw:equation draw:name="f7" draw:formula="?f4 / 0"/><draw:equation draw:name="f8" draw:formula="0 / ?f6"/><draw:equation draw:name="f9" draw:formula="2205355 / ?f6"/><draw:equation draw:name="f10" draw:formula="0 / ?f7"/></draw:enhanced-geometry></draw:custom-shape><draw:custom-shape svg:x="0.00139in" svg:y="0.41612in" svg:width="1.72144in" svg:height="0in" draw:id="id14" draw:style-name="a15" draw:name="Group 53004"><svg:title/><svg:desc/><draw:enhanced-geometry draw:type="non-primitive" svg:viewBox="0 0 1573530 0" draw:enhanced-path="M 0 0 L 15735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73530"/><draw:equation draw:name="f7" draw:formula="?f4 / 0"/><draw:equation draw:name="f8" draw:formula="0 / ?f6"/><draw:equation draw:name="f9" draw:formula="1573530 / ?f6"/><draw:equation draw:name="f10" draw:formula="0 / ?f7"/></draw:enhanced-geometry></draw:custom-shape>GHRWH <text:s/>’0$&amp;$0’ ’ +#77V. T$0"+$L*$’ 0# 0$*#$&amp;.7 +*#0$&amp;m+$.7 +. $,7&amp;$&amp;"$UV. T$,’,+#$*’3 ,.7 &amp;#*.7 # 0# ’+.*0. +. .7 )*.+#0$#,&amp;.7 )*#/$7&amp;.7 ,’<text:s/><text:span text:style-name="T338">X,7&amp;*"UV. Z.*’&amp;$/’ QtQkl ,] w‘3 0# q 0# 6"-Y. 0# _a_a</text:span>3 +.,T.*# ’7 *#5*’7 0#7&amp;# )*#7#,&amp;# &amp;r)$+.8</text:p>
      <text:p text:style-name="P339">GHRWHW8 g7 +#77b#7 0# +*M0$&amp;. ,V. T$0"+$L*$’7 0#)#,0#*V. 0# )*M/$’ ’)*./’UV. 0.</text:p>
      <text:p text:style-name="P340">+.,&amp;*’&amp;’,&amp;#8</text:p>
      <text:p text:style-name="P341">GHRJ8 g #T$+L+$’ 0’ +#77V. 0#<text:s/>+*M0$&amp;.3 0# !"’-!"#* ,’&amp;"*#4’3 # *#-’UV. c g0$,$7&amp;*’UV.3</text:p>
      <text:p text:style-name="P342">#7&amp;L +.,0$+$.,’0’ c +#-#N*’UV. 0# &amp;#*. ’0$&amp;$/. ’. +.,&amp;*’&amp;. ’0$,$7&amp;*’&amp;$/.8 <text:s/>!"#$%&amp;#’(%)*+,-#.-#(%/*01(#12%3.4&amp;%32-#.1#-5(4/167-#8-32(12*10#.%#8*&amp;’(4&amp;%32-#.%</text:p>
      <text:p text:style-name="P343">2-.19#19#8-3.46:%9#.%#;154042167-#’-(#’1(2%#.-#8-32(121.-#&lt;8%.%32%=&gt;#1#8%0%5(167-#.1.421&amp;%32-#.%#8%997-#.%#8(?.42-#%#1#(%104,167-#.-9#’1/1&amp;%32-9#(%9’%824@-9#21&amp;5?&amp;#9% 8-3.484-31&amp;#A#(%/*01(4.1.%#B49810#%#2(1510;4921#.-#8%994-3C(4-&gt;#5%&amp;#8-&amp;-#A#8%(24B48167-#.%</text:p>
      <text:p text:style-name="P344">D*%#-#8%994-3C(4-#37-#9%#%38-32(1#4&amp;’%.4.-#.%#048421(#%#8-32(121(#8-&amp;#-#E-.%(#EF5048-&gt; 8-3B-(&amp;%#1#0%/490167-#%&amp;#@4/-(&gt;#-*#.%#(%8%5%(#5%3%B+84-9#-*#438%324@-9#B498149#-*#8(%.42+84-9&gt;</text:p>
      <text:p text:style-name="P345"><draw:g draw:z-index="251668480" draw:name="Group 51796" draw:id="id17" draw:style-name="a18" text:anchor-type="paragraph"><svg:title/><svg:desc/><draw:custom-shape svg:x="2.55096in" svg:y="0.01385in" svg:width="2.26938in" svg:height="0in" draw:id="id15" draw:style-name="a16" draw:name="Shape 1602"><svg:title/><svg:desc/><draw:enhanced-geometry draw:type="non-primitive" svg:viewBox="0 0 2075034 0" draw:enhanced-path="M 0 0 L 207503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75034"/><draw:equation draw:name="f7" draw:formula="?f4 / 0"/><draw:equation draw:name="f8" draw:formula="0 / ?f6"/><draw:equation draw:name="f9" draw:formula="2075034 / ?f6"/><draw:equation draw:name="f10" draw:formula="0 / ?f7"/></draw:enhanced-geometry></draw:custom-shape><draw:custom-shape svg:x="0.00139in" svg:y="0.21499in" svg:width="2.64669in" svg:height="0in" draw:id="id16" draw:style-name="a17" draw:name="Shape 1605"><svg:title/><svg:desc/><draw:enhanced-geometry draw:type="non-primitive" svg:viewBox="0 0 2420030 0" draw:enhanced-path="M 0 0 L 24200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20030"/><draw:equation draw:name="f7" draw:formula="?f4 / 0"/><draw:equation draw:name="f8" draw:formula="0 / ?f6"/><draw:equation draw:name="f9" draw:formula="2420030 / ?f6"/><draw:equation draw:name="f10" draw:formula="0 / ?f7"/></draw:enhanced-geometry></draw:custom-shape></draw:g>.4(%21#-*#43.4(%21&amp;%32%&gt;#8-3B-(&amp;%#-#<text:span text:style-name="T346">1(2"#GH#.1#I%4#3J#K"LHM&gt;#.%#GMMH</text:span>&gt;#2*.-#3-9#2%(&amp;-9#.<text:span text:style-name="T347">E1(%8%(#NIOPG&gt;#.%#GK#.%#&amp;14-#.%#HPHP"</text:span></text:p>
      <text:p text:style-name="P348"><text:s text:c="2"/>"#Q#8(?.42-#1#9%(#’1/-#A#8%994-3C(41#?#%R121&amp;%32%#1D*%0%#D*%#9%(41#.%92431.-#A#8%.%32% &lt;8-32(121.-=#’%01#%R%8*67-#.-#-5)%2-#8-32(12*10&gt;#(%9213.-#159-0*21&amp;%32%#438S0*&amp;%9#2-.19</text:p>
      <text:p text:style-name="P349">19#.%B%919#%#%R8%6:%9#1-#’1/1&amp;%32-#%#2-.19#19#.%&amp;149#80C*9*019#%R-(542132%9#1-#.4(%428-&amp;*&amp;#1’048C@%49#3-#(%/4&amp;%#)*(+.48-#.%#.4(%42-#’F5048-#4384.%32%#9-5(%#-9#8-32(12-9 1.&amp;43492(124@-9&gt;#4380*43.-#1#’-9945404.1.%#.%#’1/1&amp;%32-#%&amp;#8-321#@438*01.1#-*#.%</text:p>
      <text:p text:style-name="P350">’1/1&amp;%32-#’%01#%B%24@1#8-&amp;’(-@167-#.-#B12-#/%(1.-(&gt;#D*13.-#B-(#-#819-&gt;#%#-#.%98-32-#.% &amp;*0219&gt;#/0-919#%#’(%)*+,-9#81*91.-9#A#T.&amp;43492(167-"</text:p>
      <text:p text:style-name="P351"><text:s/>UT#8%997-#.%#8(?.42-#37-#1B%21(C#1#%R%8*67-#.-#-5)%2-#8-32(121.-&gt;#D*%#8-3243*1(C#9-5 1#432%/(10#(%9’-3915404.1.%#.-#8-32(121.-"</text:p>
      <text:p text:style-name="P352">VWXYZYW[UZ\]^[U_U‘[ZUabcde[fg\ZU‘[UVah^c[^[‘[UijklUmnoU]dpoU]pdUqU]pddr stUT#u-32(121.1#.%@%#8*&amp;’(4(#2-.19#19#-5(4/16:%9#8-392132%9#3-#v.4210&gt;#9%*9#13%R-9#%#9*1 ’(-’-921&gt;#199*&amp;43.-#8-&amp;-#%R80*94@1&amp;%32%#9%*9#-9#(498-9#%#19#.%9’%919#.%8-((%32%9#.1</text:p>
      <text:p text:style-name="P353">5-1#%#’%(B%421#%R%8*67-#.-#-5)%2-" snUw132%(#’(%’-92-#18%42-#’%01#T.&amp;43492(167-#3-#0-810#.1#-5(1#-*#.-#9%(@46-#’1(1#(%’(%9%3O</text:p>
      <text:p text:style-name="P354">2CO0-#31#%R%8*67-#.-#8-32(12-"</text:p>
      <text:p text:style-name="P355">sn"t#T#43.48167-#-*#1#&amp;13*2%367-#.-#’(%’-92-#.1#%&amp;’(%91#’-.%(C#9%(#(%8*91.1#’%0-#S(O</text:p>
      <text:p text:style-name="P356">/7-#-*#%324.1.%&gt;#.%9.%#D*%#.%@4.1&amp;%32%#)*924B481.1&gt;#.%@%3.-#1#%&amp;’(%91#.%94/31(#-*2(-</text:p>
      <text:p text:style-name="P357">’1(1#-#%R%(8+84-#.1#124@4.1.%" s!UT2%3.%(#A9#.%2%(&amp;4316:%9#(%/*01(%9#%&amp;424.19#’%0-#B49810#.-#8-32(12-#-*#1*2-(4.1.%#9*’%O</text:p>
      <text:p text:style-name="P358">(4-(#&lt;1(2"#Gxy&gt;#zz#.1#I%4#3J#GL"Gxx{HPHG=| s UT0-81(#-9#%&amp;’(%/1.-9#3%8%99C(4-9#1-#’%(B%42-#8*&amp;’(4&amp;%32-#.19#80C*9*019#.%92%#8-32(1O 2-&gt;#8-&amp;#;154042167-#%#8-3;%84&amp;%32-#1.%D*1.-9&gt;#B-(3%8%3.-#-9#&amp;12%(4149&gt;#%D*4’1&amp;%32-9&gt;#B%(O (1&amp;%3219#%#*2%39+04-9#.%&amp;13.1.-9&gt;#8*)1#D*1324.1.%&gt;#D*104.1.%#%#2%83-0-/41#.%@%(7-#12%3O</text:p>
      <text:p text:style-name="P359">.%(#A9#(%8-&amp;%3.16:%9#.%#5-1#2?83481#%#1#0%/490167-#.%#(%/}3841|</text:p>
      <text:p text:style-name="P360">s"U~%’1(1(&gt;#8-((4/4(&gt;#(%&amp;-@%(&gt;#(%8-392(*4(#-*#9*59242*4(&gt;#A9#9*19#%R’%3919&gt;#3-#2-210#-*#%&amp; ’1(2%&gt;#3-#’(1,-#B4R1.-#’%0-#B49810#.-#8-32(12-&gt;#-9#9%(@46-9#3-9#D*149#9%#@%(4B481(%&amp;#@+84-9&gt;#.%O B%42-9#-*#438-((%6:%9#(%9*02132%9#.1#%R%8*67-#-*#.-9#&amp;12%(4149#%&amp;’(%/1.-9| s"sU~%9’-3915404,1(O9%#’%0-9#@+84-9#%#.13-9#.%8-((%32%9#.1#%R%8*67-#.-#-5)%2-&gt;#.%#18-(.8-&amp;#-#uS.4/-#.%#%B%91#.-#u-39*&amp;4.-(#&lt;I%4#3J#K"PyK&gt;#.%#GMMP=&gt;#5%&amp;#8-&amp;-#’-(#2-.-#% D*10D*%(#.13-#81*91.-#A#T.&amp;43492(167-#-*#2%(8%4(-9&gt;#37-#(%.*,43.-#%991#(%9’-3915404.1.% 1#B498104,167-#-*#-#18-&amp;’13;1&amp;%32-#.1#%R%8*67-#8-32(12*10#’%0-#u-32(12132%&gt;#D*%#B481(C 1*2-(4,1.-#1#.%98-321(#.-9#’1/1&amp;%32-9#.%@4.-9#-*#.1#/1(13241&gt;#819-#%R4/4.1#3-#%.4210&gt;#-</text:p>
      <text:p text:style-name="P361">@10-(#8-((%9’-3.%32%#1-9#.13-9#9-B(4.-9|</text:p>
      <text:p text:style-name="P362"><draw:custom-shape svg:x="3.01703in" svg:y="0.36483in" svg:width="3.27505in" svg:height="0in" draw:id="id18" draw:style-name="a19" draw:name="Group 51797"><svg:title/><svg:desc/><draw:enhanced-geometry draw:type="non-primitive" svg:viewBox="0 0 2994660 0" draw:enhanced-path="M 0 0 L 299466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994660"/><draw:equation draw:name="f7" draw:formula="?f4 / 0"/><draw:equation draw:name="f8" draw:formula="0 / ?f6"/><draw:equation draw:name="f9" draw:formula="2994660 / ?f6"/><draw:equation draw:name="f10" draw:formula="0 / ?f7"/></draw:enhanced-geometry></draw:custom-shape>s#7-#8-32(121(&gt;#.*(132%#1#@4/}3841#.-#8-32(12-&gt;#83)*/%&gt;#8-&amp;’13;%4(-#-*#’1(%32%#%&amp; 043;1#(%21&gt;#8-012%(10#-*#’-(#1B434.1.%&gt;#12?#-#2%(8%4(-#/(1*&gt;#.%#.4(4/%32%#.-#8-32(12132%#-*#.B49810#-*#/%92-(#.-#8-32(12-&gt;#3-9#2%(&amp;-9#.-#<text:span text:style-name="T363">1(24/-#LK&gt;#’1(C/(1B-#F348-&gt;#.1#I%4#3J</text:span><text:span text:style-name="T364">#GL"Gxx&gt;#.%</text:span></text:p>
      <text:p text:style-name="P365"><draw:custom-shape svg:x="0.00139in" svg:y="0.01388in" svg:width="0.33846in" svg:height="0in" draw:id="id19" draw:style-name="a20" draw:name="Group 51798"><svg:title/><svg:desc/><draw:enhanced-geometry draw:type="non-primitive" svg:viewBox="0 0 309245 0" draw:enhanced-path="M 0 0 L 30924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245"/><draw:equation draw:name="f7" draw:formula="?f4 / 0"/><draw:equation draw:name="f8" draw:formula="0 / ?f6"/><draw:equation draw:name="f9" draw:formula="309245 / ?f6"/><draw:equation draw:name="f10" draw:formula="0 / ?f7"/></draw:enhanced-geometry></draw:custom-shape><text:span text:style-name="T366">HPHG</text:span>|</text:p>
      <text:p text:style-name="P367">s#*13.-#37-#B-(#’-99+@%0#1#@%(4B48167-#.1#(%/*01(4.1.%#3-#$492%&amp;1#.%#u1.192(-#.%</text:p>
      <text:p text:style-name="P368">-(3%8%.-(%9##$zuT&gt;#-#8-32(121.-#.%@%(C#%32(%/1(#1-#9%2-(#(%9’-39C@%0#’%01#B498104,167.-#8-32(12-&gt;#12?#-#.41#2(4321#.-#&amp;}9#9%/*432%#1-#.1#’(%92167-#.-9#9%(@46-9&gt;#-9#9%/*432%9</text:p>
      <text:p text:style-name="P369">.-8*&amp;%32-9#G=#’(-@1#.%#(%/*01(4.1.%#(%0124@1#A#$%/*(4.1.%#$-8410|#H=#8%(24.7-#8-3)*321</text:p>
      <text:p text:style-name="P370">(%0124@1#1-9#2(45*2-9#B%.%(149#%#A#+@4.1#T24@1#.1#347-|#x=#8%(24.:%9#D*%#8-&amp;’(-@%&amp;#1 <text:s/>!"#$%#%&amp;’#()&amp;#&amp;*#+(%#&amp;,!($-$’#"&amp;.!&amp;/$0)$)#"&amp;%.&amp;%.1$-2"$.&amp;.!&amp;0%&amp;%.&amp;-.()#)#%.3&amp;45 6)$%7.&amp;%&amp;8 !"#$%#%&amp;%.&amp;*9:;&amp;&lt;&amp;68*3&amp;&amp;=5&amp;6)$%7.&amp;&gt; #)$?#&amp;%&amp;/@A$).0&amp;:#A#"B$0)#0&amp;&lt;</text:p>
      <text:p text:style-name="P371">6&gt;/:3</text:p>
      <text:p text:style-name="P372">CDE&amp;80’.(0#A$"$+#F0&amp;’".&amp;-!1’$1().&amp;%#0&amp;.A$ #GH0&amp;’?$0)#0&amp;1&amp;I-.%.J&amp;6.(?(G7.J /$002%$.&amp;6.")$?.&amp;%&amp;:#A#"B.&amp;.!&amp;K!$?#"()0&amp;%#0&amp;-#) .$#0&amp;#A#( $%#0&amp;’".&amp;-.()#).J&amp;’. ).%#0&amp;#0&amp;.A$ #GH0&amp;)#A#"B$0)#0J&amp;0.-$#$0J&amp;’?$%(-$L$#0J&amp;)$A!)L$#0&amp;&amp;#0&amp;%1#$0&amp;’?$0)#0 1&amp;" $0"#G7.&amp;0’-2M$-#J&amp;-!N#&amp;$(#%$1’"O(-$#&amp;(7.&amp;)#(0M &amp;#&amp;0’.(0#A$"$%#%&amp;#.</text:p>
      <text:p text:style-name="P373">6.()#)#()3</text:p>
      <text:p text:style-name="P374">CDPQ&amp;6.1!($-#&amp;#.&amp;*$0-#"&amp;%.&amp;-.()#).J&amp;(.&amp;’#+.&amp;%&amp;R4&amp;S?$()&amp;&amp;K!#).5&amp;B.#0J&amp;K!#"K! .-.O(-$#&amp;#(.1#"&amp;.!&amp;#-$%()&amp;K!&amp;0&amp;?$M$K!&amp;(.&amp;".-#"&amp;%.0&amp;0?$G.0T</text:p>
      <text:p text:style-name="P375">CDPP &amp;U0)#&amp;).%.&amp;0-"#-$1().&amp;.!&amp;$(M.1#G7.&amp;0."$-$)#%#&amp;’".&amp;6.()#)#()&amp;.!&amp;’.&amp;0!0</text:p>
      <text:p text:style-name="P376">’’.0).0J&amp; ##()$(%.F"B0&amp;.&amp;#-00.J&amp;#&amp;K!#"K!&amp;)1’.J&amp;#.&amp;".-#"&amp;%.0&amp;)#A#"B.0J&amp;A1</text:p>
      <text:p text:style-name="P377">-.1.&amp;#.0&amp;%.-!1().0&amp;"#)$?.0&amp;V&amp;W-!G7.&amp;%.&amp;1’ (%$1().T</text:p>
      <text:p text:style-name="P378">CDPX &amp;U##"$0#J&amp;’.&amp;%)1$(#G7.&amp;%.&amp;6.()#)#()J&amp;K!#"K!&amp;#)$?$%#%&amp;K!&amp;(7.&amp;0)N# 0(%.&amp;W-!)#%#&amp;%&amp;#-.%.&amp;-.1&amp;#&amp;A.#&amp;)@-($-#&amp;.!&amp;K!&amp;’.(B#&amp;1&amp;$0-.&amp;#&amp;0 !#(G#&amp;% ’00.#0&amp;.!&amp;A(0&amp;%&amp;)-$.0T</text:p>
      <text:p text:style-name="P379">CDPY &amp;U.1.?&amp;#&amp; !#%#J&amp;1#(!)(G7.&amp;&amp;?$ $"Z(-$#&amp;%&amp;1#)$#$0J&amp;M#1()#0J&amp;&amp;)!%.&amp;.&amp;K!</text:p>
      <text:p text:style-name="P380">M.&amp;(-00L$.&amp;V&amp;W-!G7.&amp;%.&amp;.AN).J&amp;%!#()&amp;#&amp;?$ O(-$#&amp;%.&amp;-.()#).T</text:p>
      <text:p text:style-name="P381">CDP[ &amp;6.(%!+$&amp;.0&amp;)#A#"B.0&amp;-.1&amp;0)$)#&amp;.A0?Z(-$#&amp;V0&amp;(.1#0&amp;%#&amp;" $0"#G7.&amp;’)$(()J</text:p>
      <text:p text:style-name="P382">-!1’$(%.&amp;#0&amp;%)1$(#GH0&amp;%.0&amp;U.% 0&amp;U\A"$-.0J&amp;1#()(%.&amp;01’&amp;"$1’.&amp;.&amp;".-#"&amp;%.0</text:p>
      <text:p text:style-name="P383">0?$G.0&amp;&amp;(#0&amp;1"B.0&amp;-.(%$GH0&amp;%&amp;0 !#(G#J&amp;B$ $(&amp;&amp;%$0-$’"$(#T</text:p>
      <text:p text:style-name="P384">CDP]&amp;;!A1)&amp;’?$#1()J&amp;’.&amp;0-$).J&amp;#.&amp;6.()#)#()J&amp;’##&amp;#(L"$0&amp;&amp;#’.?#G7.J&amp;K!#$0F K!&amp;1!%#(G#0&amp;(.0&amp;1@).%.0&amp;W-!)$?.0&amp;K!&amp;M!N#1&amp;V0&amp;0’-$M$-#GH0&amp;%.&amp;11.$#"&amp;%0-$)$?. .!&amp;$(0)!1().&amp;-.( O( T</text:p>
      <text:p text:style-name="P385">CTPC^&gt;7.&amp;’1$)$&amp;#&amp;!)$"$+#G7.&amp;%&amp;K!#"K!&amp;)#A#"B.&amp;%.&amp;1(.&amp;%&amp;%+00$0&amp;#(.0J&amp;W-).&amp;(#</text:p>
      <text:p text:style-name="P386">-.(%$G7.&amp;%&amp;#’(%$+&amp;’##&amp;.0&amp;1#$.0&amp;%&amp;K!#).+&amp;#(.0J&amp;(1&amp;’1$)$&amp;#&amp;!)$"$+#G7.&amp;%.&amp;)#A#F "B.&amp;%.&amp;1(.&amp;%&amp;%+.$).&amp;#(.0&amp;1&amp;)#A#"B.&amp;(.)!(.J&amp;’$ .0.&amp;.!&amp;$(0#"!A3</text:p>
      <text:p text:style-name="P387">CTP_^,#()&amp;%!#()&amp;).%#&amp;#&amp;?$ O(-$#&amp;%.&amp;-.()#).J&amp;1&amp;-.1’#)$A$"$%#%&amp;-.1&amp;#0&amp;.A$ #GH0&amp;#0F 0!1$%#0J&amp;).%#0&amp;#0&amp;-.(%$GH0&amp;W$ $%#0&amp;’##&amp;B#A$"$)#G7.&amp;(#&amp;"$-$)#G7.3</text:p>
      <text:p text:style-name="P388">CTP‘^6!1’$J&amp;%!#()&amp;).%.&amp;.&amp;’2.%.&amp;%&amp;W-!G7.&amp;%.&amp;-.()#).J&amp;#&amp;0?#&amp;%&amp;-# .0&amp;’?$0)#</text:p>
      <text:p text:style-name="P389">1&amp;"$&amp;’##&amp;’00.#&amp;-.1&amp;%M$-$O(-$#J&amp;’##&amp;#A$"$)#%.&amp;%#&amp;U?$%O(-$#&amp;;.-$#"&amp;.!&amp;’##&amp;#’(%$+J</text:p>
      <text:p text:style-name="P390">A1&amp;-.1.&amp;#0&amp;0?#0&amp;%&amp;-# .0&amp;’?$0)#0&amp;(#&amp;" $0"#G7.&amp;S#)T&amp;aab&amp;%#&amp;c$&amp;(d&amp;a4Taee&amp;%&amp;RfRa5</text:p>
      <text:p text:style-name="P391">CTPE^6.1’.?#&amp;#&amp;0?#&amp;%&amp;-# .0&amp;#&amp;K!&amp;0&amp;M &amp;#&amp;-"L!0!"#&amp;#-$1#J&amp;(.&amp;’#+.&amp;M$W#%.&amp;’".</text:p>
      <text:p text:style-name="P392">M$0-#"&amp;%.&amp;-.()#).J&amp;-.1&amp;#&amp;$(%$-#G7.&amp;%.0&amp;1’ #%.0&amp;K!&amp;’ (-B#1&amp;#0&amp;M$%#0&amp;?# #0 S#)T&amp;aabJ&amp;’#L #M.&amp;\($-.J&amp;%#&amp;c$&amp;(d&amp;a4TaeegRfRa53</text:p>
      <text:p text:style-name="P393">CTXQ^9!#%#&amp;0$ $".&amp;0.A&amp;).%#0&amp;#0&amp;$(M.1#GH0&amp;.A)$%#0&amp;1&amp;%-.O(-$#&amp;%.&amp;-!1’$1().&amp;%. -.()#).3</text:p>
      <text:p text:style-name="P394">CDXP^I-#&amp;-.1&amp;.&amp;h(!0&amp;%-. ()&amp;%&amp;?()!#"&amp;K!2?.-.&amp;(.&amp;%$1(0$.(#1().&amp;%.0 K!#()$)#)$?.0&amp;%&amp;0!#&amp;’.’.0)#J&amp;$(-"!0$?&amp;K!#().&amp;#.0&amp;-!0).0&amp;?#$L?$0&amp;%-. ()0&amp;%&amp;M#).0 M!)!.0&amp;&amp;$(-).0J&amp;%?(%.&amp;-.1’"1()LF".0J&amp;-#0.&amp;.&amp;’?$0).&amp;$($-$#"1()&amp;1&amp;0!#&amp;’.’.0)#<text:s/>(7.&amp;0N#&amp;0#)$0M#)i$.&amp;’##&amp;.&amp;#)(%$1().&amp;%.&amp;.AN).&amp;%#&amp;-.()#)#G7.J&amp;W-).&amp;K!#(%.&amp;.-.</text:p>
      <text:p text:style-name="P395">#" !1&amp;%.0&amp;?().0&amp;#."#%.0&amp;(.&amp;#)T&amp;aR4J&amp;jjJ&amp;%J&amp;%#&amp;c$&amp;(d&amp;a4TaeeJ&amp;%&amp;RfRa3</text:p>
      <text:p text:style-name="P396">CDXX^6!1’$J&amp;#"@1&amp;%.0&amp;’.0)!"#%.0&amp;" #$0&amp;?$ ()0&amp;%&amp;Z1A$).&amp;M%#"J&amp;0)#%!#"&amp;.!&amp;1!($-$’#"J #0&amp;(.1#0&amp;%&amp;0 !#(G#&amp;%.&amp;6.()#)#()3</text:p>
      <text:p text:style-name="P397">CDXY^6%&amp;#.&amp;6.()#)#()&amp;).%.0&amp;.0&amp;%$$).0&amp;’#)$1.($#$0&amp;"#)$?.0&amp;#.&amp;.AN).&amp;-.()#)#%.J&amp;.</text:p>
      <text:p text:style-name="P398">K!#"&amp;’.%L&amp;0&amp;"$?1()&amp;!)$"$+#%.&amp;g.!&amp;#")#%.&amp;1&amp;.!)#0&amp;.-#0$H0J&amp;01&amp;(-00$%#%&amp;% (.?#&amp;#!).$+#G7.&amp;%.&amp;6.()#)#%.3</text:p>
      <text:p text:style-name="P399">CDX[^,#()&amp;.0&amp;1’ #%.0&amp;(.0&amp;B.L$.0&amp;’%)1$(#%.0&amp;’".&amp;6.()#)#()T</text:p>
      <text:p text:style-name="P400">CDX]^I’0()#&amp;.0&amp;1’ #%.0&amp;%?$%#1()&amp;$%()$M$-#%.0&amp;’.&amp;1$.&amp;%&amp;-#-BLT <text:s/>!"#$%&amp;%’()$*)+*,+’($)()’(%-*./)’0+*1+$*+*2)&amp;+-*)*$%3)45+*’+67’)3*0+&amp;*%6#$%8)0+&amp;*./% )0%’($)$5+*’+*9$85+*#)$)*)*%:%2/45+*0+*&amp;%$;74+&lt;</text:p>
      <text:p text:style-name="P401"><text:s/>=!&gt;?&amp;%$;)$*+&amp;*#$%2%7(+&amp;*0)*3%87&amp;3)45+*&amp;+?$%*)*@+$’)0)*0%*($)?)3A+-*2+’1+$6%*)*2)(%8+$7) #$+17&amp;&amp;7+’)3&lt;</text:p>
      <text:p text:style-name="P402"><text:s/>B!"(%’0%$*C&amp;*&amp;+3727()4D%&amp;*0+*,+’($)()’(%*./)’(+*C*&amp;/?&amp;(7(/745+*0+&amp;*%6#$%8)0+&amp;</text:p>
      <text:p text:style-name="P403">)3+2)0+&amp;-*’+*#$)E+*17:)0+*#%3)*17&amp;2)37E)45+*0+*2+’($)(+-*’+&amp;*2)&amp;+&amp;*%6*./%*172)$*2+’&amp;()()0+</text:p>
      <text:p text:style-name="P404">0%&amp;2/6#$76%’(+*0)&amp;*+?$78)4D%&amp;*$%3)(7;)&amp;*C*%:%2/45+*0+*&amp;%$;74+-*2+’1+$6%*0%&amp;2$7(+*’)&amp; %&amp;#%27172)4D%&amp;*0+*+?@%(+&lt;</text:p>
      <text:p text:style-name="P405"><text:s/>F!G’&amp;($/7$*&amp;%/&amp;*%6#$%8)0+&amp;*./)’(+*C*’%2%&amp;&amp;70)0%*0%*)2)()$*)&amp;*H+$6)&amp;*G’(%$’)&amp;*0+ ,+’($)()’(%&lt;</text:p>
      <text:p text:style-name="P406">IJ!G’&amp;($/7$*&amp;%/&amp;*%6#$%8)0+&amp;*)*$%&amp;#%7(+*0)&amp;*)(7;70)0%&amp;*)*&amp;%$%6*0%&amp;%6#%’A)0)&amp;-</text:p>
      <text:p text:style-name="P407">)3%$()’0+K+&amp;*)*’5+*%:%2/()$%6*)(7;70)0%&amp;*’5+*)?$)’870)&amp;*#%3+*2+’($)(+-*0%;%’0+*+</text:p>
      <text:p text:style-name="P408">,+’($)()0+*$%3)()$*)+*,+’($)()’(%*(+0)*%*./)3./%$*+2+$$L’27)*’%&amp;(%*&amp;%’(70+-*)*176*0%*%;7()$ 0%&amp;;7+*0%*1/’45+&lt;</text:p>
      <text:p text:style-name="P409">IM!G’&amp;($/7$*+&amp;*&amp;%/&amp;*%6#$%8)0+&amp;-*./)’(+*C*#$%;%’45+*0%*7’2L’07+&amp;*’)&amp;*N$%)&amp;*0+ ,+’($)()’(%&lt;</text:p>
      <text:p text:style-name="P410">I !"0+()$*)&amp;*#$+;70L’27)&amp;*%*#$%2)/4D%&amp;*’%2%&amp;&amp;N$7)&amp;-*7’23/&amp;7;%*2+’&amp;/3()*’+&amp;*$%&amp;#%2(7;+&amp; 9$85+&amp;-*&amp;%*’%2%&amp;&amp;N$7+*1+$-*)*176*0%*./%*’5+*;%’A)6*)*&amp;%$*0)’7172)0)&amp;*)&amp;*$%0%&amp; A70$+&amp;&amp;)’7(N$7)&amp;-*%3O($72)&amp;*%*0%*2+6/’72)45+&lt;</text:p>
      <text:p text:style-name="P411">II!P&amp;()$*$%87&amp;($)0)*+/*7’&amp;2$7()*’+*,+’&amp;%3A+*Q$+17&amp;&amp;7+’)3*2+6#%(%’(%-*2+’1+$6%*)&amp;*N$%)&amp;*0% )(/)45+*#$%;7&amp;()&amp;*’+*R%$6+*0%*S%1%$L’27)-*%6*#3%’)*;)370)0%&lt;</text:p>
      <text:p text:style-name="P412">IT!&gt;?(%$*@/’(+*)+&amp;*9$85+&amp;*2+6#%(%’(%&amp;-*2+’1+$6%*+*2)&amp;+-*)&amp;*372%’4)&amp;*’%2%&amp;&amp;N$7)&amp;*% 0%6)7&amp;*0+2/6%’(+&amp;*%*)/(+$7E)4D%&amp;*%:78U;%7&amp;-*’)*1+$6)*0)*3%87&amp;3)45+*)#372N;%3&lt;</text:p>
      <text:p text:style-name="P413">IV!Q)$)*+2+$$L’27)&amp;*2+6*&amp;+6)(9$7+*0%*#+’(+&amp;*39872+&amp;*%*%3O($72+&amp;*&amp;/#%$7+$*)*WX-*%3)?+$)$*+</text:p>
      <text:p text:style-name="P414">Y7N$7+*0%*&gt;?$)-*7’23/7’0+*07)$7)6%’(%-*#%3+*P’8%’A%7$+*#$%#+&amp;(+*$%&amp;#+’&amp;N;%3-*)&amp;</text:p>
      <text:p text:style-name="P415">7’1+$6)4D%&amp;*&amp;+?$%*+*)’0)6%’(+*0+*%6#$%%’076%’(+-*()7&amp;*2+6+-*’Z6%$+*0%*1/’27+’N$7+&amp;-*0%</text:p>
      <text:p text:style-name="P416">%./7#)6%’(+&amp;-*2+’074D%&amp;*0%*($)?)3A+-*2+’074D%&amp;*6%(%+$+39872)&amp;-*&amp;%$;74+&amp;*%:%2/()0+&amp;$%87&amp;($+*0%*+2+$$L’27)&amp;*%*+/($+&amp;*1)(+&amp;*$%3)27+’)0+&amp;-*?%6*2+6+*+&amp;*2+6/’72)0+&amp;*C [7&amp;2)37E)45+*%*&amp;7(/)45+*0)&amp;*)(7;70)0%&amp;*%6*$%3)45+*)+*2$+’+8$)6)*#$%;7&amp;(+&lt;</text:p>
      <text:p text:style-name="P417">I!S%1)E%$-*C&amp;*&amp;/)&amp;*%:#%’&amp;)&amp;-*+&amp;*($)?)3A+&amp;*%:%2/()0+&amp;*%6*0%&amp;)2+$0+*2+6*+*%&amp;()?%3%270+ ’)&amp;*%&amp;#%27172)4D%&amp;-*?%6*2+6+*&amp;/?&amp;(7(/7$*)./%3%&amp;*$%)37E)0+&amp;*2+6*6)(%$7)7&amp;*0%1%7(/+&amp;+&amp;*+/ 2+6*;U27+*0%*2+’&amp;($/45+-*#%3+*#$)E+*0%*XW*\27’2+]*)’+&amp;-*2+’()0+*0)*0)()*0%*%67&amp;&amp;5+*0+</text:p>
      <text:p text:style-name="P418">R%$6+*0%*S%2%?76%’(+*Y%17’7(7;+&lt;</text:p>
      <text:p text:style-name="P419">&lt;I=!&gt;?&amp;%$;)$*)&amp;*07$%($7E%&amp;-*2$7(O$7+&amp;*%*#$+2%076%’(+&amp;*#)$)*)*8%&amp;(5+*0+&amp;*$%&amp;U0/+&amp;*0) 2+’&amp;($/45+*27;73*%&amp;()?%3%270+&amp;*’)*S%&amp;+3/45+*’^*_X‘-*0%*XWaX‘abXXb-*2+6*)&amp;*)3(%$)4D%&amp;</text:p>
      <text:p text:style-name="P420">#+&amp;(%$7+$%&amp;-*0+*,+’&amp;%3A+*H)27+’)3*0%*c%7+*"6?7%’(%*K*,&gt;H"c"-*2+’1+$6%*)$(78+*de-*ff*be</text:p>
      <text:p text:style-name="P421">%*_e-*0)*G’&amp;($/45+*H+$6)(7;)*ghRGacQ*’e*i-*0%*ijaXiabXiX-*’+&amp;*&amp;%8/7’(%&amp;*(%$6+&amp;k</text:p>
      <text:p text:style-name="P422">&lt;I=M&gt;*8%$%’27)6%’(+*0+&amp;*$%&amp;U0/+&amp;*+$787’N$7+&amp;*0)*2+’($)()45+*0%;%$N*+?%0%2%$*C&amp; 07$%($7E%&amp;*(O2’72)&amp;*%*#$+2%076%’(+&amp;*0+*Q$+8$)6)*c/’727#)3*0%*l%$%’27)6%’(+*0%*S%&amp;U0/+&amp;</text:p>
      <text:p text:style-name="P423">0)*,+’&amp;($/45+*,7;73-*+/*0+*Q$+@%(+*0%*l%$%’27)6%’(+*0%*S%&amp;U0/+&amp;*0)*,+’&amp;($/45+*,7;73</text:p>
      <text:p text:style-name="P424">)#$%&amp;%’()0+*)+*9$85+*2+6#%(%’(%-*2+’1+$6%*+*2)&amp;+&lt;</text:p>
      <text:p text:style-name="P425">&lt;I= H+&amp;*(%$6+&amp;*0+&amp;*)$(78+&amp;*_e*%*iXe*0)*S%&amp;+3/45+*,&gt;H"c"*’e*_X‘-*0%*XWaX‘abXXb-*+</text:p>
      <text:p text:style-name="P426">,+’($)()0+*0%;%$N*#$+;70%’27)$*)*0%&amp;(7’)45+*)6?7%’()36%’(%*)0%./)0)*0+&amp;*$%&amp;U0/+&amp;*0)</text:p>
      <text:p text:style-name="P427">2+’&amp;($/45+*27;73*+$787’N$7+&amp;*0)*2+’($)()45+-*+?%0%2%’0+-*’+*./%*2+/?%$-*)+&amp;*&amp;%8/7’(%&amp; #$+2%076%’(+&amp;k <text:s/>!"#$%&amp;’()*+’,-./’’&amp;,0,12&amp;*34.4567&amp;4’,+*,2&amp;848.67&amp;4’,8+9+,/:2&amp;:/)+’;&lt;,)&amp;7&amp;2=+,’&amp;2</text:p>
      <text:p text:style-name="P428">2&amp;*34.45/)+’,+*,2&amp;848./)+’,&gt;/,?+29/,)&amp;,/:2&amp;:/)+’@,+*,&amp;&gt;8/94&gt;A/)+’,/,/3&amp;22+’,)&amp;,2&amp;’()*+’</text:p>
      <text:p text:style-name="P429">8./’’&amp;,0,)&amp;,B2&amp;’&amp;27/C=+,)&amp;,9/3&amp;24/.,B/2/,*’+’,?*3*2+’D</text:p>
      <text:p text:style-name="P430">D !""$%&amp;’()*+’,-./’’&amp;,E,12&amp;848.67&amp;4’,B/2/,+*32/’,)&amp;’34&gt;/CF&amp;’;&lt;,)&amp;7&amp;2=+,’&amp;2,2&amp;*34.45/)+’@</text:p>
      <text:p text:style-name="P431">2&amp;848./)+’,+*,&amp;&gt;8/94&gt;A/)+’,/,62&amp;/’,)&amp;,/29/5&amp;&gt;/9&amp;&gt;3+,3&amp;9B+2624+@,’&amp;&gt;)+,)4’B+’3+’,)&amp; 9+)+,/,B&amp;294342,/,’*/,*34.45/C=+,+*,2&amp;848./:&amp;9,?*3*2/D</text:p>
      <text:p text:style-name="P432">D !" $%&amp;’()*+’,-./’’&amp;,-,1B/2/,+’,G*/4’,&gt;=+,?+2/9,)&amp;’&amp;&gt;7+.74)/’,3&amp;8&gt;+.+:4/’,+*</text:p>
      <text:p text:style-name="P433">/B.48/CF&amp;’,&amp;8+&gt;+948/9&amp;&gt;3&amp;,7467&amp;4’,G*&amp;,B&amp;2943/9,/,’*/,2&amp;848./:&amp;9H2&amp;8*B&amp;2/C=+;&lt;,)&amp;7&amp;2=+</text:p>
      <text:p text:style-name="P434">’&amp;2,/29/5&amp;&gt;/)+’@,32/&gt;’B+23/)+’,&amp;,)&amp;’34&gt;/)+’,&amp;9,8+&gt;?+294)/)&amp;,8+9,/’,&gt;+29/’,3I8&gt;48/’ &amp;’B&amp;8(?48/’D</text:p>
      <text:p text:style-name="P435">D !"J$%&amp;’()*+’,-./’’&amp;,K,1B&amp;24:+’+’@,8+&gt;3/94&gt;/)+’,+*,B2&amp;L*)484/4’,M,’/N)&amp;;&lt;,)&amp;7&amp;2=+,’&amp;2 /29/5&amp;&gt;/)+’@,32/&gt;’B+23/)+’@,2&amp;*34.45/)+’,&amp;,)&amp;’34&gt;/)+’,&amp;9,8+&gt;?+294)/)&amp;,8+9,/’,&gt;+29/’ 3I8&gt;48/’,&amp;’B&amp;8(?48/’D</text:p>
      <text:p text:style-name="P436"><text:s/>! O9,&gt;&amp;&gt;A*9/,A4BP3&amp;’&amp;,+,-+&gt;32/3/)+,B+)&amp;26,)4’B+2,+’,2&amp;’()*+’,+24:4&gt;624+’,)/</text:p>
      <text:p text:style-name="P437">8+&gt;32/3/C=+,&amp;9,/3&amp;22+’,)&amp;,2&amp;’()*+’,’P.4)+’,*2Q/&gt;+’@,62&amp;/’,)&amp;,RQ+3/S?+2/T@,&amp;&gt;8+’3/’@,8+2B+’ )U6:*/@,.+3&amp;’,7/:+’,&amp;,62&amp;/’,B2+3&amp;:4)/’,B+2,V&amp;4@,Q&amp;9,8+9+,&amp;9,62&amp;/’,&gt;=+,.48&amp;&gt;84/)/’D</text:p>
      <text:p text:style-name="P438">D W$%&amp;’B+&gt;)&amp;2,B+2,G*/.G*&amp;2,/84)&amp;&gt;3&amp;,)&amp;,32/Q/.A+,&gt;/,&amp;X&amp;8*C=+,)+’,’&amp;274C+’@,B+2,*’+ 4&gt;)&amp;74)+,)&amp;,B/3&amp;&gt;3&amp;’,2&amp;:4’32/)/’,&amp;9,&gt;+9&amp;,)&amp;,3&amp;28&amp;42+’@,B+2,)/&gt;+’,2&amp;’*.3/&gt;3&amp;’,)&amp;,)&amp;?&amp;43+’,+*</text:p>
      <text:p text:style-name="P439">4&gt;8+22&amp;CF&amp;’,)+’,’&amp;274C+’,+*,)+’,Q&amp;&gt;’,)+,-+&gt;32/3/&gt;3&amp;@,)&amp;,’&amp;*’,?*&gt;84+&gt;624+’,+*,)&amp;,3&amp;28&amp;42+’@ /4&gt;)/,G*&amp;,+8+224)+’,&amp;9,74/,BNQ.48/,L*&gt;3+,/+,’&amp;274C+,)&amp;,&amp;&gt;:&amp;&gt;A/24/D</text:p>
      <text:p text:style-name="P440">D Y$%&amp;/.45/2@,8+&gt;?+29&amp;,+,8/’+@,B+2,9&amp;4+,)&amp;,./Q+2/3P24+’,B2&amp;74/9&amp;&gt;3&amp;,/B2+7/)+’,B&amp;./</text:p>
      <text:p text:style-name="P441">?4’8/.45/C=+,&amp;,’+Q,’*/’,8*’3/’@,+’,3&amp;’3&amp;’@,&amp;&gt;’/4+’@,&amp;X/9&amp;’,&amp;,B2+7/’,G*&amp;,.A&amp;,8/4Q/9 &gt;&amp;8&amp;’’624/’,/+,8+&gt;32+.&amp;,)&amp;,G*/.4)/)&amp;,)+’,9/3&amp;24/4’@,’&amp;274C+’,&amp;,&amp;G*4B/9&amp;&gt;3+’,/,’&amp;2&amp;9 /B.48/)+’,&gt;+’,32/Q/.A+’@,8+&gt;?+29&amp;,B2+8&amp;)49&amp;&gt;3+,B2&amp;74’3+,&gt;/’,&amp;’B&amp;84?48/CF&amp;’D</text:p>
      <text:p text:style-name="P442">DJZ$%&amp;’B+&gt;’/Q4.45/2S’&amp;,B&amp;./’,)&amp;’4&gt;’3/./CF&amp;’@,8+&gt;?+29&amp;,&amp;XB2&amp;’’+,&gt;+,43&amp;9,[D\,)&amp;’3&amp;,]&amp;29+D DJ#$^+2&gt;&amp;8&amp;2,]&amp;29+,)&amp;,_/2/&gt;34/,10‘Oab,O;,B/2/,3+)+’,+’,’&amp;274C+’,&amp;X&amp;8*3/)+’D</text:p>
      <text:p text:style-name="P443">DJ"$c*/&gt;3+,/+’,8243I24+’,)&amp;,’*’3&amp;&gt;3/Q4.4)/)&amp;,8+&gt;’3/&gt;3&amp;’,)+,_*4/,)&amp;,-+&gt;32/3/CF&amp;’ d*’3&amp;&gt;367&amp;4’,)/,e*’34C/,)+,]2/Q/.A+&lt;</text:p>
      <text:p text:style-name="P444">DJ"#O.&amp;32+)+9I’348+’@,&amp;G*4B/9&amp;&gt;3+’,)&amp;,4&gt;?+296348/,&amp;,3&amp;.&amp;8+9*&gt;48/CF&amp;’,&amp;,)&amp;9/4’</text:p>
      <text:p text:style-name="P445">B2+)*3+’,&amp;.&amp;32+&amp;.&amp;32f&gt;48+’,&gt;=+,)&amp;7&amp;9,8+&gt;3&amp;2,8&amp;23/’,’*Q’3g&gt;84/’,&gt;+847/’,/+,9&amp;4+,/9Q4&amp;&gt;3&amp;</text:p>
      <text:p text:style-name="P446">8+9+,9&amp;28N24+@,8A*9Q+@,82+9+,A&amp;X/7/.&amp;&gt;3&amp;@,86)94+@,Q4?&amp;&gt;4.SB+.4Q2+9/)+’@,I3&amp;2&amp;’,)4?&amp;&gt;4.S B+.4Q2+9/)+’@,&amp;9,8+&gt;8&amp;&gt;32/C=+,/849/,)/,2&amp;8+9&amp;&gt;)/)/,B&amp;./,K42&amp;347/,hiihHjkHO-,)+ l/2./9&amp;&gt;3+,O*2+B&amp;*@,3/9QI9,8+&gt;A&amp;84)/,8+9+,)42&amp;347/,%+md,hn,1%&amp;’324834+&gt;,+?,-&amp;23/4&gt; m/5/2)+*’,d*Q’3/&gt;8&amp;’;D,b,/3&amp;&gt;)49&amp;&gt;3+,/,&amp;’’/,)42&amp;3245,)&amp;7&amp;,’&amp;2,8+9B2+7/)+,B+2,9&amp;4+,)&amp; 8&amp;234?48/)+,+*,B+2,)&amp;8./2/C=+,)+,?/Q248/&gt;3&amp;D</text:p>
      <text:p text:style-name="P447">DJ""bQ&amp;)&amp;8&amp;2,M’,&gt;+29/’,3I8&gt;48/’,)&amp;,’/N)&amp;@,)&amp;,A4:4&amp;&gt;&amp;,&amp;,)&amp;,’&amp;:*2/&gt;C/,)+,32/Q/.A+@</text:p>
      <text:p text:style-name="P448">?+2&gt;&amp;8&amp;&gt;)+,/+’,&amp;9B2&amp;:/)+’,+’,&amp;G*4B/9&amp;&gt;3+’,)&amp;,’&amp;:*2/&gt;C/,G*&amp;,’&amp;,?45&amp;2&amp;9,&gt;&amp;8&amp;’’624+’</text:p>
      <text:p text:style-name="P449">B/2/,/,&amp;X&amp;8*C=+,)+’,’&amp;274C+’,&amp;,?4’8/.45/&gt;)+,+,’&amp;*,*’+@,8+&gt;?+29&amp;,8+&gt;’3/,)/,‘+29/ %&amp;:*./9&amp;&gt;3/)+2/,o]O,&gt;p,i\q</text:p>
      <text:p text:style-name="P450">DJ" O./Q+2/2,&amp;,49B.&amp;9&amp;&gt;3/2,_&amp;2&amp;&gt;84/9&amp;&gt;3+,)&amp;,%4’8+’,b8*B/84+&gt;/4’,1_%b;,&amp;,l2+:2/9/</text:p>
      <text:p text:style-name="P451">)&amp;,_&amp;2&amp;&gt;84/9&amp;&gt;3+,)&amp;,%4’8+’,1l_%;@,)&amp;,/8+2)+,8+9,/’,‘+29/’,%&amp;:*./9&amp;&gt;3/)+2/’,)+,o]Oq</text:p>
      <text:p text:style-name="P452">DJ"J0’’&amp;:*2/2@,)*2/&gt;3&amp;,/,74:r&gt;84/,)+,8+&gt;32/3+@,/,8/B/843/C=+,)+’,32/Q/.A/)+2&amp;’,G*/&gt;3+ M’,B26348/’,)&amp;?4&gt;4)/’,&gt;/,B+.(348/,)&amp;,2&amp;’B+&gt;’/Q4.4)/)&amp;,’+84+/9Q4&amp;&gt;3/.,)+,P2:=+q</text:p>
      <text:p text:style-name="P453">DJ"sl24+245/2,+,&amp;9B2&amp;:+,)&amp;,9=+,)&amp;,+Q2/@,9/3&amp;24/4’@,3&amp;8&gt;+.+:4/’,&amp;,9/3I24/’SB249/’,)&amp;</text:p>
      <text:p text:style-name="P454">+24:&amp;9,.+8/.,B/2/,&amp;X&amp;8*C=+,)+’,’&amp;274C+’q</text:p>
      <text:p text:style-name="P455"><text:s/>! "#$%&amp;’()*&amp;)+,-+./)0)1./&amp;)*&amp;)2’3.4)5,6%&amp;)*&amp;)7(#$(/+(/)(%’8-,7(/)6(52+&amp;,/4)/&amp;#</text:p>
      <text:p text:style-name="P456">$,’#&amp;-+(/)0)1./&amp;)*&amp;)#&amp;+.,/)$&amp;/.*(/4)93-’,7,*./)/,-+:+,7(/)(3)*&amp;%,6.*(/)*&amp;)$&amp;+%;5&amp;(&lt;</text:p>
      <text:p text:style-name="P457">&lt; !=&gt;$%&amp;/&amp;-+.?@()*()A%(B&amp;+()*&amp;)C&amp;%&amp;-7,.#&amp;-+()*&amp;)D&amp;/E*3(/)*.)F(-/+%3?@()F,6,5</text:p>
      <text:p text:style-name="P458">GACDFFH4)*&amp;).7(%*()7(#).)D&amp;/(53?@()IJK4)*&amp;)JL)*&amp;)B35M()*&amp;)NJJN)*()FOP&gt;Q&gt;&lt;)A.%.)9,-/</text:p>
      <text:p text:style-name="P459">*&amp;)9,/7.5,R.?@()*()9,&amp;5)73#$%,#&amp;-+()*()A%(B&amp;+(4).)7(-+%.+.*.)*&amp;6&amp;)7(#$%(6.%)S3&amp;)+(*(/)(/</text:p>
      <text:p text:style-name="P460">%&amp;/E*3(/)%&amp;#(6,*(/)&amp;/+@().7(#$.-M.*(/)*&amp;)F(-+%(5&amp;)*&amp;)T%.-/$(%+&amp;)*&amp;)D&amp;/E*3(/4)&amp;#</text:p>
      <text:p text:style-name="P461">7(-9(%#,*.*&amp;)7(#)./)-(%#./)*.)&gt;//(7,.?@()U%./,5&amp;,%.)*&amp;)P(%#./)T:7-,7./)V)&gt;UPT4)PUD</text:p>
      <text:p text:style-name="P462">-&lt;/)WL&lt;WWN4)WL&lt;WWI4)WL&lt;WWX4)WL&lt;WWL)&amp;)WL&lt;WWY4)*&amp;)NJJX&lt;</text:p>
      <text:p text:style-name="P463">&lt; !Z[+,5,R.?@()*&amp;).-*.,#&amp;/)&amp;)&amp;/7(%./4)$%&amp;9&amp;%&amp;-7,.5#&amp;-+&amp;)#&amp;+25,7(/4)(3)*&amp;)#.+&amp;%,.5)S3&amp; $&amp;%#,+.).)%&amp;3+,5,R.?@(&lt;</text:p>
      <text:p text:style-name="P464">&lt; !\"#$%&amp;’()*&amp;)#.+&amp;%,.,/)&amp;)&amp;S3,$.#&amp;-+(/)S3&amp;).+&amp;-*.#).)7%,+:%,(/)*&amp;)/3/+&amp;-+.1,5,*.*&amp;4</text:p>
      <text:p text:style-name="P465">+.,/)7(#()/&amp;’3%.-?.4)*3%.1,5,*.*&amp;)&amp;)&amp;9,7,]-7,.4)*&amp;)#(*().)’&amp;%.%)#&amp;-(/)%&amp;/E*3(/4)#&amp;-(%</text:p>
      <text:p text:style-name="P466">*&amp;/$&amp;%*E7,()&amp;)#&amp;-(%),#$.7+().#1,&amp;-+.5&lt;</text:p>
      <text:p text:style-name="P467">&lt; !^_‘&gt;+&amp;-*,#&amp;-+()0/)-(%#./)%&amp;’35.#&amp;-+.*(%./)&amp;a$&amp;*,*./)$&amp;5()QT"4)S3.-+()0 b&amp;’3%.-?.)&amp;)Q&amp;*,7,-.)*()T%.1.5M(c</text:p>
      <text:p text:style-name="P468">&lt; !^^‘&gt;*&amp;/@(4)$(%)#&amp;,()*&amp;)7523/35.)7(-+%.+3.54).()A%(’%.#.)P.7,(-.5)*&amp;)A%&amp;6&amp;-?@()*&amp;</text:p>
      <text:p text:style-name="P469">&gt;7,*&amp;-+&amp;/)*()T%.1.5M()V)A%(’%.#.)T%.1.5M()b&amp;’3%(4),-/+,+3E*()-()8#1,+()*.)d3/+,?.)*( T%.1.5M(4)6(5+.*()0)$%(#(?@()*.)/.e*&amp;)*()+%.1.5M.*(%4)0)$%&amp;6&amp;-?@()*&amp;).7,*&amp;-+&amp;/)*&amp; +%.1.5M()&amp;).()9(%+.5&amp;7,#&amp;-+()*.)A(5E+,7.)P.7,(-.5)*&amp;)b&amp;’3%.-?.)&amp;)b.e*&amp;)-()T%.1.5M( GAPbbTH4)-(/)+&amp;%#(/)*.)D&amp;/(53?@()-f)INX4)*&amp;)WW)*&amp;)9&amp;6&amp;%&amp;,%()*&amp;)NJNN4)*()F(-/&amp;5M( b3$&amp;%,(%)*.)d3/+,?.)*()T%.1.5M(c</text:p>
      <text:p text:style-name="P470">&lt;<text:s/>!^!‘&gt;*&amp;/@(4)$(%)#&amp;,()*&amp;)7523/35.)7(-+%.+3.54).()gF(#$%(#,//()P.7,(-.5)$.%.</text:p>
      <text:p text:style-name="P471">&gt;$&amp;%9&amp;,?(.%)./)F(-*,?h&amp;/)*&amp;)T%.1.5M(i4)9,%#.*()&amp;-+%&amp;)()C(6&amp;%-()j&amp;*&amp;%.5)&amp;)./)&amp;-+,*.*&amp;/</text:p>
      <text:p text:style-name="P472">$.+%(-.,/)&amp;)%&amp;$%&amp;/&amp;-+.+,6./)*(/)+%.1.5M.*(%&amp;/)-()*,.)Wf)*&amp;)#.%?()*&amp;)NJWN4)6,/.-*()0</text:p>
      <text:p text:style-name="P473">.$5,7.?@()&amp;)&amp;9&amp;+,6,*.*&amp;)*./)k,%&amp;+%,R&amp;/)-&amp;5&amp;)&amp;/+.1&amp;5&amp;7,*./c</text:p>
      <text:p text:style-name="P474">&lt; !^l‘"#$%&amp;’()*&amp;)&amp;’%&amp;//(/)*()/,/+&amp;#.)7.%7&amp;%2%,()&amp;m(3)73#$%,*(%&amp;/)*&amp;)#&amp;*,*./)(3)$&amp;-./ .5+&amp;%-.+,6./)&amp;#)$&amp;%7&amp;-+3.5)-@(),-9&amp;%,(%).)Nn4)/&amp;’3-*()()S3&amp;)$%&amp;7(-,R.#)./)D&amp;/(53?h&amp;/ FPd)WWX4)*&amp;)NJ)*&amp;).1%,5)*&amp;)NJWJ)&amp;)FbdT)KJ4)*&amp;)NX)*&amp;)/&amp;+&amp;#1%()*&amp;)NJWJc</text:p>
      <text:p text:style-name="P475"><draw:frame draw:z-index="251671552" draw:style-name="a21" draw:name="Picture 73252" text:anchor-type="paragraph" svg:x="4.54828in" svg:y="-0.1166in" svg:width="1.38333in" svg:height="0.15in" style:rel-width="scale" style:rel-height="scale"><draw:image xlink:href="media/image2.png" xlink:type="simple" xlink:show="embed" xlink:actuate="onLoad"/><svg:title/><svg:desc/></draw:frame>opqrsrpt‘suvwxt‘y‘zts‘{|}w~t s‘z{‘o{v}tvtv‘<text:span text:style-name="T476">‘\!‘‘w‘‘w</text:span></text:p>
      <text:p text:style-name="P477">=^‘A%&amp;6,.#&amp;-+&amp;)0)7(-+%.+.?@().)&gt;*#,-,/+%.?@()%&amp;.5,R.%2)7(-/35+.).()bF&gt;j4)F.*./+%(</text:p>
      <text:p text:style-name="P478">P.7,(-.5)*&amp;)"#$%&amp;/./)-,*-&amp;./)&amp;)b3/$&amp;-/./)V)F"b4)F.*./+%()P.7,(-.5)*&amp;)F(-*&amp;-.?h&amp;/ FE6&amp;,/)$(%)&gt;+(/)*&amp;)#$%(1,*.*&amp;)&gt;*#,-,/+%.+,6.4)#.-+,*()$&amp;5()F(-/&amp;5M()P.7,(-.5)*&amp;)d3/+,?.)&amp;</text:p>
      <text:p text:style-name="P479">,/+.)*&amp;),-,*-&amp;(/)#.-+,*.)$&amp;5()T%,13-.5)*&amp;)F(-+./)*.)[-,@()$.%.),*&amp;-+,9,7.%)$(//E6&amp;5 /3/$&amp;-/@()+&amp;#$(%2%,.)*&amp;)$.%+,7,$.?@()&amp;#)5,7,+.?@(4)-()8#1,+()*();%’@()(3)&amp;-+,*.*&amp;4</text:p>
      <text:p text:style-name="P480">$%(,1,?@()*&amp;)7(-+%.+.%)7(#)()A(*&amp;%)Ae15,7(4)1&amp;#)7(#()(7(%%]-7,./),#$&amp;*,+,6./),-*,%&amp;+./4)&amp;</text:p>
      <text:p text:style-name="P481">-(/)+&amp;%#(/)*().%+&lt;)YfV&gt;))*.)&amp;,)-f)WJ&lt;LNN4)*&amp;)W)*&amp;)B35M()*&amp;)NJJN4)7(-/35+.)$%:6,.).()F&gt;kP &amp;).()F.*./+%()P.7,(-.5)*&amp;)"#$%&amp;/./)A3-,*./V)FP"A4)#.-+,*()$&amp;5.)F(-+%(5.*(%,.)C&amp;%.5)*. [-,@()GM++$/mm &lt;$(%+.5+%.-/$.%&amp;-7,.&lt;’(6&lt;1%m/.-7(&amp;/m7-&amp;$H&lt;</text:p>
      <text:p text:style-name="P482"><text:span text:style-name="T483">=</text:span>!&lt;)"a,’,%)()73#$%,#&amp;-+()*&amp;)+(*./)./)(1%,’.?h&amp;/).//3#,*./)$&amp;5()F(-+%.+.*(4)*&amp;).7(%*( 7(#)()7(-+%.+()&amp;)/&amp;3/).-&amp;a(/c</text:p>
      <text:p text:style-name="P484"><text:span text:style-name="T485">=</text:span>l&lt;)D&amp;7&amp;1&amp;%)()(1B&amp;+()-()$%.R()&amp;)7(-*,?h&amp;/)&amp;/+.1&amp;5&amp;7,*./)-()T&amp;%#()*&amp;)D&amp;9&amp;%]-7,.c</text:p>
      <text:p text:style-name="P486"><text:span text:style-name="T487">=</text:span><text:s/>&lt;)P(+,9,7.%)()F(-+%.+.*(4)$(%)&amp;/7%,+(4)/(1%&amp;)6E7,(/4)*&amp;9&amp;,+(/)(3),-7(%%&amp;?h&amp;/)6&amp;%,9,7.*./)-(</text:p>
      <text:p text:style-name="P488">(1B&amp;+()9(%-&amp;7,*(4)$.%.)S3&amp;)/&amp;B.)$(%)&amp;5&amp;)/31/+,+3E*(4)%&amp;$.%.*()(3)7(%%,’,*(4)-()+(+.5)(3)&amp;# $.%+&amp;4)0/)/3./)&amp;a$&amp;-/./c</text:p>
      <text:p text:style-name="P489"><text:span text:style-name="T490">=</text:span>&lt;)&gt;7(#$.-M.%)&amp;)9,/7.5,R.%).)&amp;a&amp;73?@()*()7(-+%.+()&amp;)()73#$%,#&amp;-+()*./)(1%,’.?h&amp;/)$&amp;5( F(-+%.+.*(c <text:s/>!"#$%&amp;’()*+"*",%-+,.*"-*+*",%(../$"0,"1$2*"3(.)*4"’$"5&amp;,"-,+2(’,"6"-*+),4*</text:p>
      <text:p text:style-name="P491">(’)$’2+$7,+.*"0*",8,)&amp;9/$"0$"$:;,2$&lt;"-*+*",=,(2$"0,"4(5&amp;(0*9/$","-*&gt;*%,’2$&lt;"5&amp;*’0$"?$&amp;7,+</text:p>
      <text:p text:style-name="P492">)$’2+$7@+.(*".$:+,"*",8,)&amp;9/$"0$"$:;,2$&lt;"5&amp;*’2$"6"0(%,’./$&lt;"5&amp;*4(0*0,","5&amp;*’2(0*0,&lt;</text:p>
      <text:p text:style-name="P493">)$’=$+%,"$"*+2!"ABC"0*"D,("’E"AB!ACC&lt;"0,"FGFAH</text:p>
      <text:p text:style-name="P494">!"I=,2&amp;*+"$"-*&gt;*%,’2$"*$"#$’2+*2*0$"0$"7*4$+")$++,.-$’0,’2,"6",8,)&amp;9/$"0$"$:;,2$&lt;"’$</text:p>
      <text:p text:style-name="P495">-+*J$&lt;"=$+%*",")$’0(9K,.",.2*:,4,)(0$."’$"-+,.,’2,"#$’2+*2$","’$"L,+%$"0,"M,=,+N’)(*H</text:p>
      <text:p text:style-name="P496">O!"P-4()*+"*$"#$’2+*2*0$"*.".*’9K,."-+,7(.2*."’*"4,(","’,.2,"#$’2+*2$H</text:p>
      <text:p text:style-name="P497">Q!"I8-4()(2*%,’2,",%(2(+"0,)(./$".$:+,"2$0*."*.".$4()(2*9K,.","+,)4*%*9K,."+,4*)($’*0*."6 ,8,)&amp;9/$"0$"-+,.,’2,"#$’2+*2$&lt;"+,..*47*0$."$."+,5&amp;,+(%,’2$."%*’(=,.2*%,’2, (%-,+2(’,’2,.&lt;"%,+*%,’2,"-+$2,4*2R+($."$&amp;"0,"’,’?&amp;%"(’2,+,..,"-*+*"*":$*",8,)&amp;9/$"0$ *;&amp;.2,!</text:p>
      <text:p text:style-name="P498">!ST!"P"P0%(’(.2+*9/$"2,+U"$"-+*J$"0,"CG"V2+(’2*W"0(*.&lt;"*")$’2*+"0*"0*2*"0$"-+$2$)$4$"0$ +,5&amp;,+(%,’2$"-*+*"0,)(0(+&lt;"*0%(2(0*"*"-+$++$&gt;*9/$"%$2(7*0*&lt;"-$+"(&gt;&amp;*4"-,+X$0$!</text:p>
      <text:p text:style-name="P499">SS!"M,.-$’0,+",7,’2&amp;*(."-,0(0$."0,"+,,.2*:,4,)(%,’2$"0$",5&amp;(4X:+($",)$’Y%()$Z=(’*’),(+$ =,(2$."-,4$")$’2+*2*0$"’$"-+*J$"%U8(%$"0,"CG"V2+(’2*W"0(*.!</text:p>
      <text:p text:style-name="P500">S[!"1$2(=()*+"$.",%(2,’2,."0*."&gt;*+*’2(*."5&amp;*’2$"*$"(’X)($"0,"-+$),..$"*0%(’(.2+*2(7$"-*+* *-&amp;+*9/$"0,"0,.)&amp;%-+(%,’2$"0,")4U&amp;.&amp;4*.")$’2+*2&amp;*(.&lt;"5&amp;*’0$"=$+"$")*.$!</text:p>
      <text:p text:style-name="P501"><draw:custom-shape svg:x="1.46068in" svg:y="0.21499in" svg:width="2.78399in" svg:height="0in" draw:id="id20" draw:style-name="a22" draw:name="Group 53793"><svg:title/><svg:desc/><draw:enhanced-geometry draw:type="non-primitive" svg:viewBox="0 0 2545080 0" draw:enhanced-path="M 0 0 L 25450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45080"/><draw:equation draw:name="f7" draw:formula="?f4 / 0"/><draw:equation draw:name="f8" draw:formula="0 / ?f6"/><draw:equation draw:name="f9" draw:formula="2545080 / ?f6"/><draw:equation draw:name="f10" draw:formula="0 / ?f7"/></draw:enhanced-geometry></draw:custom-shape>S\!"#$%&amp;’()*+"$"#$’2+*2*0$"’*"?(-R2,.,"0,"-$.2,+($+"*42,+*9/$"0$"-+$;,2$"-,4$ #$’2+*2*’2,&lt;"’$")*.$"<text:span text:style-name="T502">0$"*+2!"]C&lt;"^FE&lt;"0*"D,("’E"AB!ACC&lt;"0,"FGFA</text:span>!</text:p>
      <text:p text:style-name="P503">S_!"1/$"+,.-$’0,+"-$+"5&amp;*(.5&amp;,+")$%-+$%(..$."*..&amp;%(0$."-,4$"#$’2+*2*0$")$% 2,+),(+$.&lt;"*(’0*"5&amp;,"7(’)&amp;4*0$."6",8,)&amp;9/$"0$")$’2+*2$&lt;":,%")$%$"-$+"5&amp;*45&amp;,+"0*’$ )*&amp;.*0$"*"2,+),(+$.",%"0,)$++N’)(*"0,"*2$"0$"#$’2+*2*0$&lt;"0,".,&amp;.",%-+,&gt;*0$.&lt;"-+,-$.2$. $&amp;".&amp;:$+0(’*0$.!</text:p>
      <text:p text:style-name="P504">!S‘"M,*4(J*+"*7*4(*9K,."-,+(R0()*."0*"5&amp;*4(0*0,"0$.".,+7(9$.&lt;"*-R.".,&amp;"+,),:(%,’2$!</text:p>
      <text:p text:style-name="P505">!S !"a+,7(*%,’2,"6",8-,0(9/$"0*"$+0,%"0,".,+7(9$&lt;"7,+(=()*+"-,’0N’)(*.&lt;"4(:,+*+"U+,*.",b$&amp; *0$2*+"-+$7(0N’)(*.")*:X7,(."-*+*"*"+,&gt;&amp;4*+(0*0,"0$"(’X)($"0*".&amp;*",8,)&amp;9/$!</text:p>
      <text:p text:style-name="P506">!S!"I8(&gt;(+"0$"#$’2+*2*0$"5&amp;,"-+$7(0,’)(,"*".,&gt;&amp;(’2,"0$)&amp;%,’2*9/$")$%$")$’0(9/$</text:p>
      <text:p text:style-name="P507">(’0(.-,’.U7,4"-*+*"$"+,),:(%,’2$"0,=(’(2(7$"0,"$:;,2$&lt;"5&amp;*’0$"=$+"$")*.$c def*.":&amp;(42f&lt;",4*:$+*0$"-,4$"+,.-$’.U7,4"-$+".&amp;*",8,)&amp;9/$H</text:p>
      <text:p text:style-name="P508">SOgP+5&amp;(7*+&lt;",’2+,"$&amp;2+$."0$)&amp;%,’2$.&lt;"0,"-+$;,2$.&lt;"f*.":&amp;(42f&lt;",.-,)(=()*9K,."2@)’()*.&lt; $+9*%,’2$.&lt;"2,+%$."0,"+,),:(%,’2$&lt;")$’2+*2$.","*0(2*%,’2$.&lt;"+,4*2R+($."0,"(’.-,9K,. 2@)’()*."*-R."$"+,),:(%,’2$"0$".,+7(9$","’$2(=()*9K,.",8-,0(0*.!</text:p>
      <text:p text:style-name="P509">hijklkimgnopmqmgrgsmgmiptumvwnglkxytpoqm</text:p>
      <text:p text:style-name="P510">OSgz"*0%(..X7,4"*"=&amp;./$&lt;")(./$"$&amp;"(’)$+-$+*9/$"0*")$’2+*2*0*")$%b,%"$&amp;2+*"-,..$*</text:p>
      <text:p text:style-name="P511">;&amp;+X0()*&lt;"0,.0,"5&amp;,".,;*%"$:.,+7*0$."-,4*"’$7*"-,..$*";&amp;+X0()*"2$0$."$."+,5&amp;(.(2$."0, ?*:(4(2*9/$",8(&gt;(0$."’*"4()(2*9/$"$+(&gt;(’*4H".,;*%"%*’2(0*."*."0,%*(.")4U&amp;.&amp;4*.",")$’0(9K,. 0$")$’2+*2$H"’/$"?*;*"-+,;&amp;XJ$"6",8,)&amp;9/$"0$"$:;,2$"-*)2&amp;*0$","?*;*"*"*’&amp;N’)(*",8-+,..* 0*"P0%(’(.2+*9/$"6")$’2(’&amp;(0*0,"0$")$’2+*2$!</text:p>
      <text:p text:style-name="P512">hijklkimg{n{mgrgsngutmyklpt</text:p>
      <text:p text:style-name="P513">QS!"|."-+,9$."(’()(*4%,’2,")$’2+*2*0$."./$"=(8$.","(++,*;&amp;.2U7,(."’$"-+*J$"0,"&amp;%"*’$ )$’2*0$"0*"0*2*"0$"$+9*%,’2$",.2(%*0$"-+,7(.2*"’$"*’,8$"}&lt;"5&amp;*4".,;*&lt;"G~bGFbFGF~!<text:s/><text:s/>!"#$%&amp;"’"()*+,,+-)’".+"/0"1)’2"1"345657857897:;&lt;=;=572"’&amp;"$,+&gt;’&amp;"()(?(1(&amp;"&amp;+,@’ ,+1A/&amp;*1.’&amp;2"0+.(1)*+"1"1$B(?1&gt;@’2"$+B’"?’)*,1*1)*+2".’"C).(?+"DEFFGHD2"+I?B/&amp;(J10+)*+ $1,1"1&amp;"’K,(-1&gt;L+&amp;"()(?(1.1&amp;"+"?’)?B/C.1&amp;"1$%&amp;"1"’?’,,M)?(1".1"1)/1B(.1.+!</text:p>
      <text:p text:style-name="P514">N!"E’&amp;",+1A/&amp;*+&amp;"&amp;/K&amp;+O/+)*+&amp;"1’"$,(0+(,’2"’"()*+,,+-)’"0C)(0’".+"/0"1)’"&amp;+,P"?’)*1.’"1 $1,*(,".’&amp;"+Q+(*’&amp;"Q()1)?+(,’&amp;".’"RB*(0’",+1A/&amp;*+!</text:p>
      <text:p text:style-name="P515">S!"E’"?1&amp;’".+"1*,1&amp;’"’/")@’".(J/B-1&gt;@’".’T&amp;U"C).(?+"T&amp;U".+",+1A/&amp;*10+)*’2"’"?’)*,1*1)*+ $1-1,P"1’"?’)*,1*1.’"1"(0$’,*V)?(1"?1B?/B1.1"$+B1"RB*(01"J1,(1&gt;@’"?’)W+?(.12"B(O/(.1).’"1 .(Q+,+)&gt;1"?’,,+&amp;$’).+)*+"*@’"B’-’"&amp;+A1T0U".(J/B-1.’T&amp;U"’T&amp;U"C).(?+T&amp;U".+Q()(*(J’T&amp;U!</text:p>
      <text:p text:style-name="P516">X!"E1&amp;"1Q+,(&gt;L+&amp;"Q()1(&amp;2"’T&amp;U"C).(?+T&amp;U"/*(B(Y1.’T&amp;U"$1,1",+1A/&amp;*+"&amp;+,PT@’U2"’K,(-1*’,(10+)*+2 ’T&amp;U".+Q()(*(J’T&amp;U!</text:p>
      <text:p text:style-name="P517">Z!"F1&amp;’"’T&amp;U"C).(?+T&amp;U"+&amp;*1K+B+?(.’T&amp;U"$1,1",+1A/&amp;*10+)*’"J+)W1T0U"1"&amp;+,"+I*()*’T&amp;U"’/".+ O/1BO/+,"Q’,01")@’"$’&amp;&amp;1T0U"01(&amp;"&amp;+,"/*(B(Y1.’T&amp;U2"&amp;+,PT@’U"1.’*1.’T&amp;U2"+0"&amp;/K&amp;*(*/(&gt;@’2 ’T&amp;U"O/+"J(+,T+0U"1"&amp;+,".+*+,0()1.’T&amp;U"$+B1"B+-(&amp;B1&gt;@’"+)*@’"+0"J(-’,!</text:p>
      <text:p text:style-name="P518">[!"E1"1/&amp;M)?(1".+"$,+J(&amp;@’"B+-1B"O/1)*’"1’"C).(?+"&amp;/K&amp;*(*/*’2"1&amp;"$1,*+&amp;"+B+-+,@’")’J’ C).(?+"’Q(?(1B2"$1,1",+1A/&amp;*10+)*’".’"$,+&gt;’".’"J1B’,",+01)+&amp;?+)*+2"$’,"0+(’".+"*+,0’</text:p>
      <text:p text:style-name="P519">1.(*(J’!</text:p>
      <text:p text:style-name="P520">\]"^",+1A/&amp;*+"&amp;+,P",+1B(Y1.’"$’,"0+(’".+"1$’&amp;*(B1!</text:p>
      <text:p text:style-name="P521">_‘abcb‘d8ef_ghd8i8edc8cdjklmc8dehgjgcnodngpdc</text:p>
      <text:p text:style-name="P522">qrq8F’0+*+"()Q,1&gt;@’"1.0()(&amp;*,1*(J1"’"?’)*,1*1.’"O/+"?’0+*+,"O/1(&amp;O/+,".1&amp;"()Q,1&gt;L+&amp; $,+J(&amp;*1&amp;")’"1,*!"stt".1"u+(")v"sw!sxx2".+"yzys2"O/1(&amp;"&amp;+A10{</text:p>
      <text:p text:style-name="P523">=|".1,"?1/&amp;1"}"()+I+?/&gt;@’"$1,?(1B".’"?’)*,1*’~</text:p>
      <text:p text:style-name="P524">|".1,"?1/&amp;1"}"()+I+?/&gt;@’"$1,?(1B".’"?’)*,1*’"O/+"?1/&amp;+"-,1J+".1)’"}"#.0()(&amp;*,1&gt;@’2"1’</text:p>
      <text:p text:style-name="P525">Q/)?(’)10+)*’".’&amp;"&amp;+,J(&gt;’&amp;"$RKB(?’&amp;"’/"1’"()*+,+&amp;&amp;+"?’B+*(J’~</text:p>
      <text:p text:style-name="P526">9|".1,"?1/&amp;1"}"()+I+?/&gt;@’"*’*1B".’"?’)*,1*’~</text:p>
      <text:p text:style-name="P527">5|"+)&amp;+A1,"’",+*1,.10+)*’".1"+I+?/&gt;@’"’/".1"+)*,+-1".’"’KA+*’".1"B(?(*1&gt;@’"&amp;+0"0’*(J’ A/&amp;*(Q(?1.’~</text:p>
      <text:p text:style-name="P528">4|"1$,+&amp;+)*1,".’?/0+)*1&gt;@’"Q1B&amp;1"’/"$,+&amp;*1,".+?B1,1&gt;@’"Q1B&amp;1"./,1)*+"1"+I+?/&gt;@’".’ ?’)*,1*’~</text:p>
      <text:p text:style-name="P529">|"$,1*(?1,"1*’"Q,1/./B+)*’")1"+I+?/&gt;@’".’"?’)*,1*’~</text:p>
      <text:p text:style-name="P530">|"?’0$’,*1,G&amp;+".+"0’.’"()(.)+’"’/"?’0+*+,"Q,1/.+".+"O/1BO/+,")1*/,+Y1~</text:p>
      <text:p text:style-name="P531">q|"F’)&amp;(.+,1G&amp;+"?’0$’,*10+)*’"()(.)+’2"+)*,+"’/*,’&amp;2"1".+?B1,1&gt;@’"Q1B&amp;1"O/1)*’"}&amp; ?’).(&gt;L+&amp;".+"$1,*(?($1&gt;@’2"O/1)*’"1’"+)O/1.,10+)*’"?’0’"<text:tab/>"’/"’"?’)B/(’"+)*,+"’&amp; Q’,)+?+.’,+&amp;2"+0"O/1BO/+,"0’0+)*’".1".(&amp;$+)&amp;12"0+&amp;0’"1$%&amp;"’"+)?+,,10+)*’".1"Q1&amp;+".+ B1)?+&amp;!</text:p>
      <text:p text:style-name="P532"><draw:custom-shape svg:x="2.21528in" svg:y="0.01387in" svg:width="3.38185in" svg:height="0in" draw:id="id21" draw:style-name="a23" draw:name="Group 51945"><svg:title/><svg:desc/><draw:enhanced-geometry draw:type="non-primitive" svg:viewBox="0 0 3091815 0" draw:enhanced-path="M 0 0 L 309181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1815"/><draw:equation draw:name="f7" draw:formula="?f4 / 0"/><draw:equation draw:name="f8" draw:formula="0 / ?f6"/><draw:equation draw:name="f9" draw:formula="3091815 / ?f6"/><draw:equation draw:name="f10" draw:formula="0 / ?f7"/></draw:enhanced-geometry></draw:custom-shape>|"$,1*(?1,"1*’"B+&amp;(J’"$,+J(&amp;*’")’"<text:span text:style-name="T533">1,*!"tv".1"u+(")v"sy!w2".+"sv".+"1-’&amp;*’".+"y!zsx!</text:span></text:p>
      <text:p text:style-name="P534">qr "^"Q’,)+?+.’,"O/+"?’0+*+,"O/1BO/+,".1&amp;"()Q,1&gt;L+&amp;".(&amp;?,(0()1.1&amp;")’&amp;"&amp;/K(*+)&amp;</text:p>
      <text:p text:style-name="P535">1)*+,(’,+&amp;"Q(?1,P"&amp;/A+(*’2"&amp;+0"$,+A/CY’".1",+&amp;$’)&amp;1K(B(.1.+"?(J(B"+"?,(0()1B2"}&amp;"&amp;+-/()*+&amp; &amp;1)&gt;L+&amp;{</text:p>
      <text:p text:style-name="P536">=|"#.J+,*M)?(12"O/1).’"’"?’)*,1*1.’".+,"?1/&amp;1"}"()+I+?/&gt;@’"$1,?(1B".’"?’)*,1*’2"&amp;+0$,+</text:p>
      <text:p text:style-name="P537"><draw:custom-shape svg:x="4.18086in" svg:y="0.01386in" svg:width="2.10846in" svg:height="0in" draw:id="id22" draw:style-name="a24" draw:name="Group 51946"><svg:title/><svg:desc/><draw:enhanced-geometry draw:type="non-primitive" svg:viewBox="0 0 1927860 0" draw:enhanced-path="M 0 0 L 192786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7860"/><draw:equation draw:name="f7" draw:formula="?f4 / 0"/><draw:equation draw:name="f8" draw:formula="0 / ?f6"/><draw:equation draw:name="f9" draw:formula="1927860 / ?f6"/><draw:equation draw:name="f10" draw:formula="0 / ?f7"/></draw:enhanced-geometry></draw:custom-shape><draw:custom-shape svg:x="0.00139in" svg:y="0.21499in" svg:width="0.5507in" svg:height="0in" draw:id="id23" draw:style-name="a25" draw:name="Group 51947"><svg:title/><svg:desc/><draw:enhanced-geometry draw:type="non-primitive" svg:viewBox="0 0 503555 0" draw:enhanced-path="M 0 0 L 50355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3555"/><draw:equation draw:name="f7" draw:formula="?f4 / 0"/><draw:equation draw:name="f8" draw:formula="0 / ?f6"/><draw:equation draw:name="f9" draw:formula="503555 / ?f6"/><draw:equation draw:name="f10" draw:formula="0 / ?f7"/></draw:enhanced-geometry></draw:custom-shape>O/+")@’"&amp;+"A/&amp;*(Q(?1,"1"(0$’&amp;(&gt;@’".+"$+)1B(.1.+"01(&amp;"-,1J+"T<text:span text:style-name="T538">1,*!"st2"yv2".1"u+(")v"sw!sxx2 .+"yzys</text:span>U~~ <text:s/>!"#$%&amp;’(&amp;)*+%&amp;’(&amp;,-./&amp;0)(1*&amp;2*+&amp;3(4$*5&amp;2*+&amp;’1%-&amp;6*7+(&amp;*&amp;8%#*+&amp;3*4$+%$%’*&amp;’*&amp;1$()</text:p>
      <text:p text:style-name="P539">2+(9"’13%’*-&amp;:"%4’*&amp;2+%$13%’%&amp;3*4’"$%&amp;’(63+1$%&amp;4%&amp;%#;4(%&amp;&lt;’=-&amp;#1)1$%’*&amp;%&amp;&gt;,&amp;’1%6?&amp;@2A6&amp;* 81BC61)*&amp;’1%&amp;(&amp;%&amp;3+1$C+1*&amp;’%&amp;@’)1416$+%DE*-&amp;2*’(+F&amp;6(+&amp;3*461’(+%’%&amp;14(G(3"DE*&amp;$*$%#&amp;*" 2%+31%#&amp;’*&amp;*79($*?</text:p>
      <text:p text:style-name="P540">HI&amp;!*+%$A+1%&amp;’(&amp;,-./&amp;03143*&amp;’C31)*6&amp;2*+&amp;3(4$*5&amp;’*&amp;8%#*+&amp;’*&amp;$*$%#&amp;’*&amp;3*4$+%$*&amp;2*+&amp;’1%&amp;’( %$+%6*&amp;149"6$1J13%’*-&amp;%$C&amp;*&amp;)FG1)*&amp;’(&amp;K,/&amp;0’(L&amp;2*+&amp;3(4$*5-&amp;2(#%&amp;14*76(+8M431%&amp;’*&amp;2+%L* J1G%’*&amp;2%+%&amp;%2+(6(4$%DE*-&amp;6"2#()(4$%DE*&amp;*"&amp;+(2*61DE*&amp;’%&amp;B%+%4$1%?</text:p>
      <text:p text:style-name="P541">N&amp;!"#$%&amp;3*)2(46%$A+1%&amp;K,/&amp;0’(L&amp;2*+&amp;3(4$*5&amp;6*7+(&amp;*&amp;8%#*+&amp;3*4$+%$%’*&amp;’*&amp;1$()&amp;2+(9"’13%’*-</text:p>
      <text:p text:style-name="P542">:"%4’*&amp;2+%$13%’%&amp;3*4’"$%&amp;’(63+1$%&amp;4%&amp;%#;4(%&amp;&lt;7=&amp;014(G(3"DE*&amp;2%+31%#&amp;’*&amp;3*4$+%$*&amp;:"(&amp;3%"6( B+%8(&amp;’%4*&amp;O&amp;@’)1416$+%DE*-&amp;%*&amp;J"431*4%)(4$*&amp;’*6&amp;6(+81D*6&amp;2P7#13*6&amp;*"&amp;%*&amp;14$(+(66( 3*#($18*5?</text:p>
      <text:p text:style-name="P543">Q&amp;!"#$%&amp;3*)2(46%$A+1%&amp;’(&amp;./&amp;03143*&amp;2*+&amp;3(4$*5&amp;6*7+(&amp;*&amp;8%#*+&amp;3*4$+%$%’*-&amp;:"%4’*&amp;2+%$13%’% 3*4’"$%&amp;’(63+1$%&amp;4%&amp;%#;4(%&amp;&lt;3=&amp;014(G(3"DE*&amp;$*$%#&amp;’*&amp;3*4$+%$*5?</text:p>
      <text:p text:style-name="P544">R&amp;!"#$%&amp;3*)2(46%$A+1%&amp;’(&amp;./&amp;03143*&amp;2*+&amp;3(4$*5&amp;6*7+(&amp;*&amp;8%#*+&amp;’*&amp;3*4$+%$*-&amp;2%+%&amp;%6&amp;14J+%DS(6 ’(63+1$%6&amp;4%6&amp;%#;4(%6&amp;&lt;(=&amp;%&amp;&lt;T=&amp;’*&amp;6"71$()&amp;K,?K?</text:p>
      <text:p text:style-name="P545">U&amp;V%+%&amp;%&amp;14J+%DE*&amp;’(63+1$%&amp;4%&amp;%#;4(%&amp;&lt;%=&amp;’*&amp;6"71$()&amp;K,?K-&amp;%&amp;)"#$%&amp;6(+F&amp;’(&amp;./&amp;03143*&amp;2*+ 3(4$*5&amp;’*&amp;8%#*+&amp;’*&amp;1$()&amp;2+(9"’13%’*?</text:p>
      <text:p text:style-name="P546">W&amp;X)2(’1)(4$*&amp;’(&amp;#131$%+&amp;(&amp;3*4$+%$%+&amp;4*&amp;M)71$*&amp;’%&amp;@’)1416$+%DE*&amp;VP7#13%&amp;’1+($%&amp;(&amp;14’1+($%&amp;’*</text:p>
      <text:p text:style-name="P547">(4$(&amp;J(’(+%$18*&amp;:"(&amp;$18(+&amp;%2#13%’*&amp;%&amp;6%4DE*-&amp;2(#*&amp;2+%L*&amp;)FG1)*&amp;’(&amp;Y&amp;0$+Z65&amp;%4*6-&amp;4*6&amp;3%6*6</text:p>
      <text:p text:style-name="P548">’(63+1$*6&amp;4%6&amp;%#;4(%6&amp;&lt;7=-&amp;&lt;3=&amp;(&amp;&lt;’=&amp;’*&amp;1$()&amp;K,?K&amp;’(6$(&amp;[(+)*-&amp;:"%4’*&amp;4E*&amp;6(&amp;9"6$1J13%+&amp;% 1)2*61DE*&amp;’(&amp;2(4%#1’%’(&amp;)%16&amp;B+%8(\</text:p>
      <text:p text:style-name="P549">]&amp;^(3#%+%DE*&amp;’(&amp;141’*4(1’%’(&amp;2%+%&amp;#131$%+&amp;*"&amp;3*4$+%$%+-&amp;:"(&amp;1)2(’1+F&amp;*&amp;+(62*46F8(#&amp;’(&amp;#131$%+</text:p>
      <text:p text:style-name="P550">*"&amp;3*4$+%$%+&amp;4*&amp;M)71$*&amp;’%&amp;@’)1416$+%DE*&amp;VP7#13%&amp;’1+($%&amp;(&amp;14’1+($%&amp;’(&amp;$*’*6&amp;*6&amp;(4$(6 J(’(+%$18*6-&amp;2(#*&amp;2+%L*&amp;);41)*&amp;’(&amp;Y&amp;0$+Z65&amp;%4*6&amp;(&amp;)FG1)*&amp;’(&amp;_&amp;06(165&amp;%4*6-&amp;4*6&amp;3%6*6</text:p>
      <text:p text:style-name="P551">’(63+1$*6&amp;4%6&amp;%#;4(%6&amp;&amp;&lt;(=-&amp;&lt;J=-&amp;&lt;B=&amp;(&amp;&lt;T=&amp;’*&amp;1$()&amp;K,?K-&amp;7()&amp;3*)*&amp;4*6&amp;’()%16&amp;3%6*6&amp;:"( 9"6$1J1:"()&amp;%&amp;1)2*61DE*&amp;’%&amp;2(4%#1’%’(&amp;)%16&amp;B+%8(\ I‘Ha&amp;b%&amp;%2#13%DE*&amp;’%6&amp;6%4DS(6&amp;6(+E*&amp;3*461’(+%’*6c d&amp;%&amp;4%$"+(L%&amp;(&amp;%&amp;B+%81’%’(&amp;’%&amp;14J+%DE*&amp;3*)($1’%\ &amp;%6&amp;2(3"#1%+1’%’(6&amp;’*&amp;3%6*&amp;3*43+($*\</text:p>
      <text:p text:style-name="P552">N&amp;%6&amp;31+3"46$M431%6&amp;%B+%8%4$(6&amp;*"&amp;%$(4"%4$(6\</text:p>
      <text:p text:style-name="P553">Q *6&amp;’%4*6&amp;:"(&amp;’(#%&amp;2+*81(+()&amp;2%+%&amp;%&amp;@’)1416$+%DE*&amp;VP7#13%\</text:p>
      <text:p text:style-name="P554">R&amp;%&amp;1)2#%4$%DE*&amp;*"&amp;*&amp;%2(+J(1D*%)(4$*&amp;’(&amp;2+*B+%)%&amp;’(&amp;14$(B+1’%’(-&amp;3*4J*+)(&amp;4*+)%6&amp;( *+1(4$%DS(6&amp;’*6&amp;A+BE*6&amp;’(&amp;3*4$+*#(?</text:p>
      <text:p text:style-name="P555">I‘He &amp;@&amp;%2#13%DE*&amp;’%6&amp;6%4DS(6&amp;2+(816$%6&amp;4(6$(&amp;f*4$+%$*&amp;4E*&amp;(G3#"1-&amp;()&amp;T12A$(6(&amp;%#B")%-&amp;% *7+1B%DE*&amp;’(&amp;+(2%+%DE*&amp;14$(B+%#&amp;’*&amp;’%4*&amp;3%"6%’*&amp;%*&amp;f*4$+%$%4$(&amp;0%+$?&amp;K._-&amp;ghi-&amp;’%&amp;j(1&amp;4i Kk?KYY-&amp;’(&amp;&gt;,&gt;K5?</text:p>
      <text:p text:style-name="P556">I‘Hl &amp;@&amp;2(4%#1’%’(&amp;’(&amp;)"#$%&amp;2*’(&amp;6(+&amp;%2#13%’%&amp;3")"#%$18%)(4$(&amp;3*)&amp;%6&amp;’()%16&amp;6%4DS(6?</text:p>
      <text:p text:style-name="P557">I‘Hm &amp;n(&amp;%&amp;)"#$%&amp;%2#13%’%&amp;(&amp;%6&amp;14’(41L%DS(6&amp;3%7;8(16&amp;J*+()&amp;6"2(+1*+(6&amp;%*&amp;8%#*+&amp;’*</text:p>
      <text:p text:style-name="P558">2%B%)(4$*&amp;(8(4$"%#)(4$(&amp;’(81’*&amp;2(#*&amp;f*4$+%$%4$(&amp;%*&amp;f*4$+%$%’*-&amp;%#C)&amp;’%&amp;2(+’%&amp;’(66(</text:p>
      <text:p text:style-name="P559">8%#*+-&amp;%&amp;’1J(+(4D%&amp;6(+F&amp;’(63*4$%’%&amp;’%&amp;B%+%4$1%&amp;2+(6$%’%&amp;*"&amp;6(+F&amp;3*7+%’%&amp;9"’131%#)(4$(&amp;0%+$? K._-&amp;goi-&amp;’%&amp;j(1&amp;4i&amp;Kk?KYY-&amp;’(&amp;&gt;,&gt;K5?</text:p>
      <text:p text:style-name="P560">I‘Hp &amp;V+(81%)(4$(&amp;%*&amp;(43%)14T%)(4$*&amp;O&amp;3*7+%4D%&amp;9"’131%#-&amp;%&amp;)"#$%&amp;2*’(+F&amp;6(+&amp;+(3*#T1’% %’)1416$+%$18%)(4$(&amp;4*&amp;2+%L*&amp;)FG1)*&amp;’(&amp;Y,&amp;0$+14$%5&amp;’1%6-&amp;%&amp;3*4$%+&amp;’%&amp;’%$%&amp;’*&amp;+(3(71)(4$* ’%&amp;3*)"413%DE*&amp;(481%’%&amp;2(#%&amp;%"$*+1’%’(&amp;3*)2($(4$(?</text:p>
      <text:p text:style-name="P561"><text:s/>! "#$"%&amp;’$"()*+,$&amp;’$"-’.’",/0)%12*$"%3.,/,$&amp;)%&amp;,+%$"/%"4*,"/5"678699:"3*";&lt;;6:"’="*.</text:p>
      <text:p text:style-name="P562">’=&amp;)%$"&gt;*,$"3*"&gt;,-,&amp;%12*$"*"-’/&amp;)%&amp;’$"3%"?3.,/,$&amp;)%1@’"ABC&gt;,-%"D=*"&amp;%.CE."$*F%."&amp;,(,0,-%3’$ -’.’"%&amp;’$"&gt;*$,+’$"/%"4*,"/5"6;8G7H:"3*";&lt;69:"$*)@’"%(=)%3’$"*"F=&gt;I%3’$"-’/F=/&amp;%.*/&amp;*:"/’$</text:p>
      <text:p text:style-name="P563">.*$.’$"%=&amp;’$:"’C$*)+%3’$"’"),&amp;’"()’-*3,.*/&amp;%&gt;"*"%=&amp;’),3%3*"-’.(*&amp;*/&amp;*:"3*0,/,3’$"/% )*0*),3%"4*,"J%)&amp;8"6KLM8</text:p>
      <text:p text:style-name="P564"><text:s/>N ?"%(&gt;,-%1@’"3*"D=%&gt;D=*)"3%$"(*/%&gt;,3%3*$"()*+,$&amp;%$")*%&gt;,O%)P$*PQ"*."()’-*$$’ %3.,/,$&amp;)%&amp;,+’"D=*"%$$*I=)%)Q"’"-’/&amp;)%3,&amp;R),’"*"%"%.(&gt;%"3*0*$%"%’"0’)/*-*3’)S%3F=3,-%&amp;Q),’:</text:p>
      <text:p text:style-name="P565">’C$*)+%/3’P$*"’"()’-*3,.*/&amp;’"()*+,$&amp;’"/%"4*,"/5"678699:"3*";&lt;;6:"*"$=C$,3,%),%.*/&amp;*"/%"4*, /58"L8TG7:"3*"6LLL8</text:p>
      <text:p text:style-name="P566"><text:s/>?"(*)$’/%&gt;,3%3*"F=)U3,-%"3’"V’/&amp;)%&amp;%3’"(’3*)Q"$*)"3*$-’/$,3*)%3%"$*.()*"D=*</text:p>
      <text:p text:style-name="P567">=&amp;,&gt;,O%3%"-’."%C=$’"3’"3,)*,&amp;’"(%)%"0%-,&gt;,&amp;%):"*/-’C),)"’="3,$$,.=&gt;%)"%"()Q&amp;,-%"3’$"%&amp;’$",&gt;U-,&amp;’$ ()*+,$&amp;’$"/*$&amp;*"V’/&amp;)%&amp;’"’="(%)%"()’+’-%)"-’/0=$@’"(%&amp;),.’/,%&gt;:"*:"/*$$*"-%$’:"&amp;’3’$"’$ *0*,&amp;’$"3%$"$%/12*$"%(&gt;,-%3%$"W"(*$$’%"F=)U3,-%"$*)@’"*$&amp;*/3,3’$"%’$"$*=$"%3.,/,$&amp;)%3’)*$ *"$R-,’$"-’."(’3*)*$"3*"%3.,/,$&amp;)%1@’:"W"(*$$’%"F=)U3,-%"$=-*$$’)%"’="W"*.()*$%"3’ .*$.’")%.’"-’.")*&gt;%1@’"3*"-’&gt;,I%1@’"’="-’/&amp;)’&gt;*:"3*"0%&amp;’"’="3*"3,)*,&amp;’:"-’."’"V’/&amp;)%&amp;%3’:</text:p>
      <text:p text:style-name="P568">’C$*)+%3’$:"*."&amp;’3’$"’$"-%$’$:"’"-’/&amp;)%3,&amp;R),’:"%"%.(&gt;%"3*0*$%"*"%"’C),I%&amp;’),*3%3*"3* %/Q&gt;,$*"F=)U3,-%"()E+,%"J%)&amp;8"6H&lt;:"3%"4*,"/5"678699:"3*";&lt;;6M8</text:p>
      <text:p text:style-name="P569"><text:s/>#"V’/&amp;)%&amp;%/&amp;*"3*+*)Q:"/’"()%O’".QX,.’"6K"JD=,/O*M"3,%$"B&amp;*,$:"-’/&amp;%3’"3%"3%&amp;%"3* %(&gt;,-%1@’"3%"$%/1@’:",/0’).%)"*".%/&amp;*)"%&amp;=%&gt;,O%3’$"’$"3%3’$")*&gt;%&amp;,+’$"W$"$%/12*$"(’)"*&gt;% %(&gt;,-%3%$:"(%)%"0,/$"3*"(=C&gt;,-,3%3*"/’"V%3%$&amp;)’"Y%-,’/%&gt;"3*"Z.()*$%$"[/,3\/*%$"* ]=$(*/$%$"JV*,$M"*"/’"V%3%$&amp;)’"Y%-,’/%&gt;"3*"Z.()*$%$"A=/,3%$"JV/*(M:",/$&amp;,&amp;=U3’$"/’ ^.C,&amp;’"3’"A’3*)"ZX*-=&amp;,+’"_*3*)%&gt;8"J?)&amp;8"6H6:"3%"4*,"/5"678699:"3*";&lt;;6M8</text:p>
      <text:p text:style-name="P570"><text:s/>‘?$"$%/12*$"3*",.(*3,.*/&amp;’"3*"&gt;,-,&amp;%)"*"-’/&amp;)%&amp;%)"*"3*-&gt;%)%1@’"3*",/,3’/*,3%3*"(%)% &gt;,-,&amp;%)"’="-’/&amp;)%&amp;%)"$@’"(%$$U+*,$"3*")*%C,&gt;,&amp;%1@’"/%"0’).%"3’"%)&amp;8"6H9"3%"4*,"/5"678699S;68 <text:s/>a#$"3EC,&amp;’$"3’"-’/&amp;)%&amp;%3’"(%)%"-’."%"?3.,/,$&amp;)%1@’"-’/&amp;)%&amp;%/&amp;*:")*$=&gt;&amp;%/&amp;*$"3*".=&gt;&amp;% %3.,/,$&amp;)%&amp;,+%"*S’=",/3*/,O%12*$:"/@’",/$-),&amp;’$"*."3U+,3%"%&amp;,+%:"(’3*)@’"$*)"-’.(*/$%3’$: &amp;’&amp;%&gt;"’="(%)-,%&gt;.*/&amp;*:"-’."’$"-)E3,&amp;’$"3*+,3’$"(*&gt;’")*0*),3’"R)I@’"3*-’))*/&amp;*$"3*$&amp;*".*$.’ -’/&amp;)%&amp;’"’="3*"’=&amp;)’$"-’/&amp;)%&amp;’$"%3.,/,$&amp;)%&amp;,+’$"D=*"’"-’/&amp;)%&amp;%3’"(’$$=%"-’."’".*$.’</text:p>
      <text:p text:style-name="P571">R)I@’"’)%"-’/&amp;)%&amp;%/&amp;*:"/%"0’).%"3%"[/$&amp;)=1@’"Y’).%&amp;,+%"]ZbZ]ScZ"/5";H:"3*"69"3*"%C),&gt;"3*</text:p>
      <text:p text:style-name="P572">;&lt;;;8</text:p>
      <text:p text:style-name="P573">defghgeijkldmnijopmnqmpirjkijopstquvsjkqjkikshjoqhhsimhjrjewxjyz a {N|‘!jrje}ok</text:p>
      <text:p text:style-name="P574"><draw:g draw:z-index="251676672" draw:name="Group 50276" draw:id="id28" draw:style-name="a30" text:anchor-type="paragraph"><svg:title/><svg:desc/><draw:custom-shape svg:x="3.77721in" svg:y="0.01387in" svg:width="0.06658in" svg:height="0in" draw:id="id24" draw:style-name="a26" draw:name="Shape 3040"><svg:title/><svg:desc/><draw:enhanced-geometry draw:type="non-primitive" svg:viewBox="0 0 60879 0" draw:enhanced-path="M 0 0 L 60879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879"/><draw:equation draw:name="f7" draw:formula="?f4 / 0"/><draw:equation draw:name="f8" draw:formula="0 / ?f6"/><draw:equation draw:name="f9" draw:formula="60879 / ?f6"/><draw:equation draw:name="f10" draw:formula="0 / ?f7"/></draw:enhanced-geometry></draw:custom-shape><draw:custom-shape svg:x="3.84379in" svg:y="0.01387in" svg:width="2.44831in" svg:height="0in" draw:id="id25" draw:style-name="a27" draw:name="Shape 3042"><svg:title/><svg:desc/><draw:enhanced-geometry draw:type="non-primitive" svg:viewBox="0 0 2238578 0" draw:enhanced-path="M 0 0 L 2238578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38578"/><draw:equation draw:name="f7" draw:formula="?f4 / 0"/><draw:equation draw:name="f8" draw:formula="0 / ?f6"/><draw:equation draw:name="f9" draw:formula="2238578 / ?f6"/><draw:equation draw:name="f10" draw:formula="0 / ?f7"/></draw:enhanced-geometry></draw:custom-shape><draw:custom-shape svg:x="0in" svg:y="0.18865in" svg:width="4.44164in" svg:height="0in" draw:id="id26" draw:style-name="a28" draw:name="Shape 3046"><svg:title/><svg:desc/><draw:enhanced-geometry draw:type="non-primitive" svg:viewBox="0 0 4061152 0" draw:enhanced-path="M 0 0 L 406115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61152"/><draw:equation draw:name="f7" draw:formula="?f4 / 0"/><draw:equation draw:name="f8" draw:formula="0 / ?f6"/><draw:equation draw:name="f9" draw:formula="4061152 / ?f6"/><draw:equation draw:name="f10" draw:formula="0 / ?f7"/></draw:enhanced-geometry></draw:custom-shape><draw:custom-shape svg:x="4.44719in" svg:y="0.18865in" svg:width="0.11098in" svg:height="0in" draw:id="id27" draw:style-name="a29" draw:name="Shape 3048"><svg:title/><svg:desc/><draw:enhanced-geometry draw:type="non-primitive" svg:viewBox="0 0 101475 0" draw:enhanced-path="M 0 0 L 10147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1475"/><draw:equation draw:name="f7" draw:formula="?f4 / 0"/><draw:equation draw:name="f8" draw:formula="0 / ?f6"/><draw:equation draw:name="f9" draw:formula="101475 / ?f6"/><draw:equation draw:name="f10" draw:formula="0 / ?f7"/></draw:enhanced-geometry></draw:custom-shape></draw:g><text:s/>jZ."’C$*)+%1@’"W$"3*&amp;*).,/%12*$"-’/$&amp;%/&amp;*$"3%<text:span text:style-name="T575">"4*,"/5"698T&lt;L:"3*"67"3*"%I’$&amp;’"</text:span><text:span text:style-name="T576">3*</text:span></text:p>
      <text:p text:style-name="P577"><text:span text:style-name="T578">";&lt;6G"~"4Z["bZ?4"Z"A#Z #"Z"?#]"J4bAM:"</text:span>"’"V#Y ??YZ"*"%</text:p>
      <text:p text:style-name="P579">V#Y ???"$*"-’.()’.*&amp;*."%"()’&amp;*I*)"’$"3,)*,&amp;’$"0=/3%.*/&amp;%,$"3*"&gt;,C*)3%3*"*"3*</text:p>
      <text:p text:style-name="P580">(),+%-,3%3*"*"’"&gt;,+)*"3*$*/+’&gt;+,.*/&amp;’"3%"(*)$’/%&gt;,3%3*"3%"(*$$’%"/%&amp;=)%&gt;:")*&gt;%&amp;,+’$"%’<text:s/>&amp;)%&amp;%.*/&amp;’"3*"3%3’$"(*$$’%,$:",/-&gt;=$,+*"/’$".*,’$"3,I,&amp;%,$:"I%)%/&amp;,/3’"D=*</text:p>
      <text:p text:style-name="P581">"#"&amp;)%&amp;%.*/&amp;’"3*"3%3’$"(*$$’%,$"3%)P$*PQ"3*"%-’)3’"-’."%$"C%$*$"&gt;*I%,$"()*+,$&amp;%$ /%$",(R&amp;*$*$"3’$"?)&amp;$8"T5"*S’="66"3%"4*,"698T&lt;LS;&lt;6G"W$"D=%,$"$*"$=C.*&amp;*)@’"’$"$*)+,1’$:</text:p>
      <text:p text:style-name="P582">*"(%)%"()’(R$,&amp;’$"&gt;*IU&amp;,.’$:"*$(*-U0,-’$:"*X(&gt;U-,&amp;’$"*",/0’).%3’$"%’"&amp;,&amp;=&gt;%)</text:p>
      <text:p text:style-name="P583">"#"&amp;)%&amp;%.*/&amp;’"$*F%"&gt;,.,&amp;%3’"W$"%&amp;,+,3%3*$"/*-*$$Q),%$"%’"%&amp;,/I,.*/&amp;’"3%$"0,/%&gt;,3%3*$</text:p>
      <text:p text:style-name="P584">3*"*X*-=1@’"3’"’CF*&amp;’"3’"-’/&amp;)%&amp;’:"=&amp;,&gt;,O%/3’P’$:"D=%/3’"$*F%"’"-%$’:"*."-=.(),.*/&amp;’"3* ’C),I%1@’"&gt;*I%&gt;"’=")*I=&gt;%&amp;R),%:"/’"*X*)-U-,’")*I=&gt;%)"3*"3,)*,&amp;’:"(’)"3*&amp;*).,/%1@’"F=3,-,%&gt;"’= (’)")*D=,$,1@’"3%"?=&amp;’),3%3*"Y%-,’/%&gt;"3*"A)’&amp;*1@’"3*"%3’$"J?YAM</text:p>
      <text:p text:style-name="P585">"Z."-%$’"3*"/*-*$$,3%3*"3*"-’&gt;*&amp;%"3*"3%3’$"(*$$’%,$",/3,$(*/$Q+*,$"W"()R(),% ()*$&amp;%1@’"3’"$*)+,1’S%D=,$,1@’"3*"C*/$<text:span text:style-name="T586">:</text:span>"*$&amp;%"$*)Q")*%&gt;,O%3%".*3,%/&amp;*"()E+,%"%()’+%1@’"3%</text:p>
      <text:p text:style-name="P587">V#Y ??YZ:")*$(’/$%C,&gt;,O%/3’P$*"%"V#Y ???"(’)"’C&amp;*)"’"-’/$*/&amp;,.*/&amp;’"3’$</text:p>
      <text:p text:style-name="P588">&amp;,&amp;=&gt;%)*$"J$%&gt;+’"/’$"-%$’$"*."D=*"’(*)*"’=&amp;)%",(R&amp;*$*"&gt;*I%&gt;"3*"&amp;)%&amp;%.*/&amp;’M8"#$"3%3’$"%$$,.</text:p>
      <text:p text:style-name="P589">-’&gt;*&amp;%3’$"$R"(’3*)@’"$*)"=&amp;,&gt;,O%3’$"/%"*X*-=1@’"3’"’CF*&amp;’"*$(*-,0,-%3’"/*$&amp;*"-’/&amp;)%&amp;’:"*: <text:s/>!"#$%&amp; ’()*’+ #,-./, &amp;. 0,#’.%"(!’-,&amp; ,* *%"("1’-,&amp; #’.’ ,*%.,&amp; 2"3&amp;4</text:p>
      <text:p text:style-name="P590">56 783%*’(3%+ ’&amp; #’.%&amp; #,- ’9*&amp;%’. :* ’ ;&lt;=&gt;?@&gt;@A@ &amp;.B .&amp;#,3&amp;B8(</text:p>
      <text:p text:style-name="P591">#,. ,C%. , 0,3&amp;3%"3%, -,&amp; %"%*(’.&amp;+ ,C&amp;.8’-’&amp; ’&amp; - ’"&amp; 0,3-"0",3’3%&amp; -, "% D</text:p>
      <text:p text:style-name="P592">’0"’4</text:p>
      <text:p text:style-name="P593">E6 &lt;&amp; -’-,&amp; ,C%"-,&amp; <text:s/>.’1/, -&amp;&amp; 0,3%.’%, &amp;./, ’.’13’-,&amp; <text:s/>* C’30, -’-,&amp; &amp;)*.,+ 0, )’.’3%"’ - .)"&amp;%., -’&amp; %.’3&amp;’FG&amp; .’("1’-’&amp; 3’ ’#("0’F/, - ’0&amp;&amp;,</text:p>
      <text:p text:style-name="P594">H(,)I <text:s/>’-:*’-, 0,3%.,( - ’0&amp;&amp;, C’&amp;’-, <text:s/>2*3F/, HJKLMNOPQMRNPSSMQQNSKTUJKLI <text:s/>0,</text:p>
      <text:p text:style-name="P595">%.’3&amp;#’.3% "-3%"2"0’F/,<text:s/>-, #.2"( -,&amp; 0.-30"’-,&amp;+ %*-, &amp;%’C(0"-, 0,, 2,.’ )’.’3%". "30(*&amp;"8 ’ .’&amp;%.’C"("-’- - 0’-’ %.’3&amp;’F/, <text:s/>’ 2.’30’ ’#*.’F/,+ ’ :*’(:*.</text:p>
      <text:p text:style-name="P596">, 3%,+ - -&amp;8",&amp; <text:s/>2’(!’&amp;+ 8-’-, , 0,#’.%"(!’3%, -&amp;&amp;&amp; -’-,&amp; 0, %.0".,&amp;4</text:p>
      <text:p text:style-name="P597">V6 730..’-’ ’ 8")W30"’ -, 0,3%.’%, ,* 3/, !’83-, ’"&amp; 30&amp;&amp;"-’- - *%"("1’F/, -,&amp; -’-,&amp; #&amp;&amp;,’"&amp;+ &amp;9’ (&amp; &amp;3&amp;X8"&amp; ,* 3/,+ ’ ;&lt;=&gt;?@&gt;@A@ "3%..,#.B , %.’%’ 3%, -,&amp; A’-,&amp; Y&amp;&amp;,’"&amp; -"&amp;#,3"C"("1’-,&amp; #(’ ;&lt;=&gt;?@&gt;@=&gt;7 + <text:s/>3, BZ", H[\I -"’&amp;+ &amp;,C "3&amp;%.*FG&amp; <text:s/>3’ -"-’ -, -%."3’-, #(’ ;&lt;=&gt;?@&gt;@=&gt;7+ (""3’.B 0,#(%’ 3% ,&amp; A’-,&amp; Y&amp;&amp;,’"&amp; <text:s/>%,-’&amp; ’&amp; 0$#"’&amp; #,.83%*.’ Z"&amp;%3%&amp; H&amp;9’<text:s/></text:p>
      <text:p text:style-name="P598">2,.’%, -")"%’( ,* 2X&amp;"0,I+ &amp;’(8, :*’3-, ’ ;&lt;=&gt;?@&gt;@A@ %3!’ :* ’3%. ,&amp; -’-,&amp; #’.’ 0*#."3%, - ,C.")’F/, ()’( ,* ,*%.’ !"#$%&amp; -’ ]^YA_</text:p>
      <text:p text:style-name="P599">‘‘abc@ ;&lt;=&gt;?@&gt;@A@ -’.B 0,3!0"3%, 2,.’( ’,&amp; &amp;*&amp; #.)’-,&amp; -’&amp; ,C.")’FG&amp;<text:s/></text:p>
      <text:p text:style-name="P600">0,3-"FG&amp; ’0,.-’-’&amp; 3&amp;%’ 0(B*&amp;*(’+ "30(*&amp;"8 3, %,0’3% d Y,(X%"0’ - Y."8’0"-’- -’</text:p>
      <text:p text:style-name="P601">;&lt;=&gt;?@&gt;@=&gt;7+ 0*9,&amp; #."30X#",&amp; -8./, &amp;. ’#("0’-,&amp; d 0,(%’ <text:s/>%.’%’ 3%, -,&amp; -’-,&amp; #&amp;&amp;,’"&amp; - :* %.’%’ ’ #.&amp;3% 0(B*&amp;*(’_</text:p>
      <text:p text:style-name="P602">‘‘aec&lt; 83%*’( ’0&amp;&amp;,+ #(’ ;&lt;=&gt;?@&gt;@A@+ d&amp; C’&amp;&amp; - -’-,&amp; :* 0,3%3!’ ,*</text:p>
      <text:p text:style-name="P603">#,&amp;&amp;’ 0,3%. -’-,&amp; #&amp;&amp;,’"&amp; "#("0’.B #’.’ ’ ;&lt;=&gt;?@&gt;@A@ <text:s/>#’.’ &amp;*&amp; #.#,&amp;%,&amp; f</text:p>
      <text:p text:style-name="P604">-8"-’ <text:s/>2,.’(3% "3&amp;%.*X-,&amp; 3&amp;&amp; &amp;3%"-, f , ’"&amp; ’C&amp;,(*%, -8. - &amp;")"(,+ 3, 0*.&amp;, -, #.&amp;3% 0,3%.’%,_</text:p>
      <text:p text:style-name="P605">‘‘agc@ ;&lt;=&gt;?@&gt;@A@ 0,,#.’.B 0, ’ ;&lt;=&gt;?@&gt;@=&gt;7 3, 0*#."3%, -’&amp; ,C.")’FG&amp;</text:p>
      <text:p text:style-name="P606">.2.3%&amp; ’, Z.0X0", -,&amp; -"."%,&amp; -,&amp; &gt;"%*(’.&amp; #.8"&amp;%,&amp; 3’ ]^YA <text:s/>3’&amp; ]"&amp;<text:s/></text:p>
      <text:p text:style-name="P607">?)*(’ 3%,&amp; - Y.,%F/, - A’-,&amp; <text:s/>8"),. <text:s/>%’Ch 3, ’%3-"3%, - .:*"&amp;"FG&amp;<text:s/></text:p>
      <text:p text:style-name="P608">-%."3’FG&amp; -, Y,-. i*-"0"B.",+ j"3"&amp;%h.", YkC("0,+ l.)/,&amp; -<text:s/>0,3%.,( ’-"3"&amp;%.’%"8,4</text:p>
      <text:p text:style-name="P609">‘‘amc@ ;&lt;=&gt;?@&gt;@A@ -8.B "32,.’. "-"’%’ 3% d ;&lt;=&gt;?@&gt;@=&gt;7 :*’3-, .0C. *’ &amp;,("0"%’F/, - * &gt;"%*(’. - A’-,&amp;+ ’ .&amp;#"%, -,&amp; &amp;*&amp; A’-,&amp; Y&amp;&amp;,’"&amp; <text:s/>’C&amp;%.f&amp; .&amp;#,3-. :*’(:*. &amp;,("0"%’F/, <text:s/>.(’F/, ’,&amp; A’-,&amp; Y&amp;&amp;,’"&amp; -, &amp;,("0"%’3%+ Z0%, 3’&amp;</text:p>
      <text:p text:style-name="P610">"3&amp;%.*FG&amp; -,0* 3%’-’&amp; -’ ;&lt;=&gt;?@&gt;@=&gt;7 ,* 0,32,. Z")"-, #(’ ]^YA <text:s/>]"&amp; ?)*(’ 3%,&amp; - Y.,%F/, - A’-,&amp; <text:s/>8"),._</text:p>
      <text:p text:style-name="P611">‘‘an &lt; o730’..)’-,p ,* oAY&lt;p -’ ;&lt;=&gt;?@&gt;@A@ ’3%.B 0,3%’%, 2,.’( 0, , 730’..)’-, -’ ;&lt;=&gt;?@&gt;@=&gt;7+ 3, #.’1, - qr H8"3% <text:s/>:*’%.,I !,.’&amp; -’ ,0,..W30"’ :*’(:*. "30"-3% :*<text:s/>"#(":* 8",(’F/, ,* ."&amp;0, - 8",(’F/, - -’-,&amp; #&amp;&amp;,’"&amp;+ #’.’ :*</text:p>
      <text:p text:style-name="P612">&amp;% #,&amp;&amp;’ ’-,%’. ’&amp; #.,8"-W30"’&amp; -8"-’&amp;+ 3’ !"#$%&amp; - :*&amp;%",3’ 3%, -’&amp; ’*%,."-’-&amp;</text:p>
      <text:p text:style-name="P613">0,#%3%&amp;_</text:p>
      <text:p text:style-name="P614">‘‘as @ 0."%h.", -, 730’..)’-, - A’-,&amp; -’ ;&lt;=&gt;?@&gt;@=&gt;7+ ’ ;&lt;=&gt;?@&gt;@A@ #,-.B &amp;.</text:p>
      <text:p text:style-name="P615">#.,8,0’-’ ’ 0,(’C,.’. 3’ (’C,.’F/, -, .(’%$.", - "#’0%, HAYt@I+ 0,32,. ’ &amp;3&amp;"C"("-’- <text:s/>, ."&amp;0, "3.3% -,<text:span text:style-name="T616"><text:s/></text:span>,C9%, -&amp;% 0,3%.’%,+ 3, %,0’3% ’ -’-,&amp; #&amp;&amp;,’"&amp;_</text:p>
      <text:p text:style-name="P617">‘‘aucc783%*’"&amp; .&amp;#,3&amp;’C"("-’-&amp; -’&amp; #’.%&amp;+ &amp;./, ’#*.’-’&amp; 0,32,. &amp;%’C(0"-, 3&amp;%</text:p>
      <text:p text:style-name="P618">0,3%.’%, <text:s/>%’Ch - ’0,.-, 0, ,<text:s/>:* -"&amp;#G ’ vF/, ttt -, ;’#X%*(, wt+ C 0,,</text:p>
      <text:p text:style-name="P619">;’#X%*(, wtt <text:s/>vF/, t -, 0’#X%*(, wttt -’ ]^YA_</text:p>
      <text:p text:style-name="P620">xyz{|{y}c~x }c| {~}cc~c}y c~cx }</text:p>
      <text:p text:style-name="P621">‘ba‘cABf&amp; ’ &amp;% 0,3%.’%, , w’(,. ^(,C’( - ? r_qq+ H:*’.3%’ <text:s/>&amp;% "(+ ,"%,03%,&amp;<text:s/></text:p>
      <text:p text:style-name="P622">8"3% <text:s/>-,"&amp; .’"&amp; <text:s/>,"%3%’ <text:s/>* 03%’8,&amp;I+ 0,32,. #.,#,&amp;%’ - #.F,&amp; <text:s/>#(’3"(!’&amp; ,.F’ 3%B."’&amp; :* ’ ’0,#’3!’_</text:p>
      <text:p text:style-name="P623">‘babc=, #.F, ,2.%’-, -8./, &amp;%’. "30(*&amp;’&amp; %,-’&amp; ’&amp; -&amp;#&amp;’&amp;+ C 0,, %,-,&amp; ,&amp;</text:p>
      <text:p text:style-name="P624">%."C*%,&amp;+ 2.%&amp;+ &amp;)*.,&amp; <text:s/>- ’"&amp; 30’.),&amp; 30&amp;&amp;B.",&amp; d 0,#(%’ Z0*F/, -, ,C9%,_ <text:s/>!"!#$%&amp;’(#$)*+*’+#$,$%-$+*.’(*$%*$*/*!01-</text:p>
      <text:p text:style-name="P625">2342565789:;85&lt;858=8&gt;?@AB5C5B5&lt;85DE;F78:GH&lt;H5FB75I78@B5JK:GL7:BMN5OBP5&lt;8;HK&lt;HQ</text:p>
      <text:p text:style-name="P626"><text:s/>!"!#$%&amp;’(#$R!#+)#$S$%#$%-)#01-$-+0#(*T) +’#</text:p>
      <text:p text:style-name="P627">2U42$VO5&lt;8OF8OHO5&lt;8&gt;B778KG8O5&lt;H5F78O8KG85&gt;BKG7HGH@AB5&gt;B7787AB5W5&gt;BKGH5&lt;8578&gt;?7OBO 8OF8&gt;XY:&gt;BO5&gt;BKO:9KH&lt;BO5KB567@H;8KGB5Z87H[5&lt;H5JK:ABN5&gt;BKYB7;85H5O89?:7\</text:p>
      <text:p text:style-name="P628"><draw:g draw:z-index="251677696" draw:name="Group 53637" draw:id="id31" draw:style-name="a33" text:anchor-type="paragraph"><svg:title/><svg:desc/><draw:custom-shape svg:x="1.5425in" svg:y="0.44805in" svg:width="0.08462in" svg:height="0in" draw:id="id29" draw:style-name="a31" draw:name="Shape 3325"><svg:title/><svg:desc/><draw:enhanced-geometry draw:type="non-primitive" svg:viewBox="0 0 77369 0" draw:enhanced-path="M 0 0 L 77369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369"/><draw:equation draw:name="f7" draw:formula="?f4 / 0"/><draw:equation draw:name="f8" draw:formula="0 / ?f6"/><draw:equation draw:name="f9" draw:formula="77369 / ?f6"/><draw:equation draw:name="f10" draw:formula="0 / ?f7"/></draw:enhanced-geometry></draw:custom-shape><draw:custom-shape svg:x="1.62851in" svg:y="0.44805in" svg:width="0.97516in" svg:height="0in" draw:id="id30" draw:style-name="a32" draw:name="Shape 3327"><svg:title/><svg:desc/><draw:enhanced-geometry draw:type="non-primitive" svg:viewBox="0 0 891633 0" draw:enhanced-path="M 0 0 L 89163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1633"/><draw:equation draw:name="f7" draw:formula="?f4 / 0"/><draw:equation draw:name="f8" draw:formula="0 / ?f6"/><draw:equation draw:name="f9" draw:formula="891633 / ?f6"/><draw:equation draw:name="f10" draw:formula="0 / ?f7"/></draw:enhanced-geometry></draw:custom-shape></draw:g>]HG?78^H5&lt;85_8OF8OH5‘‘ab‘a5c56Jde6f5fEeghi6f5_E5dEeiEhe6f5c5IEff6V jJek_hiV5l5f?P8[8;8KGB5mn5c5oV]JdE]pq65E5i6]fEegQ5_E5rE]f5hosgEhf T-)#$%*$*(t*Tu-$$v$<text:span text:style-name="T629">wvxT*wwwU3y</text:span>4</text:p>
      <text:p text:style-name="P630"><text:s/>!"!#$%&amp;’(#$R!’T)#$S$%#$z’.{T’#$*$t+-++-.#01-$%-$-T)+#)-</text:p>
      <text:p text:style-name="P631">2|42565F7H^B5&lt;85}:9~K&gt;:H5&lt;H5&gt;BKG7HGH@AB5C5&lt;85ab5KB}8KGH5&lt;:HO5&gt;BKGH&lt;BO5&lt;B578&gt;8P:;8KGB5&lt;H 67&lt;8;5&lt;85f87}:@B5FB75FH7G85&lt;H5&gt;BKG7HGH&lt;HQ</text:p>
      <text:p text:style-name="P632"><text:s/>!"!#$%&amp;’(#$"*/)#S$%#$*/)’T01-$%-$-T)+#)-</text:p>
      <text:p text:style-name="P633">2x424$iBKOG:G?:7AB5;BG:}BO5FH7H58=G:K@AB5&lt;B5&gt;BKG7HGBN5H5?H[5&lt;8}87L5O875YB7;H[;8KG8</text:p>
      <text:p text:style-name="P634">;BG:}H&lt;H5KBO5H?GBO5&lt;B5F7B&gt;8OOBN5HOO89?7H&lt;BO5B5&gt;BKG7H&lt;:G7:B585H5H;F[H5&lt;8Y8OHN5HO O:G?H@8O5F78}:OGHO5KBO5H7GQ5m‘5&lt;H58:5K5mQm‘‘bmN5WO5?H:O5O85HF[:&gt;H5B5&lt;:OFBOGB5KBO5H7GQ m‘585m‘a5&lt;H5;8O;H5[8:Q</text:p>
      <text:p text:style-name="P635">2x42424$V5V&lt;;:K:OG7H@AB5G87LN5H:K&lt;HN5H5BF@AB5&lt;858=G:K9?:75B5&gt;BKG7HGBN5O8;5K?ON5?HK&lt;B5KAB &lt;:OF?O875&lt;85&gt;7C&lt;:GBO5B7@H;8KGL7:BO5FH7H5O?H5&gt;BKG:K?:&lt;H&lt;85B?5?HK&lt;B58KG8K&lt;875?85B &gt;BKG7HGB5KAB5;H:O5[85BY878&gt;85}HKGH98;N5KBO5G87;BO5&lt;B5H7GQ5mbnN5hhhN5&lt;H58:5mQm‘‘bmQ mnQmQmQ5V58=G:K@AB5;8K&gt;:BKH&lt;H5KB5:G8;5HKG87:B75B&gt;B7787L5HF8KHO5KH5F7=:;H5&lt;HGH5&lt;8 HK:}87OL7:B5&lt;B5&gt;BKG7HGB585KAB5FB&lt;87L5B&gt;B778758;5F7H^B5:KY87:B75H55&lt;B:O5;8O8ON5&gt;BKGH&lt;B5&lt;H 78Y87:&lt;H5&lt;HGH5V7GQ5mbnN5m5&lt;H58:5mQm‘‘bmQ</text:p>
      <text:p text:style-name="P636">2x4v4$V59H7HKG:H5F78OGH&lt;H5F8[B5&gt;BKG7HGH&lt;B5O87L5[:P87H&lt;H5B?578OG:G?X&lt;H5HFO5H5Y:8[58=8&gt;?@AB5&lt;B</text:p>
      <text:p text:style-name="P637">&gt;BKG7HGB5B?5HFO5H5O?H58=G:K@AB5FB75&gt;?[FH58=&gt;[?O:}H5&lt;H5V&lt;;:K:OG7H@AB58N5?HK&lt;B58;</text:p>
      <text:p text:style-name="P638">&lt;:K8:7BN5HG?H[:^H&lt;H5;BK8GH7:H;8KG85V7GQ5mbb5&lt;H58:5mQm‘‘bmQ mnQ‘Q5V58=G:K@AB5&lt;B5&gt;BKG7HGB5KAB5&gt;BKY:9?7H7L5P:&gt;85FH7H5B578&gt;BK8&gt;:;8KGB5&lt;B5&lt;8O8?:[XP7:B 8&gt;BK;:&gt;BcY:KHK&gt;8:7BN5:FG8O858;5?85O87L5&gt;BK&gt;8&lt;:&lt;H5:K&lt;8K:^H@AB5FB75;8:B5&lt;85G87;B</text:p>
      <text:p text:style-name="P639">:K&lt;8K:^HG7:B5V7GQ5m‘m5&lt;H58:5mQm‘‘bmQ</text:p>
      <text:p text:style-name="P640">mnQQ55V5HF[:&gt;H@AB5&lt;85;?[GH5&lt;85;B7H5F78}:OGH5KH5i[L?O?[H5_C&gt;:;H5f8=GH5KAB5:;F8&lt;:7L5?85H V&lt;;:K:OG7H@AB5H5&gt;BK}87GH58;5&gt;B;F8KOHG7:H585F7B;B}H5H58=G:K@AB5?K:[HG87H[5&lt;B5&gt;BKG7HGB</text:p>
      <text:p text:style-name="P641">&gt;B;5H5HF[:&gt;H@AB5&gt;?;?[H&lt;H5&lt;85B?G7HO5OHK@8O5F78}:OGHO5K8OG85G87;B5H7GQ5mnN5FH7L97HYB</text:p>
      <text:p text:style-name="P642">K:&gt;BN5&lt;H58:5mQm‘‘bmQ</text:p>
      <text:p text:style-name="P643"><text:s/>!"!#$%&amp;’(#$"&amp;)’(#$S$%#"$#)*+#0*"$-T)+#)!#’"</text:p>
      <text:p text:style-name="P644">2y42$?H[?875;B&lt;:Y:&gt;H@AB5B?5H[G87H@AB5KB5F78O8KG85&gt;BKG7HGB5O87L5YB7;H[:^H&lt;H5;8&lt;:HKG8 G87;B5H&lt;:G:}BN5BP8G:}HK&lt;B5HG8K&lt;875HBO5:KG878OO8O5&lt;HO5FH7G8O585HB5BP8GB5&lt;8OG85:KOG7?;8KGB</text:p>
      <text:p text:style-name="P645">&lt;85iBKG7HGBN5OH[}B5:FG8O85&lt;85H[G87H@8O578[HG:}HO5W5Y:O&gt;H[:^H@ABN5?85O87AB58Y8G?H&lt;HO5O8; H5K8&gt;8OO:&lt;H&lt;85&lt;85G87;B5H&lt;:G:}BQ</text:p>
      <text:p text:style-name="P646">2y4v$6O5G87;BO5H&lt;:G:}BO5OAB5FH7G8O5:KG897HKG8O5&lt;8OG85iBKG7HGBN5&gt;B;B5O85K8[858OG:}8OO8; G7HKO&gt;7:GBOQ</text:p>
      <text:p text:style-name="P647"><text:s/>!"!#$%&amp;’(#$-’)#z#$S$%#"$%’"t-"’0*"$’T#’"</text:p>
      <text:p text:style-name="P648">242$?H:O?87578?87:;8KGBON5&gt;HK&gt;8[H;8KGBON5OB[:&gt;:GH@8O5HOO:;5&gt;B;B5H58KG789H5&lt;B</text:p>
      <text:p text:style-name="P649">O87}:@B5FH7H5Y:KO5&lt;8578&gt;8P:;8KGB5F7B}:O7:B5&lt;8}87AB5O8758K&gt;H;:KH&lt;BO5FB758O&gt;7:GB5HB5Y:O&gt;H[</text:p>
      <text:p text:style-name="P650">&lt;B5&gt;BKG7HGBN5B5?H[5F7B;B}87L5HO5;8&lt;:&lt;HO5O?PO8?8KG8O5K8&gt;8OOL7:HOQ <text:s/>!"#$%&amp;’()*%+,%)’,-./*/$%+,%/0)’$&amp;’+&amp;123,’4&amp;3,$’$2,$’(352$23,$’&amp;’4&amp;3)$’4+&amp;(&amp;/%)$’-&amp;’-/+&amp;/%)</text:p>
      <text:p text:style-name="P651">4673/()8’,43/(,*-)9$&amp;8’$243&amp;%/0,.&amp;*%&amp;8’)$’4+/*(:4/)$’-,’%&amp;)+/,’1&amp;+,3’-)$’()*%+,%)$’&amp;’,$ -/$4)$/;&lt;&amp;$’-&amp;’-/+&amp;/%)’4+/0,-)=</text:p>
      <text:p text:style-name="P652"><text:s/>&gt;"?)*$/-&amp;+,9$&amp;’-,%,’-,’,$$/*,%2+,’-)’()*%+,%)8’4,+,’%)-)$’)$’&amp;@&amp;/%)$8’,’-,%,’-,’,4)$/;A) -,’63%/.,’,$$/*,%2+,’-/1/%,3’*)’4+&amp;$&amp;*%&amp;’/*$%+2.&amp;*%)=</text:p>
      <text:p text:style-name="P653"><draw:custom-shape svg:x="3.90898in" svg:y="0.01803in" svg:width="0.64641in" svg:height="0in" draw:id="id32" draw:style-name="a34" draw:name="Group 51461"><svg:title/><svg:desc/><draw:enhanced-geometry draw:type="non-primitive" svg:viewBox="0 0 590550 0" draw:enhanced-path="M 0 0 L 5905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0550"/><draw:equation draw:name="f7" draw:formula="?f4 / 0"/><draw:equation draw:name="f8" draw:formula="0 / ?f6"/><draw:equation draw:name="f9" draw:formula="590550 / ?f6"/><draw:equation draw:name="f10" draw:formula="0 / ?f7"/></draw:enhanced-geometry></draw:custom-shape>BCDEFECG"HIBJKG"LMLG"N"HMF"BGFMF"MKJFFMF"O<text:span text:style-name="T654">PQRSSS</text:span>T</text:p>
      <text:p text:style-name="P655">U "V$’(,$)$’)./$$)$’$&amp;+A)’-&amp;(/-/-)$’4&amp;3,’BMLWXGWGLWY8’$&amp;12*-)’,$’-/$4)$/;&lt;&amp;$</text:p>
      <text:p text:style-name="P656"><draw:g draw:z-index="251679744" draw:name="Group 51462" draw:id="id35" draw:style-name="a37" text:anchor-type="paragraph"><svg:title/><svg:desc/><draw:custom-shape svg:x="1.02649in" svg:y="0.01386in" svg:width="1.93508in" svg:height="0in" draw:id="id33" draw:style-name="a35" draw:name="Shape 3499"><svg:title/><svg:desc/><draw:enhanced-geometry draw:type="non-primitive" svg:viewBox="0 0 1769163 0" draw:enhanced-path="M 0 0 L 176916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69163"/><draw:equation draw:name="f7" draw:formula="?f4 / 0"/><draw:equation draw:name="f8" draw:formula="0 / ?f6"/><draw:equation draw:name="f9" draw:formula="1769163 / ?f6"/><draw:equation draw:name="f10" draw:formula="0 / ?f7"/></draw:enhanced-geometry></draw:custom-shape><draw:custom-shape svg:x="0.00139in" svg:y="0.36483in" svg:width="1.56055in" svg:height="0in" draw:id="id34" draw:style-name="a36" draw:name="Shape 3506"><svg:title/><svg:desc/><draw:enhanced-geometry draw:type="non-primitive" svg:viewBox="0 0 1426742 0" draw:enhanced-path="M 0 0 L 142674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6742"/><draw:equation draw:name="f7" draw:formula="?f4 / 0"/><draw:equation draw:name="f8" draw:formula="0 / ?f6"/><draw:equation draw:name="f9" draw:formula="1426742 / ?f6"/><draw:equation draw:name="f10" draw:formula="0 / ?f7"/></draw:enhanced-geometry></draw:custom-shape></draw:g><draw:custom-shape svg:x="3.84794in" svg:y="0.19005in" svg:width="2.44414in" svg:height="0in" draw:id="id36" draw:style-name="a38" draw:name="Group 51463"><svg:title/><svg:desc/><draw:enhanced-geometry draw:type="non-primitive" svg:viewBox="0 0 2234565 0" draw:enhanced-path="M 0 0 L 223456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34565"/><draw:equation draw:name="f7" draw:formula="?f4 / 0"/><draw:equation draw:name="f8" draw:formula="0 / ?f6"/><draw:equation draw:name="f9" draw:formula="2234565 / ?f6"/><draw:equation draw:name="f10" draw:formula="0 / ?f7"/></draw:enhanced-geometry></draw:custom-shape>()*%/-,$’*,’<text:span text:style-name="T657">Z&amp;/’*[’\]=\^^8’-&amp;’_‘_\</text:span>8’&amp;’-&amp;.,/$’*)+.,$’@&amp;-&amp;+,/$’,43/(50&amp;/$’&amp;8 $27$/-/,+/,.&amp;*%&amp;8’$&amp;12*-)’,$’-/$4)$/;&lt;&amp;$’()*%/-,$’*,’<text:span text:style-name="T658">Z&amp;/’*[’a=‘ba8’-&amp;’\cc‘’d’?e-/1)’-&amp; f&amp;@&amp;$,’-)’?)*$2./-)+</text:span>’d’&amp;’*)+.,$’&amp;’4+/*(:4/)$’1&amp;+,/$’-)$’()*%+,%)$=</text:p>
      <text:p text:style-name="P659">BCDEFECG"gJhIFJKG"i"HG"jEkCJBGlmM"Onop "Uq"rn"Cst"q &gt;&gt;u"rs"!v!T</text:p>
      <text:p text:style-name="P660">!v "w*(2.7/+5’,)’()*%+,%,*%&amp;’-/0231,+’)’4+&amp;$&amp;*%&amp;’/*$%+2.&amp;*%)’*)’x)+%,3’y,(/)*,3’-&amp; ?)*%+,%,;&lt;&amp;$’x673/(,$’zxy?x{8’*,’@)+.,’4+&amp;0/$%,’*)’,+%=’c]’-,’Z&amp;/’\]=\^^8’-&amp;’_‘_\8’7&amp;.</text:p>
      <text:p text:style-name="P661">().)’*)’+&amp;$4&amp;(%/0)’$:%/)’)@/(/,3’*,’w*%&amp;+*&amp;%8’&amp;.’,%&amp;*;A)’,)’,+%=’c\8’(,42%8’-,’Z&amp;/’*=[’\]=\^^8 -&amp;’_‘_\8’&amp;’,)’,+%=’a[8’|_[8’-,’Z&amp;/’*=’\_=}_b8’-&amp;’_‘\\8’(~(’,+%=’b[8’|^[8’/*(/$)’8’-)’f&amp;(+&amp;%)’*= b=b_]8’-&amp;’_‘\_=</text:p>
      <text:p text:style-name="P662">BCDEFECG"gJhIFJKG"jXJKYJXG"i"HM"MXM</text:p>
      <text:p text:style-name="P663">! "’().4&amp;%&amp;*%&amp;’)’@)+)’-,’2$%/;,’&amp;-&amp;+,38’&amp;;A)’2-/(/5+/,’-)’#$%,-)’-)’?&amp;,+58’().</text:p>
      <text:p text:style-name="P664">&amp;(32$A)’-&amp;’)2%+)’4)+’.,/$’4+/0/3&amp;1/,-)’2&amp;’$&amp;,’4,+,’-/+/./+’2,/$2&amp;+’3/%:1/)$’)+/2*-)$’-) 4+&amp;$&amp;*%&amp;’()*%+,%)=</text:p>
      <text:p text:style-name="P665">#8’4,+,’@/+.&amp;,’&amp;’().)’4+)0,’-&amp;’,$$/.’,0&amp;+&amp;.’&amp;*%+&amp;’$/8’,2$%,-)’&amp;’()*%+,%,-)8’,$$/*,.’) 4+&amp;$&amp;*%&amp;8’&amp;.’-2,$’0/,$’-&amp;’/12,3’%&amp;)+’&amp;’@)+.,8’4,+,’2&amp;’4+)-2,’)$’$&amp;2$’3&amp;1,/$’&amp;’2+:-/()$ &amp;@&amp;/%)$=</text:p>
      <text:p text:style-name="P666">)+%,3&amp;,8’-,%,’z()*@)+.&amp;’63%/.,’,$$/*,%2+,’-/1/%,3{=</text:p>
      <text:p text:style-name="P667">LYJGXG"FmM"WJGhM"BFLY"XMWG fw#V 9# Z</text:p>
      <text:p text:style-name="P668">WXJkELGC"XYhJMLGC"HM"WXGkGCM"HG""XYhJmM</text:p>
      <text:p text:style-name="P669">?Vy y#</text:p>
      <text:p text:style-name="P670"><text:span text:style-name="T671">ƒƒ§¤'“«“‹›«fifl'</text:span></text:p>
      <text:p text:style-name="P672"><text:span text:style-name="T673">“§§–'†‡«fi</text:span></text:p>
      <text:p text:style-name="P674"><draw:frame draw:z-index="251681792" draw:style-name="a39" draw:name="Picture 73254" text:anchor-type="paragraph" svg:x="2.42828in" svg:y="-0.4323in" svg:width="0.92333in" svg:height="0.64333in" style:rel-width="scale" style:rel-height="scale"><draw:image xlink:href="media/image3.png" xlink:type="simple" xlink:show="embed" xlink:actuate="onLoad"/><svg:title/><svg:desc/></draw:frame><text:span text:style-name="T675">¡</text:span><text:span text:style-name="T676">¡¢¡£⁄¡¥</text:span><text:span text:style-name="T677">'“«ƒ·£·¶£¥¶⁄•</text:span></text:p>
      <text:p text:style-name="P678"><text:span text:style-name="T679">•⁄ ¥‚£⁄„££„</text:span></text:p>
      <text:p text:style-name="P680"><text:span text:style-name="T681">¢¡£⁄¡¥</text:span></text:p>
      <text:p text:style-name="P682">MGk"GCgYF"HG"FJCgG</text:p>
      <text:p text:style-name="P683">’#x##y y#’Z# Z</text:p>
      <text:p text:style-name="P684">FWGWEF"MkXGFu"jXMYWMF"Y"JLFWGCGlYF"CWHG"N"KY</text:p>
      <text:p text:style-name="P685">?Vy f</text:p>
      <text:p text:style-name="P686"><draw:frame draw:style-name="a41" draw:name="Picture 73256" text:anchor-type="as-char" svg:x="0in" svg:y="0in" svg:width="10.79in" svg:height="7.25in" style:rel-width="scale" style:rel-height="scale"><draw:image xlink:href="media/image5.png" xlink:type="simple" xlink:show="embed" xlink:actuate="onLoad"/><svg:title/><svg:desc/></draw:frame></text:p>
      <text:p text:style-name="P689"><draw:frame draw:style-name="a42" draw:name="Picture 73261" text:anchor-type="as-char" svg:x="0in" svg:y="0in" svg:width="10.18667in" svg:height="7.15333in" style:rel-width="scale" style:rel-height="scale"><draw:image xlink:href="media/image6.png" xlink:type="simple" xlink:show="embed" xlink:actuate="onLoad"/><svg:title/><svg:desc/></draw:frame></text:p>
      <text:p text:style-name="P690"><draw:frame draw:style-name="a43" draw:name="Picture 73266" text:anchor-type="as-char" svg:x="0in" svg:y="0in" svg:width="10.18667in" svg:height="5.87667in" style:rel-width="scale" style:rel-height="scale"><draw:image xlink:href="media/image7.png" xlink:type="simple" xlink:show="embed" xlink:actuate="onLoad"/><svg:title/><svg:desc/></draw:frame></text:p>
      <text:p text:style-name="P691"><text:span text:style-name="T692">8BPB:BnopqrBsqBIH?B]ItutvwxyqzBtBHtz{tzozB?usyrt|oz^Bosq|osqButz|oB{pouyp}oBvqyBXSOSS~OBxquvqrtBstquz|roqBuoBLpouyp}oBstB&gt;q{qzyqBsoBAooBsqBIH?OBoutoBoqBAtrqBstB;tvtruxyo7</text:span></text:p>
      <text:p text:style-name="P693"><text:span text:style-name="T694">6BPB&gt;quvqrtBoB;tzqpqB88VK6S8SBsqB&gt;&lt;YBtB;tzqpqBXNVK6S8VBsqBA;AWOBvqyBzosoBxqqBvqu|tB{r</text:span><text:span text:style-name="T695">yryoBstB{rtqzBuy|ryqzBoB|otpoBC?&lt;DL?BstB2BtOBzzysyoryotu|tOBozB|otpozBC=?&lt;9;DK&gt;=OB0 1&amp; 1)) 2OBxqBstzqutroqOBtB:;C=Bst</text:span></text:p>
      <text:p text:style-name="P696"><text:span text:style-name="T697">2R</text:span></text:p>
      <text:p text:style-name="P698"><text:span text:style-name="T699">XBPB:zBnopqrtzBsqzB=uxorqzBCqxyoyzB|o BzqBstquz|rosqzBtB{pouyp}oBouto7</text:span></text:p>
      <text:p text:style-name="P700"><text:span text:style-name="T701">VBPB:zBxsyqzB&gt;DA@DABxqrrtz{qustBo{tuozBoBoBo{rqyoqBtB|trqzBstBxo|tqryoBtu|rtByuzqzBtBBztrnyqzBxozBxq{qzytzBstBxz|qBuy|ryqBzqOBtBzoBoyqryoOBoyzBxq{ptqz7</text:span></text:p>
      <text:p text:style-name="P702"><text:span text:style-name="T703">9qr|optoOB8TKS6K6S6V7</text:span></text:p>
      <text:p text:style-name="P704"><text:span text:style-name="T705">% ¡ #</text:span><text:span text:style-name="T706"><text:tab/>¡</text:span></text:p>
      <text:p text:style-name="P707"><text:span text:style-name="T708">Duopyz|oBYsyxyryqBA;ABWo7B;tyq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margin-bottom="0.0812in" fo:margin-left="0.0013in">
        <style:tab-stops/>
      </style:paragraph-properties>
      <style:text-properties style:font-name="Calibri" style:font-name-asian="Calibri" style:font-name-complex="Calibri" fo:color="#000000" fo:font-size="12pt" style:font-size-asian="12pt" fo:hyphenate="false"/>
    </style:style>
    <style:style style:name="Normal" style:display-name="Normal" style:family="paragraph">
      <style:paragraph-properties fo:margin-bottom="0.0034in" fo:line-height="112%" fo:margin-left="0.0069in" fo:margin-right="0.375in" fo:text-indent="-0.0069in">
        <style:tab-stops/>
      </style:paragraph-properties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Calibri" style:font-name-asian="Calibri" style:font-name-complex="Calibri" fo:color="#000000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5in" fo:margin-left="0.9881in" fo:margin-bottom="0.5in" fo:margin-right="0.8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215in"/>
      </style:header-style>
      <style:footer-style>
        <style:header-footer-properties style:dynamic-spacing="true" fo:min-height="0.2388in"/>
      </style:footer-style>
    </style:page-layout>
    <style:style style:name="P2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page-layout style:name="PL1">
      <style:page-layout-properties fo:page-width="11.6944in" fo:page-height="8.2638in" style:print-orientation="landscape" fo:margin-top="0.2388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47in"/>
      </style:header-style>
      <style:footer-style>
        <style:header-footer-properties style:dynamic-spacing="true" fo:min-height="0.1402in"/>
      </style:footer-style>
    </style:page-layout>
    <style:style style:name="P687" style:parent-style-name="Normal" style:family="paragraph">
      <style:paragraph-properties fo:margin-bottom="0in" fo:line-height="107%" fo:margin-left="-0.2472in" fo:margin-right="0in" fo:text-indent="0in">
        <style:tab-stops>
          <style:tab-stop style:type="center" style:position="7.7236in"/>
        </style:tab-stops>
      </style:paragraph-properties>
    </style:style>
    <style:style style:name="T688" style:parent-style-name="DefaultParagraphFont" style:family="text">
      <style:text-properties fo:font-size="5.5pt" style:font-size-asian="5.5pt"/>
    </style:style>
    <style:style style:family="graphic" style:name="a40" style:parent-style-name="Graphics">
      <style:graphic-properties fo:border="none" fo:background-color="transparent"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/>
      </style:header>
    </style:master-page>
    <style:master-page style:name="MP1" style:page-layout-name="PL1">
      <style:header>
        <text:p text:style-name="P687"><draw:frame draw:z-index="251659264" draw:style-name="a40" draw:name="Picture 1" text:anchor-type="paragraph" svg:x="0.75255in" svg:y="0.23881in" svg:width="1.82873in" svg:height="0.34657in" style:rel-width="scale" style:rel-height="scale"><draw:image xlink:href="media/image4.jpg" xlink:type="simple" xlink:show="embed" xlink:actuate="onLoad"/><svg:title/><svg:desc/></draw:frame><text:span text:style-name="T688"><text:tab/><text:s text:c="2"/>!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CT 23-26</dc:title>
    <dc:subject/>
    <meta:initial-creator>neiara</meta:initial-creator>
    <dc:creator>word</dc:creator>
    <meta:creation-date>2026-08-03T18:36:00Z</meta:creation-date>
    <dc:date>2026-08-03T18:36:00Z</dc:date>
    <meta:template xlink:href="Normal" xlink:type="simple"/>
    <meta:editing-cycles>2</meta:editing-cycles>
    <meta:editing-duration>PT0S</meta:editing-duration>
    <meta:document-statistic meta:page-count="3" meta:paragraph-count="129" meta:word-count="9709" meta:character-count="64922" meta:row-count="461" meta:non-whitespace-character-count="55342"/>
  </office:meta>
</office:document-meta>
</file>