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7.png" manifest:media-type="image/png"/>
  <manifest:file-entry manifest:full-path="media/image5.png" manifest:media-type="image/png"/>
  <manifest:file-entry manifest:full-path="media/image4.png" manifest:media-type="image/png"/>
  <manifest:file-entry manifest:full-path="media/image3.png" manifest:media-type="image/png"/>
  <manifest:file-entry manifest:full-path="media/image2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a" style:num-letter-sync="true" text:start-value="8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9625in" text:min-label-width="0in" text:list-level-position-and-space-mode="label-alignment">
          <style:list-level-label-alignment text:label-followed-by="listtab" fo:margin-left="0.9625in" fo:text-indent="0in"/>
        </style:list-level-properties>
      </text:list-level-style-number>
      <text:list-level-style-number text:level="3" text:style-name="WW_CharLFO1LVL3" style:num-format="i">
        <style:list-level-properties text:space-before="1.4625in" text:min-label-width="0in" text:list-level-position-and-space-mode="label-alignment">
          <style:list-level-label-alignment text:label-followed-by="listtab" fo:margin-left="1.4625in" fo:text-indent="0in"/>
        </style:list-level-properties>
      </text:list-level-style-number>
      <text:list-level-style-number text:level="4" text:style-name="WW_CharLFO1LVL4" style:num-format="1">
        <style:list-level-properties text:space-before="1.9625in" text:min-label-width="0in" text:list-level-position-and-space-mode="label-alignment">
          <style:list-level-label-alignment text:label-followed-by="listtab" fo:margin-left="1.962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4625in" text:min-label-width="0in" text:list-level-position-and-space-mode="label-alignment">
          <style:list-level-label-alignment text:label-followed-by="listtab" fo:margin-left="2.4625in" fo:text-indent="0in"/>
        </style:list-level-properties>
      </text:list-level-style-number>
      <text:list-level-style-number text:level="6" text:style-name="WW_CharLFO1LVL6" style:num-format="i">
        <style:list-level-properties text:space-before="2.9625in" text:min-label-width="0in" text:list-level-position-and-space-mode="label-alignment">
          <style:list-level-label-alignment text:label-followed-by="listtab" fo:margin-left="2.9625in" fo:text-indent="0in"/>
        </style:list-level-properties>
      </text:list-level-style-number>
      <text:list-level-style-number text:level="7" text:style-name="WW_CharLFO1LVL7" style:num-format="1">
        <style:list-level-properties text:space-before="3.4625in" text:min-label-width="0in" text:list-level-position-and-space-mode="label-alignment">
          <style:list-level-label-alignment text:label-followed-by="listtab" fo:margin-left="3.46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9625in" text:min-label-width="0in" text:list-level-position-and-space-mode="label-alignment">
          <style:list-level-label-alignment text:label-followed-by="listtab" fo:margin-left="3.9625in" fo:text-indent="0in"/>
        </style:list-level-properties>
      </text:list-level-style-number>
      <text:list-level-style-number text:level="9" text:style-name="WW_CharLFO1LVL9" style:num-format="i">
        <style:list-level-properties text:space-before="4.4625in" text:min-label-width="0in" text:list-level-position-and-space-mode="label-alignment">
          <style:list-level-label-alignment text:label-followed-by="listtab" fo:margin-left="4.4625in" fo:text-indent="0in"/>
        </style:list-level-properties>
      </text:list-level-style-number>
    </text:list-style>
    <text:list-style style:name="LFO2">
      <text:list-level-style-number text:level="1" text:style-name="WW_CharLFO2LVL1" style:num-format="A" style:num-letter-sync="true" text:start-value="24">
        <style:list-level-properties text:space-before="0.2812in" text:min-label-width="0in" text:list-level-position-and-space-mode="label-alignment">
          <style:list-level-label-alignment text:label-followed-by="listtab" fo:margin-left="0.281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777in" text:min-label-width="0in" text:list-level-position-and-space-mode="label-alignment">
          <style:list-level-label-alignment text:label-followed-by="listtab" fo:margin-left="0.8777in" fo:text-indent="0in"/>
        </style:list-level-properties>
      </text:list-level-style-number>
      <text:list-level-style-number text:level="3" text:style-name="WW_CharLFO2LVL3" style:num-format="i">
        <style:list-level-properties text:space-before="1.3777in" text:min-label-width="0in" text:list-level-position-and-space-mode="label-alignment">
          <style:list-level-label-alignment text:label-followed-by="listtab" fo:margin-left="1.3777in" fo:text-indent="0in"/>
        </style:list-level-properties>
      </text:list-level-style-number>
      <text:list-level-style-number text:level="4" text:style-name="WW_CharLFO2LVL4" style:num-format="1">
        <style:list-level-properties text:space-before="1.8777in" text:min-label-width="0in" text:list-level-position-and-space-mode="label-alignment">
          <style:list-level-label-alignment text:label-followed-by="listtab" fo:margin-left="1.8777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777in" text:min-label-width="0in" text:list-level-position-and-space-mode="label-alignment">
          <style:list-level-label-alignment text:label-followed-by="listtab" fo:margin-left="2.3777in" fo:text-indent="0in"/>
        </style:list-level-properties>
      </text:list-level-style-number>
      <text:list-level-style-number text:level="6" text:style-name="WW_CharLFO2LVL6" style:num-format="i">
        <style:list-level-properties text:space-before="2.8777in" text:min-label-width="0in" text:list-level-position-and-space-mode="label-alignment">
          <style:list-level-label-alignment text:label-followed-by="listtab" fo:margin-left="2.8777in" fo:text-indent="0in"/>
        </style:list-level-properties>
      </text:list-level-style-number>
      <text:list-level-style-number text:level="7" text:style-name="WW_CharLFO2LVL7" style:num-format="1">
        <style:list-level-properties text:space-before="3.3777in" text:min-label-width="0in" text:list-level-position-and-space-mode="label-alignment">
          <style:list-level-label-alignment text:label-followed-by="listtab" fo:margin-left="3.3777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777in" text:min-label-width="0in" text:list-level-position-and-space-mode="label-alignment">
          <style:list-level-label-alignment text:label-followed-by="listtab" fo:margin-left="3.8777in" fo:text-indent="0in"/>
        </style:list-level-properties>
      </text:list-level-style-number>
      <text:list-level-style-number text:level="9" text:style-name="WW_CharLFO2LVL9" style:num-format="i">
        <style:list-level-properties text:space-before="4.3777in" text:min-label-width="0in" text:list-level-position-and-space-mode="label-alignment">
          <style:list-level-label-alignment text:label-followed-by="listtab" fo:margin-left="4.3777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1777in" fo:line-height="107%" fo:margin-left="2.609in" fo:margin-right="0in" fo:text-indent="0in">
        <style:tab-stops/>
      </style:paragraph-properties>
    </style:style>
    <style:style style:name="P3" style:parent-style-name="Normal" style:family="paragraph">
      <style:paragraph-properties fo:text-align="center" fo:margin-bottom="0.002in" fo:line-height="110%"/>
    </style:style>
    <style:style style:name="P4" style:parent-style-name="Normal" style:family="paragraph">
      <style:paragraph-properties fo:text-align="center" fo:margin-bottom="0.002in" fo:line-height="110%" fo:margin-right="0.1979in"/>
    </style:style>
    <style:style style:name="P5" style:parent-style-name="Normal" style:family="paragraph">
      <style:paragraph-properties fo:text-align="center" fo:margin-bottom="0.3486in" fo:line-height="110%" fo:margin-right="0.1944in"/>
    </style:style>
    <style:style style:name="P6" style:parent-style-name="Normal" style:family="paragraph">
      <style:paragraph-properties fo:text-align="center" fo:margin-bottom="0.3222in" fo:line-height="110%" fo:margin-left="1.1597in" fo:margin-right="0in">
        <style:tab-stops/>
      </style:paragraph-properties>
    </style:style>
    <style:style style:name="P7" style:parent-style-name="Normal" style:family="paragraph">
      <style:paragraph-properties fo:margin-left="2.8784in" fo:margin-right="0.0041in">
        <style:tab-stops/>
      </style:paragraph-properties>
    </style:style>
    <style:style style:name="P8" style:parent-style-name="Normal" style:family="paragraph">
      <style:paragraph-properties fo:margin-bottom="0.093in" fo:margin-left="2.8784in" fo:margin-right="0.0041in">
        <style:tab-stops/>
      </style:paragraph-properties>
    </style:style>
    <style:style style:name="P9" style:parent-style-name="Normal" style:family="paragraph">
      <style:paragraph-properties fo:margin-left="0in" fo:margin-right="0in" fo:text-indent="0in">
        <style:tab-stops>
          <style:tab-stop style:type="center" style:position="3.302in"/>
          <style:tab-stop style:type="right" style:position="6.4083in"/>
        </style:tab-stops>
      </style:paragraph-properties>
    </style:style>
    <style:style style:name="P10" style:parent-style-name="Normal" style:family="paragraph">
      <style:paragraph-properties fo:margin-left="2.8784in" fo:margin-right="0.0041in">
        <style:tab-stops/>
      </style:paragraph-properties>
    </style:style>
    <style:style style:name="P11" style:parent-style-name="Normal" style:family="paragraph">
      <style:paragraph-properties fo:text-align="center" fo:margin-bottom="0.2291in" fo:line-height="110%" fo:margin-left="1.4777in" fo:margin-right="0in">
        <style:tab-stops/>
      </style:paragraph-properties>
    </style:style>
    <style:style style:name="P12" style:parent-style-name="Normal" style:family="paragraph">
      <style:paragraph-properties fo:margin-left="-0.0034in" fo:margin-right="0.0041in">
        <style:tab-stops/>
      </style:paragraph-properties>
    </style:style>
    <style:style style:name="P13" style:parent-style-name="Normal" style:family="paragraph">
      <style:paragraph-properties fo:margin-bottom="0.093in" fo:margin-left="-0.0034in" fo:margin-right="0.0041in">
        <style:tab-stops/>
      </style:paragraph-properties>
    </style:style>
    <style:style style:name="P14" style:parent-style-name="Normal" style:family="paragraph">
      <style:paragraph-properties fo:margin-left="-0.0034in" fo:margin-right="0.0041in">
        <style:tab-stops/>
      </style:paragraph-properties>
    </style:style>
    <style:style style:name="P15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6" style:parent-style-name="Normal" style:family="paragraph">
      <style:paragraph-properties fo:margin-left="-0.0034in" fo:margin-right="0.0041in">
        <style:tab-stops/>
      </style:paragraph-properties>
    </style:style>
    <style:style style:name="P17" style:parent-style-name="Normal" style:family="paragraph">
      <style:paragraph-properties fo:text-align="justify" fo:margin-bottom="0.0256in" fo:line-height="109%" fo:margin-left="-0.0034in" fo:margin-right="0.0062in">
        <style:tab-stops/>
      </style:paragraph-properties>
    </style:style>
    <style:style style:name="T18" style:parent-style-name="DefaultParagraphFont" style:family="text">
      <style:text-properties fo:color="#0362C1"/>
    </style:style>
    <style:style style:name="T19" style:parent-style-name="DefaultParagraphFont" style:family="text">
      <style:text-properties fo:color="#0362C1"/>
    </style:style>
    <style:style style:name="T20" style:parent-style-name="DefaultParagraphFont" style:family="text">
      <style:text-properties fo:color="#0362C1"/>
    </style:style>
    <style:style style:name="P21" style:parent-style-name="Normal" style:family="paragraph">
      <style:paragraph-properties fo:text-align="justify" fo:margin-bottom="0.1013in" fo:line-height="109%" fo:margin-left="-0.0034in" fo:margin-right="0.0506in">
        <style:tab-stops/>
      </style:paragraph-properties>
    </style:style>
    <style:style style:name="P22" style:parent-style-name="Normal" style:family="paragraph">
      <style:paragraph-properties fo:margin-bottom="0.2659in" fo:margin-left="-0.0034in" fo:margin-right="0.0041in">
        <style:tab-stops/>
      </style:paragraph-properties>
    </style:style>
    <style:style style:name="P23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24" style:parent-style-name="Normal" style:family="paragraph">
      <style:paragraph-properties fo:text-align="justify" fo:margin-bottom="0.2715in" fo:line-height="109%" fo:margin-left="-0.0034in" fo:margin-right="0.0506in">
        <style:tab-stops/>
      </style:paragraph-properties>
    </style:style>
    <style:style style:name="P25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26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27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28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29" style:parent-style-name="Normal" style:family="paragraph">
      <style:paragraph-properties fo:margin-left="-0.0034in" fo:margin-right="0.0041in">
        <style:tab-stops/>
      </style:paragraph-properties>
    </style:style>
    <style:style style:name="P30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31" style:parent-style-name="Normal" style:family="paragraph">
      <style:paragraph-properties fo:margin-left="-0.0034in" fo:margin-right="0.0041in">
        <style:tab-stops/>
      </style:paragraph-properties>
    </style:style>
    <style:style style:name="P32" style:parent-style-name="Normal" style:family="paragraph">
      <style:paragraph-properties fo:margin-left="-0.0034in" fo:margin-right="0.0041in">
        <style:tab-stops/>
      </style:paragraph-properties>
    </style:style>
    <style:style style:name="P33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34" style:parent-style-name="Normal" style:family="paragraph">
      <style:paragraph-properties fo:margin-bottom="0.0722in" fo:margin-left="-0.0034in" fo:margin-right="0.0041in">
        <style:tab-stops/>
      </style:paragraph-properties>
    </style:style>
    <style:style style:name="P35" style:parent-style-name="Normal" style:family="paragraph">
      <style:paragraph-properties fo:margin-bottom="0.0972in" fo:line-height="107%" fo:margin-left="0.0034in" fo:margin-right="0in">
        <style:tab-stops/>
      </style:paragraph-properties>
    </style:style>
    <style:style style:name="T36" style:parent-style-name="DefaultParagraphFont" style:family="text">
      <style:text-properties fo:font-size="10pt" style:font-size-asian="10pt"/>
    </style:style>
    <style:style style:name="P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8" style:parent-style-name="Normal" style:family="paragraph">
      <style:paragraph-properties fo:margin-bottom="0.3152in" fo:margin-left="-0.0034in" fo:margin-right="0.0041in">
        <style:tab-stops/>
      </style:paragraph-properties>
    </style:style>
    <style:style style:name="P39" style:parent-style-name="Normal" style:family="paragraph">
      <style:paragraph-properties fo:margin-left="-0.0034in" fo:margin-right="0.0041in">
        <style:tab-stops/>
      </style:paragraph-properties>
    </style:style>
    <style:style style:name="P40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4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" style:parent-style-name="Normal" style:family="paragraph">
      <style:paragraph-properties fo:margin-left="-0.0034in" fo:margin-right="0.0041in">
        <style:tab-stops/>
      </style:paragraph-properties>
    </style:style>
    <style:style style:name="P43" style:parent-style-name="Normal" style:family="paragraph">
      <style:paragraph-properties fo:margin-left="-0.0034in" fo:margin-right="0.0041in">
        <style:tab-stops/>
      </style:paragraph-properties>
    </style:style>
    <style:style style:name="P4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" style:parent-style-name="Normal" style:family="paragraph">
      <style:paragraph-properties fo:margin-bottom="0.0833in" fo:margin-left="-0.0034in" fo:margin-right="0.0041in">
        <style:tab-stops/>
      </style:paragraph-properties>
    </style:style>
    <style:style style:name="P46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in" fo:line-height="110%" fo:margin-left="0.0715in" fo:margin-right="0in">
        <style:tab-stops/>
      </style:paragraph-properties>
    </style:style>
    <style:style style:name="P47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in" fo:line-height="110%" fo:margin-left="0.0715in" fo:margin-right="0in">
        <style:tab-stops/>
      </style:paragraph-properties>
    </style:style>
    <style:style style:name="P48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.6131in" fo:line-height="110%" fo:margin-left="0.0715in" fo:margin-right="0in">
        <style:tab-stops/>
      </style:paragraph-properties>
    </style:style>
    <style:style style:name="P49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0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1" style:parent-style-name="Normal" style:family="paragraph">
      <style:paragraph-properties fo:margin-left="-0.0034in" fo:margin-right="0.0041in">
        <style:tab-stops/>
      </style:paragraph-properties>
    </style:style>
    <style:style style:name="P52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3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4" style:parent-style-name="Normal" style:family="paragraph">
      <style:paragraph-properties fo:margin-bottom="0.093in" fo:margin-left="-0.0034in" fo:margin-right="0.0041in">
        <style:tab-stops/>
      </style:paragraph-properties>
    </style:style>
    <style:style style:name="P55" style:parent-style-name="Normal" style:family="paragraph">
      <style:paragraph-properties fo:text-align="justify" fo:margin-bottom="0.059in" fo:line-height="109%" fo:margin-left="-0.0104in" fo:margin-right="0.0506in" fo:text-indent="0.2284in">
        <style:tab-stops/>
      </style:paragraph-properties>
    </style:style>
    <style:style style:name="P56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7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8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59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0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61" style:parent-style-name="Normal" style:family="paragraph">
      <style:paragraph-properties fo:margin-left="0.7562in" fo:margin-right="0.0041in">
        <style:tab-stops/>
      </style:paragraph-properties>
    </style:style>
    <style:style style:name="P62" style:parent-style-name="Normal" style:family="paragraph">
      <style:paragraph-properties fo:margin-bottom="0.0548in" fo:margin-left="1.2555in" fo:margin-right="0.0041in">
        <style:tab-stops/>
      </style:paragraph-properties>
    </style:style>
    <style:style style:name="P63" style:parent-style-name="Normal" style:family="paragraph">
      <style:paragraph-properties fo:margin-left="0.7562in" fo:margin-right="0.0041in">
        <style:tab-stops/>
      </style:paragraph-properties>
    </style:style>
    <style:style style:name="P64" style:parent-style-name="Normal" style:family="paragraph">
      <style:paragraph-properties fo:margin-bottom="0.05in" fo:margin-left="1.2555in" fo:margin-right="0.0041in">
        <style:tab-stops/>
      </style:paragraph-properties>
    </style:style>
    <style:style style:name="P65" style:parent-style-name="Normal" style:family="paragraph">
      <style:paragraph-properties fo:margin-left="0.2569in" fo:margin-right="0.0041in">
        <style:tab-stops/>
      </style:paragraph-properties>
    </style:style>
    <style:style style:name="P66" style:parent-style-name="Normal" style:family="paragraph">
      <style:paragraph-properties fo:margin-left="0.7562in" fo:margin-right="0.0041in">
        <style:tab-stops/>
      </style:paragraph-properties>
    </style:style>
    <style:style style:name="P67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68" style:parent-style-name="Normal" style:family="paragraph">
      <style:paragraph-properties fo:margin-left="0.2569in" fo:margin-right="0.0041in">
        <style:tab-stops/>
      </style:paragraph-properties>
    </style:style>
    <style:style style:name="P69" style:parent-style-name="Normal" style:family="paragraph">
      <style:paragraph-properties fo:margin-left="0.7562in" fo:margin-right="0.0041in">
        <style:tab-stops/>
      </style:paragraph-properties>
    </style:style>
    <style:style style:name="P70" style:parent-style-name="Normal" style:family="paragraph">
      <style:paragraph-properties fo:margin-bottom="0.05in" fo:margin-left="0.7562in" fo:margin-right="0.0041in">
        <style:tab-stops/>
      </style:paragraph-properties>
    </style:style>
    <style:style style:name="P71" style:parent-style-name="Normal" style:family="paragraph">
      <style:paragraph-properties fo:margin-left="0.2569in" fo:margin-right="0.0041in">
        <style:tab-stops/>
      </style:paragraph-properties>
    </style:style>
    <style:style style:name="P72" style:parent-style-name="Normal" style:family="paragraph">
      <style:paragraph-properties fo:margin-left="0.7562in" fo:margin-right="0.0041in">
        <style:tab-stops/>
      </style:paragraph-properties>
    </style:style>
    <style:style style:name="P73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74" style:parent-style-name="Normal" style:family="paragraph">
      <style:paragraph-properties fo:margin-left="0.2569in" fo:margin-right="0.0041in">
        <style:tab-stops/>
      </style:paragraph-properties>
    </style:style>
    <style:style style:name="P75" style:parent-style-name="Normal" style:family="paragraph">
      <style:paragraph-properties fo:margin-left="0.7562in" fo:margin-right="0.0041in">
        <style:tab-stops/>
      </style:paragraph-properties>
    </style:style>
    <style:style style:name="P76" style:parent-style-name="Normal" style:family="paragraph">
      <style:paragraph-properties fo:margin-bottom="0.05in" fo:margin-left="0.7562in" fo:margin-right="0.0041in">
        <style:tab-stops/>
      </style:paragraph-properties>
    </style:style>
    <style:style style:name="P77" style:parent-style-name="Normal" style:family="paragraph">
      <style:paragraph-properties fo:margin-left="0.2569in" fo:margin-right="0.0041in">
        <style:tab-stops/>
      </style:paragraph-properties>
    </style:style>
    <style:style style:name="P78" style:parent-style-name="Normal" style:family="paragraph">
      <style:paragraph-properties fo:margin-left="0.7562in" fo:margin-right="0.0041in">
        <style:tab-stops/>
      </style:paragraph-properties>
    </style:style>
    <style:style style:name="P79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80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81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82" style:parent-style-name="Normal" style:family="paragraph">
      <style:paragraph-properties fo:margin-left="0.7562in" fo:margin-right="0.0041in">
        <style:tab-stops/>
      </style:paragraph-properties>
    </style:style>
    <style:style style:name="P83" style:parent-style-name="Normal" style:family="paragraph">
      <style:paragraph-properties fo:margin-bottom="0.2652in" fo:margin-left="0.7562in" fo:margin-right="0.0041in">
        <style:tab-stops/>
      </style:paragraph-properties>
    </style:style>
    <style:style style:name="P84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85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86" style:parent-style-name="Normal" style:family="paragraph">
      <style:paragraph-properties fo:margin-bottom="0.05in" fo:margin-left="0.7895in" fo:margin-right="0.0041in">
        <style:tab-stops/>
      </style:paragraph-properties>
    </style:style>
    <style:style style:name="P87" style:parent-style-name="Normal" style:family="paragraph">
      <style:paragraph-properties fo:margin-bottom="0.0548in" fo:margin-left="0.7493in" fo:margin-right="0.0041in" fo:text-indent="-0.4993in">
        <style:tab-stops/>
      </style:paragraph-properties>
    </style:style>
    <style:style style:name="P88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89" style:parent-style-name="Normal" style:family="paragraph">
      <style:paragraph-properties fo:margin-bottom="0.2673in" fo:margin-left="0.7562in" fo:margin-right="0.0041in">
        <style:tab-stops/>
      </style:paragraph-properties>
    </style:style>
    <style:style style:name="P90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91" style:parent-style-name="DefaultParagraphFont" style:family="text">
      <style:text-properties fo:color="#0362C1"/>
    </style:style>
    <style:style style:name="P92" style:parent-style-name="Normal" style:family="paragraph">
      <style:paragraph-properties fo:margin-bottom="0.0583in" fo:line-height="107%" fo:margin-left="-0.0034in" fo:margin-right="0in">
        <style:tab-stops/>
      </style:paragraph-properties>
    </style:style>
    <style:style style:name="T93" style:parent-style-name="DefaultParagraphFont" style:family="text">
      <style:text-properties fo:color="#0362C1"/>
    </style:style>
    <style:style style:name="P94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95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96" style:parent-style-name="Normal" style:family="paragraph">
      <style:paragraph-properties fo:margin-left="0.2569in" fo:margin-right="0.0041in">
        <style:tab-stops/>
      </style:paragraph-properties>
    </style:style>
    <style:style style:name="P97" style:parent-style-name="Normal" style:family="paragraph">
      <style:paragraph-properties fo:text-align="center" fo:margin-bottom="0.002in" fo:line-height="110%" fo:margin-left="0.5993in" fo:margin-right="0in">
        <style:tab-stops/>
      </style:paragraph-properties>
    </style:style>
    <style:style style:name="P98" style:parent-style-name="Normal" style:family="paragraph">
      <style:paragraph-properties fo:margin-left="0.7562in" fo:margin-right="0.0041in">
        <style:tab-stops/>
      </style:paragraph-properties>
    </style:style>
    <style:style style:name="P99" style:parent-style-name="Normal" style:family="paragraph">
      <style:paragraph-properties fo:text-align="justify" fo:margin-bottom="0.1965in" fo:line-height="109%" fo:margin-left="0.7493in" fo:margin-right="0.0506in" fo:text-indent="-0.4993in">
        <style:tab-stops/>
      </style:paragraph-properties>
    </style:style>
    <style:style style:name="P100" style:parent-style-name="Normal" style:family="paragraph">
      <style:paragraph-properties fo:line-height="138%" fo:margin-left="-0.0034in" fo:margin-right="0.0041in">
        <style:tab-stops/>
      </style:paragraph-properties>
    </style:style>
    <style:style style:name="P101" style:parent-style-name="Normal" style:family="paragraph">
      <style:paragraph-properties fo:margin-left="-0.0034in" fo:margin-right="0.0041in">
        <style:tab-stops/>
      </style:paragraph-properties>
    </style:style>
    <style:style style:name="P10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03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0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05" style:parent-style-name="Normal" style:family="paragraph">
      <style:paragraph-properties fo:margin-left="-0.0034in" fo:margin-right="0.0041in">
        <style:tab-stops/>
      </style:paragraph-properties>
    </style:style>
    <style:style style:name="P10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07" style:parent-style-name="Normal" style:family="paragraph">
      <style:paragraph-properties fo:text-align="justify" fo:margin-bottom="0.0201in" fo:line-height="109%" fo:margin-left="-0.0034in" fo:margin-right="0.0506in">
        <style:tab-stops/>
      </style:paragraph-properties>
    </style:style>
    <style:style style:name="P108" style:parent-style-name="Normal" style:family="paragraph">
      <style:paragraph-properties fo:text-align="justify" fo:margin-bottom="0.0312in" fo:line-height="109%" fo:margin-left="-0.0034in" fo:margin-right="0.0506in">
        <style:tab-stops/>
      </style:paragraph-properties>
    </style:style>
    <style:style style:name="P109" style:parent-style-name="Normal" style:family="paragraph">
      <style:paragraph-properties fo:margin-left="-0.0034in" fo:margin-right="0.0041in">
        <style:tab-stops/>
      </style:paragraph-properties>
    </style:style>
    <style:style style:name="P11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1" style:parent-style-name="Normal" style:family="paragraph">
      <style:paragraph-properties fo:margin-left="-0.0034in" fo:margin-right="0.0041in">
        <style:tab-stops/>
      </style:paragraph-properties>
    </style:style>
    <style:style style:name="P112" style:parent-style-name="Normal" style:family="paragraph">
      <style:paragraph-properties fo:margin-left="-0.0034in" fo:margin-right="0.0041in">
        <style:tab-stops/>
      </style:paragraph-properties>
    </style:style>
    <style:style style:name="P11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4" style:parent-style-name="Normal" style:family="paragraph">
      <style:paragraph-properties fo:margin-left="-0.0034in" fo:margin-right="0.0041in">
        <style:tab-stops/>
      </style:paragraph-properties>
    </style:style>
    <style:style style:name="P115" style:parent-style-name="Normal" style:family="paragraph">
      <style:paragraph-properties fo:margin-left="0.0916in" fo:margin-right="0.0041in">
        <style:tab-stops/>
      </style:paragraph-properties>
    </style:style>
    <style:style style:name="P116" style:parent-style-name="Normal" style:family="paragraph">
      <style:paragraph-properties fo:margin-left="-0.0034in" fo:margin-right="0.0041in">
        <style:tab-stops/>
      </style:paragraph-properties>
    </style:style>
    <style:style style:name="P11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8" style:parent-style-name="Normal" style:family="paragraph">
      <style:paragraph-properties fo:margin-left="-0.0034in" fo:margin-right="0.0041in">
        <style:tab-stops/>
      </style:paragraph-properties>
    </style:style>
    <style:style style:name="P119" style:parent-style-name="Normal" style:family="paragraph">
      <style:paragraph-properties fo:margin-left="-0.0034in" fo:margin-right="0.0041in">
        <style:tab-stops/>
      </style:paragraph-properties>
    </style:style>
    <style:style style:name="P12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1" style:parent-style-name="Normal" style:family="paragraph">
      <style:paragraph-properties fo:margin-left="-0.0034in" fo:margin-right="0.0041in">
        <style:tab-stops/>
      </style:paragraph-properties>
    </style:style>
    <style:style style:name="P122" style:parent-style-name="Normal" style:family="paragraph">
      <style:paragraph-properties fo:margin-left="-0.0034in" fo:margin-right="0.0041in">
        <style:tab-stops/>
      </style:paragraph-properties>
    </style:style>
    <style:style style:name="P12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4" style:parent-style-name="Normal" style:family="paragraph">
      <style:paragraph-properties fo:margin-left="-0.0034in" fo:margin-right="0.0041in">
        <style:tab-stops/>
      </style:paragraph-properties>
    </style:style>
    <style:style style:name="P125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26" style:parent-style-name="Normal" style:family="paragraph">
      <style:paragraph-properties fo:margin-left="-0.0034in" fo:margin-right="0.0041in">
        <style:tab-stops/>
      </style:paragraph-properties>
    </style:style>
    <style:style style:name="P12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8" style:parent-style-name="Normal" style:family="paragraph">
      <style:paragraph-properties fo:margin-left="-0.0034in" fo:margin-right="0.0041in">
        <style:tab-stops/>
      </style:paragraph-properties>
    </style:style>
    <style:style style:name="P12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0" style:parent-style-name="Normal" style:family="paragraph">
      <style:paragraph-properties fo:margin-left="-0.0034in" fo:margin-right="0.0041in">
        <style:tab-stops/>
      </style:paragraph-properties>
    </style:style>
    <style:style style:name="P131" style:parent-style-name="Normal" style:family="paragraph">
      <style:paragraph-properties fo:margin-left="-0.0034in" fo:margin-right="0.0041in">
        <style:tab-stops/>
      </style:paragraph-properties>
    </style:style>
    <style:style style:name="P13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3" style:parent-style-name="Normal" style:family="paragraph">
      <style:paragraph-properties fo:margin-left="-0.0034in" fo:margin-right="0.0041in">
        <style:tab-stops/>
      </style:paragraph-properties>
    </style:style>
    <style:style style:name="P13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5" style:parent-style-name="Normal" style:family="paragraph">
      <style:paragraph-properties fo:margin-left="-0.0034in" fo:margin-right="0.0041in">
        <style:tab-stops/>
      </style:paragraph-properties>
    </style:style>
    <style:style style:name="P136" style:parent-style-name="Normal" style:family="paragraph">
      <style:paragraph-properties fo:margin-left="-0.0034in" fo:margin-right="0.0041in">
        <style:tab-stops/>
      </style:paragraph-properties>
    </style:style>
    <style:style style:name="P1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9" style:parent-style-name="Normal" style:family="paragraph">
      <style:paragraph-properties fo:margin-bottom="0.0763in" fo:margin-left="-0.0104in" fo:margin-right="0.0041in" fo:text-indent="0.1277in">
        <style:tab-stops/>
      </style:paragraph-properties>
    </style:style>
    <style:style style:name="P14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3" style:parent-style-name="Normal" style:family="paragraph">
      <style:paragraph-properties fo:margin-left="-0.0034in" fo:margin-right="0.0041in">
        <style:tab-stops/>
      </style:paragraph-properties>
    </style:style>
    <style:style style:name="P14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6" style:parent-style-name="Normal" style:family="paragraph">
      <style:paragraph-properties fo:margin-left="-0.0034in" fo:margin-right="0.0041in">
        <style:tab-stops/>
      </style:paragraph-properties>
    </style:style>
    <style:style style:name="TableColumn148" style:family="table-column">
      <style:table-column-properties style:column-width="1.9583in"/>
    </style:style>
    <style:style style:name="TableColumn149" style:family="table-column">
      <style:table-column-properties style:column-width="0.7861in"/>
    </style:style>
    <style:style style:name="TableColumn150" style:family="table-column">
      <style:table-column-properties style:column-width="0.9923in"/>
    </style:style>
    <style:style style:name="TableColumn151" style:family="table-column">
      <style:table-column-properties style:column-width="1.0722in"/>
    </style:style>
    <style:style style:name="TableColumn152" style:family="table-column">
      <style:table-column-properties style:column-width="1.434in"/>
    </style:style>
    <style:style style:name="Table147" style:family="table">
      <style:table-properties style:width="6.2437in" fo:margin-left="-0.0006in" table:align="left"/>
    </style:style>
    <style:style style:name="TableRow153" style:family="table-row">
      <style:table-row-properties style:min-row-height="0.2909in"/>
    </style:style>
    <style:style style:name="TableCell154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55" style:parent-style-name="Normal" style:family="paragraph">
      <style:paragraph-properties fo:text-align="center" fo:margin-bottom="0in" fo:line-height="107%" fo:margin-left="0.4361in" fo:margin-right="0in" fo:text-indent="0in">
        <style:tab-stops/>
      </style:paragraph-properties>
    </style:style>
    <style:style style:name="T156" style:parent-style-name="DefaultParagraphFont" style:family="text">
      <style:text-properties fo:font-size="10pt" style:font-size-asian="10pt"/>
    </style:style>
    <style:style style:name="TableCell157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58" style:parent-style-name="Normal" style:family="paragraph">
      <style:paragraph-properties fo:text-align="justify" fo:margin-bottom="0in" fo:line-height="107%" fo:margin-left="0.025in" fo:margin-right="0in" fo:text-indent="0in">
        <style:tab-stops/>
      </style:paragraph-properties>
    </style:style>
    <style:style style:name="T159" style:parent-style-name="DefaultParagraphFont" style:family="text">
      <style:text-properties fo:font-size="10pt" style:font-size-asian="10pt"/>
    </style:style>
    <style:style style:name="TableCell160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1" style:parent-style-name="Normal" style:family="paragraph">
      <style:paragraph-properties fo:text-align="center" fo:margin-bottom="0in" fo:line-height="107%" fo:margin-left="0in" fo:margin-right="0.0201in" fo:text-indent="0in">
        <style:tab-stops/>
      </style:paragraph-properties>
    </style:style>
    <style:style style:name="T162" style:parent-style-name="DefaultParagraphFont" style:family="text">
      <style:text-properties fo:font-size="10pt" style:font-size-asian="10pt"/>
    </style:style>
    <style:style style:name="TableCell163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4" style:parent-style-name="Normal" style:family="paragraph">
      <style:paragraph-properties fo:margin-bottom="0in" fo:line-height="107%" fo:margin-left="0.168in" fo:margin-right="0in" fo:text-indent="0in">
        <style:tab-stops/>
      </style:paragraph-properties>
    </style:style>
    <style:style style:name="T165" style:parent-style-name="DefaultParagraphFont" style:family="text">
      <style:text-properties fo:font-size="10pt" style:font-size-asian="10pt"/>
    </style:style>
    <style:style style:name="TableCell166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7" style:parent-style-name="Normal" style:family="paragraph">
      <style:paragraph-properties fo:margin-bottom="0in" fo:line-height="107%" fo:margin-left="0.125in" fo:margin-right="0in" fo:text-indent="0in">
        <style:tab-stops/>
      </style:paragraph-properties>
    </style:style>
    <style:style style:name="T168" style:parent-style-name="DefaultParagraphFont" style:family="text">
      <style:text-properties fo:font-size="10pt" style:font-size-asian="10pt"/>
    </style:style>
    <style:style style:name="TableRow169" style:family="table-row">
      <style:table-row-properties style:min-row-height="0.1736in"/>
    </style:style>
    <style:style style:name="TableCell170" style:family="table-cell">
      <style:table-cell-properties fo:border="0.0138in solid #000000" style:writing-mode="lr-tb" fo:padding-top="0in" fo:padding-left="0.0076in" fo:padding-bottom="0in" fo:padding-right="0.0027in"/>
    </style:style>
    <style:style style:name="P171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72" style:family="table-cell">
      <style:table-cell-properties fo:border="0.0138in solid #000000" style:writing-mode="lr-tb" fo:padding-top="0in" fo:padding-left="0.0076in" fo:padding-bottom="0in" fo:padding-right="0.0027in"/>
    </style:style>
    <style:style style:name="P173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74" style:family="table-cell">
      <style:table-cell-properties fo:border="0.0138in solid #000000" style:writing-mode="lr-tb" fo:padding-top="0in" fo:padding-left="0.0076in" fo:padding-bottom="0in" fo:padding-right="0.0027in"/>
    </style:style>
    <style:style style:name="P175" style:parent-style-name="Normal" style:family="paragraph">
      <style:paragraph-properties fo:margin-bottom="0in" fo:line-height="107%" fo:margin-left="0.1111in" fo:margin-right="0in" fo:text-indent="0in">
        <style:tab-stops/>
      </style:paragraph-properties>
    </style:style>
    <style:style style:name="T176" style:parent-style-name="DefaultParagraphFont" style:family="text">
      <style:text-properties fo:font-size="10pt" style:font-size-asian="10pt"/>
    </style:style>
    <style:style style:name="TableCell177" style:family="table-cell">
      <style:table-cell-properties fo:border="0.0138in solid #000000" style:writing-mode="lr-tb" fo:padding-top="0in" fo:padding-left="0.0076in" fo:padding-bottom="0in" fo:padding-right="0.0027in"/>
    </style:style>
    <style:style style:name="P178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79" style:family="table-cell">
      <style:table-cell-properties fo:border="0.0138in solid #000000" style:writing-mode="lr-tb" fo:padding-top="0in" fo:padding-left="0.0076in" fo:padding-bottom="0in" fo:padding-right="0.0027in"/>
    </style:style>
    <style:style style:name="P180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Row181" style:family="table-row">
      <style:table-row-properties style:min-row-height="0.1736in"/>
    </style:style>
    <style:style style:name="TableCell182" style:family="table-cell">
      <style:table-cell-properties fo:border="0.0138in solid #000000" style:writing-mode="lr-tb" fo:padding-top="0in" fo:padding-left="0.0076in" fo:padding-bottom="0in" fo:padding-right="0.0027in"/>
    </style:style>
    <style:style style:name="P183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184" style:parent-style-name="DefaultParagraphFont" style:family="text">
      <style:text-properties fo:font-size="10pt" style:font-size-asian="10pt"/>
    </style:style>
    <style:style style:name="TableCell185" style:family="table-cell">
      <style:table-cell-properties fo:border="0.0138in solid #000000" style:writing-mode="lr-tb" fo:padding-top="0in" fo:padding-left="0.0076in" fo:padding-bottom="0in" fo:padding-right="0.0027in"/>
    </style:style>
    <style:style style:name="P186" style:parent-style-name="Normal" style:family="paragraph">
      <style:paragraph-properties fo:margin-bottom="0in" fo:line-height="107%" fo:margin-left="0.2097in" fo:margin-right="0in" fo:text-indent="0in">
        <style:tab-stops/>
      </style:paragraph-properties>
    </style:style>
    <style:style style:name="T187" style:parent-style-name="DefaultParagraphFont" style:family="text">
      <style:text-properties fo:font-size="10pt" style:font-size-asian="10pt"/>
    </style:style>
    <style:style style:name="TableCell188" style:family="table-cell">
      <style:table-cell-properties fo:border="0.0138in solid #000000" style:writing-mode="lr-tb" fo:padding-top="0in" fo:padding-left="0.0076in" fo:padding-bottom="0in" fo:padding-right="0.0027in"/>
    </style:style>
    <style:style style:name="P189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190" style:parent-style-name="DefaultParagraphFont" style:family="text">
      <style:text-properties fo:font-size="10pt" style:font-size-asian="10pt"/>
    </style:style>
    <style:style style:name="TableCell191" style:family="table-cell">
      <style:table-cell-properties fo:border="0.0138in solid #000000" style:writing-mode="lr-tb" fo:padding-top="0in" fo:padding-left="0.0076in" fo:padding-bottom="0in" fo:padding-right="0.0027in"/>
    </style:style>
    <style:style style:name="P192" style:parent-style-name="Normal" style:family="paragraph">
      <style:paragraph-properties fo:text-align="center" fo:margin-bottom="0in" fo:line-height="107%" fo:margin-left="0.0895in" fo:margin-right="0in" fo:text-indent="0in">
        <style:tab-stops/>
      </style:paragraph-properties>
    </style:style>
    <style:style style:name="T193" style:parent-style-name="DefaultParagraphFont" style:family="text">
      <style:text-properties fo:font-size="10pt" style:font-size-asian="10pt"/>
    </style:style>
    <style:style style:name="TableCell194" style:family="table-cell">
      <style:table-cell-properties fo:border="0.0138in solid #000000" style:writing-mode="lr-tb" fo:padding-top="0in" fo:padding-left="0.0076in" fo:padding-bottom="0in" fo:padding-right="0.0027in"/>
    </style:style>
    <style:style style:name="P195" style:parent-style-name="Normal" style:family="paragraph">
      <style:paragraph-properties fo:text-align="center" fo:margin-bottom="0in" fo:line-height="107%" fo:margin-left="0.0881in" fo:margin-right="0in" fo:text-indent="0in">
        <style:tab-stops/>
      </style:paragraph-properties>
    </style:style>
    <style:style style:name="T196" style:parent-style-name="DefaultParagraphFont" style:family="text">
      <style:text-properties fo:font-size="10pt" style:font-size-asian="10pt"/>
    </style:style>
    <style:style style:name="TableRow197" style:family="table-row">
      <style:table-row-properties style:min-row-height="0.1215in"/>
    </style:style>
    <style:style style:name="TableCell198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199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00" style:parent-style-name="DefaultParagraphFont" style:family="text">
      <style:text-properties fo:font-size="10pt" style:font-size-asian="10pt"/>
    </style:style>
    <style:style style:name="TableCell201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2" style:parent-style-name="Normal" style:family="paragraph">
      <style:paragraph-properties fo:margin-bottom="0in" fo:line-height="107%" fo:margin-left="0.2097in" fo:margin-right="0in" fo:text-indent="0in">
        <style:tab-stops/>
      </style:paragraph-properties>
    </style:style>
    <style:style style:name="T203" style:parent-style-name="DefaultParagraphFont" style:family="text">
      <style:text-properties fo:font-size="10pt" style:font-size-asian="10pt"/>
    </style:style>
    <style:style style:name="TableCell204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5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206" style:parent-style-name="DefaultParagraphFont" style:family="text">
      <style:text-properties fo:font-size="10pt" style:font-size-asian="10pt"/>
    </style:style>
    <style:style style:name="TableCell207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8" style:parent-style-name="Normal" style:family="paragraph">
      <style:paragraph-properties fo:text-align="center" fo:margin-bottom="0in" fo:line-height="107%" fo:margin-left="0.0895in" fo:margin-right="0in" fo:text-indent="0in">
        <style:tab-stops/>
      </style:paragraph-properties>
    </style:style>
    <style:style style:name="T209" style:parent-style-name="DefaultParagraphFont" style:family="text">
      <style:text-properties fo:font-size="10pt" style:font-size-asian="10pt"/>
    </style:style>
    <style:style style:name="TableCell210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11" style:parent-style-name="Normal" style:family="paragraph">
      <style:paragraph-properties fo:text-align="center" fo:margin-bottom="0in" fo:line-height="107%" fo:margin-left="0.0881in" fo:margin-right="0in" fo:text-indent="0in">
        <style:tab-stops/>
      </style:paragraph-properties>
    </style:style>
    <style:style style:name="T212" style:parent-style-name="DefaultParagraphFont" style:family="text">
      <style:text-properties fo:font-size="10pt" style:font-size-asian="10pt"/>
    </style:style>
    <style:style style:name="TableRow213" style:family="table-row">
      <style:table-row-properties style:min-row-height="0.2111in"/>
    </style:style>
    <style:style style:name="TableCell214" style:family="table-cell">
      <style:table-cell-properties fo:border-top="none" fo:border-left="0.0138in solid #000000" fo:border-bottom="0.0138in solid #000000" fo:border-right="0.0138in solid #000000" style:writing-mode="lr-tb" fo:padding-top="0in" fo:padding-left="0.0076in" fo:padding-bottom="0in" fo:padding-right="0.0027in"/>
    </style:style>
    <style:style style:name="P215" style:parent-style-name="Normal" style:family="paragraph">
      <style:paragraph-properties fo:text-align="justify" fo:margin-bottom="0in" fo:line-height="107%" fo:margin-left="0in" fo:margin-right="0in" fo:text-indent="0in">
        <style:tab-stops/>
      </style:paragraph-properties>
    </style:style>
    <style:style style:name="T216" style:parent-style-name="DefaultParagraphFont" style:family="text">
      <style:text-properties fo:font-size="10pt" style:font-size-asian="10pt"/>
    </style:style>
    <style:style style:name="TableCell217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18" style:parent-style-name="Normal" style:family="paragraph">
      <style:paragraph-properties fo:margin-bottom="0in" fo:line-height="107%" fo:margin-left="0.2486in" fo:margin-right="0in" fo:text-indent="0in">
        <style:tab-stops/>
      </style:paragraph-properties>
    </style:style>
    <style:style style:name="T219" style:parent-style-name="DefaultParagraphFont" style:family="text">
      <style:text-properties fo:font-size="10pt" style:font-size-asian="10pt"/>
    </style:style>
    <style:style style:name="TableCell220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1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222" style:parent-style-name="DefaultParagraphFont" style:family="text">
      <style:text-properties fo:font-size="10pt" style:font-size-asian="10pt"/>
    </style:style>
    <style:style style:name="TableCell223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4" style:parent-style-name="Normal" style:family="paragraph">
      <style:paragraph-properties fo:text-align="center" fo:margin-bottom="0in" fo:line-height="107%" fo:margin-left="0.0104in" fo:margin-right="0in" fo:text-indent="0in">
        <style:tab-stops/>
      </style:paragraph-properties>
    </style:style>
    <style:style style:name="T225" style:parent-style-name="DefaultParagraphFont" style:family="text">
      <style:text-properties fo:font-size="10pt" style:font-size-asian="10pt"/>
    </style:style>
    <style:style style:name="TableCell226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7" style:parent-style-name="Normal" style:family="paragraph">
      <style:paragraph-properties fo:text-align="center" fo:margin-bottom="0in" fo:line-height="107%" fo:margin-left="0.0666in" fo:margin-right="0in" fo:text-indent="0in">
        <style:tab-stops/>
      </style:paragraph-properties>
    </style:style>
    <style:style style:name="T228" style:parent-style-name="DefaultParagraphFont" style:family="text">
      <style:text-properties fo:font-size="10pt" style:font-size-asian="10pt"/>
    </style:style>
    <style:style style:name="TableRow229" style:family="table-row">
      <style:table-row-properties style:min-row-height="0.1756in"/>
    </style:style>
    <style:style style:name="TableCell230" style:family="table-cell">
      <style:table-cell-properties fo:border="0.0138in solid #000000" style:writing-mode="lr-tb" fo:padding-top="0in" fo:padding-left="0.0076in" fo:padding-bottom="0in" fo:padding-right="0.0027in"/>
    </style:style>
    <style:style style:name="P231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32" style:parent-style-name="DefaultParagraphFont" style:family="text">
      <style:text-properties fo:font-size="10pt" style:font-size-asian="10pt"/>
    </style:style>
    <style:style style:name="TableCell233" style:family="table-cell">
      <style:table-cell-properties fo:border="0.0138in solid #000000" style:writing-mode="lr-tb" fo:padding-top="0in" fo:padding-left="0.0076in" fo:padding-bottom="0in" fo:padding-right="0.0027in"/>
    </style:style>
    <style:style style:name="P234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35" style:family="table-cell">
      <style:table-cell-properties fo:border="0.0138in solid #000000" style:writing-mode="lr-tb" fo:padding-top="0in" fo:padding-left="0.0076in" fo:padding-bottom="0in" fo:padding-right="0.0027in"/>
    </style:style>
    <style:style style:name="P236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37" style:family="table-cell">
      <style:table-cell-properties fo:border="0.0138in solid #000000" style:writing-mode="lr-tb" fo:padding-top="0in" fo:padding-left="0.0076in" fo:padding-bottom="0in" fo:padding-right="0.0027in"/>
    </style:style>
    <style:style style:name="P238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39" style:family="table-cell">
      <style:table-cell-properties fo:border="0.0138in solid #000000" style:writing-mode="lr-tb" fo:padding-top="0in" fo:padding-left="0.0076in" fo:padding-bottom="0in" fo:padding-right="0.0027in"/>
    </style:style>
    <style:style style:name="P240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P241" style:parent-style-name="Normal" style:family="paragraph">
      <style:paragraph-properties fo:margin-bottom="0.0166in" fo:line-height="107%" fo:margin-left="-0.0034in" fo:margin-right="0in" fo:text-indent="0in">
        <style:tab-stops>
          <style:tab-stop style:type="center" style:position="2.3638in"/>
          <style:tab-stop style:type="center" style:position="3.2784in"/>
          <style:tab-stop style:type="center" style:position="4.2833in"/>
          <style:tab-stop style:type="center" style:position="5.5652in"/>
        </style:tab-stops>
      </style:paragraph-properties>
    </style:style>
    <style:style style:name="T242" style:parent-style-name="DefaultParagraphFont" style:family="text">
      <style:text-properties fo:font-size="10pt" style:font-size-asian="10pt"/>
    </style:style>
    <style:style style:name="T243" style:parent-style-name="DefaultParagraphFont" style:family="text">
      <style:text-properties fo:font-size="10pt" style:font-size-asian="10pt"/>
    </style:style>
    <style:style style:name="T244" style:parent-style-name="DefaultParagraphFont" style:family="text">
      <style:text-properties fo:font-size="10pt" style:font-size-asian="10pt"/>
    </style:style>
    <style:style style:name="T245" style:parent-style-name="DefaultParagraphFont" style:family="text">
      <style:text-properties fo:font-size="10pt" style:font-size-asian="10pt"/>
    </style:style>
    <style:style style:name="T246" style:parent-style-name="DefaultParagraphFont" style:family="text">
      <style:text-properties fo:font-size="10pt" style:font-size-asian="10pt"/>
    </style:style>
    <style:style style:name="P247" style:parent-style-name="Normal" style:family="paragraph">
      <style:paragraph-properties fo:text-align="center" fo:margin-bottom="0.1708in" fo:line-height="107%" fo:margin-left="0in" fo:margin-right="0.0652in" fo:text-indent="0in">
        <style:tab-stops/>
      </style:paragraph-properties>
    </style:style>
    <style:style style:name="T248" style:parent-style-name="DefaultParagraphFont" style:family="text">
      <style:text-properties fo:font-size="9pt" style:font-size-asian="9pt"/>
    </style:style>
    <style:style style:name="P24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1" style:parent-style-name="Normal" style:family="paragraph">
      <style:paragraph-properties fo:margin-left="-0.0034in" fo:margin-right="0.0041in">
        <style:tab-stops/>
      </style:paragraph-properties>
    </style:style>
    <style:style style:name="P25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3" style:parent-style-name="Normal" style:family="paragraph">
      <style:paragraph-properties fo:margin-left="-0.0034in" fo:margin-right="0.0041in">
        <style:tab-stops/>
      </style:paragraph-properties>
    </style:style>
    <style:style style:name="P25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5" style:parent-style-name="Normal" style:family="paragraph">
      <style:paragraph-properties fo:margin-left="-0.0034in" fo:margin-right="0.0041in">
        <style:tab-stops/>
      </style:paragraph-properties>
    </style:style>
    <style:style style:name="P256" style:parent-style-name="Normal" style:family="paragraph">
      <style:paragraph-properties fo:margin-left="-0.0034in" fo:margin-right="0.0041in">
        <style:tab-stops/>
      </style:paragraph-properties>
    </style:style>
    <style:style style:name="P25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8" style:parent-style-name="Normal" style:family="paragraph">
      <style:paragraph-properties fo:margin-left="-0.0034in" fo:margin-right="0.0041in">
        <style:tab-stops/>
      </style:paragraph-properties>
    </style:style>
    <style:style style:name="P25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1" style:parent-style-name="Normal" style:family="paragraph">
      <style:paragraph-properties fo:margin-left="-0.0034in" fo:margin-right="0.0041in">
        <style:tab-stops/>
      </style:paragraph-properties>
    </style:style>
    <style:style style:name="P26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6" style:parent-style-name="Normal" style:family="paragraph">
      <style:paragraph-properties fo:margin-left="-0.0034in" fo:margin-right="0.0041in">
        <style:tab-stops/>
      </style:paragraph-properties>
    </style:style>
    <style:style style:name="P267" style:parent-style-name="Normal" style:family="paragraph">
      <style:paragraph-properties fo:margin-left="-0.0034in" fo:margin-right="0.0041in">
        <style:tab-stops/>
      </style:paragraph-properties>
    </style:style>
    <style:style style:name="P26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9" style:parent-style-name="Normal" style:family="paragraph">
      <style:paragraph-properties fo:margin-left="-0.0034in" fo:margin-right="0.0041in">
        <style:tab-stops/>
      </style:paragraph-properties>
    </style:style>
    <style:style style:name="P270" style:parent-style-name="Normal" style:family="paragraph">
      <style:paragraph-properties fo:margin-left="-0.0034in" fo:margin-right="0.0041in">
        <style:tab-stops/>
      </style:paragraph-properties>
    </style:style>
    <style:style style:name="P27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72" style:parent-style-name="Normal" style:family="paragraph">
      <style:paragraph-properties fo:margin-left="-0.0034in" fo:margin-right="0.0041in">
        <style:tab-stops/>
      </style:paragraph-properties>
    </style:style>
    <style:style style:name="P273" style:parent-style-name="Normal" style:family="paragraph">
      <style:paragraph-properties fo:margin-left="-0.0034in" fo:margin-right="0.0041in">
        <style:tab-stops/>
      </style:paragraph-properties>
    </style:style>
    <style:style style:name="P27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75" style:parent-style-name="Normal" style:family="paragraph">
      <style:paragraph-properties fo:margin-left="-0.0034in" fo:margin-right="0.0041in">
        <style:tab-stops/>
      </style:paragraph-properties>
    </style:style>
    <style:style style:name="P276" style:parent-style-name="Normal" style:family="paragraph">
      <style:paragraph-properties fo:margin-left="-0.0034in" fo:margin-right="0.0041in">
        <style:tab-stops/>
      </style:paragraph-properties>
    </style:style>
    <style:style style:name="P277" style:parent-style-name="Normal" style:family="paragraph">
      <style:paragraph-properties fo:margin-left="-0.0034in" fo:margin-right="0.0041in">
        <style:tab-stops/>
      </style:paragraph-properties>
    </style:style>
    <style:style style:name="P278" style:parent-style-name="Normal" style:family="paragraph">
      <style:paragraph-properties fo:margin-left="-0.0034in" fo:margin-right="0.0041in">
        <style:tab-stops/>
      </style:paragraph-properties>
    </style:style>
    <style:style style:name="P27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0" style:parent-style-name="Normal" style:family="paragraph">
      <style:paragraph-properties fo:margin-left="-0.0034in" fo:margin-right="0.0041in">
        <style:tab-stops/>
      </style:paragraph-properties>
    </style:style>
    <style:style style:name="P281" style:parent-style-name="Normal" style:family="paragraph">
      <style:paragraph-properties fo:margin-left="-0.0034in" fo:margin-right="0.0041in">
        <style:tab-stops/>
      </style:paragraph-properties>
    </style:style>
    <style:style style:name="P28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5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286" style:parent-style-name="Normal" style:family="paragraph">
      <style:paragraph-properties fo:margin-left="-0.0034in" fo:margin-right="0.0041in">
        <style:tab-stops/>
      </style:paragraph-properties>
    </style:style>
    <style:style style:name="P287" style:parent-style-name="Normal" style:family="paragraph">
      <style:paragraph-properties fo:margin-left="-0.0034in" fo:margin-right="0.0041in">
        <style:tab-stops/>
      </style:paragraph-properties>
    </style:style>
    <style:style style:name="P288" style:parent-style-name="Normal" style:family="paragraph">
      <style:paragraph-properties fo:margin-bottom="0.0715in" fo:margin-left="-0.0034in" fo:margin-right="0.0541in">
        <style:tab-stops/>
      </style:paragraph-properties>
    </style:style>
    <style:style style:name="P289" style:parent-style-name="Normal" style:family="paragraph">
      <style:paragraph-properties fo:margin-left="-0.0034in" fo:margin-right="0.0041in">
        <style:tab-stops/>
      </style:paragraph-properties>
    </style:style>
    <style:style style:name="P290" style:parent-style-name="Normal" style:family="paragraph">
      <style:paragraph-properties fo:line-height="152%" fo:margin-left="-0.0034in" fo:margin-right="4.018in">
        <style:tab-stops/>
      </style:paragraph-properties>
    </style:style>
    <style:style style:name="P291" style:parent-style-name="Normal" style:family="paragraph">
      <style:paragraph-properties fo:margin-left="-0.0034in" fo:margin-right="0.0041in">
        <style:tab-stops/>
      </style:paragraph-properties>
    </style:style>
    <style:style style:name="P29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293" style:parent-style-name="DefaultParagraphFont" style:family="text">
      <style:text-properties fo:color="#00007F"/>
    </style:style>
    <style:style style:name="P294" style:parent-style-name="Normal" style:family="paragraph">
      <style:paragraph-properties fo:margin-left="-0.0034in" fo:margin-right="0.0041in">
        <style:tab-stops/>
      </style:paragraph-properties>
    </style:style>
    <style:style style:name="P295" style:parent-style-name="Normal" style:family="paragraph">
      <style:paragraph-properties fo:margin-left="-0.0034in" fo:margin-right="0.0041in">
        <style:tab-stops/>
      </style:paragraph-properties>
    </style:style>
    <style:style style:name="P296" style:parent-style-name="Normal" style:family="paragraph">
      <style:paragraph-properties fo:margin-left="-0.0034in" fo:margin-right="0.0041in">
        <style:tab-stops/>
      </style:paragraph-properties>
    </style:style>
    <style:style style:name="T297" style:parent-style-name="DefaultParagraphFont" style:family="text">
      <style:text-properties fo:color="#00007F"/>
    </style:style>
    <style:style style:name="P298" style:parent-style-name="Normal" style:family="paragraph">
      <style:paragraph-properties fo:margin-bottom="0.0875in" fo:margin-left="-0.0034in" fo:margin-right="0.0041in">
        <style:tab-stops/>
      </style:paragraph-properties>
    </style:style>
    <style:style style:name="P299" style:parent-style-name="Normal" style:family="paragraph">
      <style:paragraph-properties fo:margin-left="-0.0034in" fo:margin-right="0.0041in">
        <style:tab-stops/>
      </style:paragraph-properties>
    </style:style>
    <style:style style:name="P30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01" style:parent-style-name="Normal" style:family="paragraph">
      <style:paragraph-properties fo:margin-left="-0.0034in" fo:margin-right="0.0041in">
        <style:tab-stops/>
      </style:paragraph-properties>
    </style:style>
    <style:style style:name="P30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303" style:parent-style-name="DefaultParagraphFont" style:family="text">
      <style:text-properties fo:color="#0362C1"/>
    </style:style>
    <style:style style:name="P304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0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06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0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08" style:parent-style-name="Normal" style:family="paragraph">
      <style:paragraph-properties fo:text-align="justify" fo:margin-bottom="0in" fo:line-height="109%" fo:margin-right="0.0506in"/>
    </style:style>
    <style:style style:name="P30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0" style:parent-style-name="Normal" style:family="paragraph">
      <style:paragraph-properties fo:text-align="justify" fo:margin-right="0.0506in"/>
    </style:style>
    <style:style style:name="P31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2" style:parent-style-name="Normal" style:family="paragraph">
      <style:paragraph-properties fo:text-align="justify" fo:margin-bottom="0.0756in" fo:line-height="109%" fo:margin-right="0.0506in"/>
    </style:style>
    <style:style style:name="P313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14" style:parent-style-name="Normal" style:family="paragraph">
      <style:paragraph-properties fo:text-align="justify" fo:margin-bottom="0.075in" fo:line-height="109%" fo:margin-left="-0.0034in" fo:margin-right="0.0506in">
        <style:tab-stops/>
      </style:paragraph-properties>
    </style:style>
    <style:style style:name="P315" style:parent-style-name="Normal" style:family="paragraph">
      <style:paragraph-properties fo:line-height="152%" fo:margin-left="-0.0034in" fo:margin-right="0.2638in">
        <style:tab-stops/>
      </style:paragraph-properties>
    </style:style>
    <style:style style:name="P31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7" style:parent-style-name="Normal" style:family="paragraph">
      <style:paragraph-properties fo:margin-left="-0.0034in" fo:margin-right="0.0041in">
        <style:tab-stops/>
      </style:paragraph-properties>
    </style:style>
    <style:style style:name="P31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9" style:parent-style-name="Normal" style:family="paragraph">
      <style:paragraph-properties fo:line-height="152%" fo:margin-left="-0.0034in" fo:margin-right="2.4472in">
        <style:tab-stops/>
      </style:paragraph-properties>
    </style:style>
    <style:style style:name="P32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3" style:parent-style-name="Normal" style:family="paragraph">
      <style:paragraph-properties fo:margin-left="-0.0034in" fo:margin-right="0.0041in">
        <style:tab-stops/>
      </style:paragraph-properties>
    </style:style>
    <style:style style:name="P32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5" style:parent-style-name="Normal" style:family="paragraph">
      <style:paragraph-properties fo:margin-left="-0.0034in" fo:margin-right="0.0041in">
        <style:tab-stops/>
      </style:paragraph-properties>
    </style:style>
    <style:style style:name="P326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27" style:parent-style-name="Normal" style:family="paragraph">
      <style:paragraph-properties fo:margin-left="-0.0034in" fo:margin-right="0.0041in">
        <style:tab-stops/>
      </style:paragraph-properties>
    </style:style>
    <style:style style:name="P32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9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30" style:parent-style-name="Normal" style:family="paragraph">
      <style:paragraph-properties fo:margin-left="-0.0034in" fo:margin-right="0.0041in">
        <style:tab-stops/>
      </style:paragraph-properties>
    </style:style>
    <style:style style:name="P331" style:parent-style-name="Normal" style:family="paragraph">
      <style:paragraph-properties fo:margin-left="-0.0034in" fo:margin-right="0.0041in">
        <style:tab-stops/>
      </style:paragraph-properties>
    </style:style>
    <style:style style:name="P33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4" style:parent-style-name="Normal" style:family="paragraph">
      <style:paragraph-properties fo:margin-left="-0.0034in" fo:margin-right="0.0041in">
        <style:tab-stops/>
      </style:paragraph-properties>
    </style:style>
    <style:style style:name="P335" style:parent-style-name="Normal" style:family="paragraph">
      <style:paragraph-properties fo:margin-left="-0.0034in" fo:margin-right="0.0041in">
        <style:tab-stops/>
      </style:paragraph-properties>
    </style:style>
    <style:style style:name="P33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339" style:parent-style-name="DefaultParagraphFont" style:family="text">
      <style:text-properties fo:color="#00007F"/>
    </style:style>
    <style:style style:name="P34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41" style:parent-style-name="Normal" style:family="paragraph">
      <style:paragraph-properties fo:margin-left="-0.0034in" fo:margin-right="0.0041in">
        <style:tab-stops/>
      </style:paragraph-properties>
    </style:style>
    <style:style style:name="P342" style:parent-style-name="Normal" style:family="paragraph">
      <style:paragraph-properties fo:margin-left="-0.0034in" fo:margin-right="0.0041in">
        <style:tab-stops/>
      </style:paragraph-properties>
    </style:style>
    <style:style style:name="P343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44" style:parent-style-name="Normal" style:family="paragraph">
      <style:paragraph-properties fo:margin-left="-0.0034in" fo:margin-right="0.0041in">
        <style:tab-stops/>
      </style:paragraph-properties>
    </style:style>
    <style:style style:name="P345" style:parent-style-name="Normal" style:family="paragraph">
      <style:paragraph-properties fo:margin-bottom="0.0833in" fo:line-height="107%" fo:margin-left="0in" fo:margin-right="0in" fo:text-indent="0in">
        <style:tab-stops/>
      </style:paragraph-properties>
    </style:style>
    <style:style style:name="T346" style:parent-style-name="DefaultParagraphFont" style:family="text">
      <style:text-properties fo:color="#00007F"/>
    </style:style>
    <style:style style:name="T347" style:parent-style-name="DefaultParagraphFont" style:family="text">
      <style:text-properties fo:color="#00007F"/>
    </style:style>
    <style:style style:name="P348" style:parent-style-name="Normal" style:family="paragraph">
      <style:paragraph-properties fo:margin-left="-0.0034in" fo:margin-right="0.0041in">
        <style:tab-stops/>
      </style:paragraph-properties>
    </style:style>
    <style:style style:name="P349" style:parent-style-name="Normal" style:family="paragraph">
      <style:paragraph-properties fo:margin-left="-0.0034in" fo:margin-right="0.0041in">
        <style:tab-stops/>
      </style:paragraph-properties>
    </style:style>
    <style:style style:name="P350" style:parent-style-name="Normal" style:family="paragraph">
      <style:paragraph-properties fo:margin-left="-0.0034in" fo:margin-right="0.0041in">
        <style:tab-stops/>
      </style:paragraph-properties>
    </style:style>
    <style:style style:name="P35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52" style:parent-style-name="Normal" style:family="paragraph">
      <style:paragraph-properties fo:margin-bottom="0.2875in" fo:margin-left="-0.0034in" fo:margin-right="0.0041in">
        <style:tab-stops/>
      </style:paragraph-properties>
    </style:style>
    <style:style style:name="P353" style:parent-style-name="Normal" style:family="paragraph">
      <style:paragraph-properties fo:margin-left="-0.0034in" fo:margin-right="0.0041in">
        <style:tab-stops/>
      </style:paragraph-properties>
    </style:style>
    <style:style style:name="P354" style:parent-style-name="Normal" style:family="paragraph">
      <style:paragraph-properties fo:line-height="139%" fo:margin-left="-0.0034in" fo:margin-right="0.0041in">
        <style:tab-stops/>
      </style:paragraph-properties>
    </style:style>
    <style:style style:name="P355" style:parent-style-name="Normal" style:family="paragraph">
      <style:paragraph-properties fo:line-height="139%" fo:margin-left="-0.0034in" fo:margin-right="0.0041in">
        <style:tab-stops/>
      </style:paragraph-properties>
    </style:style>
    <style:style style:name="P356" style:parent-style-name="Normal" style:family="paragraph">
      <style:paragraph-properties fo:margin-left="-0.0034in" fo:margin-right="0.0041in">
        <style:tab-stops/>
      </style:paragraph-properties>
    </style:style>
    <style:style style:name="P357" style:parent-style-name="Normal" style:family="paragraph">
      <style:paragraph-properties fo:line-height="138%" fo:margin-left="-0.0034in" fo:margin-right="0.0041in">
        <style:tab-stops/>
      </style:paragraph-properties>
    </style:style>
    <style:style style:name="P358" style:parent-style-name="Normal" style:family="paragraph">
      <style:paragraph-properties fo:margin-left="-0.0034in" fo:margin-right="0.0041in">
        <style:tab-stops/>
      </style:paragraph-properties>
    </style:style>
    <style:style style:name="P359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360" style:parent-style-name="Normal" style:family="paragraph">
      <style:paragraph-properties fo:margin-left="-0.0034in" fo:margin-right="0.0041in">
        <style:tab-stops/>
      </style:paragraph-properties>
    </style:style>
    <style:style style:name="P361" style:parent-style-name="Normal" style:family="paragraph">
      <style:paragraph-properties fo:margin-left="-0.0034in" fo:margin-right="0.0527in">
        <style:tab-stops/>
      </style:paragraph-properties>
    </style:style>
    <style:style style:name="P362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363" style:parent-style-name="Normal" style:family="paragraph">
      <style:paragraph-properties fo:margin-left="-0.0034in" fo:margin-right="0.0041in">
        <style:tab-stops/>
      </style:paragraph-properties>
    </style:style>
    <style:style style:name="P364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365" style:parent-style-name="DefaultParagraphFont" style:family="text">
      <style:text-properties fo:color="#0362C1"/>
    </style:style>
    <style:style style:name="P366" style:parent-style-name="Normal" style:family="paragraph">
      <style:paragraph-properties fo:margin-bottom="0.0583in" fo:line-height="107%" fo:margin-left="-0.0034in" fo:margin-right="0in">
        <style:tab-stops/>
      </style:paragraph-properties>
    </style:style>
    <style:style style:name="T367" style:parent-style-name="DefaultParagraphFont" style:family="text">
      <style:text-properties fo:color="#0362C1"/>
    </style:style>
    <style:style style:name="P368" style:parent-style-name="Normal" style:family="paragraph">
      <style:paragraph-properties fo:margin-left="-0.0034in" fo:margin-right="0.0041in">
        <style:tab-stops/>
      </style:paragraph-properties>
    </style:style>
    <style:style style:name="P369" style:parent-style-name="Normal" style:family="paragraph">
      <style:paragraph-properties fo:margin-left="0.1in" fo:margin-right="0.0041in">
        <style:tab-stops/>
      </style:paragraph-properties>
    </style:style>
    <style:style style:name="P370" style:parent-style-name="Normal" style:family="paragraph">
      <style:paragraph-properties fo:margin-left="-0.0034in" fo:margin-right="0.0041in">
        <style:tab-stops/>
      </style:paragraph-properties>
    </style:style>
    <style:style style:name="P371" style:parent-style-name="Normal" style:family="paragraph">
      <style:paragraph-properties fo:margin-left="-0.0034in" fo:margin-right="0.0041in">
        <style:tab-stops/>
      </style:paragraph-properties>
    </style:style>
    <style:style style:name="P372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73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374" style:parent-style-name="Normal" style:family="paragraph">
      <style:paragraph-properties fo:margin-left="-0.0034in" fo:margin-right="0.0041in">
        <style:tab-stops/>
      </style:paragraph-properties>
    </style:style>
    <style:style style:name="P375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76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77" style:parent-style-name="Normal" style:family="paragraph">
      <style:paragraph-properties fo:margin-left="-0.0034in" fo:margin-right="0.0041in">
        <style:tab-stops/>
      </style:paragraph-properties>
    </style:style>
    <style:style style:name="P378" style:parent-style-name="Normal" style:family="paragraph">
      <style:paragraph-properties fo:margin-left="0.2569in" fo:margin-right="0.0041in">
        <style:tab-stops/>
      </style:paragraph-properties>
    </style:style>
    <style:style style:name="P379" style:parent-style-name="Normal" style:family="paragraph">
      <style:paragraph-properties fo:margin-bottom="0.05in" fo:margin-left="0.2569in" fo:margin-right="0.0041in">
        <style:tab-stops/>
      </style:paragraph-properties>
    </style:style>
    <style:style style:name="P380" style:parent-style-name="Normal" style:family="paragraph">
      <style:paragraph-properties fo:text-align="justify" fo:margin-bottom="0.0604in" fo:line-height="109%" fo:margin-left="0.2395in" fo:margin-right="0.0506in" fo:text-indent="-0.25in">
        <style:tab-stops/>
      </style:paragraph-properties>
    </style:style>
    <style:style style:name="P381" style:parent-style-name="Normal" style:family="paragraph">
      <style:paragraph-properties fo:margin-left="-0.0034in" fo:margin-right="0.0041in">
        <style:tab-stops/>
      </style:paragraph-properties>
    </style:style>
    <style:style style:name="P382" style:parent-style-name="Normal" style:family="paragraph">
      <style:paragraph-properties fo:margin-bottom="0.0513in" fo:margin-left="0.2569in" fo:margin-right="0.0041in">
        <style:tab-stops/>
      </style:paragraph-properties>
    </style:style>
    <style:style style:name="P383" style:parent-style-name="Normal" style:family="paragraph">
      <style:paragraph-properties fo:margin-left="0.2395in" fo:margin-right="0.0041in" fo:text-indent="-0.25in">
        <style:tab-stops/>
      </style:paragraph-properties>
    </style:style>
    <style:style style:name="P384" style:parent-style-name="Normal" style:family="paragraph">
      <style:paragraph-properties fo:margin-bottom="0.05in" fo:margin-left="0.2569in" fo:margin-right="0.0041in">
        <style:tab-stops/>
      </style:paragraph-properties>
    </style:style>
    <style:style style:name="P385" style:parent-style-name="Normal" style:family="paragraph">
      <style:paragraph-properties fo:margin-left="-0.0034in" fo:margin-right="0.0041in">
        <style:tab-stops/>
      </style:paragraph-properties>
    </style:style>
    <style:style style:name="P386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87" style:parent-style-name="Normal" style:family="paragraph">
      <style:paragraph-properties fo:margin-left="-0.0034in" fo:margin-right="0.0041in">
        <style:tab-stops/>
      </style:paragraph-properties>
    </style:style>
    <style:style style:name="P388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89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90" style:parent-style-name="Normal" style:family="paragraph">
      <style:paragraph-properties fo:margin-left="-0.0034in" fo:margin-right="0.0041in">
        <style:tab-stops/>
      </style:paragraph-properties>
    </style:style>
    <style:style style:name="P391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92" style:parent-style-name="Normal" style:family="paragraph">
      <style:paragraph-properties fo:text-align="justify" fo:margin-bottom="0.059in" fo:line-height="109%" fo:margin-left="-0.0034in" fo:margin-right="0.0506in">
        <style:tab-stops/>
      </style:paragraph-properties>
    </style:style>
    <style:style style:name="P393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94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95" style:parent-style-name="Normal" style:family="paragraph">
      <style:paragraph-properties fo:margin-left="-0.0034in" fo:margin-right="0.0041in">
        <style:tab-stops/>
      </style:paragraph-properties>
    </style:style>
    <style:style style:name="P39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9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9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9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2" style:parent-style-name="Normal" style:family="paragraph">
      <style:paragraph-properties fo:margin-left="-0.0034in" fo:margin-right="0.0041in">
        <style:tab-stops/>
      </style:paragraph-properties>
    </style:style>
    <style:style style:name="P40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5" style:parent-style-name="Normal" style:family="paragraph">
      <style:paragraph-properties fo:margin-left="-0.0034in" fo:margin-right="0.0041in">
        <style:tab-stops/>
      </style:paragraph-properties>
    </style:style>
    <style:style style:name="P40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8" style:parent-style-name="Normal" style:family="paragraph">
      <style:paragraph-properties fo:margin-left="-0.0034in" fo:margin-right="0.0041in">
        <style:tab-stops/>
      </style:paragraph-properties>
    </style:style>
    <style:style style:name="P40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2" style:parent-style-name="Normal" style:family="paragraph">
      <style:paragraph-properties fo:margin-left="-0.0034in" fo:margin-right="0.0041in">
        <style:tab-stops/>
      </style:paragraph-properties>
    </style:style>
    <style:style style:name="P413" style:parent-style-name="Normal" style:family="paragraph">
      <style:paragraph-properties fo:margin-left="-0.0034in" fo:margin-right="0.0041in">
        <style:tab-stops/>
      </style:paragraph-properties>
    </style:style>
    <style:style style:name="P414" style:parent-style-name="Normal" style:family="paragraph">
      <style:paragraph-properties fo:margin-left="-0.0034in" fo:margin-right="0.0041in">
        <style:tab-stops/>
      </style:paragraph-properties>
    </style:style>
    <style:style style:name="P41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7" style:parent-style-name="Normal" style:family="paragraph">
      <style:paragraph-properties fo:text-align="center" fo:margin-bottom="0.002in" fo:line-height="110%" fo:margin-right="0in"/>
    </style:style>
    <style:style style:name="P418" style:parent-style-name="Normal" style:family="paragraph">
      <style:paragraph-properties fo:margin-left="-0.0034in" fo:margin-right="0.0041in">
        <style:tab-stops/>
      </style:paragraph-properties>
    </style:style>
    <style:style style:name="P41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0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21" style:parent-style-name="Normal" style:family="paragraph">
      <style:paragraph-properties fo:margin-left="0.0916in" fo:margin-right="0.0041in">
        <style:tab-stops/>
      </style:paragraph-properties>
    </style:style>
    <style:style style:name="P422" style:parent-style-name="Normal" style:family="paragraph">
      <style:paragraph-properties fo:margin-left="-0.0034in" fo:margin-right="0.0041in">
        <style:tab-stops/>
      </style:paragraph-properties>
    </style:style>
    <style:style style:name="P423" style:parent-style-name="Normal" style:family="paragraph">
      <style:paragraph-properties fo:margin-left="-0.0034in" fo:margin-right="0.0041in">
        <style:tab-stops/>
      </style:paragraph-properties>
    </style:style>
    <style:style style:name="P42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5" style:parent-style-name="Normal" style:family="paragraph">
      <style:paragraph-properties fo:margin-left="-0.0034in" fo:margin-right="0.0041in">
        <style:tab-stops/>
      </style:paragraph-properties>
    </style:style>
    <style:style style:name="P42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7" style:parent-style-name="Normal" style:family="paragraph">
      <style:paragraph-properties fo:margin-left="-0.0034in" fo:margin-right="0.0041in">
        <style:tab-stops/>
      </style:paragraph-properties>
    </style:style>
    <style:style style:name="P428" style:parent-style-name="Normal" style:family="paragraph">
      <style:paragraph-properties fo:margin-left="-0.0034in" fo:margin-right="0.0041in">
        <style:tab-stops/>
      </style:paragraph-properties>
    </style:style>
    <style:style style:name="P42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2" style:parent-style-name="Normal" style:family="paragraph">
      <style:paragraph-properties fo:text-align="center" fo:margin-bottom="0.002in" fo:line-height="110%" fo:margin-right="0in"/>
    </style:style>
    <style:style style:name="P43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4" style:parent-style-name="Normal" style:family="paragraph">
      <style:paragraph-properties fo:margin-left="-0.0034in" fo:margin-right="0.0041in">
        <style:tab-stops/>
      </style:paragraph-properties>
    </style:style>
    <style:style style:name="P43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6" style:parent-style-name="Normal" style:family="paragraph">
      <style:paragraph-properties fo:line-height="152%" fo:margin-left="-0.0034in" fo:margin-right="0.0041in">
        <style:tab-stops/>
      </style:paragraph-properties>
    </style:style>
    <style:style style:name="P4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8" style:parent-style-name="Normal" style:family="paragraph">
      <style:paragraph-properties fo:margin-left="-0.0034in" fo:margin-right="0.0041in">
        <style:tab-stops/>
      </style:paragraph-properties>
    </style:style>
    <style:style style:name="P439" style:parent-style-name="Normal" style:family="paragraph">
      <style:paragraph-properties fo:margin-left="-0.0034in" fo:margin-right="0.0041in">
        <style:tab-stops/>
      </style:paragraph-properties>
    </style:style>
    <style:style style:name="P44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1" style:parent-style-name="Normal" style:family="paragraph">
      <style:paragraph-properties fo:margin-left="-0.0034in" fo:margin-right="0.0041in">
        <style:tab-stops/>
      </style:paragraph-properties>
    </style:style>
    <style:style style:name="P442" style:parent-style-name="Normal" style:family="paragraph">
      <style:paragraph-properties fo:margin-left="-0.0034in" fo:margin-right="0.0041in">
        <style:tab-stops/>
      </style:paragraph-properties>
    </style:style>
    <style:style style:name="P44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4" style:parent-style-name="Normal" style:family="paragraph">
      <style:paragraph-properties fo:text-align="center" fo:margin-bottom="0.0791in" fo:line-height="110%" fo:margin-right="0in"/>
    </style:style>
    <style:style style:name="P44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6" style:parent-style-name="Normal" style:family="paragraph">
      <style:paragraph-properties fo:margin-left="-0.0034in" fo:margin-right="0.0041in">
        <style:tab-stops/>
      </style:paragraph-properties>
    </style:style>
    <style:style style:name="P44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8" style:parent-style-name="Normal" style:family="paragraph">
      <style:paragraph-properties fo:margin-left="0.0916in" fo:margin-right="0.0041in">
        <style:tab-stops/>
      </style:paragraph-properties>
    </style:style>
    <style:style style:name="P44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0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1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2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3" style:parent-style-name="Normal" style:family="paragraph">
      <style:paragraph-properties fo:margin-left="0.0916in" fo:margin-right="0.0041in">
        <style:tab-stops/>
      </style:paragraph-properties>
    </style:style>
    <style:style style:name="P454" style:parent-style-name="Normal" style:family="paragraph">
      <style:paragraph-properties fo:margin-left="-0.0034in" fo:margin-right="0.0041in">
        <style:tab-stops/>
      </style:paragraph-properties>
    </style:style>
    <style:style style:name="P45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6" style:parent-style-name="Normal" style:family="paragraph">
      <style:paragraph-properties fo:margin-left="0.0916in" fo:margin-right="0.0041in">
        <style:tab-stops/>
      </style:paragraph-properties>
    </style:style>
    <style:style style:name="P457" style:parent-style-name="Normal" style:family="paragraph">
      <style:paragraph-properties fo:margin-left="-0.0034in" fo:margin-right="0.0041in">
        <style:tab-stops/>
      </style:paragraph-properties>
    </style:style>
    <style:style style:name="P45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9" style:parent-style-name="Normal" style:family="paragraph">
      <style:paragraph-properties fo:margin-bottom="0.2875in" fo:margin-left="-0.0104in" fo:margin-right="0.0041in" fo:text-indent="0.0847in">
        <style:tab-stops/>
      </style:paragraph-properties>
    </style:style>
    <style:style style:name="P460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T461" style:parent-style-name="DefaultParagraphFont" style:family="text">
      <style:text-properties fo:color="#00007F"/>
    </style:style>
    <style:style style:name="T462" style:parent-style-name="DefaultParagraphFont" style:family="text">
      <style:text-properties fo:color="#00007F"/>
    </style:style>
    <style:style style:name="P463" style:parent-style-name="Normal" style:family="paragraph">
      <style:paragraph-properties fo:margin-left="-0.0034in" fo:margin-right="0.0041in">
        <style:tab-stops/>
      </style:paragraph-properties>
    </style:style>
    <style:style style:name="P464" style:parent-style-name="Normal" style:family="paragraph">
      <style:paragraph-properties fo:margin-left="-0.0034in" fo:margin-right="0.0041in">
        <style:tab-stops/>
      </style:paragraph-properties>
    </style:style>
    <style:style style:name="P465" style:parent-style-name="Normal" style:family="paragraph">
      <style:paragraph-properties fo:margin-left="-0.0034in" fo:margin-right="0.0041in">
        <style:tab-stops/>
      </style:paragraph-properties>
    </style:style>
    <style:style style:name="P466" style:parent-style-name="Normal" style:family="paragraph">
      <style:paragraph-properties fo:text-align="center" fo:margin-bottom="0.002in" fo:line-height="110%" fo:margin-right="0in"/>
    </style:style>
    <style:style style:name="P467" style:parent-style-name="Normal" style:family="paragraph">
      <style:paragraph-properties fo:margin-left="-0.0034in" fo:margin-right="0.0041in">
        <style:tab-stops/>
      </style:paragraph-properties>
    </style:style>
    <style:style style:name="P468" style:parent-style-name="Normal" style:family="paragraph">
      <style:paragraph-properties fo:text-align="justify" fo:margin-bottom="0.0729in" fo:line-height="109%" fo:margin-left="-0.0034in" fo:margin-right="0.0506in">
        <style:tab-stops/>
      </style:paragraph-properties>
    </style:style>
    <style:style style:name="P469" style:parent-style-name="Normal" style:family="paragraph">
      <style:paragraph-properties fo:margin-bottom="0.0875in" fo:margin-left="-0.0034in" fo:margin-right="0.0041in">
        <style:tab-stops/>
      </style:paragraph-properties>
    </style:style>
    <style:style style:name="T470" style:parent-style-name="DefaultParagraphFont" style:family="text">
      <style:text-properties fo:font-size="12pt" style:font-size-asian="12pt"/>
    </style:style>
    <style:style style:name="P471" style:parent-style-name="Normal" style:family="paragraph">
      <style:paragraph-properties fo:margin-bottom="0.0895in" fo:margin-left="-0.0034in" fo:margin-right="0.0041in">
        <style:tab-stops/>
      </style:paragraph-properties>
    </style:style>
    <style:style style:name="T472" style:parent-style-name="DefaultParagraphFont" style:family="text">
      <style:text-properties fo:font-size="12pt" style:font-size-asian="12pt"/>
    </style:style>
    <style:style style:name="P473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T474" style:parent-style-name="DefaultParagraphFont" style:family="text">
      <style:text-properties fo:font-size="12pt" style:font-size-asian="12pt"/>
    </style:style>
    <style:style style:name="P475" style:parent-style-name="Normal" style:family="paragraph">
      <style:paragraph-properties fo:margin-left="-0.0034in" fo:margin-right="0.0041in">
        <style:tab-stops/>
      </style:paragraph-properties>
    </style:style>
    <style:style style:name="T476" style:parent-style-name="DefaultParagraphFont" style:family="text">
      <style:text-properties fo:font-size="12pt" style:font-size-asian="12pt"/>
    </style:style>
    <style:style style:name="P477" style:parent-style-name="Normal" style:family="paragraph">
      <style:paragraph-properties fo:margin-left="0.1in" fo:margin-right="0.0041in">
        <style:tab-stops/>
      </style:paragraph-properties>
    </style:style>
    <style:style style:name="P478" style:parent-style-name="Normal" style:family="paragraph">
      <style:paragraph-properties fo:margin-left="-0.0034in" fo:margin-right="0.0041in">
        <style:tab-stops/>
      </style:paragraph-properties>
    </style:style>
    <style:style style:name="P479" style:parent-style-name="Normal" style:family="paragraph">
      <style:paragraph-properties fo:margin-bottom="0.0902in" fo:margin-left="-0.0034in" fo:margin-right="0.0041in">
        <style:tab-stops/>
      </style:paragraph-properties>
    </style:style>
    <style:style style:name="P480" style:parent-style-name="Normal" style:family="paragraph">
      <style:paragraph-properties fo:margin-left="0.1in" fo:margin-right="0.0041in">
        <style:tab-stops/>
      </style:paragraph-properties>
    </style:style>
    <style:style style:name="P481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P482" style:parent-style-name="Normal" style:family="paragraph">
      <style:paragraph-properties fo:margin-bottom="0.0958in" fo:margin-left="0.1in" fo:margin-right="0.0041in">
        <style:tab-stops/>
      </style:paragraph-properties>
    </style:style>
    <style:style style:name="P483" style:parent-style-name="Normal" style:family="paragraph">
      <style:paragraph-properties fo:text-align="justify" fo:margin-bottom="0.093in" fo:line-height="109%" fo:margin-left="-0.0104in" fo:margin-right="0.0506in" fo:text-indent="0.093in">
        <style:tab-stops/>
      </style:paragraph-properties>
    </style:style>
    <style:style style:name="P484" style:parent-style-name="Normal" style:family="paragraph">
      <style:paragraph-properties fo:margin-bottom="0.0895in" fo:margin-left="-0.0104in" fo:margin-right="0.0041in" fo:text-indent="0.093in">
        <style:tab-stops/>
      </style:paragraph-properties>
    </style:style>
    <style:style style:name="P485" style:parent-style-name="Normal" style:family="paragraph">
      <style:paragraph-properties fo:margin-bottom="0.0888in" fo:margin-left="-0.0104in" fo:margin-right="0.0041in" fo:text-indent="0.093in">
        <style:tab-stops/>
      </style:paragraph-properties>
    </style:style>
    <style:style style:name="P486" style:parent-style-name="Normal" style:family="paragraph">
      <style:paragraph-properties fo:margin-bottom="0.0763in" fo:margin-left="-0.0104in" fo:margin-right="0.0041in" fo:text-indent="0.093in">
        <style:tab-stops/>
      </style:paragraph-properties>
    </style:style>
    <style:style style:name="P487" style:parent-style-name="Normal" style:family="paragraph">
      <style:paragraph-properties fo:margin-bottom="0.0902in" fo:margin-left="-0.0034in" fo:margin-right="0.0041in">
        <style:tab-stops/>
      </style:paragraph-properties>
    </style:style>
    <style:style style:name="T488" style:parent-style-name="DefaultParagraphFont" style:family="text">
      <style:text-properties fo:color="#00007F"/>
    </style:style>
    <style:style style:name="P489" style:parent-style-name="Normal" style:family="paragraph">
      <style:paragraph-properties fo:margin-left="0.1in" fo:margin-right="0.0041in">
        <style:tab-stops/>
      </style:paragraph-properties>
    </style:style>
    <style:style style:name="P490" style:parent-style-name="Normal" style:family="paragraph">
      <style:paragraph-properties fo:margin-left="-0.0034in" fo:margin-right="0.0041in">
        <style:tab-stops/>
      </style:paragraph-properties>
    </style:style>
    <style:style style:name="P491" style:parent-style-name="Normal" style:family="paragraph">
      <style:paragraph-properties fo:margin-left="-0.0034in" fo:margin-right="0.0041in">
        <style:tab-stops/>
      </style:paragraph-properties>
    </style:style>
    <style:style style:name="P492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P493" style:parent-style-name="Normal" style:family="paragraph">
      <style:paragraph-properties fo:margin-bottom="0.0958in" fo:margin-left="0.1in" fo:margin-right="0.0041in">
        <style:tab-stops/>
      </style:paragraph-properties>
    </style:style>
    <style:style style:name="P494" style:parent-style-name="Normal" style:family="paragraph">
      <style:paragraph-properties fo:margin-bottom="0.0888in" fo:margin-left="-0.0104in" fo:margin-right="0.0041in" fo:text-indent="0.093in">
        <style:tab-stops/>
      </style:paragraph-properties>
    </style:style>
    <style:style style:name="P495" style:parent-style-name="Normal" style:family="paragraph">
      <style:paragraph-properties fo:margin-left="0.1in" fo:margin-right="0.0041in">
        <style:tab-stops/>
      </style:paragraph-properties>
    </style:style>
    <style:style style:name="P496" style:parent-style-name="Normal" style:family="paragraph">
      <style:paragraph-properties fo:line-height="152%" fo:margin-left="0.2395in" fo:margin-right="0.8131in" fo:text-indent="-0.25in">
        <style:tab-stops/>
      </style:paragraph-properties>
    </style:style>
    <style:style style:name="P497" style:parent-style-name="Normal" style:family="paragraph">
      <style:paragraph-properties fo:margin-left="-0.0034in" fo:margin-right="0.0041in">
        <style:tab-stops/>
      </style:paragraph-properties>
    </style:style>
    <style:style style:name="P498" style:parent-style-name="Normal" style:family="paragraph">
      <style:paragraph-properties fo:margin-left="-0.0034in" fo:margin-right="0.0041in">
        <style:tab-stops/>
      </style:paragraph-properties>
    </style:style>
    <style:style style:name="P499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500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01" style:parent-style-name="Normal" style:family="paragraph">
      <style:paragraph-properties fo:margin-left="-0.0034in" fo:margin-right="0.0041in">
        <style:tab-stops/>
      </style:paragraph-properties>
    </style:style>
    <style:style style:name="P502" style:parent-style-name="Normal" style:family="paragraph">
      <style:paragraph-properties fo:margin-left="-0.0034in" fo:margin-right="0.0041in">
        <style:tab-stops/>
      </style:paragraph-properties>
    </style:style>
    <style:style style:name="P503" style:parent-style-name="Normal" style:family="paragraph">
      <style:paragraph-properties fo:margin-left="-0.0034in" fo:margin-right="0.0041in">
        <style:tab-stops/>
      </style:paragraph-properties>
    </style:style>
    <style:style style:name="P504" style:parent-style-name="Normal" style:family="paragraph">
      <style:paragraph-properties fo:margin-left="-0.0034in" fo:margin-right="0.0041in">
        <style:tab-stops/>
      </style:paragraph-properties>
    </style:style>
    <style:style style:name="P505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506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07" style:parent-style-name="Normal" style:family="paragraph">
      <style:paragraph-properties fo:margin-left="-0.0034in" fo:margin-right="0.0041in">
        <style:tab-stops/>
      </style:paragraph-properties>
    </style:style>
    <style:style style:name="P508" style:parent-style-name="Normal" style:family="paragraph">
      <style:paragraph-properties fo:margin-left="-0.0034in" fo:margin-right="0.0041in">
        <style:tab-stops/>
      </style:paragraph-properties>
    </style:style>
    <style:style style:name="P509" style:parent-style-name="Normal" style:family="paragraph">
      <style:paragraph-properties fo:text-align="justify" fo:margin-bottom="0.0951in" fo:line-height="109%" fo:margin-left="-0.0104in" fo:margin-right="0.0506in" fo:text-indent="0.0847in">
        <style:tab-stops/>
      </style:paragraph-properties>
    </style:style>
    <style:style style:name="P510" style:parent-style-name="Normal" style:family="paragraph">
      <style:paragraph-properties fo:margin-bottom="0.0895in" fo:margin-left="-0.0104in" fo:margin-right="0.0041in" fo:text-indent="0.0847in">
        <style:tab-stops/>
      </style:paragraph-properties>
    </style:style>
    <style:style style:name="P511" style:parent-style-name="Normal" style:family="paragraph">
      <style:paragraph-properties fo:margin-left="-0.0104in" fo:margin-right="0.0041in" fo:text-indent="0.0847in">
        <style:tab-stops/>
      </style:paragraph-properties>
    </style:style>
    <style:style style:name="P512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13" style:parent-style-name="Normal" style:family="paragraph">
      <style:paragraph-properties fo:margin-left="0.0916in" fo:margin-right="0.0041in">
        <style:tab-stops/>
      </style:paragraph-properties>
    </style:style>
    <style:style style:name="P514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15" style:parent-style-name="Normal" style:family="paragraph">
      <style:paragraph-properties fo:margin-left="0.2819in" fo:margin-right="0.0041in" fo:text-indent="-0.1972in">
        <style:tab-stops/>
      </style:paragraph-properties>
    </style:style>
    <style:style style:name="P516" style:parent-style-name="Normal" style:family="paragraph">
      <style:paragraph-properties fo:margin-left="-0.0034in" fo:margin-right="0.0041in">
        <style:tab-stops/>
      </style:paragraph-properties>
    </style:style>
    <style:style style:name="P517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18" style:parent-style-name="Normal" style:family="paragraph">
      <style:paragraph-properties fo:margin-left="0.2819in" fo:margin-right="0.0041in" fo:text-indent="-0.1972in">
        <style:tab-stops/>
      </style:paragraph-properties>
    </style:style>
    <style:style style:name="P51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0" style:parent-style-name="Normal" style:family="paragraph">
      <style:paragraph-properties fo:margin-bottom="0.3097in" fo:margin-left="-0.0034in" fo:margin-right="0.0041in">
        <style:tab-stops/>
      </style:paragraph-properties>
    </style:style>
    <style:style style:name="P521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22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2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4" style:parent-style-name="Normal" style:family="paragraph">
      <style:paragraph-properties fo:margin-left="-0.0034in" fo:margin-right="0.0041in">
        <style:tab-stops/>
      </style:paragraph-properties>
    </style:style>
    <style:style style:name="P52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1" style:parent-style-name="Normal" style:family="paragraph">
      <style:paragraph-properties fo:margin-left="-0.0034in" fo:margin-right="0.0041in">
        <style:tab-stops/>
      </style:paragraph-properties>
    </style:style>
    <style:style style:name="P532" style:parent-style-name="Normal" style:family="paragraph">
      <style:paragraph-properties fo:margin-left="-0.0034in" fo:margin-right="0.0041in">
        <style:tab-stops/>
      </style:paragraph-properties>
    </style:style>
    <style:style style:name="P53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4" style:parent-style-name="Normal" style:family="paragraph">
      <style:paragraph-properties fo:line-height="152%" fo:margin-left="-0.0034in" fo:margin-right="0.0041in">
        <style:tab-stops/>
      </style:paragraph-properties>
    </style:style>
    <style:style style:name="T535" style:parent-style-name="DefaultParagraphFont" style:family="text">
      <style:text-properties fo:color="#0362C1"/>
    </style:style>
    <style:style style:name="T536" style:parent-style-name="DefaultParagraphFont" style:family="text">
      <style:text-properties fo:color="#0362C1"/>
    </style:style>
    <style:style style:name="P5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8" style:parent-style-name="Normal" style:family="paragraph">
      <style:paragraph-properties fo:margin-left="-0.0034in" fo:margin-right="0.0041in">
        <style:tab-stops/>
      </style:paragraph-properties>
    </style:style>
    <style:style style:name="P539" style:parent-style-name="Normal" style:family="paragraph">
      <style:paragraph-properties fo:margin-left="-0.0034in" fo:margin-right="0.0041in">
        <style:tab-stops/>
      </style:paragraph-properties>
    </style:style>
    <style:style style:name="T540" style:parent-style-name="DefaultParagraphFont" style:family="text">
      <style:text-properties fo:color="#0362C1"/>
    </style:style>
    <style:style style:name="P541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54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3" style:parent-style-name="Normal" style:family="paragraph">
      <style:paragraph-properties fo:margin-left="-0.0034in" fo:margin-right="0.0041in">
        <style:tab-stops/>
      </style:paragraph-properties>
    </style:style>
    <style:style style:name="P544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54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8" style:parent-style-name="Normal" style:family="paragraph">
      <style:paragraph-properties fo:margin-left="-0.0034in" fo:margin-right="0.0041in">
        <style:tab-stops/>
      </style:paragraph-properties>
    </style:style>
    <style:style style:name="P549" style:parent-style-name="Normal" style:family="paragraph">
      <style:paragraph-properties fo:margin-left="-0.0034in" fo:margin-right="0.0041in">
        <style:tab-stops/>
      </style:paragraph-properties>
    </style:style>
    <style:style style:name="P55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1" style:parent-style-name="Normal" style:family="paragraph">
      <style:paragraph-properties fo:margin-left="-0.0034in" fo:margin-right="0.0041in">
        <style:tab-stops/>
      </style:paragraph-properties>
    </style:style>
    <style:style style:name="P552" style:parent-style-name="Normal" style:family="paragraph">
      <style:paragraph-properties fo:margin-left="-0.0034in" fo:margin-right="0.0041in">
        <style:tab-stops/>
      </style:paragraph-properties>
    </style:style>
    <style:style style:name="P553" style:parent-style-name="Normal" style:family="paragraph">
      <style:paragraph-properties fo:text-align="justify" fo:margin-bottom="0.0208in" fo:line-height="141%" fo:margin-left="-0.0034in" fo:margin-right="0.0506in">
        <style:tab-stops/>
      </style:paragraph-properties>
    </style:style>
    <style:style style:name="P55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7" style:parent-style-name="Normal" style:family="paragraph">
      <style:paragraph-properties fo:margin-left="-0.0034in" fo:margin-right="0.0041in">
        <style:tab-stops/>
      </style:paragraph-properties>
    </style:style>
    <style:style style:name="P55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0" style:parent-style-name="Normal" style:family="paragraph">
      <style:paragraph-properties fo:margin-left="-0.0034in" fo:margin-right="0.0041in">
        <style:tab-stops/>
      </style:paragraph-properties>
    </style:style>
    <style:style style:name="P561" style:parent-style-name="Normal" style:family="paragraph">
      <style:paragraph-properties fo:margin-left="-0.0034in" fo:margin-right="0.0041in">
        <style:tab-stops/>
      </style:paragraph-properties>
    </style:style>
    <style:style style:name="P56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3" style:parent-style-name="Normal" style:family="paragraph">
      <style:paragraph-properties fo:margin-left="-0.0034in" fo:margin-right="0.0041in">
        <style:tab-stops/>
      </style:paragraph-properties>
    </style:style>
    <style:style style:name="P564" style:parent-style-name="Normal" style:family="paragraph">
      <style:paragraph-properties fo:margin-left="-0.0034in" fo:margin-right="0.0041in">
        <style:tab-stops/>
      </style:paragraph-properties>
    </style:style>
    <style:style style:name="P565" style:parent-style-name="Normal" style:family="paragraph">
      <style:paragraph-properties fo:margin-left="-0.0034in" fo:margin-right="0.0041in">
        <style:tab-stops/>
      </style:paragraph-properties>
    </style:style>
    <style:style style:name="P566" style:parent-style-name="Normal" style:family="paragraph">
      <style:paragraph-properties fo:margin-left="-0.0034in" fo:margin-right="0.0041in">
        <style:tab-stops/>
      </style:paragraph-properties>
    </style:style>
    <style:style style:name="P56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8" style:parent-style-name="Normal" style:family="paragraph">
      <style:paragraph-properties fo:margin-left="-0.0034in" fo:margin-right="0.0041in">
        <style:tab-stops/>
      </style:paragraph-properties>
    </style:style>
    <style:style style:name="P569" style:parent-style-name="Normal" style:family="paragraph">
      <style:paragraph-properties fo:margin-left="-0.0034in" fo:margin-right="0.0041in">
        <style:tab-stops/>
      </style:paragraph-properties>
    </style:style>
    <style:style style:name="P570" style:parent-style-name="Normal" style:family="paragraph">
      <style:paragraph-properties fo:margin-left="-0.0034in" fo:margin-right="0.0041in">
        <style:tab-stops/>
      </style:paragraph-properties>
    </style:style>
    <style:style style:name="P57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72" style:parent-style-name="Normal" style:family="paragraph">
      <style:paragraph-properties fo:text-align="justify" fo:margin-bottom="0in" fo:line-height="109%" fo:margin-left="-0.0104in" fo:margin-right="0.0506in" fo:text-indent="0.4993in">
        <style:tab-stops/>
      </style:paragraph-properties>
    </style:style>
    <style:style style:name="P573" style:parent-style-name="Normal" style:family="paragraph">
      <style:paragraph-properties fo:margin-left="-0.0034in" fo:margin-right="0.0041in">
        <style:tab-stops/>
      </style:paragraph-properties>
    </style:style>
    <style:style style:name="P57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75" style:parent-style-name="Normal" style:family="paragraph">
      <style:paragraph-properties fo:text-align="justify" fo:margin-bottom="0.0805in" fo:line-height="109%" fo:margin-left="-0.0104in" fo:margin-right="0.0506in" fo:text-indent="0.4993in">
        <style:tab-stops/>
      </style:paragraph-properties>
    </style:style>
    <style:style style:name="P57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77" style:parent-style-name="Normal" style:family="paragraph">
      <style:paragraph-properties fo:margin-left="-0.0034in" fo:margin-right="0.0041in">
        <style:tab-stops/>
      </style:paragraph-properties>
    </style:style>
    <style:style style:name="P578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579" style:parent-style-name="Normal" style:family="paragraph">
      <style:paragraph-properties fo:margin-left="-0.0034in" fo:margin-right="0.0041in">
        <style:tab-stops/>
      </style:paragraph-properties>
    </style:style>
    <style:style style:name="P580" style:parent-style-name="Normal" style:family="paragraph">
      <style:paragraph-properties fo:margin-bottom="0.2875in" fo:margin-left="-0.0034in" fo:margin-right="0.0041in">
        <style:tab-stops/>
      </style:paragraph-properties>
    </style:style>
    <style:style style:name="P581" style:parent-style-name="Normal" style:family="paragraph">
      <style:paragraph-properties fo:margin-left="-0.0034in" fo:margin-right="0.0041in">
        <style:tab-stops/>
      </style:paragraph-properties>
    </style:style>
    <style:style style:name="P582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583" style:parent-style-name="Normal" style:family="paragraph">
      <style:paragraph-properties fo:margin-left="-0.0034in" fo:margin-right="0.0041in">
        <style:tab-stops/>
      </style:paragraph-properties>
    </style:style>
    <style:style style:name="T584" style:parent-style-name="DefaultParagraphFont" style:family="text">
      <style:text-properties fo:color="#0362C1"/>
    </style:style>
    <style:style style:name="P585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586" style:parent-style-name="DefaultParagraphFont" style:family="text">
      <style:text-properties fo:color="#0362C1"/>
    </style:style>
    <style:style style:name="P587" style:parent-style-name="Normal" style:family="paragraph">
      <style:paragraph-properties fo:text-align="justify" fo:margin-bottom="0.059in" fo:line-height="109%" fo:margin-left="-0.0034in" fo:margin-right="0.0506in">
        <style:tab-stops/>
      </style:paragraph-properties>
    </style:style>
    <style:style style:name="P588" style:parent-style-name="Normal" style:family="paragraph">
      <style:paragraph-properties fo:text-align="end" fo:margin-bottom="0in" fo:line-height="107%" fo:margin-right="0.0437in"/>
    </style:style>
    <style:style style:name="P589" style:parent-style-name="Normal" style:family="paragraph">
      <style:paragraph-properties fo:margin-left="-0.0034in" fo:margin-right="0.0041in">
        <style:tab-stops/>
      </style:paragraph-properties>
    </style:style>
    <style:style style:name="P590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591" style:parent-style-name="Normal" style:family="paragraph">
      <style:paragraph-properties fo:text-align="end" fo:margin-bottom="0in" fo:line-height="107%" fo:margin-right="0.0437in"/>
    </style:style>
    <style:style style:name="P592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593" style:parent-style-name="Normal" style:family="paragraph">
      <style:paragraph-properties fo:text-align="end" fo:margin-bottom="0in" fo:line-height="107%" fo:margin-right="0.0437in"/>
    </style:style>
    <style:style style:name="T594" style:parent-style-name="DefaultParagraphFont" style:family="text">
      <style:text-properties fo:color="#FF0000"/>
    </style:style>
    <style:style style:name="P595" style:parent-style-name="Normal" style:family="paragraph">
      <style:paragraph-properties fo:margin-left="-0.0034in" fo:margin-right="0.0041in">
        <style:tab-stops/>
      </style:paragraph-properties>
    </style:style>
    <style:style style:name="P596" style:parent-style-name="Normal" style:family="paragraph">
      <style:paragraph-properties fo:margin-left="-0.0034in" fo:margin-right="0.0041in">
        <style:tab-stops/>
      </style:paragraph-properties>
    </style:style>
    <style:style style:name="P597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98" style:parent-style-name="Normal" style:family="paragraph">
      <style:paragraph-properties fo:text-align="end" fo:margin-bottom="0in" fo:line-height="107%" fo:margin-right="0.0437in"/>
    </style:style>
    <style:style style:name="P599" style:parent-style-name="Normal" style:family="paragraph">
      <style:paragraph-properties fo:margin-left="-0.0034in" fo:margin-right="0.0041in">
        <style:tab-stops/>
      </style:paragraph-properties>
    </style:style>
    <style:style style:name="P600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01" style:parent-style-name="Normal" style:family="paragraph">
      <style:paragraph-properties fo:text-align="end" fo:margin-bottom="0in" fo:line-height="107%" fo:margin-right="0.1451in"/>
    </style:style>
    <style:style style:name="P602" style:parent-style-name="Normal" style:family="paragraph">
      <style:paragraph-properties fo:margin-left="-0.0034in" fo:margin-right="0.0041in">
        <style:tab-stops/>
      </style:paragraph-properties>
    </style:style>
    <style:style style:name="P603" style:parent-style-name="Normal" style:family="paragraph">
      <style:paragraph-properties fo:margin-left="-0.0034in" fo:margin-right="0.0041in">
        <style:tab-stops/>
      </style:paragraph-properties>
    </style:style>
    <style:style style:name="P604" style:parent-style-name="Normal" style:family="paragraph">
      <style:paragraph-properties fo:margin-left="-0.0034in" fo:margin-right="0.0041in">
        <style:tab-stops/>
      </style:paragraph-properties>
    </style:style>
    <style:style style:name="P605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06" style:parent-style-name="Normal" style:family="paragraph">
      <style:paragraph-properties fo:margin-bottom="0.0513in" fo:margin-left="0.1347in" fo:margin-right="0.0041in">
        <style:tab-stops/>
      </style:paragraph-properties>
    </style:style>
    <style:style style:name="P607" style:parent-style-name="Normal" style:family="paragraph">
      <style:paragraph-properties fo:text-align="justify" fo:margin-bottom="0in" fo:line-height="109%" fo:margin-left="-0.0104in" fo:margin-right="0.0506in" fo:text-indent="0.3923in">
        <style:tab-stops/>
      </style:paragraph-properties>
    </style:style>
    <style:style style:name="P608" style:parent-style-name="Normal" style:family="paragraph">
      <style:paragraph-properties fo:margin-bottom="0.1791in" fo:margin-left="-0.0034in" fo:margin-right="0.0041in">
        <style:tab-stops/>
      </style:paragraph-properties>
    </style:style>
    <style:style style:name="P609" style:parent-style-name="Normal" style:family="paragraph">
      <style:paragraph-properties fo:margin-left="-0.0034in" fo:margin-right="0.0041in">
        <style:tab-stops/>
      </style:paragraph-properties>
    </style:style>
    <style:style style:name="P610" style:parent-style-name="Normal" style:family="paragraph">
      <style:paragraph-properties fo:margin-left="-0.0034in" fo:margin-right="0.0041in">
        <style:tab-stops/>
      </style:paragraph-properties>
    </style:style>
    <style:style style:name="P611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12" style:parent-style-name="Normal" style:family="paragraph">
      <style:paragraph-properties fo:margin-left="-0.0034in" fo:margin-right="0.0041in">
        <style:tab-stops/>
      </style:paragraph-properties>
    </style:style>
    <style:style style:name="P613" style:parent-style-name="Normal" style:family="paragraph">
      <style:paragraph-properties fo:margin-left="-0.0034in" fo:margin-right="0.0041in">
        <style:tab-stops/>
      </style:paragraph-properties>
    </style:style>
    <style:style style:name="P614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15" style:parent-style-name="Normal" style:family="paragraph">
      <style:paragraph-properties fo:margin-left="-0.0034in" fo:margin-right="0.0041in">
        <style:tab-stops/>
      </style:paragraph-properties>
    </style:style>
    <style:style style:name="P616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17" style:parent-style-name="Normal" style:family="paragraph">
      <style:paragraph-properties fo:margin-left="-0.0034in" fo:margin-right="0.0041in">
        <style:tab-stops/>
      </style:paragraph-properties>
    </style:style>
    <style:style style:name="P618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19" style:parent-style-name="Normal" style:family="paragraph">
      <style:paragraph-properties fo:margin-left="-0.0034in" fo:margin-right="0.0041in">
        <style:tab-stops/>
      </style:paragraph-properties>
    </style:style>
    <style:style style:name="P620" style:parent-style-name="Normal" style:family="paragraph">
      <style:paragraph-properties fo:margin-bottom="0.093in" fo:margin-left="-0.0034in" fo:margin-right="0.0041in">
        <style:tab-stops/>
      </style:paragraph-properties>
    </style:style>
    <style:style style:name="P621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622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23" style:parent-style-name="Normal" style:family="paragraph">
      <style:paragraph-properties fo:margin-left="-0.0034in" fo:margin-right="0.0041in">
        <style:tab-stops/>
      </style:paragraph-properties>
    </style:style>
    <style:style style:name="P624" style:parent-style-name="Normal" style:family="paragraph">
      <style:paragraph-properties fo:margin-left="-0.0034in" fo:margin-right="0.0041in">
        <style:tab-stops/>
      </style:paragraph-properties>
    </style:style>
    <style:style style:name="P625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26" style:parent-style-name="Normal" style:family="paragraph">
      <style:paragraph-properties fo:margin-left="-0.0034in" fo:margin-right="0.0041in">
        <style:tab-stops/>
      </style:paragraph-properties>
    </style:style>
    <style:style style:name="P627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628" style:parent-style-name="Normal" style:family="paragraph">
      <style:paragraph-properties fo:margin-left="-0.0034in" fo:margin-right="0.0041in">
        <style:tab-stops/>
      </style:paragraph-properties>
    </style:style>
    <style:style style:name="P629" style:parent-style-name="Normal" style:family="paragraph">
      <style:paragraph-properties fo:margin-left="-0.0034in" fo:margin-right="0.0041in">
        <style:tab-stops/>
      </style:paragraph-properties>
    </style:style>
    <style:style style:name="P630" style:parent-style-name="Normal" style:family="paragraph">
      <style:paragraph-properties fo:margin-bottom="0.2611in" fo:margin-left="-0.0034in" fo:margin-right="0.0041in">
        <style:tab-stops/>
      </style:paragraph-properties>
    </style:style>
    <style:style style:name="P631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32" style:parent-style-name="Normal" style:family="paragraph">
      <style:paragraph-properties fo:margin-left="-0.0034in" fo:margin-right="0.0041in">
        <style:tab-stops/>
      </style:paragraph-properties>
    </style:style>
    <style:style style:name="P633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34" style:parent-style-name="Normal" style:family="paragraph">
      <style:paragraph-properties fo:margin-left="-0.0034in" fo:margin-right="0.0041in">
        <style:tab-stops/>
      </style:paragraph-properties>
    </style:style>
    <style:style style:name="P635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36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637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38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39" style:parent-style-name="Normal" style:family="paragraph">
      <style:paragraph-properties fo:margin-bottom="0.2597in" fo:margin-left="-0.0034in" fo:margin-right="0.0041in">
        <style:tab-stops/>
      </style:paragraph-properties>
    </style:style>
    <style:style style:name="T640" style:parent-style-name="DefaultParagraphFont" style:family="text">
      <style:text-properties fo:color="#313131"/>
    </style:style>
    <style:style style:name="P641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42" style:parent-style-name="Normal" style:family="paragraph">
      <style:paragraph-properties fo:margin-bottom="0.2736in" fo:margin-left="-0.0034in" fo:margin-right="0.0041in">
        <style:tab-stops/>
      </style:paragraph-properties>
    </style:style>
    <style:style style:name="P643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44" style:parent-style-name="Normal" style:family="paragraph">
      <style:paragraph-properties fo:margin-left="-0.0034in" fo:margin-right="0.0041in">
        <style:tab-stops/>
      </style:paragraph-properties>
    </style:style>
    <style:style style:name="P645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46" style:parent-style-name="Normal" style:family="paragraph">
      <style:paragraph-properties fo:margin-bottom="0.052in" fo:margin-left="-0.0034in" fo:margin-right="0.0041in">
        <style:tab-stops/>
      </style:paragraph-properties>
    </style:style>
    <style:style style:name="P647" style:parent-style-name="Normal" style:family="paragraph">
      <style:paragraph-properties fo:margin-left="-0.0034in" fo:margin-right="0.0041in">
        <style:tab-stops/>
      </style:paragraph-properties>
    </style:style>
    <style:style style:name="P648" style:parent-style-name="Normal" style:family="paragraph">
      <style:paragraph-properties fo:margin-left="-0.0034in" fo:margin-right="0.0041in">
        <style:tab-stops/>
      </style:paragraph-properties>
    </style:style>
    <style:style style:name="P649" style:parent-style-name="Normal" style:family="paragraph">
      <style:paragraph-properties fo:margin-left="-0.0034in" fo:margin-right="0.0041in">
        <style:tab-stops/>
      </style:paragraph-properties>
    </style:style>
    <style:style style:name="P650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51" style:parent-style-name="Normal" style:family="paragraph">
      <style:paragraph-properties fo:margin-left="-0.0034in" fo:margin-right="0.0041in">
        <style:tab-stops/>
      </style:paragraph-properties>
    </style:style>
    <style:style style:name="P652" style:parent-style-name="Normal" style:family="paragraph">
      <style:paragraph-properties fo:margin-left="-0.0034in" fo:margin-right="0.0041in">
        <style:tab-stops/>
      </style:paragraph-properties>
    </style:style>
    <style:style style:name="P653" style:parent-style-name="Normal" style:family="paragraph">
      <style:paragraph-properties fo:margin-bottom="0.2694in" fo:margin-left="-0.0034in" fo:margin-right="0.0041in">
        <style:tab-stops/>
      </style:paragraph-properties>
    </style:style>
    <style:style style:name="P654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55" style:parent-style-name="Normal" style:family="paragraph">
      <style:paragraph-properties fo:margin-left="-0.0034in" fo:margin-right="0.0041in">
        <style:tab-stops/>
      </style:paragraph-properties>
    </style:style>
    <style:style style:name="P656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57" style:parent-style-name="Normal" style:family="paragraph">
      <style:paragraph-properties fo:margin-bottom="0.2652in" fo:margin-left="-0.0034in" fo:margin-right="0.0041in">
        <style:tab-stops/>
      </style:paragraph-properties>
    </style:style>
    <style:style style:name="P658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59" style:parent-style-name="Normal" style:family="paragraph">
      <style:paragraph-properties fo:margin-left="-0.0034in" fo:margin-right="0.0041in">
        <style:tab-stops/>
      </style:paragraph-properties>
    </style:style>
    <style:style style:name="P660" style:parent-style-name="Normal" style:family="paragraph">
      <style:paragraph-properties fo:margin-left="-0.0034in" fo:margin-right="0.0041in">
        <style:tab-stops/>
      </style:paragraph-properties>
    </style:style>
    <style:style style:name="P661" style:parent-style-name="Normal" style:family="paragraph">
      <style:paragraph-properties fo:margin-left="-0.0034in" fo:margin-right="0.0041in">
        <style:tab-stops/>
      </style:paragraph-properties>
    </style:style>
    <style:style style:name="P662" style:parent-style-name="Normal" style:family="paragraph">
      <style:paragraph-properties fo:margin-left="-0.0034in" fo:margin-right="0.0041in">
        <style:tab-stops/>
      </style:paragraph-properties>
    </style:style>
    <style:style style:name="P663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64" style:parent-style-name="Normal" style:family="paragraph">
      <style:paragraph-properties fo:margin-bottom="0.2819in" fo:margin-left="-0.0104in" fo:margin-right="0.0041in" fo:text-indent="0.2125in">
        <style:tab-stops/>
      </style:paragraph-properties>
    </style:style>
    <style:style style:name="P665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T666" style:parent-style-name="DefaultParagraphFont" style:family="text">
      <style:text-properties fo:color="#0362C1" fo:font-size="12pt" style:font-size-asian="12pt"/>
    </style:style>
    <style:style style:name="P667" style:parent-style-name="Normal" style:family="paragraph">
      <style:paragraph-properties fo:margin-left="-0.0034in" fo:margin-right="0.0041in">
        <style:tab-stops/>
      </style:paragraph-properties>
    </style:style>
    <style:style style:name="P668" style:parent-style-name="Normal" style:family="paragraph">
      <style:paragraph-properties fo:margin-bottom="0.2673in" fo:margin-left="-0.0034in" fo:margin-right="0.0041in">
        <style:tab-stops/>
      </style:paragraph-properties>
    </style:style>
    <style:style style:name="T669" style:parent-style-name="DefaultParagraphFont" style:family="text">
      <style:text-properties fo:color="#0362C1"/>
    </style:style>
    <style:style style:name="T670" style:parent-style-name="DefaultParagraphFont" style:family="text">
      <style:text-properties fo:color="#0362C1"/>
    </style:style>
    <style:style style:name="P671" style:parent-style-name="Normal" style:family="paragraph">
      <style:paragraph-properties fo:margin-left="-0.0034in" fo:margin-right="0.0548in">
        <style:tab-stops/>
      </style:paragraph-properties>
    </style:style>
    <style:style style:name="P672" style:parent-style-name="Normal" style:family="paragraph">
      <style:paragraph-properties fo:margin-bottom="0.2743in" fo:margin-left="-0.0034in" fo:margin-right="0.0041in">
        <style:tab-stops/>
      </style:paragraph-properties>
    </style:style>
    <style:style style:name="P673" style:parent-style-name="Normal" style:family="paragraph">
      <style:paragraph-properties fo:margin-bottom="0.3375in" fo:margin-left="-0.0034in" fo:margin-right="0.0041in">
        <style:tab-stops/>
      </style:paragraph-properties>
    </style:style>
    <style:style style:name="P674" style:parent-style-name="Normal" style:family="paragraph">
      <style:paragraph-properties fo:margin-left="-0.0034in" fo:margin-right="0.0041in">
        <style:tab-stops/>
      </style:paragraph-properties>
    </style:style>
    <style:style style:name="P675" style:parent-style-name="Normal" style:family="paragraph">
      <style:paragraph-properties fo:margin-bottom="0.5736in" fo:margin-left="-0.0034in" fo:margin-right="0.0041in">
        <style:tab-stops/>
      </style:paragraph-properties>
    </style:style>
    <style:style style:name="P676" style:parent-style-name="Normal" style:family="paragraph">
      <style:paragraph-properties fo:margin-bottom="0.3145in" fo:margin-left="-0.0034in" fo:margin-right="0.0041in">
        <style:tab-stops/>
      </style:paragraph-properties>
    </style:style>
    <style:style style:name="P677" style:parent-style-name="Normal" style:family="paragraph">
      <style:paragraph-properties fo:margin-bottom="1.1027in" fo:margin-left="-0.0034in" fo:margin-right="0.0041in">
        <style:tab-stops/>
      </style:paragraph-properties>
    </style:style>
    <style:style style:name="P678" style:parent-style-name="Normal" style:family="paragraph">
      <style:paragraph-properties fo:text-align="center" fo:margin-bottom="0.002in" fo:line-height="110%" fo:margin-left="1.4833in" fo:margin-right="1.5534in">
        <style:tab-stops/>
      </style:paragraph-properties>
    </style:style>
    <style:style style:name="P679" style:parent-style-name="Normal" style:family="paragraph">
      <style:paragraph-properties fo:text-align="center" fo:margin-bottom="0.002in" fo:line-height="110%" fo:margin-right="0.0847in"/>
    </style:style>
    <style:style style:name="P680" style:parent-style-name="Normal" style:family="paragraph">
      <style:paragraph-properties fo:text-align="center" fo:margin-bottom="0.2159in" fo:line-height="110%" fo:margin-right="0.0666in"/>
    </style:style>
    <style:style style:name="P681" style:parent-style-name="Normal" style:family="paragraph">
      <style:paragraph-properties fo:text-align="center" fo:margin-bottom="0in" fo:line-height="107%" fo:margin-left="0.5729in" fo:margin-right="0.0368in">
        <style:tab-stops/>
      </style:paragraph-properties>
    </style:style>
    <style:style style:name="T682" style:parent-style-name="DefaultParagraphFont" style:family="text">
      <style:text-properties fo:font-size="6pt" style:font-size-asian="6pt"/>
    </style:style>
    <style:style style:name="T683" style:parent-style-name="DefaultParagraphFont" style:family="text">
      <style:text-properties fo:font-size="6pt" style:font-size-asian="6pt"/>
    </style:style>
    <style:style style:name="P684" style:parent-style-name="Normal" style:family="paragraph">
      <style:paragraph-properties fo:text-align="center" fo:margin-bottom="0.0923in" fo:line-height="107%" fo:margin-left="0.5729in" fo:margin-right="0.3187in">
        <style:tab-stops/>
      </style:paragraph-properties>
    </style:style>
    <style:style style:name="T685" style:parent-style-name="DefaultParagraphFont" style:family="text">
      <style:text-properties fo:font-size="6pt" style:font-size-asian="6pt"/>
    </style:style>
    <style:style style:name="P686" style:parent-style-name="Normal" style:family="paragraph">
      <style:paragraph-properties fo:text-align="center" fo:margin-bottom="0in" fo:line-height="107%" fo:margin-left="0.5729in" fo:margin-right="0in">
        <style:tab-stops/>
      </style:paragraph-properties>
    </style:style>
    <style:style style:name="T687" style:parent-style-name="DefaultParagraphFont" style:family="text">
      <style:text-properties fo:font-size="6pt" style:font-size-asian="6pt"/>
    </style:style>
    <style:style style:name="P688" style:parent-style-name="Normal" style:family="paragraph">
      <style:paragraph-properties fo:text-align="center" fo:margin-bottom="0.1125in" fo:line-height="107%" fo:margin-left="0.5729in" fo:margin-right="0.0972in">
        <style:tab-stops/>
      </style:paragraph-properties>
    </style:style>
    <style:style style:name="T689" style:parent-style-name="DefaultParagraphFont" style:family="text">
      <style:text-properties fo:font-size="6pt" style:font-size-asian="6pt"/>
    </style:style>
    <style:style style:name="P690" style:parent-style-name="Normal" style:family="paragraph">
      <style:paragraph-properties fo:text-align="center" fo:margin-bottom="0.1298in" fo:line-height="107%" fo:margin-left="0.5729in" fo:margin-right="0.8701in">
        <style:tab-stops/>
      </style:paragraph-properties>
    </style:style>
    <style:style style:name="T691" style:parent-style-name="DefaultParagraphFont" style:family="text">
      <style:text-properties fo:font-size="10.5pt" style:font-size-asian="10.5pt"/>
    </style:style>
    <style:style style:name="T692" style:parent-style-name="DefaultParagraphFont" style:family="text">
      <style:text-properties fo:font-size="6pt" style:font-size-asian="6pt"/>
    </style:style>
    <style:style style:name="P693" style:parent-style-name="Normal" style:family="paragraph">
      <style:paragraph-properties fo:text-align="center" fo:margin-bottom="0.002in" fo:line-height="110%" fo:margin-right="0.0736in"/>
    </style:style>
    <style:style style:name="P694" style:parent-style-name="Normal" style:family="paragraph">
      <style:paragraph-properties fo:text-align="center" fo:margin-bottom="0.002in" fo:line-height="110%" fo:margin-right="0.0513in"/>
    </style:style>
    <style:style style:name="P695" style:parent-style-name="Normal" style:family="paragraph">
      <style:paragraph-properties fo:text-align="center" fo:margin-bottom="0.002in" fo:line-height="110%" fo:margin-right="0.0701in"/>
    </style:style>
    <style:style style:name="P696" style:parent-style-name="Normal" style:family="paragraph">
      <style:paragraph-properties fo:text-align="center" fo:margin-bottom="0.002in" fo:line-height="110%" fo:margin-right="0.1763in"/>
    </style:style>
    <style:style style:name="P697" style:parent-style-name="Normal" style:master-page-name="MP1" style:family="paragraph">
      <style:paragraph-properties fo:break-before="page" fo:margin-bottom="0in" fo:line-height="107%" fo:margin-left="-0.2625in" fo:margin-right="-0.8333in" fo:text-indent="0in">
        <style:tab-stops/>
      </style:paragraph-properties>
    </style:style>
    <style:style style:name="P699" style:parent-style-name="Normal" style:family="paragraph">
      <style:paragraph-properties fo:margin-bottom="0in" fo:line-height="107%" fo:margin-left="-0.2625in" fo:margin-right="-0.2298in" fo:text-indent="0in">
        <style:tab-stops/>
      </style:paragraph-properties>
    </style:style>
    <style:style style:name="P700" style:parent-style-name="Normal" style:family="paragraph">
      <style:paragraph-properties fo:margin-bottom="0.3652in" fo:line-height="107%" fo:margin-left="-0.2625in" fo:margin-right="-0.2298in" fo:text-indent="0in">
        <style:tab-stops/>
      </style:paragraph-properties>
    </style:style>
    <style:style style:name="P701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702" style:parent-style-name="DefaultParagraphFont" style:family="text">
      <style:text-properties fo:font-size="5.5pt" style:font-size-asian="5.5pt"/>
    </style:style>
    <style:style style:name="P703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704" style:parent-style-name="DefaultParagraphFont" style:family="text">
      <style:text-properties fo:font-size="5.5pt" style:font-size-asian="5.5pt"/>
    </style:style>
    <style:style style:name="T705" style:parent-style-name="DefaultParagraphFont" style:family="text">
      <style:text-properties fo:font-size="5.5pt" style:font-size-asian="5.5pt"/>
    </style:style>
    <style:style style:name="P706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707" style:parent-style-name="DefaultParagraphFont" style:family="text">
      <style:text-properties fo:font-size="5.5pt" style:font-size-asian="5.5pt"/>
    </style:style>
    <style:style style:name="P708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709" style:parent-style-name="DefaultParagraphFont" style:family="text">
      <style:text-properties fo:font-size="5.5pt" style:font-size-asian="5.5pt"/>
    </style:style>
    <style:style style:name="P710" style:parent-style-name="Normal" style:family="paragraph">
      <style:paragraph-properties fo:margin-bottom="0.1895in" fo:line-height="110%" fo:margin-left="-0.2284in" fo:margin-right="0in">
        <style:tab-stops/>
      </style:paragraph-properties>
    </style:style>
    <style:style style:name="T711" style:parent-style-name="DefaultParagraphFont" style:family="text">
      <style:text-properties fo:font-size="5.5pt" style:font-size-asian="5.5pt"/>
    </style:style>
    <style:style style:name="T712" style:parent-style-name="DefaultParagraphFont" style:family="text">
      <style:text-properties fo:font-size="5.5pt" style:font-size-asian="5.5pt"/>
    </style:style>
    <style:style style:name="P713" style:parent-style-name="Normal" style:family="paragraph">
      <style:paragraph-properties fo:margin-bottom="0.1062in" fo:line-height="110%" fo:margin-left="-0.2284in" fo:margin-right="0in">
        <style:tab-stops/>
      </style:paragraph-properties>
    </style:style>
    <style:style style:name="T714" style:parent-style-name="DefaultParagraphFont" style:family="text">
      <style:text-properties fo:font-size="5.5pt" style:font-size-asian="5.5pt"/>
    </style:style>
    <style:style style:name="P715" style:parent-style-name="Normal" style:family="paragraph">
      <style:paragraph-properties fo:margin-bottom="0.0416in" fo:line-height="110%" fo:margin-left="-0.1027in" fo:margin-right="0in" fo:text-indent="0in">
        <style:tab-stops>
          <style:tab-stop style:type="center" style:position="0.4069in"/>
        </style:tab-stops>
      </style:paragraph-properties>
    </style:style>
    <style:style style:name="T716" style:parent-style-name="DefaultParagraphFont" style:family="text">
      <style:text-properties fo:font-size="5.5pt" style:font-size-asian="5.5pt"/>
    </style:style>
    <style:style style:name="T717" style:parent-style-name="DefaultParagraphFont" style:family="text">
      <style:text-properties fo:font-size="5.5pt" style:font-size-asian="5.5pt"/>
    </style:style>
    <style:style style:name="P718" style:parent-style-name="Normal" style:family="paragraph">
      <style:paragraph-properties fo:margin-bottom="0.002in" fo:line-height="110%" fo:margin-left="-0.2284in" fo:margin-right="0in">
        <style:tab-stops/>
      </style:paragraph-properties>
    </style:style>
    <style:style style:name="T719" style:parent-style-name="DefaultParagraphFont" style:family="text">
      <style:text-properties fo:font-size="5.5pt" style:font-size-asian="5.5pt"/>
    </style:style>
    <style:style style:family="graphic" style:name="a3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8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9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0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2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2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4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5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6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7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8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9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10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11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2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14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5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6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7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9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41" style:parent-style-name="Graphics">
      <style:graphic-properties fo:border="none" fo:background-color="transparent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2" style:parent-style-name="Graphics">
      <style:graphic-properties fo:border="none" fo:background-color="transparent"/>
    </style:style>
    <style:style style:family="graphic" style:name="a5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43" style:parent-style-name="Graphics">
      <style:graphic-properties fo:border="none" fo:background-color="transparent"/>
    </style:style>
    <style:style style:family="graphic" style:name="a6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8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9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1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32">
      <style:graphic-properties draw:fill="none" draw:stroke="solid" svg:stroke-width="0.00832in" svg:stroke-color="#313131" svg:stroke-opacity="100%" draw:stroke-linejoin="miter" svg:stroke-linecap="butt"/>
    </style:style>
    <style:style style:family="graphic" style:name="a3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4">
      <style:graphic-properties draw:fill="none" draw:stroke="solid" svg:stroke-width="0.0111in" svg:stroke-color="#0362c1" svg:stroke-opacity="100%" draw:stroke-linejoin="miter" svg:stroke-linecap="butt"/>
    </style:style>
    <style:style style:family="graphic" style:name="a35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6">
      <style:graphic-properties draw:fill="none" draw:stroke="solid" svg:stroke-width="0.00832in" svg:stroke-color="#0362c1" svg:stroke-opacity="100%" draw:stroke-linejoin="miter" svg:stroke-linecap="butt"/>
    </style:style>
  </office:automatic-styles>
  <office:body>
    <office:text text:use-soft-page-breaks="true">
      <text:p text:style-name="P1"><draw:frame draw:style-name="a0" draw:name="Picture 72808" text:anchor-type="as-char" svg:x="0in" svg:y="0in" svg:width="0.83667in" svg:height="0.83in" style:rel-width="scale" style:rel-height="scale"><draw:image xlink:href="media/image1.png" xlink:type="simple" xlink:show="embed" xlink:actuate="onLoad"/><svg:title/><svg:desc/></draw:frame></text:p>
      <text:p text:style-name="P3"><text:s/>!"#$%$&amp;!$</text:p>
      <text:p text:style-name="P4">"#’($)* (!*+*,-</text:p>
      <text:p text:style-name="P5">(!$+#.*,! /$.*, (!*+*,- *01! /$2</text:p>
      <text:p text:style-name="P6">%.(!*(.344546478</text:p>
      <text:p text:style-name="P7">9:;&lt;=&gt;&lt;:?@A?B=AC&lt;&gt;DE:?@A?CA=FGD:C</text:p>
      <text:p text:style-name="P8">HIA?A;&lt;=A?CG?9AJAK=&gt;L?:(!$+#.*,</text:p>
      <text:p text:style-name="P9"><text:tab/>! /$.*,<text:tab/>(!*+*,- * ’M($N*</text:p>
      <text:p text:style-name="P10">! /$2 A?’(*(#’ +!*’O !" (’<text:s/></text:p>
      <text:p text:style-name="P11">$.’(*,*)P ’,(*8QN R</text:p>
      <text:p text:style-name="P12">:?(!$+#.*,! /$.*, (!*+*,- *’M($N*! /$2S?TUV?WXYX?Z[?&gt;\R?C[Z]UW</text:p>
      <text:p text:style-name="P13">@^VUZ]?Z_?‘R‘abS?ZXW][?T[cd][eS?dZWTfd]U?ZU?9;Bg?WUh?U?Z_?i‘Rj‘kRjlimiiinoliS?ZXW]X?[]U</text:p>
      <text:p text:style-name="P14">fXcfXWXZ][YU?cUf?W^[?@dfX]Uf[?pXf[eS?Cf[R. $*!*’2 (-$*/ %q’. r!(*S</text:p>
      <text:soft-page-break/>
      <text:p text:style-name="P15">ZUVX[Y[?cXeU?&gt;]U?Y[?BfXWdYsZTd[?Z_?ljmjinaS?YX?il?YX?t^ZuU?YX?jinaS?c^hedT[YU?ZU?@RARgR&lt; Z_?jRbvjmjinaS?YX?ia?YX?t^ZuU?YX?jinaS?YUf[\[Z]X?YXZUVdZ[YU?%.(!*(*.( ?XS?YX?U^]fU e[YUS?’(*(#’ +!*’O!" (’ $.’(*,*)P ’,(*QN S?cXWWU[?t^fwYdT[?YX</text:p>
      <text:p text:style-name="P16">YdfXd]U?cfd\[YUS?dZWTfd][?ZU?9;Bg?WUh?U?Zxy448zz480{|5666|}6~O?TUV?XZYXfXU??=^[?@UV</text:p>
      <text:p text:style-name="P17"><draw:custom-shape svg:x="4.51656in" svg:y="0.20529in" svg:width="1.53835in" svg:height="0in" draw:id="id0" draw:style-name="a1" draw:name="Group 49136"><svg:title/><svg:desc/><draw:enhanced-geometry draw:type="non-primitive" svg:viewBox="0 0 1406525 0" draw:enhanced-path="M 0 0 L 140652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06525"/><draw:equation draw:name="f7" draw:formula="?f4 / 0"/><draw:equation draw:name="f8" draw:formula="0 / ?f6"/><draw:equation draw:name="f9" draw:formula="1406525 / ?f6"/><draw:equation draw:name="f10" draw:formula="0 / ?f7"/></draw:enhanced-geometry></draw:custom-shape><draw:g draw:z-index="251659264" draw:name="Group 49137" draw:id="id3" draw:style-name="a4" text:anchor-type="paragraph"><svg:title/><svg:desc/><draw:custom-shape svg:x="0.00002in" svg:y="0.4092in" svg:width="1.32473in" svg:height="0in" draw:id="id1" draw:style-name="a2" draw:name="Shape 46"><svg:title/><svg:desc/><draw:enhanced-geometry draw:type="non-primitive" svg:viewBox="0 0 1211098 0" draw:enhanced-path="M 0 0 L 121109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1098"/><draw:equation draw:name="f7" draw:formula="?f4 / 0"/><draw:equation draw:name="f8" draw:formula="0 / ?f6"/><draw:equation draw:name="f9" draw:formula="1211098 / ?f6"/><draw:equation draw:name="f10" draw:formula="0 / ?f7"/></draw:enhanced-geometry></draw:custom-shape><draw:custom-shape svg:x="1.52309in" svg:y="0.4092in" svg:width="1.82688in" svg:height="0in" draw:id="id2" draw:style-name="a3" draw:name="Shape 50"><svg:title/><svg:desc/><draw:enhanced-geometry draw:type="non-primitive" svg:viewBox="0 0 1670174 0" draw:enhanced-path="M 0 0 L 167017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70174"/><draw:equation draw:name="f7" draw:formula="?f4 / 0"/><draw:equation draw:name="f8" draw:formula="0 / ?f6"/><draw:equation draw:name="f9" draw:formula="1670174 / ?f6"/><draw:equation draw:name="f10" draw:formula="0 / ?f7"/></draw:enhanced-geometry></draw:custom-shape></draw:g>L[Z^Xe?YX?LXYXdfUWS?Z_?nlnlS?K[dffU?Y[?B[f^XeZYd[S?Uf][eX[m9AS?9AB?iRbkko‘ikS ]XeXUZX?ak?‘niboiki‘Sak?vaaaRvjjnS?XoV[de? ?<text:span text:style-name="T18">TUZ][]UW][]^WRXZRhf</text:span>S<text:s/><text:span text:style-name="T19">tU[hW][]^WRXZRhf</text:span>S?<text:span text:style-name="T20">uXV[Z^XeeXW][]^WRXZRhf</text:span>S?[Yd[Z]X?YXZUVdZ[Y[?%.(!*(**?X [^d?fXcfXWXZ][Y[?cUf?WX^?]d]^e[fS?CfR?"*+*, ’ *’$,*S?TUZUfVX?[]UW?TUZW]d]^]d\UW</text:p>
      <text:p text:style-name="P21">Y[?XVcfXW[S?! ’, N?dfV[f?U?cfXWXZ]X?ZXTdU?t^fwYdTUS?YXTUffXZ]X?Y[?*(* ! /$’(! ! )’3|~5464zS?TUV?^eTfU?Z[?, .3|8|~~5464|S?]XZYU?XV?\dW][?[ fX[ed[U?YX?TXf][VX?edTd][]fdU?Z[?VUY[edY[YX? S?WUh?U?Z_{6665464z?X</text:p>
      <text:p text:style-name="P22">ZU?^X?TUZW][?YU?<text:tab/>*<text:tab/>3z77754647<text:tab/>3{4|5464¡O hXV?TUVU?[W?TUZYd¢XW?TUZW][Z]XW?Y[W?Te£^W^e[W?WX^dZ]XWS?^X?[Vh[W?[W?c[f]XW?[TXd][VS f[]ddT[V?X?U^]Uf[VS?cUf?Wd?X?WX^W?W^TXWWUfXWR</text:p>
      <text:p text:style-name="P23">%,&amp;#’#,*!$N $!*} +" (</text:p>
      <text:p text:style-name="P24"><draw:g draw:z-index="251660288" draw:name="Group 49138" draw:id="id6" draw:style-name="a7" text:anchor-type="paragraph"><svg:title/><svg:desc/><draw:custom-shape svg:x="6.06323in" svg:y="0.36483in" svg:width="0.16923in" svg:height="0in" draw:id="id4" draw:style-name="a5" draw:name="Shape 74"><svg:title/><svg:desc/><draw:enhanced-geometry draw:type="non-primitive" svg:viewBox="0 0 154469 0" draw:enhanced-path="M 0 0 L 15446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469"/><draw:equation draw:name="f7" draw:formula="?f4 / 0"/><draw:equation draw:name="f8" draw:formula="0 / ?f6"/><draw:equation draw:name="f9" draw:formula="154469 / ?f6"/><draw:equation draw:name="f10" draw:formula="0 / ?f7"/></draw:enhanced-geometry></draw:custom-shape><draw:custom-shape svg:x="6.23523in" svg:y="0.36483in" svg:width="0.05688in" svg:height="0in" draw:id="id5" draw:style-name="a6" draw:name="Shape 76"><svg:title/><svg:desc/><draw:enhanced-geometry draw:type="non-primitive" svg:viewBox="0 0 51920 0" draw:enhanced-path="M 0 0 L 5192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920"/><draw:equation draw:name="f7" draw:formula="?f4 / 0"/><draw:equation draw:name="f8" draw:formula="0 / ?f6"/><draw:equation draw:name="f9" draw:formula="51920 / ?f6"/><draw:equation draw:name="f10" draw:formula="0 / ?f7"/></draw:enhanced-geometry></draw:custom-shape></draw:g><draw:custom-shape svg:x="0.00002in" svg:y="0.53961in" svg:width="0.92384in" svg:height="0in" draw:id="id7" draw:style-name="a8" draw:name="Group 49139"><svg:title/><svg:desc/><draw:enhanced-geometry draw:type="non-primitive" svg:viewBox="0 0 844550 0" draw:enhanced-path="M 0 0 L 8445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44550"/><draw:equation draw:name="f7" draw:formula="?f4 / 0"/><draw:equation draw:name="f8" draw:formula="0 / ?f6"/><draw:equation draw:name="f9" draw:formula="844550 / ?f6"/><draw:equation draw:name="f10" draw:formula="0 / ?f7"/></draw:enhanced-geometry></draw:custom-shape>|8|}:?cfXWXZ]X?9UZ]f[]U?]XV?TUVU?UhtX]U?[?TUZ]f[][T[U?YX?WXf\dTUW?c[f[?X⁄XT^U?YX dZf[XW]f^]^f[?YX?T[hX[VXZ]U?edTU?c[f[?dVce[Z][U?YX?fXYX?¥GG?ZU?cfƒYdU?&gt;ZX⁄U?YU f^V?&gt;^]f[Z?;^ZXWO %!!§.%$*.3|zOTUZUfVXce[Zdeu[?Uf[VXZ]£fd[?Y[?|z1 #($,$¤*)2?Y[?*(* ! /$’(! ! )’3|~5464zS?[ZX⁄[?[?XW]X?TUZ]f[]UR</text:p>
      <text:soft-page-break/>
      <text:p text:style-name="P25">%,&amp;#’#,*’ /#.*} %.(!*(</text:p>
      <text:p text:style-name="P26">48|}?CU?c[f]XW?dZ]Xf[Z]XW?YXW]X?dZW]f^VXZ]U?YX?TUZ]f[]US?TUVU?WX?[^d?XW]d\XWWXV dZ]Xf[eVXZ]X?]f[ZWTfd]UWS?UW?WX^dZ]XW?YUT^VXZ]UWy</text:p>
      <text:p text:style-name="P27">¡?AYd][e?YU?BfXU?AeX]f'ZdTU?Z_?{6665464z?TUV?U?&lt;XfVU?YX?=XXfsZTd[?X?WX^W fXWcXT]d\UW?[ZX⁄UWR</text:p>
      <text:p text:style-name="P28">“¡?BfUcUW][?[cfXWXZ][Y[?cXe[?9:;&lt;=&gt;&lt;&gt;@&gt;R</text:p>
      <text:p text:style-name="P29">¡?Be[Zdeu[?Uf[VXZ]£fd[?Y[?|z1#($,$¤*)2 *(* ! /$’(! ! )’ 3</text:p>
      <text:p text:style-name="P30">|~5464zR</text:p>
      <text:p text:style-name="P31">48|8|}9UZWdYXf[oWX?X⁄cfXWW[VXZ]X?fX\U[YU?U?TUZ]dYU?Z[?BfUcUW][?[cfXWXZ][Y[?cXe[</text:p>
      <text:p text:style-name="P32">%.(!*(**?^X?YdWcUZu[?XV?TUZ]f£fdU?[U?XW][hXeXTdYU?ZXW]X?]XfVU?YX?9UZ]f[]UR <text:s/>!"#$%$&amp;%!"’"() "%$*&amp; &amp;#) "(!")+#%!#!,-)"./012"345"66&amp;&amp;&amp;5"/789:/</text:p>
      <text:p text:style-name="P33">;&lt;=5"&lt;/":&gt;"94"?@2?AABC?D</text:p>
      <text:p text:style-name="P34">A2?2"EFGHIJKLHMNOPQPNMHMHIRSTGUQKMQMVFGHNGHGSWJQGHTGUQKMQRMXY</text:p>
      <text:p text:style-name="P35"><text:span text:style-name="T36">Z[\[]^_[‘a[‘bc]^\[^[dec</text:span></text:p>
      <text:p text:style-name="P37">A2CYHEGHTMIGHNJHTGUQKMQMVfJIHMTPOMHNJHghHijYjjjkjjHlGPQJUQMHOPXHKJMPImkHIJKLHJnPoPNMHM oMKMUQPMHNMHTGUQKMQMVFGHNJHpRJHQKMQMOHGIHMKQIYHqrHJHIJoRPUQJIHNMHsJPHUtHuvYuwwxyukHUG zJKTJUQRMXHNJH{|HlTPUTGHzGKHTJUQGmHNGH}MXGKHTGUQKMQRMXkHTGU~GKOJHKJoKMIHzKJ}PIQMIHUJIQJ<text:s/>TGUQKMQGY</text:p>
      <text:p text:style-name="P38">A2C2? HTGUQKMQMNMHNJ}JKLHMzKJIJUQMKkHUGHzKMGHOLnPOGHNJHujHlNJmHNPMIHQJPIk zKGKKGoL}JPIHzGKHPoRMXHzJKGNGkHMHTKPQKPGHNGHKoFGHTGUQKMQMUQJkHTGUQMNGIHNGHKJTJSPOJUQG NMHUGQMHNJHJOzJUGHMIIPUMNMkHTGOzKG}MUQJHNJHzKJIQMVFGHNJHoMKMUQPMY</text:p>
      <text:p text:style-name="P39"><text:s/>!"*!%#!"’"(!"$6$ ,-)")+#%!#!"./012"345"66&amp;&amp;&amp;5"/789:/":":"@5</text:p>
      <text:p text:style-name="P40">?45"&gt;9&gt;"&amp;&amp;5"&lt;/":&gt;"94"?@2?AABCC?D2</text:p>
      <text:p text:style-name="P41">@2?HHzKMGHNJHJnJTRVFGHNGIHIJK}PVGIHIJKLHTGU~GKOJHPQJOHvY{kHTGOHPUTPGHUGHNPMHQPX IRSIJpRJUQJHHNMQMHNJHKJTJSPOJUQGHNMHGKNJOHNJHIJK}PVGkHUMH~GKOMHpRJHIJHIJoRJ</text:p>
      <text:p text:style-name="P42">@2CHIHIJK}PVGIHNJ}JKFGHIJKHJnJTRQMNGIHUGHGKLKPGHNMIHwjHGKMIHIHu{wjHGKMIkHJOHNPMI</text:p>
      <text:p text:style-name="P43">QJPIYHnTJzTPGUMXOJUQJkHJOHMTGKNGHTGOHMHJpRPzJHNJH~PITMXPMVFGkHGIHIJK}PVGIHzGNJKFGHIJK</text:p>
      <text:p text:style-name="P44">KJMXPMNGIHJOHNPMIHJHGKLKPGIHNPIQPUQGIY</text:p>
      <text:p text:style-name="P45">@2AHIHIJK}PVGIHNJ}JKFGHIJKHJnJTRQMNGIHUGHIJoRPUQJHXGTMX</text:p>
      <text:p text:style-name="P46">UJnGHKROHRQKMUHERUJIH</text:p>
      <text:p text:style-name="P47">UNJKJVGH}YHKPIQFGHGUVMX}JIkHquyHHJUQKG</text:p>
      <text:p text:style-name="P48">GKQMXJMHHkH Hrjju{jjjH</text:p>
      <text:p text:style-name="P49">@2@ )($)"($"%$ #!,-)"($" $%&amp;,)<text:s/></text:p>
      <text:p text:style-name="P50">@2@2? IHIJK}PVGIHNJTGKKJUQJIHNJHTMNMHRQPXPMVFGHNJHQMHNJHgJoPIQKGHNJHKJVGIHIJoRPKFGHG OGNJXGHNJHzKJIQMVFGHNGIHIJK}PVGIHTGU~GKOJHNJQMXMNGHMHIJoRPK</text:p>
      <text:p text:style-name="P51">@2@2?2?HGGKNJUMNGKPMHNJHMURQJUVFGHKJTJSJKLHMIHNJOMUNMIHPUQJKUMIH}PMHTMOMNGI</text:p>
      <text:p text:style-name="P52">MSJKQGIHUMHJUQKMXHNJHJK}PVGIHGRH}PMHOJOGKMUNGHJHJUTMOPUMKLHzJNPNGkHTGOHQGNMIHMIHPU</text:p>
      <text:p text:style-name="P53">~GKOMVfJIHUJTJIILKPMIkHJUTMOPUMUNGHH Eg kHzMKMHJXMSGKMVFGHNGIHzKGWJQGIHJnJ TRQP}GI</text:p>
      <text:p text:style-name="P54">@2@2?2CHGGKNJUMNGKPMHNJHMURQJUVFGHMzKG}MKLHGIHzKGWJQGIHJnJTRQP}GIHJXMSGKMNGIHzJXM</text:p>
      <text:p text:style-name="P55">Eg YHLHM}JUNGHzKGWJQGHJnJTRQP}GHJXMSGKMNGHzJXGHgkHUFGHIJKLHTGUQKMQMNGHG KJIzJTQP}GHPQJOHNMHgkH~PTMUNGHMHJOzKJIMHGSKPoMNMHJnTXRIP}MOJUQJHMHJnJTRQMKHGHzKGWJQG ~GKUJTPNG</text:p>
      <text:p text:style-name="P56">@2@2?2AHJOzKJIMH~GKUJTJNGKMHNMHQMHNJHgJoPIQKGHNJHKJVGIHIJKLHTGU}GTMNMHzMKMHKJRUPFG NJH}PIQGKPMHJHTGUJTPOJUQGHNMHUJTJIIPNMNJHNGIHIJK}PVGI</text:p>
      <text:p text:style-name="P57">@2@2?2@HGGKNJUMNGKPMHNJHMURQJUVFGHJUTMOPUMKLHGHzJNPNGHNJHRQPXPMVFGHNMHgHzMKM NOPUPIQKMVFGHNGHg</text:p>
      <text:p text:style-name="P58">@2@2?2¡OPQPNGHGHJOzJUGkHMHGGKNJUMNGKPMHNJHMURQJUVFGHJOPQPKLHMHKNJOHNJHJK}PVGk pRJHIJKLHJU}PMNMHzMKMHMHJOzKJIMH~GKUJTJNGKMHNMHQMHNJHgJoPIQKGHNJHKJVGIkHWRUQMOJUQJ TGOHGHzKGWJQGHJnJTRQP}GkHpRMUNGH~GKHGHTMIGkHJHTzPMHNGHJOzJUGY</text:p>
      <text:p text:style-name="P59">@2¡"%!¢)"$"£)%!"($"$6$ ,-)</text:p>
      <text:p text:style-name="P60">@2¡2? MKMH~PUIHNJHTGUQMSPXPMVFGHNGIHzGUQGIHzMKMHNJ~PUPVFGHNGHzKMGHNJHJnJTRVFGkHIJKL TGUIPNJKMNGHGHIJoRPUQJ</text:p>
      <text:p text:style-name="P61"><text:s/>! "#$%"&amp;!’()% *"&amp;+!"!,-.$ "!/$!0",%"&amp;!!&amp;$ !*",&amp;/$ /"!&amp;$ 1!</text:p>
      <text:p text:style-name="P62">23,%//$!/$!*4&amp;!/$!%"./&amp;5!,/$0$,/$,%$.$,%$!/$!&amp;$ $.!&amp;.0($&amp; "3!/30(&amp;6</text:p>
      <text:p text:style-name="P63"><text:s/>! "#$%"&amp;!789*"&amp;+!"!,-.$ "!/$!0",%"&amp;!&amp;$ 1!*",&amp;/$ /"!</text:p>
      <text:p text:style-name="P64">23,%//$!/$!%"./&amp;!/$! $/$!:;&lt;=!*$ %&gt;*/"&amp;6</text:p>
      <text:p text:style-name="P65">?@A@B !,&amp;%(CD$&amp;!*3#!&amp;".!/"&amp;!0",%"&amp;!(89*"&amp;!$!$()% *"&amp;!&gt;" !93(!"3!,&gt;$ " !</text:p>
      <text:p text:style-name="P66">EF5!"&amp;!&amp;$ GC"&amp;!/$G$.!&amp;$ !$4$*3%/"&amp;!$.!%)!E=!/&amp;!*" <text:s/>/"&amp;5!!*",% !/"!/</text:p>
      <text:p text:style-name="P67">-%(!&amp;3H&amp;$23$,%$!I!/%!/$! $*$H.$,%"!/!" /$.!/$!&amp;$ GC"J</text:p>
      <text:p text:style-name="P68">?@A@K !,&amp;%(CD$&amp;!*3#!&amp;".!/"&amp;!0",%"&amp;!(89*"&amp;!$!$()% *"&amp;!&gt;" !$,% $!EE!!&lt;F5!"&amp;</text:p>
      <text:p text:style-name="P69">&amp;$ GC"&amp;!/$G$.!&amp;$ !$4$*3%/"&amp;!$.!%)!LF!/&amp;!*" <text:s/>/"&amp;5!!*",% !/"!/!-%(</text:p>
      <text:p text:style-name="P70">&amp;3H&amp;$23$,%$!I!/%!/$! $*$H.$,%"!/!" /$.!/$!&amp;$ GC"J</text:p>
      <text:p text:style-name="P71">?@A@? !,&amp;%(CD$&amp;!*3#!&amp;".!/"&amp;!0",%"&amp;!(89*"&amp;!$!$()% *"&amp;!&gt;" !$,% $!&lt;E!$!EFF5!"&amp;</text:p>
      <text:p text:style-name="P72">&amp;$ GC"&amp;!/$G$.!&amp;$ !$4$*3%/"&amp;!$.!%)!&lt;=!/&amp;!*" <text:s/>/"&amp;5!!*",% !/"!/!-%(</text:p>
      <text:p text:style-name="P73">&amp;3H&amp;$23$,%$!I!/%!/$! $*$H.$,%"!/!" /$.!/$!&amp;$ GC"J</text:p>
      <text:p text:style-name="P74">?@A@A !,&amp;%(CD$&amp;!*3#!&amp;".!/"&amp;!0",%"&amp;!(89*"&amp;!"3!$()% *"&amp;!&gt;" !&amp;30$ " !!EFE5!"&amp;</text:p>
      <text:p text:style-name="P75">&amp;$ GC"&amp;!/$G$.!&amp;$ !$4$*3%/"&amp;!$.!%)!MF!/&amp;!*" <text:s/>/"&amp;5!!*",% !/"!/!-%(</text:p>
      <text:p text:style-name="P76">&amp;3H&amp;$23$,%$!I!/%!/$! $*$H.$,%"!/!" /$.!/$!&amp;$ GC"J</text:p>
      <text:p text:style-name="P77">?@A@N !,&amp;%(CD$&amp;!23$!$,G"(G.!$4*(3&amp;G.$,%$!!,&amp;%(CO"!/$!&gt;H !80%*5!"&amp;</text:p>
      <text:p text:style-name="P78">&amp;$ GC"&amp;!/$G$.!&amp;$ !$4$*3%/"&amp;!$.!%)!&lt;=!/&amp;!*" <text:s/>/"&amp;5!!*",% !/"!/!-%(</text:p>
      <text:p text:style-name="P79">&amp;3H&amp;$23$,%$!I!/%!/$! $*$H.$,%"!/!" /$.!/$!&amp;$ GC"J</text:p>
      <text:p text:style-name="P80">?@A@P’.! $(CO"!I&amp;!Q /$,&amp;!/$!R$ GC"&amp;5!!*",% %/!/$G$ 1!/$G"(G$ !&amp;&amp;,/!$. %)!S!T/"&amp;!-%$&amp;!!*",% !/"! $*$H.$,%"!/!" /$.!/$!&amp;$ GC"6</text:p>
      <text:p text:style-name="P81">?@A@U’.!*&amp;"!/$!,$*$&amp;&amp;//$!/$!&amp;3&amp;0$,&amp;O"!,!$4$*3CO"!/"&amp;!&amp;$ GC"&amp;!."%G/!0$(" V H3,(!T* ","9 .!/$!3/W,*&amp;!,&amp;!X &amp;!$%*5!!Y",% %/!/$G$ 1!&amp;"(*%<text:s/></text:p>
      <text:p text:style-name="P82">R3&amp;0$,&amp;O"!/$! Z"!/$!’4$*3CO"5!0" !$&amp;* %"5!/$G/.$,%$!#3&amp;%&gt;*/5!$5!08&amp;</text:p>
      <text:p text:style-name="P83"><text:s/>%&gt;*CO"!/![&amp;*(ZCO"5!"!0 Z"!&amp;$ 1!,%$ <text:s/>".0/"!%)!23$!"&amp;!&amp;$ GC"&amp; 0"&amp;&amp;.!&amp;$ ! $%"./"&amp;6</text:p>
      <text:p text:style-name="P84">?@N\\]^_‘a_bcdcef^_</text:p>
      <text:p text:style-name="P85">?@N@gh!*",% %/!&amp;$ 1! $&amp;0",&amp;1G$(!%.H).!0$(!/$&amp;,&amp;%(CO"!$! $."CO"!/$!%"/" .%$ (!$!,&amp;%(CD$&amp;!%3(.$,%$!$4&amp;%$,%$&amp;!23$!&gt;" $.!/$&amp;%G/&amp;!*".!</text:p>
      <text:p text:style-name="P86">.0($.$,%CO"!/"!"H#$%"!/$&amp;%$!%$ ."J</text:p>
      <text:p text:style-name="P87">?@N@BV"/"!"!.%$ (! $."G/"!$.!G %3/$!/"&amp;!&amp;$ GC"&amp;!/"!,"G"!*H$.$,%"5/$G$ 1 %$ !/$&amp;%,"!&gt;,(!*" <text:s/>$%"5!*",&gt;" .$!!($9&amp;(CO"!G9$,%$!0 !0 "%$CO"!.H$,%(6</text:p>
      <text:p text:style-name="P88">?@N@Kh!*",% %/!&amp;$ 1! $&amp;0",&amp;1G$(!0$(&amp;!*" <text:s/>$CD$&amp;!$&amp;% 3%3 &amp;!,"!0 )/"!T0 $/$5 0,%3 5!&gt;" <text:s/>"5!/G&amp;8 &amp;5!$($.$,%"&amp;! 23%$%i,*"&amp;!$%*6!*3#&amp;!G &amp;!%$,j.!&amp;/" 0 "G"*/&amp;!0" !&amp;3!*3(0!$!,O"!$&amp;%G$ $.!0 $G&amp;%"&amp;!,$.! $(*",/"&amp;!*".!</text:p>
      <text:p text:style-name="P89">$4$*3CO"!/"&amp;!&amp;$ GC"&amp;!*",% %/"&amp;6!Q! $0 "!/$G$ 1! $*".0" !&amp;!*",/CD$&amp; 0 $$4&amp;%$,%$&amp;!$!*" <text:s/>$ 1!I&amp;!$40$,&amp;&amp;!/!*",% %/6</text:p>
      <text:p text:style-name="P90"><draw:custom-shape svg:x="3.15576in" svg:y="0.01386in" svg:width="3.13219in" svg:height="0in" draw:id="id8" draw:style-name="a9" draw:name="Group 48978"><svg:title/><svg:desc/><draw:enhanced-geometry draw:type="non-primitive" svg:viewBox="0 0 2863850 0" draw:enhanced-path="M 0 0 L 28638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63850"/><draw:equation draw:name="f7" draw:formula="?f4 / 0"/><draw:equation draw:name="f8" draw:formula="0 / ?f6"/><draw:equation draw:name="f9" draw:formula="2863850 / ?f6"/><draw:equation draw:name="f10" draw:formula="0 / ?f7"/></draw:enhanced-geometry></draw:custom-shape>?@P\^klmnoponqrst\uq\vqwqxyoq\ut\kmwzort\{<text:span text:style-name="T91">qwy@\?|}\~g}\oxnokt\‘‘‘}\uq\dmo\x\g?@gKK}\um</text:span></text:p>
      <text:p text:style-name="P92"><draw:custom-shape svg:x="0.00002in" svg:y="0.01387in" svg:width="0.33846in" svg:height="0in" draw:id="id9" draw:style-name="a10" draw:name="Group 48979"><svg:title/><svg:desc/><draw:enhanced-geometry draw:type="non-primitive" svg:viewBox="0 0 309245 0" draw:enhanced-path="M 0 0 L 30924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245"/><draw:equation draw:name="f7" draw:formula="?f4 / 0"/><draw:equation draw:name="f8" draw:formula="0 / ?f6"/><draw:equation draw:name="f9" draw:formula="309245 / ?f6"/><draw:equation draw:name="f10" draw:formula="0 / ?f7"/></draw:enhanced-geometry></draw:custom-shape><text:span text:style-name="T93">B|Bg</text:span></text:p>
      <text:p text:style-name="P94">?@P@gQ!0 Z"!/$!9 ,%!/"&amp;!&amp;$ GC"&amp;!&amp;$ 1!/$5!,"!.,."5!=!T*,*"!,"&amp;5!*",%/"&amp;! 0 % !/"!0 .$ "!/!-%(!&amp;3H&amp;$23$,%$!I!/%!/"! $*$H.$,%"!/$&gt;,%G"!/"!"H#$%"6</text:p>
      <text:p text:style-name="P95">?@P@Bh!9 ,%!$&amp;%$,//!/$G$ 1!&amp;$ !*".0 "G/!0$("!V’:Q!’!h:hVh $.%/"!0$(!*",% %/!0 !*/!" /$.!/$!&amp;$ GC"!Th’Q!’6</text:p>
      <text:p text:style-name="P96">?@P@Kh!YQV:hVhh!/$G$ 1!9 ,% !23$!!.O"!/$!"H !$.0 $9/!&amp;$#!/$!0 .$<text:s/></text:p>
      <text:p text:style-name="P97">23(//$5!*",/3Z,/"!!3.!8%."!*H.$,%"!$!0 W,*5!&amp;$,/"!&amp; %"($ ,*&amp;5!#3&amp;%$&amp;!$!.)%"/"&amp;!/$!$4$*3CD$&amp;!*".0%G$&amp;!*".!&amp;!.$(j" $&amp;</text:p>
      <text:p text:style-name="P98">0 1%*&amp;!."/$ ,&amp;!0(*1G$&amp;!!*/!*&amp;"6</text:p>
      <text:p text:style-name="P99"><text:s/>!"#$% !#"# #&amp;’()*+’(&amp;% )’ ,-#+#)% ’ "’.%/012% )’ !"%3/’+# ’+ !"%)0&amp;%. ’ .’"4*1%. 56 7%"(’,*)%. 8 )’ #&amp;8 9: )*#.; ,%(&amp;#)%. # !#"&amp;*" )# ,%(7*"+#12% )% "’,’3*+’(&amp;% )’ ,%+0(*,#12% !%" ’&lt;+#*/ %0 .*.&amp;’+# )’ ,%(&amp;"%/’ )’ ,-#+#)%. )# ,%(&amp;"#&amp;#)#=</text:p>
      <text:p text:style-name="P100">&gt;?@ABA?CDEAFGHCDIDJCDKLBHMNDJND&gt;NGHOCHNDPQRSDTUVDWWFFFVDQXYZ[QD\]^VD_QD?[‘DZU aabbcdae</text:p>
      <text:h text:style-name="Heading1" text:outline-level="1">fghijklmnompilqkrisktugmvgjhwkhxkr</text:h>
      <text:p text:style-name="P101">ya= <text:s/>,%(&amp;"#&amp;% )’4’"6 .’" ’z’,0&amp;#)% 7*’/+’(&amp;’ !’/#. !#"&amp;’.; )’ #,%")% ,%+ #. ,/60.0/#. #4’(1#)#. ’ #. (%"+#. )# {’* (|= 9:=9}}; )’ ~~9; ’ ,#)# !#"&amp;’ "’.!%()’"6 !’/#.</text:p>
      <text:p text:style-name="P102">,%(.’0(,*#. )’ .0# *(’z’,012% &amp;%&amp;#/ %0 !#",*#/=</text:p>
      <text:p text:style-name="P103">y=dD+ ,#.% )’ *+!’)*+’(&amp;%; %")’+ )’ !#"#/*.#12% %0 .0.!’(.2% )% ,%(&amp;"#&amp;%; % ,"%(%"#+# )’ ’z’,012% .’"6 !"%""%#)% #0&amp;%+#&amp;*,#+’(&amp;’ !’/% &amp;’+!% ,%""’.!%()’(&amp;’; #(%&amp;#)#. &amp;#*. ,*",0(.&amp;(,*#. +’)*#(&amp;’ .*+!/’. #!%.&amp;*/# {’* (| 9:=9}}~~9; #"&amp;= 99; |=<text:s/>ybD. ,%+0(*,#1’. ’(&amp;"’ % "2% %0 ’(&amp;*)#)’ ’ # ,%(&amp;"#&amp;#)# )’4’+ .’" "’#/*$#)#. !%" ’.,"*&amp;% .’+!"’ 0’ % #&amp;% ’z**" &amp;#/ 7%"+#/*)#)’; #)+*&amp;*()%&lt;.’ % 0.% )’ +’(.#’+ ’/’&amp;"(*,#</text:p>
      <text:p text:style-name="P104">!#"# ’..’ 7*+=</text:p>
      <text:p text:style-name="P105">yD "2% %0 ’(&amp;*)#)’ !%)’"6 ,%(4%,#" "’!"’.’(&amp;#(&amp;’ )# ’+!"’.# !#"# #)%12% )’</text:p>
      <text:p text:style-name="P106">!"%4*)(,*#. 0’ )’4#+ .’" ,0+!"*)#. )’ *+’)*#&amp;%=</text:p>
      <text:p text:style-name="P107">yyD ’z’,012% )% ,%(&amp;"#&amp;% )’4’"6 .’" #,%+!#(-#)# ’ 7*.,#/*$#)# !’/%. 7*.,#/*. )% ,%(&amp;"#&amp;%; %0 !’/%. "’.!’,&amp;*4%. .03.&amp;*&amp;0&amp;%. {’* (| 9:=9}}; )’ ~~9; #"&amp;= 99; ,#!0&amp;= yTD 7*.,#/ &amp;8,(*,% )% ,%(&amp;"#&amp;% #,%+!#(-#"6 #<text:s/>’z’,012% )% ,%(&amp;"#&amp;%; !#"# 0’ .’5#+ ,0+!"*)#. &amp;%)#. #. ,%()*1’. ’.&amp;#3’/’,*)#. (% ,%(&amp;"#&amp;%; )’ +%)% # #..’0"#" %. +’/-%"’.</text:p>
      <text:p text:style-name="P108">"’.0/&amp;#)%. !#"# # )+*(*.&amp;"#12%= ’,"’&amp;% (| 99=~:; )’ ~~~; #"&amp;= ~~; yTaD 7*.,#/ &amp;8,(*,% )% ,%(&amp;"#&amp;% #(%&amp;#"6 (% -*.&amp;"*,% )’ ’"’(,*#+’(&amp;%<text:s/>)% ,%(&amp;"#&amp;% &amp;%)#. #. %,%""(,*#. "’/#,*%(#)#. <text:s/>’z’,012% )% ,%(&amp;"#&amp;%; ,%+ # )’.,"*12% )% 0’ 7%" (’,’..6"*%</text:p>
      <text:p text:style-name="P109">!#"# # "’0/#"*$#12% )#. 7#/&amp;#. %0 )%. )’7’*&amp;%. %3.’"4#)%.= {’* (| 9:=9}}; )’ ~~9; #"&amp;=</text:p>
      <text:p text:style-name="P110">99; 9|; ’ ’,"’&amp;% (| 99=~:; )’ ~~~; #"&amp;= ~~;<text:s/></text:p>
      <text:p text:style-name="P111">y=TdD)’(&amp;*7*,#)# 0#/0’" *(’z#&amp;*)2% %0 *""’0/#"*)#)’; % 7*.,#/ &amp;8,(*,% )% ,%(&amp;"#&amp;% ’+*&amp;*"6</text:p>
      <text:p text:style-name="P112">(%&amp;*7*,#1’. !#"# # ,%""’12% )# ’z’,012% )% ,%(&amp;"#&amp;%; )’&amp;’"+*(#()% !"#$% !#"# # ,%""’12%=</text:p>
      <text:p text:style-name="P113">’,"’&amp;% (| 99=~:; )’ ~~~; #"&amp;= ~~;<text:s/></text:p>
      <text:p text:style-name="P114">yTbD 7*.,#/ &amp;8,(*,% )% ,%(&amp;"#&amp;% *(7%"+#"6 #% ’.&amp;%" )% ,%(&amp;#&amp;%; ’+ &amp;’+!% -63*/; # .*&amp;0#12%</text:p>
      <text:p text:style-name="P115">0’ )’+#()#" )’,*.2% %0 #)%12% )’ +’)*)#. 0’ 0/&amp;"#!#..’+ .0# ,%+!’&amp;(,*#; !#"# 0’</text:p>
      <text:p text:style-name="P116">#)%&amp;’ #. +’)*)#. (’,’..6"*#. ’ .#(’#)%"#.; .’ 7%" % ,#.%= ’,"’&amp;% (| 99=~:; )’ ~~~; #"&amp;=</text:p>
      <text:p text:style-name="P117">~~; =</text:p>
      <text:p text:style-name="P118">y=TD% ,#.% )’ %,%""(,*#. 0’ !%..#+ *(4*#3*/*$#" # ’z’,012% )% ,%(&amp;"#&amp;% (#. )#&amp;#.</text:p>
      <text:p text:style-name="P119">#!"#$#)#.; % 7*.,#/ &amp;8,(*,% )% ,%(&amp;"#&amp;% ,%+0(*,#"6 % 7#&amp;% *+’)*#&amp;#+’(&amp;’ #% ’.&amp;%" )%</text:p>
      <text:p text:style-name="P120">,%(&amp;"#&amp;%= ’,"’&amp;% (| 99=~:; )’ ~~~; #"&amp;= ~~; =</text:p>
      <text:p text:style-name="P121">yTyD 7*.,#/ &amp;8,(*,% )% ,%(&amp;"#&amp;% )’4’ ,%+0(*,#" #% ’.&amp;%" )% ,%(&amp;"#&amp;%; ’+ &amp;’+!% -63*/;<text:s/>%</text:p>
      <text:p text:style-name="P122">&amp;8"+*(% )% ,%(&amp;"#&amp;% .%3 .0# "’.!%(.#3*/*)#)’; ,%+ 4*.&amp;#. <text:s/>"’(%4#12% &amp;’+!’.&amp;*4# %0<text:s/></text:p>
      <text:p text:style-name="P123">!"%""%#12% ,%(&amp;"#&amp;0#/ ’,"’&amp;% (| 99=~:; )’ ~~~; #"&amp;= ~~; =</text:p>
      <text:p text:style-name="P124">yTTD ’.&amp;%" )% ,%(&amp;"#&amp;% #,%+!#(-#"6 %. "’*.&amp;"%. "’#/*$#)%. !’/%. 7*.,#*. )% ,%(&amp;"#&amp;%; )’ &amp;%)#. #. %,%""(,*#. "’/#,*%(#)#. <text:s/>’z’,012% )% ,%(&amp;"#&amp;% ’ #. +’)*)#. #)%&amp;#)#.;</text:p>
      <text:p text:style-name="P125">*(7%"+#()%; .’ 7%" % ,#.%; <text:s/>#0&amp;%"*)#)’ .0!’"*%" 0’/#. 0’ 0/&amp;"#!#..#"’+ # .0# ,%+!’&amp;(,*#= ’,"’&amp;% (| 99=~:; )’ ~~~; #"&amp;= ~9; = <text:s/>!"#$%&amp;’!&amp;()#*#$+,&amp;+#-.!(.!%.*+,&amp;+.!-/,#"#%&amp;,0!&amp;!)&amp;*1+/*23.!(&amp;$!%.*(#24/$!(/!5&amp;6#’#+&amp;23.</text:p>
      <text:p text:style-name="P126">(&amp;!%.*+,&amp;+&amp;(&amp;7!&amp;%.)8&amp;*5&amp;,0!.!/)8/*5.7!.!8&amp;9&amp;)/*+.7!&amp;$!9&amp;,&amp;*+#&amp;$7!&amp;$!9’.$&amp;$!/!&amp;</text:p>
      <text:p text:style-name="P127">".,)&amp;’#:&amp;23.!(/!&amp;8.$+#’&amp;)/*+.!/!+/,).$!&amp;(#+#-.$7!$.’#%#+&amp;*(.!;1&amp;#$;1/,!(.%1)/*+.$ %.)8,.6&amp;+&lt;,#.$!8/,+#*/*+/$7!%&amp;$.!*/%/$$0,#.!=&gt;,+?!@A7!B!/!BB7!(.!C/%,/+.!*D!EE?@FG7!(/!@H@@I?</text:p>
      <text:p text:style-name="P128">JK&amp;$.!.%.,,&amp;!(/$%1)8,#)/*+.!(&amp;$!.6,#9&amp;24/$!%.*+,&amp;+1&amp;#$7!.!"#$%&amp;’!&amp;()#*#$+,&amp;+#-.!(.</text:p>
      <text:p text:style-name="P129">%.*+,&amp;+.!&amp;+1&amp;,0!+/)8/$+#-&amp;)/*+/!*&amp;!$.’123.!(.!8,.6’/)&amp;7!,/8.,+&amp;*(.!&amp;.!9/$+.,!(.!%.*+,&amp;+. 8&amp;,&amp;!;1/!+.)/!&amp;$!8,.-#(L*%#&amp;$!%&amp;6M-/#$7!;1&amp;*(.!1’+,&amp;8&amp;$$&amp;,!&amp;!$1&amp;!%.)8/+L*%#&amp;N!=C/%,/+.!*D EE?@FG7!(/!@H@@7!&amp;,+?!@A7!BOI?</text:p>
      <text:p text:style-name="P130">P !9/$+.,!(.!%.*+,&amp;+.!%..,(/*&amp;,0!&amp;!&amp;+1&amp;’#:&amp;23.!(.!8,.%/$$.!(/!&amp;%.)8&amp;*5&amp;)/*+.!/ "#$%&amp;’#:&amp;23.!(.!%.*+,&amp;+.!%.*+/*(.!+.(.$!.$!,/9#$+,.$!".,)&amp;#$!(&amp;!/Q/%123.!*.!5#$+&lt;,#%.!(/</text:p>
      <text:p text:style-name="P131">9/,/*%#&amp;)/*+.!(.!%.*+,&amp;+.7!&amp;!/Q/)8’.!(&amp;!.,(/)!(/!$/,-#2.7!(.!,/9#$+,.!(/!.%.,,L*%#&amp;$7!(&amp;$</text:p>
      <text:p text:style-name="P132">&amp;’+/,&amp;24/$!/!(&amp;$!8,.,,.9&amp;24/$!%.*+,&amp;+1&amp;#$7!/’&amp;6.,&amp;*(.!,/’&amp;+&lt;,#.!%.)!-#$+&amp;$!R!-/,#"#%&amp;23.!(&amp; */%/$$#(&amp;(/!(/!&amp;(/;1&amp;24/$!(.!%.*+,&amp;+.!8&amp;,&amp;!"#*$!(/!&amp;+/*(#)/*+.!(&amp;!"#*&amp;’#(&amp;(/!(&amp; &amp;()#*#$+,&amp;23.?!=C/%,/+.!*D!EE?@FG7!(/!@H@@7!&amp;,+?!@E7!BOI?</text:p>
      <text:p text:style-name="P133">PJ !9/$+.,!(.!%.*+,&amp;+.!&amp;%.)8&amp;*5&amp;,0!&amp;!)&amp;*1+/*23.!(&amp;$!%.*(#24/$!(/!5&amp;6#’#+&amp;23.!(&amp;</text:p>
      <text:p text:style-name="P134">%.*+,&amp;+&amp;(&amp;7!8&amp;,&amp;!"#*$!(/!/)8/*5.!(/!(/$8/$&amp;!/!8&amp;9&amp;)/*+.7!/!&amp;*.+&amp;,0!.$!8,.6’/)&amp;$!;1/ .6$+/)!.!"’1Q.!*.,)&amp;’!(&amp;!’#;1#(&amp;23.!/!(.!8&amp;9&amp;)/*+.!(&amp;!(/$8/$&amp;!*.!,/’&amp;+&lt;,#.!(/!,#$%.$ /-/*+1&amp;#$?!=C/%,/+.!*D!EE?@FG7!(/!@H@@7!&amp;,+?!@E7!BBBI?</text:p>
      <text:p text:style-name="P135">?PS !9/$+.,!(.!%.*+,&amp;+.!/)#+#,0!(.%1)/*+.!%.)8,.6&amp;+&lt;,#.!(&amp;!&amp;-&amp;’#&amp;23.!,/&amp;’#:&amp;(&amp;!8/’.$</text:p>
      <text:p text:style-name="P136">"#$%&amp;#$!+T%*#%.7!&amp;()#*#$+,&amp;+#-.!/!$/+.,#&amp;’!;1&amp;*+.!&amp;.!%1)8,#)/*+.!(/!.6,#9&amp;24/$!&amp;$$1)#(&amp;$ 8/’.!%.*+,&amp;+&amp;(.7!%.)!)/*23.!&amp;.!$/1!(/$/)8/*5.!*&amp;!/Q/%123.!%.*+,&amp;+1&amp;’7!6&amp;$/&amp;(.!*.$</text:p>
      <text:p text:style-name="P137">#*(#%&amp;(.,/$!.6U/+#-&amp;)/*+/!(/"#*#(.$!/!&amp;"/,#(.$7!/!&amp;!/-/*+1&amp;#$!8/*&amp;’#(&amp;(/$!&amp;8’#%&amp;(&amp;$7 (/-/*(.!%.*$+&amp;,!(.!%&amp;(&amp;$+,.!(/!&amp;+/$+.!(/!%1)8,#)/*+.!(/!.6,#9&amp;24/$?!=C/%,/+.!*D!EE?@FG7 (/!@H@@7!&amp;,+?!@E7!OBBBI?</text:p>
      <text:p text:style-name="P138">PV !9/$+.,!(.!%.*+,&amp;+.!+.)&amp;,0!8,.-#(L*%#&amp;$!8&amp;,&amp;!&amp;!".,)&amp;’#:&amp;23.!(/!8,.%/$$. &amp;()#*#$+,&amp;+#-.!(/!,/$8.*$&amp;6#’#:&amp;23.!8&amp;,&amp;!"#*$!(/!&amp;8’#%&amp;23.!(/!$&amp;*24/$7!&amp;!$/,!%.*(1:#(.!8/’&amp;<text:s/>%.)#$$3.!(/!;1/!+,&amp;+&amp;!.!&amp;,+?!EWX!(&amp;!Y/#!*D!EF?EAA7!(/!@H@E7!.1!8/’.!&amp;9/*+/!.1!8/’.!$/+., %.)!%.)8/+L*%#&amp;!8&amp;,&amp;!+&amp;’7!%.*".,)/!.!%&amp;$.?!=C/%,/+.!*D!EE?@FG7!(/!@H@@7!&amp;,+?!@E7!ZI?</text:p>
      <text:p text:style-name="P139">[ !"#$%&amp;’!&amp;()#*#$+,&amp;+#-.!(.!%.*+,&amp;+.!%.)1*#%&amp;,0!&amp;.!9/$+.,!(.!%.*+,&amp;+.7!/)!+/)8.!506#’7!. +T,)#*.!(.!%.*+,&amp;+.!$.6!$1&amp;!,/$8.*$&amp;6#’#(&amp;(/7!%.)!-#$+&amp;$!R!+/)8/$+#-&amp;!,/*.-&amp;23.!.1 8,.,,.9&amp;23.!%.*+,&amp;+1&amp;’?!=C/%,/+.!*D!EE?@FG7!(/!@H@@7!&amp;,+?!@@7!OBBI?</text:p>
      <text:p text:style-name="P140">J\ !9/$+.,!(.!%.*+,&amp;+.!(/-/,0!/’&amp;6.,&amp;,!,/’&amp;+&lt;,#.!"#*&amp;’!%.)!#*".,)&amp;24/$!$.6,/!&amp; %.*$/%123.!(.$!.6U/+#-.$!;1/!+/*5&amp;)!U1$+#"#%&amp;(.!&amp;!%.*+,&amp;+&amp;23.!/!/-/*+1&amp;#$!%.*(1+&amp;$!&amp; $/,/)!&amp;(.+&amp;(&amp;$!8&amp;,&amp;!.!&amp;8,#).,&amp;)/*+.!(&amp;$!&amp;+#-#(&amp;(/$!(&amp;!&gt;()#*#$+,&amp;23.?!=C/%,/+.!*D!EE?@FG7 (/!@H@@7!&amp;,+?!@E7!OBI?</text:p>
      <text:p text:style-name="P141">JJ !9/$+.,!(.!%.*+,&amp;+.!(/-/,0!/*-#&amp;,!&amp;!(.%1)/*+&amp;23.!8/,+#*/*+/!&amp;.!$/+.,!%.)8/+/*+/ 8&amp;,&amp;!&amp;!".,)&amp;’#:&amp;23.!(.$!8,.%/(#)/*+.$!(/!’#;1#(&amp;23.!/!8&amp;9&amp;)/*+.7!*.!-&amp;’.,!(#)/*$#.*&amp;(. 8/’&amp;!"#$%&amp;’#:&amp;23.!/!9/$+3.!*.$!+/,).$!(.!%.*+,&amp;+.?</text:p>
      <text:p text:style-name="P142">JS !%.*+,&amp;+&amp;(.!(/-/,0!)&amp;*+/,!8,/8.$+.!&amp;%/#+.!8/’&amp;!&gt;()#*#$+,&amp;23.!*.!’.%&amp;’7!(1,&amp;*+/!&amp; /Q/%123.!(.$!$/,-#2.$7!8&amp;,&amp;!,/8,/$/*+0]’.!*&amp;!/Q/%123.!(.!%.*+,&amp;+.?</text:p>
      <text:p text:style-name="P143">JSJ&gt;!#*(#%&amp;23.!.1!&amp;!)&amp;*1+/*23.!(.!8,/8.$+.!(&amp;!/)8,/$&amp;!8.(/,0!$/,!,/%1$&amp;(&amp;!8/’.</text:p>
      <text:p text:style-name="P144">&lt;,93.!.1!/*+#(&amp;(/7!(/$(/!;1/!(/-#(&amp;)/*+/!U1$+#"#%&amp;(&amp;7!(/-/*(.!&amp;!/)8,/$&amp;!(/$#9*&amp;,!.1+,. 8&amp;,&amp;!.!/Q/,%M%#.!(&amp;!&amp;+#-#(&amp;(/?</text:p>
      <text:p text:style-name="P145">^_‘ab_‘cdefgfe‘hicefjklkmfnac</text:p>
      <text:p text:style-name="P146">JV?!o&amp;,&amp;!%&amp;(&amp;!.%.,,L*%#&amp;7!.!K.*+,&amp;+&amp;(.!(/-/,0!&amp;8,/$/*+&amp;,!.!K,.*.9,&amp;)&amp;!pM$#%.] p#*&amp;*%/#,.!/)!&amp;+T!W!=%#*%.I!(#&amp;$!&amp;8&lt;$!,/%/6#)/*+.!(&amp;! ,(/)!(/!q/,-#2.7!’/-&amp;*(.!/) %.*$#(/,&amp;23.!.!$/91#*+/!%,#+T,#.r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><text:span text:style-name="T156"><text:s/>!"#$</text:span></text:p>
          </table:table-cell>
          <table:table-cell table:style-name="TableCell157">
            <text:p text:style-name="P158"><text:span text:style-name="T159">%&amp;’()*"+,</text:span></text:p>
          </table:table-cell>
          <table:table-cell table:style-name="TableCell160">
            <text:p text:style-name="P161"><text:span text:style-name="T162">-#.</text:span></text:p>
          </table:table-cell>
          <table:table-cell table:style-name="TableCell163">
            <text:p text:style-name="P164"><text:span text:style-name="T165">3&amp;’()*"+,</text:span></text:p>
          </table:table-cell>
          <table:table-cell table:style-name="TableCell166">
            <text:p text:style-name="P167"><text:span text:style-name="T168">-#.’/0102#*</text:span>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><text:span text:style-name="T176">/0102#*</text:span>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><text:span text:style-name="T184">456575895:;&lt;=;&gt;95?;@ABAC</text:span></text:p>
          </table:table-cell>
          <table:table-cell table:style-name="TableCell185">
            <text:p text:style-name="P186"><text:span text:style-name="T187">DEEF</text:span></text:p>
          </table:table-cell>
          <table:table-cell table:style-name="TableCell188">
            <text:p text:style-name="P189"><text:span text:style-name="T190">DB;G&gt;&lt;:</text:span></text:p>
          </table:table-cell>
          <table:table-cell table:style-name="TableCell191">
            <text:p text:style-name="P192"><text:span text:style-name="T193">H</text:span></text:p>
          </table:table-cell>
          <table:table-cell table:style-name="TableCell194">
            <text:p text:style-name="P195"><text:span text:style-name="T196">H</text:span></text:p>
          </table:table-cell>
        </table:table-row>
        <table:table-row table:style-name="TableRow197">
          <table:table-cell table:style-name="TableCell198">
            <text:p text:style-name="P199"><text:span text:style-name="T200">456575895:;&lt;=;&gt;95?;@ABAI</text:span></text:p>
          </table:table-cell>
          <table:table-cell table:style-name="TableCell201">
            <text:p text:style-name="P202"><text:span text:style-name="T203">DEEF</text:span></text:p>
          </table:table-cell>
          <table:table-cell table:style-name="TableCell204">
            <text:p text:style-name="P205"><text:span text:style-name="T206">IE;G&gt;&lt;:</text:span></text:p>
          </table:table-cell>
          <table:table-cell table:style-name="TableCell207">
            <text:p text:style-name="P208"><text:span text:style-name="T209">H</text:span></text:p>
          </table:table-cell>
          <table:table-cell table:style-name="TableCell210">
            <text:p text:style-name="P211"><text:span text:style-name="T212">H</text:span></text:p>
          </table:table-cell>
        </table:table-row>
        <table:table-row table:style-name="TableRow213">
          <table:table-cell table:style-name="TableCell214">
            <text:p text:style-name="P215"><text:span text:style-name="T216">456575895:;&lt;=:;&gt;958:;@ABA@;=J;</text:span></text:p>
          </table:table-cell>
          <table:table-cell table:style-name="TableCell217">
            <text:p text:style-name="P218"><text:span text:style-name="T219">BEF</text:span></text:p>
          </table:table-cell>
          <table:table-cell table:style-name="TableCell220">
            <text:p text:style-name="P221"><text:span text:style-name="T222">IE;G&gt;&lt;:</text:span></text:p>
          </table:table-cell>
          <table:table-cell table:style-name="TableCell223">
            <text:p text:style-name="P224"><text:span text:style-name="T225">BEF</text:span></text:p>
          </table:table-cell>
          <table:table-cell table:style-name="TableCell226">
            <text:p text:style-name="P227"><text:span text:style-name="T228">@B;G&gt;&lt;:</text:span></text:p>
          </table:table-cell>
        </table:table-row>
        <table:table-row table:style-name="TableRow229">
          <table:table-cell table:style-name="TableCell230">
            <text:p text:style-name="P231"><text:span text:style-name="T232">@ABAK</text:span>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</table:table-row>
      </table:table>
      <text:p text:style-name="P241"><text:span text:style-name="T242">456575895:;&lt;=:;&gt;95?;@ABAB</text:span><text:span text:style-name="T243"><text:tab/>BEF</text:span><text:span text:style-name="T244"><text:tab/>IE;G&gt;&lt;:</text:span><text:span text:style-name="T245"><text:tab/>BEF</text:span><text:span text:style-name="T246"><text:tab/>KE;G&gt;&lt;:</text:span></text:p>
      <text:p text:style-name="P247"><text:span text:style-name="T248">L#M)2#’%’N’O !P#1#’QR$"NQ"!#!)"’S)!T"’U’ !"#</text:span></text:p>
      <text:p text:style-name="P249">V’W))M"1)!X</text:p>
      <text:p text:style-name="P250">YZ%[Z’\=;6&gt;8&lt;];G5;^&lt;G&lt;;59&lt;_&lt;;G5;5‘5^Jab=;^=897&lt;9J&lt;]c;^=86=7?5;_75d&gt;:9=;8=;e7=8=f7&lt;?&lt; gh:&gt;^=Hg&gt;8&lt;8^5&gt;7=c;=;e=897&lt;9&lt;G=;&lt;_75:589&lt;7i;&lt;;?5G&gt;ab=;_7jd&gt;&lt;;G=:;:57d&gt;a=:;5‘5^J9&lt;G=:;8= _57h=G=c;_=7;?5&gt;=;G5;_]&lt;8&gt;]k&lt;;5;?5?l7&gt;&lt;;G5;^i]^J]=;G59&lt;]k&lt;G&lt;A</text:p>
      <text:p text:style-name="P251">YA%[Z%m?&lt;;59&lt;_&lt;;:57i;^=8:&gt;G57&lt;G&lt;;5659&gt;d&lt;?5895;^=8^]JhG&lt;;nJ&lt;8G=;=:;:57d&gt;a=:;_75d&gt;:9=:</text:p>
      <text:p text:style-name="P252">_&lt;7&lt;;&lt;nJ5]&lt;;59&lt;_&lt;c;8=;e7=8=f7&lt;?&lt;;gh:&gt;^=Hg&gt;8&lt;8^5&gt;7=c;5:9&gt;d575?;5‘5^J9&lt;G=:;5?;:J&lt; 9=9&lt;]&gt;G&lt;G5A</text:p>
      <text:p text:style-name="P253">YAD[Z3o;^=897&lt;9&lt;G=;9&lt;?pj?;&lt;_75:589&lt;7ic;&lt;;^&lt;G&lt;;?5G&gt;ab=c;=:;G=^J?589=:;^=?_7=p&lt;9l7&gt;=:</text:p>
      <text:p text:style-name="P254">G&lt;;_7=^5Gq8^&gt;&lt;;]5f&lt;];G=:;_7=GJ9=:;5;:Jp_7=GJ9=:;6]=75:9&lt;&gt;:;J9&gt;]&gt;r&lt;G=:;8&lt;nJ5]&lt;;59&lt;_&lt;;G&lt; 5‘5^Jab=;^=897&lt;9J&lt;]c;nJ&lt;8G=;6=7;=;^&lt;:=A</text:p>
      <text:p text:style-name="P255">YA%Y’o:;:57d&gt;a=:;:57b=;75^5p&gt;G=:;_7=d&gt;:=7&gt;&lt;?5895c;8=;_7&lt;r=;G5;B;s^&gt;8^=t;G&gt;&lt;:c;_5]=:;6&gt;:^&lt;&gt;:</text:p>
      <text:p text:style-name="P256">9j^8&gt;^=;5;&lt;G?&gt;8&gt;:97&lt;9&gt;d=c;?5G&gt;&lt;895;957?=:;G59&lt;]k&lt;G=:c;nJ&lt;8G=;d57&gt;6&gt;^&lt;G=;=;^J?_7&gt;?589=;G&lt;:</text:p>
      <text:p text:style-name="P257">5‘&gt;fq8^&gt;&lt;:;G5;^&lt;7i957;9j^8&gt;^=;5;&lt;G?&gt;8&gt;:97&lt;9&gt;d=A;s\79A;D@Ec;uc;&lt;;c;G&lt;;v5&gt;;8w;D@ADII;5;\79:A;CCc;x 5;CIc;x;G=;y5^759=;8w;DDAC@Kc;G5;CECCtA</text:p>
      <text:p text:style-name="P258">YA%YZ%o;_7&lt;r=;G&lt;;G&gt;:_=:&gt;ab=;&lt;^&gt;?&lt;;:57i;^=89&lt;G=;G=;75^5p&gt;?589=;G5;^=?J8&gt;^&lt;ab=;G5</text:p>
      <text:p text:style-name="P259">^=p7&lt;8a&lt;;=7&gt;J8G&lt;;G=;^=897&lt;9&lt;G=;^=?;&lt;;^=?_7=d&lt;ab=;G&lt;;_75:9&lt;ab=;G=:;:57d&gt;a=:;&lt;;nJ5;:5 756575?;&lt;;_&lt;7^5]&lt;;&lt;;:57;_&lt;f&lt;A</text:p>
      <text:p text:style-name="P260">YA%YZ3o;6&gt;:^&lt;];9j^8&gt;^=;G=;^=897&lt;9=;75&lt;]&gt;r&lt;7i;=;75^5p&gt;?589=;_7=d&gt;:l7&gt;=;G=;=pz59=;G=;^=897&lt;9= ?5G&gt;&lt;895;957?=;G59&lt;]k&lt;G=;nJ5;^=?_7=d5;=;^J?_7&gt;?589=;G&lt;:;5‘&gt;fq8^&gt;&lt;:;G5;^&lt;7i957;9j^8&gt;^=A s\79A;CCc;xc;y5^759=;8w;DDAC@Kc;G5;CECCtA</text:p>
      <text:p text:style-name="P261">YA%YZ{o;6&gt;:^&lt;];&lt;G?&gt;8&gt;:97&lt;9&gt;d=;G=;^=897&lt;9=;75&lt;]&gt;r&lt;7i;=;75^5p&gt;?589=;_7=d&gt;:l7&gt;=;G=;=pz59=;G=</text:p>
      <text:p text:style-name="P262">^=897&lt;9=;?5G&gt;&lt;895;957?=;G59&lt;]k&lt;G=;nJ5;^=?_7=d5;=;^J?_7&gt;?589=;G&lt;:;5‘&gt;fq8^&gt;&lt;:;G5;^&lt;7i957 &lt;G?&gt;8&gt;:97&lt;9&gt;d=A;s\79A;CIc;xc;y5^759=;8w;DDAC@Kc;G5;CECCtA</text:p>
      <text:p text:style-name="P263">YA%YZ[o;6&gt;:^&lt;];:59=7&gt;&lt;];G=;^=897&lt;9=c;nJ&lt;8G=;k=Jd57c;75&lt;]&gt;r&lt;7i;=;75^5p&gt;?589=;_7=d&gt;:l7&gt;=;:=p;= _=89=;G5;d&gt;:9&lt;;9j^8&gt;^=;5;&lt;G?&gt;8&gt;:97&lt;9&gt;d=A</text:p>
      <text:p text:style-name="P264">YA%| }&lt;7&lt;;565&gt;9=;G5;75^5p&gt;?589=;_7=d&gt;:l7&gt;=c;&lt;=;6&gt;8&lt;];G5;^&lt;G&lt;;_57h=G=;G5;6&lt;9J7&lt;?589=c;= 6&gt;:^&lt;];9j^8&gt;^=;G=;^=897&lt;9=;&gt;7i;&lt;_J7&lt;7;=;75:J]9&lt;G=;G&lt;:;&lt;d&lt;]&gt;&lt;a~5:;G&lt;;5‘5^Jab=;G=;=pz59=;5c;:5 6=7;=;^&lt;:=c;&lt;;&lt;8i]&gt;:5;G=;G5:5?_58k=;5;nJ&lt;]&gt;G&lt;G5;G&lt;;_75:9&lt;ab=;G=:;:57d&gt;a=:;75&lt;]&gt;r&lt;G=:;5? ^=8:=88^&gt;&lt;;^=?;=:;&gt;8G&gt;^&lt;G=75:;_75d&gt;:9=:c;nJ5;_=G57i;75:J]9&lt;7;8=;75G&gt;?58:&gt;=8&lt;?589=;G5 d&lt;]=75:;&lt;;:575?;_&lt;f=:;;^=897&lt;9&lt;G&lt;c;75f&gt;:97&lt;8G=;5?;75]&lt;9l7&gt;=;&lt;;:57;58^&lt;?&gt;8k&lt;G=;&lt;=;f5:9=7 G=;^=897&lt;9=A</text:p>
      <text:p text:style-name="P265">YA%|Z%o;e=897&lt;9&lt;G=;6&gt;^&lt;;=p7&gt;f&lt;G=;&lt;;75_&lt;7&lt;7c;^=77&gt;f&gt;7c;75?=d57c;75^=8:97J&gt;7;=J;:Jp:9&gt;9J&gt;7c;: :J&lt;:;5‘_58:&lt;:c;8=;9=G=;=J;5?;_&lt;795c;=;=pz59=;5?;nJ5;:5;d57&gt;6&gt;^&lt;75?;dh^&gt;=:c;G565&gt;9=:;=J &gt;8^=775a~5:;75:J]9&lt;895:;G&lt;;5‘5^Jab=;=J;?&lt;957&gt;&lt;&gt;:;5?_75f&lt;G=:c;^&lt;p58G=;;6&gt;:^&lt;]&gt;r&lt;ab=;8b= &lt;95:9&lt;7;&lt;;]9&gt;?&lt;;5=J;8&gt;^&lt;;?5G&gt;ab=;G5;:57d&gt;a=:;&lt;9j;nJ5;:5z&lt;?;:&lt;8&lt;G&lt;:;9=G&lt;:;&lt;:;5d589J&lt;&gt;: _58Gq8^&gt;&lt;:;nJ5;_=::&lt;?;d&gt;7;&lt;;:57;&lt;_=89&lt;G&lt;:;8=;45^5p&gt;?589=;}7=d&gt;:l7&gt;=A</text:p>
      <text:p text:style-name="P266">YA%|Z3\;6&gt;:^&lt;]&gt;r&lt;ab=;8b=;5659J&lt;7i;=;&lt;95:95;G&lt;;]9&gt;?&lt;;5=J;8&gt;^&lt;;?5G&gt;ab=;G5;:57d&gt;a=:;&lt;9j nJ5;:5z&lt;?;:&lt;8&lt;G&lt;:;9=G&lt;:;&lt;:;5d589J&lt;&gt;:;_58Gq8^&gt;&lt;:;nJ5;_=::&lt;?;d&gt;7;&lt;;:57;&lt;_=89&lt;G&lt;:;8=</text:p>
      <text:p text:style-name="P267">45^5p&gt;?589=;}7=d&gt;:l7&gt;=A;s\79A;DD;^^;&lt;79A;D@E;G&lt;;v5&gt;;8w;D@DIIc;G5;CECDt <text:s/>!"#$#%&amp;’()*#$+*,%&amp;-*$#%&amp;$&amp;%.%(/0,*#1$2*$/*,*$*3$%4$+0&amp;/%1$5302,*$%4$,%#06*&amp;,*$6*4</text:p>
      <text:p text:style-name="P268">0#$%#+%6(7(60)8%#$6*2#/02/%#$2*$9%&amp;4*$,%$:%7%&amp;;26(0$%$20$+&amp;*+*#/01$#%4$+&amp;%.3&lt;=*$,0 0+&gt;(60)-*$,0#$+%20&gt;(,0,%#</text:p>
      <text:p text:style-name="P269">?@A302,*$0$7(#60&gt;(=0)-*$7*&amp;$%B%&amp;6(,0$+*&amp;$34$C2(6*$#%&amp;’(,*&amp;1$*$9%&amp;4*$D%/0&gt;E0,*$,%’%&amp;F</text:p>
      <text:p text:style-name="P270">6*2/%&amp;$*$&amp;%G(#/&amp;*1$0$02F&gt;(#%$%$0$6*26&gt;3#-*$06%&amp;60$,0#$*6*&amp;&amp;;26(0#$20$%B%63)-*$,*$6*2/&amp;0/*1</text:p>
      <text:p text:style-name="P271">%4$&amp;%&gt;0)-*$H$7(#60&gt;(=0)-*$/I62(60$%$0,4(2(#/&amp;0/(’0$%$,%40(#$,*634%2/*#$53%$.3&gt;G0&amp; 2%6%##F&amp;(*#1$,%’%2,*$%2604(2EFJ&gt;*#$0*$G%#/*&amp;$,*$6*2/&amp;0/*$+0&amp;0$&amp;%6%K(4%2/*$,%7(2(/(’*</text:p>
      <text:p text:style-name="P272">L@"#$#%&amp;’()*#$#%&amp;-*$&amp;%6%K(,*#$,%7(2(/(’04%2/%$2*$+&amp;0=*$,%$MN$O53(2=%P$,(0#1$6*2/0,*#$,*</text:p>
      <text:p text:style-name="P273">&amp;%6%K(4%2/*$+&amp;*’(#Q&amp;(*1$+*&amp;$#%&amp;’(,*&amp;$*3$6*4(##-*$,%#(G20,0$+%&gt;0$03/*&amp;(,0,%$6*4+%/%2/%1</text:p>
      <text:p text:style-name="P274">0+Q#$0$’%&amp;(7(60)-*$,0$530&gt;(,0,%$%$5302/(,0,%$,*$#%&amp;’()*$%$6*2#%53%2/%$06%(/0)-*$4%,(02/% /%&amp;4*$,%/0&gt;E0,*1$*K%,%6%2,*$0*#$#%G3(2/%#$+&amp;*6%,(4%2/*#R</text:p>
      <text:p text:style-name="P275">L S4(/(&amp;$,*634%2/*$6*4+&amp;*K0/Q&amp;(*$,0$0’0&gt;(0)-*$&amp;%0&gt;(=0,0$+%&gt;*#$7(#60(#$/I62(6*1</text:p>
      <text:p text:style-name="P276">0,4(2(#/&amp;0/(’*$%$#%/*&amp;(0&gt;1$5302,*$E*3’%&amp;1$2*$634+&amp;(4%2/*$,%$*K&amp;(G0)8%#$0##34(,0#$+%&gt;*</text:p>
      <text:p text:style-name="P277">6*2/&amp;0/0,*1$6*4$4%2)-*$0*$#%3$,%#%4+%2E*$20$%B%63)-*$6*2/&amp;0/30&gt;1$K0#%0,*$%4</text:p>
      <text:p text:style-name="P278">(2,(60,*&amp;%#$*K.%/(’04%2/%$,%7(2(,*#$%$07%&amp;(,*#1$%$0$%’%2/30(#$+%20&gt;(,0,%#$0+&gt;(60,0#1</text:p>
      <text:p text:style-name="P279">,%’%2,*$6*2#/0&amp;$,*$60,0#/&amp;*$,%$0/%#/*$,%$634+&amp;(4%2/*$,%$*K&amp;(G0)8%#1$6*27*&amp;4% &amp;%G3&gt;04%2/*$O0&amp;/$TM1$UVVV1$D%6&amp;%/*$2W$MMTXY1$,%$TZTTP</text:p>
      <text:p text:style-name="P280">L [:%0&gt;(=0&amp;$0$02F&gt;(#%$,*#$&amp;%&gt;0/Q&amp;(*#$%$,%$/*,0$0$,*634%2/0)-*$0+&amp;%#%2/0,0$+%&gt;0</text:p>
      <text:p text:style-name="P281">7(#60&gt;(=0)-*$%1$60#*$E0.0$(&amp;&amp;%G3&gt;0&amp;(,0,%#$53%$(4+%)04$0$&gt;(53(,0)-*$%$*$+0G04%2/*$,0</text:p>
      <text:p text:style-name="P282">,%#+%#01$(2,(60&amp;$0#$6&gt;F3#3&gt;0#$6*2/&amp;0/30(#$+%&amp;/(2%2/%#1$#*&gt;(6(/02,*$H$\"]9:^9^D^1$+*&amp; %#6&amp;(/*1$0#$&amp;%#+%6/(’0#$6*&amp;&amp;%)8%#_</text:p>
      <text:p text:style-name="P283">L !$S4(/(&amp;$9%&amp;4*$\(&amp;632#/026(0,*$+0&amp;0$%7%(/*$,%$&amp;%6%K(4%2/*$,%7(2(/(’*$,*#$#%&amp;’()*# +&amp;%#/0,*#1$6*4$K0#%$2*#$&amp;%&gt;0/Q&amp;(*#$%$,*634%2/0)8%#$0+&amp;%#%2/0,0#_$%</text:p>
      <text:p text:style-name="P284">L ‘\*432(60&amp;$H$%4+&amp;%#0$+0&amp;0$53%$%4(/0$0$]*/0$a(#60&gt;$*3$a0/3&amp;01$6*4$*$’0&gt;*&amp;$%B0/* ,(4%2#(*20,*$+%&gt;0$7(#60&gt;(=0)-*</text:p>
      <text:p text:style-name="P285">L S2’(0&amp;$0$,*634%2/0)-*$+%&amp;/(2%2/%$0*$#%/*&amp;$6*4+%/%2/%$+0&amp;0$0$7*&amp;40&gt;(=0)-*$,*# +&amp;*6%,(4%2/*#$,%$&gt;(53(,0)-*$%$+0G04%2/*1$2*$’0&gt;*&amp;$,(4%2#(*20,*$+%&gt;0$7(#60&gt;(=0)-*$% G%#/-*</text:p>
      <text:p text:style-name="P286"><text:s/>b@]*$60#*$,%$6*2/&amp;*’I&amp;#(0$#*K&amp;%$0$%B%63)-*$,*$*K.%/*1$5302/*$H$,(4%2#-*1$530&gt;(,0,%$% 5302/(,0,%1$,%’%&amp;F$#%&amp;$*K#%&amp;’0,*$*$/%*&amp;$,*$0&amp;/$MXc$,0$d%($2W$MXMcc1$,%$TZTM1</text:p>
      <text:p text:style-name="P287">6*432(602,*J#%$H$%4+&amp;%#0$+0&amp;0$%4(##-*$,%$]*/0$a(#60&gt;$2*$53%$+%&amp;/(2%$H$+0&amp;6%&gt;0</text:p>
      <text:p text:style-name="P288">(26*2/&amp;*’%&amp;#0$,0$%B%63)-*$,*$*K.%/*1$+0&amp;0$%7%(/*$,%$&gt;(53(,0)-*$%$+0G04%2/* <text:s/>b ]%2E34$+&amp;0=*$,%$&amp;%6%K(4%2/*$*6*&amp;&amp;%&amp;F$%25302/*$+%2,%2/%$0$#*&gt;3)-*1$+%&gt;* 6*2/&amp;0/0,*1$,%$(26*2#(#/;26(0#$’%&amp;(7(60,0#$20$%B%63)-*$,*$*K.%/*$*3$2*$(2#/&amp;34%2/*$,% 6*K&amp;02)0</text:p>
      <text:p text:style-name="P289"><text:s/>[e "$&amp;%6%K(4%2/*$+&amp;*’(#Q&amp;(*$*3$,%7(2(/(’*$2-*$%B6&gt;3(&amp;F$0$&amp;%#+*2#0K(&gt;(,0,%$6(’(&gt;$+%&gt;0 #*&gt;(,%=$%$+%&gt;0$#%G3&amp;02)0$,*$#%&amp;’()*$2%4$0$&amp;%#+*2#0K(&gt;(,0,%$I/(6*J+&amp;*7(##(*20&gt;$+%&gt;0$+%&amp;7%(/0</text:p>
      <text:p text:style-name="P290">%B%63)-*$,*$6*2/&amp;0/* fghigjklmn</text:p>
      <text:p text:style-name="P291"><text:s/>[$:%6%K(,0$0$]*/0$a(#60&gt;$*3$,*634%2/*$,%$6*K&amp;02)0$%53(’0&gt;%2/%1$6*&amp;&amp;%&amp;F$*$+&amp;0=*$,%</text:p>
      <text:p text:style-name="P292"><draw:custom-shape svg:x="1.00985in" svg:y="0.21497in" svg:width="3.95059in" svg:height="0in" draw:id="id10" draw:style-name="a11" draw:name="Group 50044"><svg:title/><svg:desc/><draw:enhanced-geometry draw:type="non-primitive" svg:viewBox="0 0 3611880 0" draw:enhanced-path="M 0 0 L 36118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611880"/><draw:equation draw:name="f7" draw:formula="?f4 / 0"/><draw:equation draw:name="f8" draw:formula="0 / ?f6"/><draw:equation draw:name="f9" draw:formula="3611880 / ?f6"/><draw:equation draw:name="f10" draw:formula="0 / ?f7"/></draw:enhanced-geometry></draw:custom-shape>,%=$,(0#$C/%(#$+0&amp;0$7(2#$,%$&gt;(53(,0)-*1$20$7*&amp;40$,%#/0$#%)-*1$+&amp;*&amp;&amp;*GF’%(#$+*&amp;$(G30&gt;$+%&amp;&lt;*,*1 2*#$/%&amp;4*#$,*$<text:span text:style-name="T293">0&amp;/$oW1$pTW$,0$V2#/&amp;3)-*$]*&amp;40/(’0$qSrSqstS$2W$oosTZTT</text:span></text:p>
      <text:p text:style-name="P294"><text:s/>[ $"$+&amp;0=*$,%$53%$/&amp;0/0$*$(/%4$02/%&amp;(*&amp;$#%&amp;F$&amp;%,3=(,*$H$4%/0,%1$402/%2,*J#%$0</text:p>
      <text:p text:style-name="P295">+*##(K(&gt;(,0,%$,%$+&amp;*&amp;&amp;*G0)-*1$2*#$60#*#$,%$6*2/&amp;0/0)8%#$,%6*&amp;&amp;%2/%#$,%$,%#+%#0#$63.*#</text:p>
      <text:p text:style-name="P296"><draw:custom-shape svg:x="3.21541in" svg:y="0.01387in" svg:width="2.99209in" svg:height="0in" draw:id="id11" draw:style-name="a12" draw:name="Group 50045"><svg:title/><svg:desc/><draw:enhanced-geometry draw:type="non-primitive" svg:viewBox="0 0 2735580 0" draw:enhanced-path="M 0 0 L 27355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5580"/><draw:equation draw:name="f7" draw:formula="?f4 / 0"/><draw:equation draw:name="f8" draw:formula="0 / ?f6"/><draw:equation draw:name="f9" draw:formula="2735580 / ?f6"/><draw:equation draw:name="f10" draw:formula="0 / ?f7"/></draw:enhanced-geometry></draw:custom-shape>’0&gt;*&amp;%#$2-*$3&gt;/&amp;0+0##%4$*$&gt;(4(/%$,%$53%$/&amp;0/0$*$<text:span text:style-name="T297">(26(#*$VV$,*$0&amp;/$oN$,0$d%($2W$MXMcc1$,%$TZTM<text:s/></text:span><text:s/>!"#" $%&amp;’ () *%+,%("-./0 / ’)1/# 2/34)1)&amp;1) ()5) 5)#%$%2"# ’) " 6/1" 7%’2"* /, 7"1,#"</text:p>
      <text:p text:style-name="P298">"4#)’)&amp;1"(" )84#)’’" /’ )*)3)&amp;1/’ &amp;)2)’’9#%/’ ) )’’)&amp;2%"%’ (/ (/2,3)&amp;1/0 1"%’ 2/3/:" ("1" (" )3%’’./;/’ ("(/’ (/ 2/&amp;1#"1/ ) (/ &lt;#=./ 2/&amp;1#"1"&amp;1);/ 4)#&gt;/(/ #)’4)21%5/ () )8)2,-./ (/ 2/&amp;1#"1/;/ 5"*/# " 4"="#</text:p>
      <text:p text:style-name="P299">? @"5)&amp;(/ )##/ &amp;" "4#)’)&amp;1"-./ (" 6/1" 7%’2"*A7"1,#"0 /, 2%#2,&amp;’1B&amp;2%" +,) %34)-" " *%+,%("-./ (" ()’4)’"0 )’1" $%2"#9 ’/C#)’1"("<text:s/>"1D +,) / 2/&amp;1#"1"(/ 4#/5%()&amp;2%) "’ 3)(%("’</text:p>
      <text:p text:style-name="P300">’"&amp;)"(/#"’0 #)%&amp;%2%"&amp;(/E’) / 4#"F/ "4&lt;’ " 2/34#/5"-./ (" #)=,*"#%F"-./ (" ’%1,"-./0 ’)3 G&amp;,’ H 2/&amp;1#"1"&amp;1);</text:p>
      <text:p text:style-name="P301">IJK 6/1" 7%’2"* /, 7"1,#" ()5)#9 ’)# /C#%="1/#%"3)&amp;1) "2/34"&amp;L"(" (" 2/34#/5"-./ (" #)=,*"#%("() $%’2"*0 2/&amp;’1"1"(" 4/# 3)%/ () 2/&amp;’,*1" MNOPQNR "/ STUK7 /,0 &amp;"</text:p>
      <text:p text:style-name="P302"><draw:custom-shape svg:x="2.97821in" svg:y="0.215in" svg:width="1.96558in" svg:height="0in" draw:id="id12" draw:style-name="a13" draw:name="Group 53746"><svg:title/><svg:desc/><draw:enhanced-geometry draw:type="non-primitive" svg:viewBox="0 0 1797050 0" draw:enhanced-path="M 0 0 L 17970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97050"/><draw:equation draw:name="f7" draw:formula="?f4 / 0"/><draw:equation draw:name="f8" draw:formula="0 / ?f6"/><draw:equation draw:name="f9" draw:formula="1797050 / ?f6"/><draw:equation draw:name="f10" draw:formula="0 / ?f7"/></draw:enhanced-geometry></draw:custom-shape>%34/’’%C%*%("() () "2)’’/ "/ #)$)#%(/ S%’1)3"0 3)(%"&amp;1) 2/&amp;’,*1" "/’ ’&gt;1%/’ )*)1#G&amp;%2/’ /$%2%"%’ /, H (/2,3)&amp;1"-./ 3)&amp;2%/&amp;"(" &amp;/<text:s/><text:span text:style-name="T303">"#1 VW (" X)% &amp;Y Z[Z\\A]^]Z</text:span></text:p>
      <text:p text:style-name="P304"><text:s/>K K(3%&amp;%’1#"-./ ()5)#9 #)"*%F"# 2/&amp;’,*1" "/ STUK7 4"#": "_ 5)#%$%2"# " 3"&amp;,1)&amp;-./ ("’ 2/&amp;(%-‘)’ () L"C%*%1"-./ )8%=%("’ &amp;/ )(%1"*; C_ %()&amp;1%$%2"# 4/’’&gt;5)* #"F./ +,) %34)-" " 4"#1%2%4"-./ )3 *%2%1"-./0 &amp;/ B3C%1/ (/ &lt;#=./ /, )&amp;1%("()0 4#/%C%-./ () 2/&amp;1#"1"# 2/3 /</text:p>
      <text:p text:style-name="P305">!/()# !aC*%2/0 C)3 2/3/ /2/##b&amp;2%"’ %34)(%1%5"’ %&amp;(%#)1"’</text:p>
      <text:p text:style-name="P306">c U/&amp;’1"1"&amp;(/E’)0 d,&amp;1/ "/ STUK70 " ’%1,"-./ () %##)=,*"#%("() (/ 2/&amp;1#"1"(/0 ’)#9 4#/5%()&amp;2%"(" ’," &amp;/1%$%2"-./0 4/# )’2#%1/0 4"#" +,)0 &amp;/ 4#"F/ () e f2%&amp;2/_ (%"’ a1)%’0 #)=,*"#%F) ’," ’%1,"-./ /,0<text:s/>&amp;/ 3)’3/ 4#"F/0 "4#)’)&amp;1) ’," ()$)’" g 4#"F/ 4/()#9 ’)#</text:p>
      <text:p text:style-name="P307">4#/##/="(/ ,3" 5)F0 4/# %=,"* 4)#&gt;/(/0 " 2#%1D#%/ (/ 2/&amp;1#"1"&amp;1)</text:p>
      <text:list text:style-name="LFO1" text:continue-numbering="true">
        <text:list-item>
          <text:p text:style-name="P308">6./ L"5)&amp;(/ #)=,*"#%F"-./ /, ’)&amp;(/ " ()$)’" 2/&amp;’%()#"(" %34#/2)()&amp;1)0 / 2/&amp;1#"1"&amp;1) ()5)#9 2/3,&amp;%2"# "/’ &lt;#=./’ #)’4/&amp;’95)%’ 4)*" $%’2"*%F"-./ (" #)=,*"#%("() $%’2"* +,"&amp;1/ H %&amp;"(%34*b&amp;2%" (/ 2/&amp;1#"1"(/0 C)3 2/3/ +,"&amp;1/ H )8%’1b&amp;2%" () 4"="3)&amp;1/ " ’)# )$)1,"(/0 4"#" +,) ’)d"3 "2%/&amp;"(/’ /’ 3)%/’ 4)#1%&amp;)&amp;1)’ ) &amp;)2)’’9#%/’ 4"#" ="#"&amp;1%# /</text:p>
        </text:list-item>
      </text:list>
      <text:p text:style-name="P309">#)2)C%3)&amp;1/ () ’),’ 2#D(%1/’</text:p>
      <text:list text:style-name="LFO1" text:continue-numbering="true">
        <text:list-item>
          <text:p text:style-name="P310">!)#’%’1%&amp;(/ " %##)=,*"#%("()0 / 2/&amp;1#"1"&amp;1) ()5)#9 "(/1"# "’ 3)(%("’ &amp;)2)’’9#%"’ H #)’2%’./ 2/&amp;1#"1,"* &amp;/’ ",1/’ (/ 4#/2)’’/ "(3%&amp;%’1#"1%5/ 2/##)’4/&amp;()&amp;1)0 "’’)=,#"(" "/</text:p>
        </text:list-item>
      </text:list>
      <text:p text:style-name="P311">2/&amp;1#"1"(/ " "34*" ()$)’"</text:p>
      <text:list text:style-name="LFO1" text:continue-numbering="true">
        <text:list-item>
          <text:p text:style-name="P312">@"5)&amp;(/ " )$)1%5" )8)2,-./ (/ /Cd)1/0 /’ 4"="3)&amp;1/’ ’)#./ #)"*%F"(/’ &amp;/#3"*3)&amp;1)0 "1D +,) ’) ()2%(" 4)*" #)’2%’./ (/ 2/&amp;1#"1/0 2"’/ / 2/&amp;1#"1"(/ &amp;./ #)=,*"#%F) ’," ’%1,"-./ d,&amp;1/ "/ STUK7 klmnoJpqJrmsmtquvo</text:p>
        </text:list-item>
      </text:list>
      <text:p text:style-name="P313">?w g 4"="3)&amp;1/ ’)#9 )$)1,"(/0 4"#" 2"(" 3)(%-./0 &amp;/ 4#"F/ 398%3/ () "1D ()F (%"’ a1)%’0 2/&amp;1"(/’ (" $%&amp;"*%F"-./ (" *%+,%("-./ (" ()’4)’"0 2/&amp;$/#3) ’)-./ "&amp;1)#%/#0 &amp;/’ 1)#3/’ (" T&amp;’1#,-./ 6/#3"1%5" SxyxSAzx &amp;Y {{0 () ]^]]</text:p>
      <text:p text:style-name="P314">?| 6/’ 2"’/’ () )5)&amp;1,"%’ "1#"’/’ () 4"="3)&amp;1/0 ()’() +,) " U/&amp;1#"1"(" &amp;./ 1)&amp;L" 2/&amp;2/##%(/0 () "*=,3" $/#3"0 4"#" 1"&amp;1/0 $%2" 2/&amp;5)&amp;2%/&amp;"(/ +,)<text:s/>" 1"8" () 2/34)&amp;’"-./ $%&amp;"&amp;2)%#" ()5%(" 4)*/ U/&amp;1#"1"&amp;1)0 )&amp;1#) " ("1" (/ 5)&amp;2%3)&amp;1/ ) / )$)1%5/ "(%34*)3)&amp;1/ (" 4"#2)*"0 D 2"*2,*"(" 3)(%"&amp;1) " "4*%2"-./ (" ’)=,%&amp;1) $&lt;#3,*": xz } T 8 6 8 ~!0 ’)&amp;(/: xz } x&amp;2"#=/’ 3/#"1&lt;#%/’;</text:p>
      <text:p text:style-name="P315">6 } 6a3)#/ () (%"’ )&amp;1#) " ("1" 4#)5%’1" 4"#" / 4"="3)&amp;1/ ) " (/ )$)1%5/ 4"="3)&amp;1/; T } &amp;(%2) () 2/34)&amp;’"-./ $%&amp;"&amp;2)%#" } ^0^^^ZV[\W0 "’’%3 "4,#"(/:</text:p>
      <text:p text:style-name="P316">T } %A\Ve T } VAZ^^ T } ^0^^^ZV[\</text:p>
      <text:p text:style-name="P317"><text:s text:c="32"/>\Ve</text:p>
      <text:p text:style-name="P318"><text:s/>!"#$%&amp;%’!()!*$ %+%* %+*,-%+,(.!/01)%’"$%+"2%.%."%("%!*$!! (!3"!.! 4 (,55"’+!56</text:p>
      <text:p text:style-name="P319">78#7%+,(.%’%()!+%!%$(%5,6 9:;&lt;=&gt;?@&gt;A=B=&lt;@CD:</text:p>
      <text:p text:style-name="P320">EFGH&gt;I’%3%!*$,5!(J(!%+"2%.,1%$(%-K5.!,(.! L%*)J("%1’%(%)(K."$,! L%*),1 %3M*)"%!),*$%N),((!*$!1"*.")%.,5’!+,),*$(%$%.,6</text:p>
      <text:p text:style-name="P321">EFGGO!(J),*5".!(%.%.%$%.,’%3%!*$,,."%! !),*5$%(),,!"$".%%,(.! L%*)J("%’%(%’%3%!*$,6</text:p>
      <text:p text:style-name="P322">EFGPQ %*.,.,’%3%!*$,15!(J!R!$ %.%%(!$!*ST,$("L $J("%’(!-"5$%*%+!3"5+%ST, %’+")J-!+6</text:p>
      <text:p text:style-name="P323">EFGPFUV*.!’!*.!*$!!*$!.,’!()!*$ %+.!$("L $,"*5!(".,*%’+%*"+W%1 %*.,W, -!(1</text:p>
      <text:p text:style-name="P324">5!(T,(!$".,5*%R,*$!1 %*.,.%(!%+"2%ST,.,’%3%!*$,1,5’!()!*$ %"5!5$%L!+!)".,5 *%+!3"5+%ST,-"3!*$!6</text:p>
      <text:p text:style-name="P325">EFGEI),*$(%$%.,(!3 +%(!*$!,’$%*$!’!+,O"’+!5X%)",*%+1*,5$!(,5.%Y!" Z,’+!!*$%(*[\]^1.!]__/1*T,5,R(!(J%(!$!*ST,$("L $J("% %*$,%,5"’,5$,5!</text:p>
      <text:p text:style-name="P326">),*$("L "S‘!5%L(%*3".,5’,(% !+!(!3"!6X,!*$%*$,1,’%3%!*$,R")%(J),*.")",*%.,a %’(!5!*$%ST,.!),’(,-%ST,1’,(!",.!.,) !*$,,R")"%+1.! !R%24 5%,$(%$%!*$, $("L $J(",R%-,(!)".,’(!-"5$,*%(!R!(".%Y!"Z,’+!!*$%(6</text:p>
      <text:p text:style-name="P327">EFGb X,)%5,.!%ZIXcdecefe*T,’,55 "(!5$%L!+!)"!*$,, <text:s/>*".%.!!),*g")% !h,($%+!2%iZ1.!-!(J%’(!5!*$%(%,ZIXcdeceXc1%)%.%’(!5$%ST,.!5!(-"S,1), %5*,$%5R"5)%"5.!5!(-"S,51.!)+%(%ST,%*!&amp;%%!5$!c!(,15,L’!*%.!"*)"."((!$!*ST,!</text:p>
      <text:p text:style-name="P328">(!),+W"!*$,.,V’,5$,O,L(!O!(-"S,’%(%,j *")k’",.!h,($%+!2%iZ %*.,5!%’+")%( %(!3(%3!(%+.!"*)".M*)"%l+,)%+.,!5$%L!+!)"!*$,’(!5$%.,(m6</text:p>
      <text:p text:style-name="P329">EFGne%’(!5!*$%ST,.%.!)+%(%ST,.! !$(%$%,"$!o6^o’!+%ZIXcdecefe’,.!(J5!( ."5’!*5%.%’!+,ZIXcdeceXc %’p5%*J+"5!.,’("!"(,’%3%!*$,’!+%f"-"5T,.! I(S%!*$,!h"*%*S%56</text:p>
      <text:p text:style-name="P330">EFGq&gt;eZIXcdecefe,L("3%N5!%(!%+"2%(! %*$!(%$ %+"2%.,,% $,)%.%5$(,*,O"5$!%</text:p>
      <text:p text:style-name="P331">V*$!3(%.,.!r!5$T,I(S%!*$J("%!h"*%*)!"(%.%s 5$"S%.,c(%L%+W,lOVrINscm1*,5 $!(,5’(!-"5$,5*,ecIcdct6r8*[u/1.!]^.! %(S,.!]_]]1."5’,*k-!+!</text:p>
      <text:p text:style-name="P332">W$$’5viiwww6$($t64 56L(i"*.!&amp;6’W’x,’$",*#),y),*$!*$z-"!w#%($")+!z".#{oouzV$!".#\]uo</text:p>
      <text:p text:style-name="P333">EFG|I5.,) !*$,5R"5)%"5.!-!(T,5!(!*-"%.,5’,(!",.,OVrINsc6</text:p>
      <text:p text:style-name="P334">EFP}&gt;eZIXcdecefe%55 "(J"*$!"(%(!5’,*5%L"+".%.!’!+%-!(%)".%.!1),*R,(".%.!!</text:p>
      <text:p text:style-name="P335">!-!*$ %"5),((!S‘!5.%5"*R,(%S‘!5(!3"5$(%.%5*,(!R!(".,5"5$!%1%55 "*.,,g* 5’,(</text:p>
      <text:p text:style-name="P336"><text:s/>%"5 !(’(!4 k2,5.!),((!*$!5.!!((,5, R%+W%5 %*$,%,5.%.,5!.,) !*$,5 "*R,(%.,51"*)+ 5"-!’!(%*$!%d!)!"$%h!.!(%+.,~(%5"+ldh~m!.!%"5p(3T,5.% e."*"5$(%ST,8L+")%6</text:p>
      <text:p text:style-name="P337">@ :&gt;?@&gt;;?D:</text:p>
      <text:p text:style-name="P338"><draw:custom-shape svg:x="3.87709in" svg:y="0.21499in" svg:width="2.41224in" svg:height="0in" draw:id="id13" draw:style-name="a14" draw:name="Group 50397"><svg:title/><svg:desc/><draw:enhanced-geometry draw:type="non-primitive" svg:viewBox="0 0 2205355 0" draw:enhanced-path="M 0 0 L 220535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05355"/><draw:equation draw:name="f7" draw:formula="?f4 / 0"/><draw:equation draw:name="f8" draw:formula="0 / ?f6"/><draw:equation draw:name="f9" draw:formula="2205355 / ?f6"/><draw:equation draw:name="f10" draw:formula="0 / ?f7"/></draw:enhanced-geometry></draw:custom-shape><draw:custom-shape svg:x="0.00002in" svg:y="0.41613in" svg:width="1.72144in" svg:height="0in" draw:id="id14" draw:style-name="a15" draw:name="Group 50398"><svg:title/><svg:desc/><draw:enhanced-geometry draw:type="non-primitive" svg:viewBox="0 0 1573530 0" draw:enhanced-path="M 0 0 L 15735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73530"/><draw:equation draw:name="f7" draw:formula="?f4 / 0"/><draw:equation draw:name="f8" draw:formula="0 / ?f6"/><draw:equation draw:name="f9" draw:formula="1573530 / ?f6"/><draw:equation draw:name="f10" draw:formula="0 / ?f7"/></draw:enhanced-geometry></draw:custom-shape>EFPUF %."$".%%)!55T,R". )"J("%.!."(!"$,5)(!."$k)",5), "*5$"$ "ST,R"*%*)!"(%1*,5 $!(,5!.!%),(.,), ,5’(,)!."!*$,5’(!-"5$,5*%<text:span text:style-name="T339">V*5$( ST,X,(%$"-%OrOij *[ u^1.!o.!4 +W,.!]_]_</text:span>1),*R,(!%5(!3(%5.!5$!’(!5!*$!$p’"),6</text:p>
      <text:p text:style-name="P340">EFPUFU6e5)!55‘!5.!)(K."$,*T,R". )"J("%5.!’!*.!(T,.!’(K-"%%’(,-%ST,., ),*$(%$%*$!6</text:p>
      <text:p text:style-name="P341">EFPH6e!R")J)"%.%)!55T,.!)(K."$,1.! %+ !(*%$ (!2%1! (!+%ST,ae."*"5$(%ST,1</text:p>
      <text:p text:style-name="P342">!5$J),*.")",*%.%a)!+!L(%ST,.!$!(,%."$"-,%,),*$(%$,%."*"5$(%$"-,6 <text:s/>!"#$!%&amp;#’()*+!,+!&amp;#-(./&amp;!/0#1,2$#10+!,/!+3&amp;2-/45+!6+10&amp;/0(/.!,#!6($%&amp;2$#10+!,#</text:p>
      <text:p text:style-name="P343">0+,/7!/7!6+1,248#7!,#!9/32.20/45+!%+&amp;!%/&amp;0#!,+!6+10&amp;/0/,+!:6#,#10#;&lt;!/!6#.#3&amp;/45+!,+ /,20/$#10+!,#!6#775+!,#!6&amp;=,20+!#!/!&amp;#/.2*/45+!,+7!%/-/$#10+7!&amp;#7%#602&gt;+7!0/$3=$!7# 6+1,262+1/$!?!&amp;#-(./&amp;2,/,#!@276/.!#!0&amp;/3/.9270/!,+!6#772+1A&amp;2+&lt;!3#$!6+$+!?!6#&amp;02@26/45+!,#</text:p>
      <text:p text:style-name="P344">B(#!+!6#772+1A&amp;2+!15+!7#!#16+10&amp;/!2$%#,2,+!,#!.2620/&amp;!#!6+10&amp;/0/&amp;!6+$!+!C+,#&amp;!CD3.26+&lt; 6+1@+&amp;$#!/!.#-27./45+!#$!&gt;2-+&amp;&lt;!+(!,#!&amp;#6#3#&amp;!3#1#@)62+7!+(!216#102&gt;+7!@276/27!+(!6&amp;#,20)62+7&lt;</text:p>
      <text:p text:style-name="P345"><draw:g draw:z-index="251669504" draw:name="Group 51384" draw:id="id17" draw:style-name="a18" text:anchor-type="paragraph"><svg:title/><svg:desc/><draw:custom-shape svg:x="2.54958in" svg:y="0.01385in" svg:width="2.26938in" svg:height="0in" draw:id="id15" draw:style-name="a16" draw:name="Shape 1446"><svg:title/><svg:desc/><draw:enhanced-geometry draw:type="non-primitive" svg:viewBox="0 0 2075034 0" draw:enhanced-path="M 0 0 L 207503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75034"/><draw:equation draw:name="f7" draw:formula="?f4 / 0"/><draw:equation draw:name="f8" draw:formula="0 / ?f6"/><draw:equation draw:name="f9" draw:formula="2075034 / ?f6"/><draw:equation draw:name="f10" draw:formula="0 / ?f7"/></draw:enhanced-geometry></draw:custom-shape><draw:custom-shape svg:x="0.00002in" svg:y="0.21499in" svg:width="2.64669in" svg:height="0in" draw:id="id16" draw:style-name="a17" draw:name="Shape 1449"><svg:title/><svg:desc/><draw:enhanced-geometry draw:type="non-primitive" svg:viewBox="0 0 2420030 0" draw:enhanced-path="M 0 0 L 24200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20030"/><draw:equation draw:name="f7" draw:formula="?f4 / 0"/><draw:equation draw:name="f8" draw:formula="0 / ?f6"/><draw:equation draw:name="f9" draw:formula="2420030 / ?f6"/><draw:equation draw:name="f10" draw:formula="0 / ?f7"/></draw:enhanced-geometry></draw:custom-shape></draw:g>,2&amp;#0/!+(!21,2&amp;#0/$#10#&lt;!6+1@+&amp;$#!+!<text:span text:style-name="T346">/&amp;0 !EF!,/!G#2!1H!I JFK&lt;!,#!EKKF</text:span>&lt;!0(,+!1+7!0#&amp;$+7!,+<text:s/><text:span text:style-name="T347">C/&amp;#6#&amp;!LGMNE&lt;!,#!EI!,#!$/2+!,#!FNFN<text:s/></text:span></text:p>
      <text:p text:style-name="P348"><text:s/>!O!6&amp;=,20+!/!7#&amp;!%/-+!?!6#772+1A&amp;2/!=!#P/0/$#10#!/B(#.#!B(#!7#&amp;2/!,#7021/,+!?!6#,#10# :6+10&amp;/0/,+;!%#./!#P#6(45+!,+!+3’#0+!6+10&amp;/0(/.&lt;!&amp;#70/1,+!/37+.(0/$#10#!216Q.($#7!0+,/7</text:p>
      <text:p text:style-name="P349">/7!,#@#7/7!#!#P6#48#7!/+!%/-/$#10+!#!0+,/7!/7!,#$/27!6.A(7(./7!#P+&amp;320/10#7!/+!,2&amp;#20+</text:p>
      <text:p text:style-name="P350">6+$($!/%.26A&gt;#27!1+!&amp;#-2$#!’(&amp;),26+!,#!,2&amp;#20+!%D3.26+!2162,#10#!7+3&amp;#!+7!6+10&amp;/0+7 /,$21270&amp;/02&gt;+7&lt;!216.(21,+!/!%+77232.2,/,#!,#!%/-/$#10+!#$!6+10/!&gt;216(./,/!+(!,#</text:p>
      <text:p text:style-name="P351">%/-/$#10+!%#./!#@#02&gt;/!6+$%&amp;+&gt;/45+!,+!@/0+!-#&amp;/,+&amp;&lt;!B(/1,+!@+&amp;!+!6/7+&lt;!#!+!,#76+10+!,# $(.0/7&lt;!-.+7/7!#!%&amp;#’()*+7!6/(7/,+7!?!R,$21270&amp;/45+<text:s/></text:p>
      <text:p text:style-name="P352">SR!6#775+!,#!6&amp;=,20+!15+!/@#0/&amp;A!/!#P#6(45+!,+!+3’#0+!6+10&amp;/0/,+&lt;!B(#!6+1021(/&amp;A!7+3 /!210#-&amp;/.!&amp;#7%+17/32.2,/,#!,+!6+10&amp;/0/,+<text:s/></text:p>
      <text:p text:style-name="P353">TUVWXWUYSXZ[\YS]S^YXS_‘abcYdeZXS^YST_f\aY\Y^YSghijSklmS[bnmS[nbSoS[nbbp qrSR!s+10&amp;/0/,/!,#&gt;#!6($%&amp;2&amp;!0+,/7!/7!+3&amp;2-/48#7!6+170/10#7!1+!t,20/.&lt;!7#(7!/1#P+7!#!7(/ %&amp;+%+70/&lt;!/77($21,+!6+$+!#P6.(72&gt;/$#10#!7#(7!+7!&amp;276+7!#!/7!,#7%#7/7!,#6+&amp;&amp;#10#7!,/</text:p>
      <text:p text:style-name="P354">3+/!#!%#&amp;@#20/!#P#6(45+!,+!+3’#0+ qlSu/10#&amp;!%&amp;#%+70+!/6#20+!%#./!R,$21270&amp;/45+!1+!.+6/.!,/!+3&amp;/!+(!,+!7#&amp;&gt;24+!%/&amp;/!&amp;#%&amp;#7#1M</text:p>
      <text:p text:style-name="P355">0AM.+!1/!#P#6(45+!,+!6+10&amp;/0+ ql r!R!21,26/45+!+(!/!$/1(0#145+!,+!%&amp;#%+70+!,/!#$%&amp;#7/!%+,#&amp;A!7#&amp;!&amp;#6(7/,/!%#.+!Q&amp;M</text:p>
      <text:p text:style-name="P356">-5+!+(!#102,/,#&lt;!,#7,#!B(#!,#&gt;2,/$#10#!’(702@26/,/&lt;!,#&gt;#1,+!/!#$%&amp;#7/!,#72-1/&amp;!+(0&amp;+</text:p>
      <text:p text:style-name="P357">%/&amp;/!+!#P#&amp;6)62+!,/!/02&gt;2,/,# qSR0#1,#&amp;!?7!,#0#&amp;$21/48#7!&amp;#-(./&amp;#7!#$202,/7!%#.+!@276/.!,+!6+10&amp;/0+!+(!/(0+&amp;2,/,#!7(%#M</text:p>
      <text:p text:style-name="P358">&amp;2+&amp;!:/&amp;0 !Evw&lt;!xx!,/!G#2!1H!EJ EvvyFNFE;z qSR.+6/&amp;!+7!#$%&amp;#-/,+7!1#6#77A&amp;2+7!/+!%#&amp;@#20+!6($%&amp;2$#10+!,/7!6.A(7(./7!,#70#!6+10&amp;/M 0+&lt;!6+$!9/32.20/45+!#!6+19#62$#10+!/,#B(/,+7&lt;!@+&amp;1#6#1,+!+7!$/0#&amp;2/27&lt;!#B(2%/$#10+7&lt;!@#&amp;M &amp;/$#10/7!#!(0#17).2+7!,#$/1,/,+7&lt;!6(’/!B(/102,/,#&lt;!B(/.2,/,#!#!0#61+.+-2/!,#&gt;#&amp;5+!/0#1M</text:p>
      <text:p text:style-name="P359">,#&amp;!?7!&amp;#6+$#1,/48#7!,#!3+/!0=6126/!#!/!.#-27./45+!,#!&amp;#-{162/z</text:p>
      <text:p text:style-name="P360">q S|#%/&amp;/&amp;&lt;!6+&amp;&amp;2-2&amp;&lt;!&amp;#$+&gt;#&amp;&lt;!&amp;#6+170&amp;(2&amp;!+(!7(37020(2&amp;&lt;!?7!7(/7!#P%#17/7&lt;!1+!0+0/.!+(!#$ %/&amp;0#&lt;!1+!%&amp;/*+!@2P/,+!%#.+!@276/.!,+!6+10&amp;/0+&lt;!+7!7#&amp;&gt;24+7!1+7!B(/27!7#!&gt;#&amp;2@26/&amp;#$!&gt;)62+7&lt;!,#M</text:p>
      <text:p text:style-name="P361">@#20+7!+(!216+&amp;&amp;#48#7!&amp;#7(.0/10#7!,/!#P#6(45+!+(!,+7!$/0#&amp;2/27!#$%&amp;#-/,+7z q qS|#7%+17/32.2*/&amp;M7#!%#.+7!&gt;)62+7!#!,/1+7!,#6+&amp;&amp;#10#7!,/!#P#6(45+!,+!+3’#0+&lt;!,#!/6+&amp;,+ 6+$!+!sQ,2-+!,#!}#@#7/!,+!s+17($2,+&amp;!:G#2!1H!I NwI&lt;!,#!EKKN;&lt;!3#$!6+$+!%+&amp;!0+,+!# B(/.B(#&amp;!,/1+!6/(7/,+!?!R,$21270&amp;/45+!+(!0#&amp;6#2&amp;+7&lt;!15+!&amp;#,(*21,+!#77/!&amp;#7%+17/32.2,/,# /!@276/.2*/45+!+(!+!/6+$%/19/$#10+!,/!#P#6(45+!6+10&amp;/0(/.!%#.+!s+10&amp;/0/10#&lt;!B(#!@26/&amp;A /(0+&amp;2*/,+!/!,#76+10/&amp;!,+7!%/-/$#10+7!,#&gt;2,+7!+(!,/!-/&amp;/102/&lt;!6/7+!#P2-2,/!1+!#,20/.&lt;!+</text:p>
      <text:p text:style-name="P362">&gt;/.+&amp;!6+&amp;&amp;#7%+1,#10#!/+7!,/1+7!7+@&amp;2,+7z</text:p>
      <text:p text:style-name="P363">q~!5+!6+10&amp;/0/&amp;&lt;!,(&amp;/10#!/!&gt;2-{162/!,+!6+10&amp;/0+&lt;!61’(-#&lt;!6+$%/19#2&amp;+!+(!%/&amp;#10#!#$ .219/!&amp;#0/&lt;!6+./0#&amp;/.!+(!%+&amp;!/@212,/,#&lt;!/0=!+!0#&amp;6#2&amp;+!-&amp;/(&lt;!,#!,2&amp;2-#10#!,+!6+10&amp;/0/10#!+(!,+</text:p>
      <text:p text:style-name="P364"><draw:custom-shape svg:x="3.01566in" svg:y="0.01388in" svg:width="3.27505in" svg:height="0in" draw:id="id18" draw:style-name="a19" draw:name="Group 51385"><svg:title/><svg:desc/><draw:enhanced-geometry draw:type="non-primitive" svg:viewBox="0 0 2994660 0" draw:enhanced-path="M 0 0 L 29946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94660"/><draw:equation draw:name="f7" draw:formula="?f4 / 0"/><draw:equation draw:name="f8" draw:formula="0 / ?f6"/><draw:equation draw:name="f9" draw:formula="2994660 / ?f6"/><draw:equation draw:name="f10" draw:formula="0 / ?f7"/></draw:enhanced-geometry></draw:custom-shape>@276/.!+(!-#70+&amp;!,+!6+10&amp;/0+&lt;!1+7!0#&amp;$+7!,+!<text:span text:style-name="T365">/&amp;02-+!JI&lt;!%/&amp;A-&amp;/@+!D126+&lt;!,/!G#2!1H!EJ Evv&lt;!,#</text:span></text:p>
      <text:p text:style-name="P366"><draw:custom-shape svg:x="0.00002in" svg:y="0.01388in" svg:width="0.33846in" svg:height="0in" draw:id="id19" draw:style-name="a20" draw:name="Group 51386"><svg:title/><svg:desc/><draw:enhanced-geometry draw:type="non-primitive" svg:viewBox="0 0 309245 0" draw:enhanced-path="M 0 0 L 30924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245"/><draw:equation draw:name="f7" draw:formula="?f4 / 0"/><draw:equation draw:name="f8" draw:formula="0 / ?f6"/><draw:equation draw:name="f9" draw:formula="309245 / ?f6"/><draw:equation draw:name="f10" draw:formula="0 / ?f7"/></draw:enhanced-geometry></draw:custom-shape><text:span text:style-name="T367">FNFE</text:span>z</text:p>
      <text:p text:style-name="P368">q!(/1,+!15+!@+&amp;!%+77)&gt;#.!/!&gt;#&amp;2@26/45+!,/!&amp;#-(./&amp;2,/,#!1+!"270#$/!,#!s/,/70&amp;+!,#</text:p>
      <text:p text:style-name="P369">+&amp;1#6#,+&amp;#7!!"xsR&lt;!+!6+10&amp;/0/,+!,#&gt;#&amp;A!#10&amp;#-/&amp;!/+!7#0+&amp;!&amp;#7%+17A&gt;#.!%#./!@276/.2*/45+</text:p>
      <text:p text:style-name="P370">,+!6+10&amp;/0+&lt;!/0=!+!,2/!0&amp;210/!,+!${7!7#-(210#!/+!,/!%&amp;#70/45+!,+7!7#&amp;&gt;24+7&lt;!+7!7#-(210#7</text:p>
      <text:p text:style-name="P371">,+6($#10+7!E;!%&amp;+&gt;/!,#!&amp;#-(./&amp;2,/,#!&amp;#./02&gt;/!?!"#-(&amp;2,/,#!"+62/.z!F;!6#&amp;02,5+!6+1’(10/</text:p>
      <text:p text:style-name="P372">&amp;#./02&gt;/!/+7!0&amp;23(0+7!@#,#&amp;/27!#!?!})&gt;2,/!R02&gt;/!,/!125+z!v;!6#&amp;02,8#7!B(#!6+$%&amp;+&gt;#$!/ <text:s/>!"#!#$%!&amp;’$!$(!)&amp;#!$*&amp;"+"%! $,$-".’"’! $#,$#,/"+0 ",$,$.#$#,$+,&amp;’!’!#,1$23 4’"#5,$#$6 !"#!#$#,$(789$:$46(1$$;3$4’"#5,$&lt; !’"=!$#$-&gt;?"’,.$8!?! @".’!.$:</text:p>
      <text:p text:style-name="P373">4&lt;-81</text:p>
      <text:p text:style-name="P374">ABC$6.%,&amp;.!?" ")!D.$% ,$+/%"/&amp;’,$#!.$,?"!EF.$%=".’!.$/$G+,#,H$4,&amp;=&amp;E5,H -"..0#",$4, ’"=,$#$8!?! @,$,$I"=! &amp;’.$#!.$+!’,"!.$!?!&amp;"#!.$% ,$+,&amp;’!’,H$%, ’,#!.$!.$,?"!EF.$’!?! @".’!.H$.,+"!".H$%="#&amp;+"J"!.H$’"?’J"!.$$!.$#/!".$%=".’!.</text:p>
      <text:p text:style-name="P375">/$ ". !E5,$.%+0K"+!H$+L!$"&amp;!#"/% M&amp;+"!$&amp;5,$’!&amp;.K $!$.%,&amp;.!?" "#!#$!, 4,&amp;’!’!&amp;’1</text:p>
      <text:p text:style-name="P376">ABNO$4,/&amp;"+!$!,$(".+! $#,$+,&amp;’!’,H$&amp;,$%!),$#$P2$Q="&amp;’$$I!’,3$@,!.H$I!<text:s/>I ,+,M&amp;+"!$!&amp;,/! $,$!+"#&amp;’$I$.$="K"I$&amp;,$ ,+! $#,.$.="E,.R</text:p>
      <text:p text:style-name="P377">ABNN $S.’!$’,#,$.+ !+"/&amp;’,$,$"&amp;K,/!E5,$., "+"’!#!$% ,$4,&amp;’!’!&amp;’$,$%,$..</text:p>
      <text:p text:style-name="P378">%%,.’,.H$!!&amp;’"&amp;#,D @.$,$!+..,H$!$I! I $’/%,H$!,$ ,+! $#,.$’!?! @,.H$?/</text:p>
      <text:p text:style-name="P379">+,/,$!,.$#,+/&amp;’,.$ !’"=,.$T$U+E5,$#,$/% &amp;#"/&amp;’,R</text:p>
      <text:p text:style-name="P380">ABNV $S!! ".!H$%,$#’/"&amp;!E5,$#,$4,&amp;’!’!&amp;’H$I! I $!’"="#!#$I $&amp;5,$.’L! .&amp;#,$U+’!#!$#$!+,#,$+,/$!$?,!$’&gt;+&amp;"+!$,$I $%,&amp;@!$/$".+,$!$. !&amp;E!$# %..,!.$,$?&amp;.$#$’+",.R</text:p>
      <text:p text:style-name="P381">ABNW $S,/,=$!$!#!H$/!&amp;’&amp;E5,$$="" X&amp;+"!$#$/!’"!".H$K!/&amp;’!.H$$’#,$,$I</text:p>
      <text:p text:style-name="P382">K,$&amp;+..J",$T$U+E5,$#,$,?L’,H$#!&amp;’$!$="M&amp;+"!$#,$+,&amp;’!’,R</text:p>
      <text:p text:style-name="P383">ABNY $4,&amp;#)"$,.$’!?! @,.$+,/$.’"’!$,?.=X&amp;+"!$T.$&amp;,/!.$#!$ ". !E5,$%’"&amp;&amp;’H +/%"&amp;#,$!.$#’/"&amp;!EF.$#,.$S,# .$SZ? "+,.H$/!&amp;’&amp;#,$./%$ "/%,$,$ ,+! $#,.</text:p>
      <text:p text:style-name="P384">.="E,.$$&amp;!.$/ @,.$+,&amp;#"EF.$#$. !&amp;E!H$@""&amp;$$#".+"% "&amp;!R</text:p>
      <text:p text:style-name="P385">ABN[$9?/’$%="!/&amp;’H$%,$.+"’,H$!,$4,&amp;’!’!&amp;’H$%!!$!&amp;J ".$$!%,=!E5,H$I!".D</text:p>
      <text:p text:style-name="P386">I $/#!&amp;E!.$&amp;,.$/&gt;’,#,.$U+’"=,.$I$KL!/$T.$.%+"K"+!EF.$#,$//,"! $#.+"’"=, ,$"&amp;.’/&amp;’,$+,&amp;M&amp; R</text:p>
      <text:p text:style-name="P387">ARNA\&lt;5,$%/"’"$!$’" ")!E5,$#$I! I $’!?! @,$#,$/&amp;,$#$#)..".$!&amp;,.H$U+’,$&amp;!</text:p>
      <text:p text:style-name="P388">+,&amp;#"E5,$#$!%&amp;#")$%!!$,.$/!",.$#$I!’,)$!&amp;,.H$&amp;/$%/"’"$!$’" ")!E5,$#,$’!?!D <text:s/>@,$#,$/&amp;,$#$#),"’,$!&amp;,.$/$’!?! @,$&amp;,’&amp;,H$%",.,$,$"&amp;.! ?1</text:p>
      <text:p text:style-name="P389">ARN]\*!&amp;’$#!&amp;’$’,#!$!$="M&amp;+"!$#,$+,&amp;’!’,H$/$+,/%!’"?" "#!#$+,/$!.$,?"!EF.$!.D ./"#!.H$’,#!.$!.$+,&amp;#"EF.$U""#!.$%!!$@!?" "’!E5,$&amp;!$ "+"’!E5,1</text:p>
      <text:p text:style-name="P390">ARN^\4/%"H$#!&amp;’$’,#,$,$%0,#,$#$U+E5,$#,$+,&amp;’!’,H$!$.=!$#$+!,.$%=".’!</text:p>
      <text:p text:style-name="P391">/$ "$%!!$%..,!$+,/$#K"+"M&amp;+"!H$%!!$!?" "’!#,$#!$S="#M&amp;+"!$9,+"! $,$%!!$!%&amp;#")H ?/$+,/,$!.$.=!.$#$+!,.$%=".’!.$&amp;!$ ". !E5,$Q!’R$__‘$#!$a"$&amp;b$_2R_cc$#$PdP_3</text:p>
      <text:p text:style-name="P392">ARNC\4,/%,=!$!$.=!$#$+!,.$!$I$.$K $!$+ J. !$!+"/!H$&amp;,$%!),$K"U!#,$% , K".+! $#,$+,&amp;’!’,H$+,/$!$"&amp;#"+!E5,$#,.$/% !#,.$I $% &amp;+@!/$!.$K"#!.$=!!. Q!’R$__‘H$%!J!K,$Z&amp;"+,H$#!$a"$&amp;b$_2R_ccePdP_31</text:p>
      <text:p text:style-name="P393">ARVO\7!#!$."" ,$.,?$’,#!.$!.$"&amp;K,/!EF.$,?’"#!.$/$#+,M&amp;+"!$#,$+/%"/&amp;’,$#, +,&amp;’!’,1</text:p>
      <text:p text:style-name="P394">ABVN\G+!$+,/$,$f&amp;.$#+, &amp;’$#$=&amp;’! $I0=,+,$&amp;,$#"/&amp;.",&amp;!/&amp;’,$#,. I!&amp;’"’!’"=,.$#$.!$%,%,.’!H$"&amp;+ ."=$I!&amp;’,$!,.$+.’,.$=!"J=".$#+, &amp;’.$#$K!’,. K’,.$$"&amp;+’,.H$#=&amp;#,$+,/% /&amp;’JD ,.H$+!.,$,$%=".’,$"&amp;"+"! /&amp;’$/$.!$%,%,.’!</text:p>
      <text:p text:style-name="P395">&amp;5,$.L!$.!’".K!’g",$%!!$,$!’&amp;#"/&amp;’,$#,$,?L’,$#!$+,&amp;’!’!E5,H$U+’,$I!&amp;#,$,+,</text:p>
      <text:p text:style-name="P396">! /$#,.$=&amp;’,.$!, !#,.$&amp;,$!’R$_P2H$hhH$#H$#!$a"$&amp;b$_2R_ccH$#$PdP_1</text:p>
      <text:p text:style-name="P397">ABVV\4/%"H$! &gt;/$#,.$%,.’ !#,.$ !".$="&amp;’.$#$X/?"’,$K#! H$.’!#! $,$/&amp;"+"%! H !.$&amp;,/!.$#$. !&amp;E!$#,$4,&amp;’!’!&amp;’1</text:p>
      <text:p text:style-name="P398">ABVW\4#$!,$4,&amp;’!’!&amp;’$’,#,.$,.$#""’,.$%!’"/,&amp;"!".$ !’"=,.$!,$,?L’,$+,&amp;’!’!#,H$, I! $%,#J$.$ "=/&amp;’$’" ")!#,$e,$! ’!#,$/$,’!.$,+!."F.H$./$&amp;+.."#!#$# &amp;,=!$!’,")!E5,$#,$4,&amp;’!’!#,1</text:p>
      <text:p text:style-name="P399">ABVY\*!&amp;’$,.$/% !#,.$&amp;,.$@,J",.$%#’/"&amp;!#,.$% ,$4,&amp;’!’!&amp;’R</text:p>
      <text:p text:style-name="P400">ABV[\G%.&amp;’!$,.$/% !#,.$#="#!/&amp;’$"#&amp;’"K"+!#,.$%,$/",$#$+!+@JR <text:s/>!"#$#%&amp;’"(’)(*)%&amp;"’&amp;’%&amp;#+(,-’%.)(/)"()(0’$)+(’("#1’23)(%)45%’1(.)$(#4!"#6’.)$(,-# ’.#%&amp;"’"3)(%)(7"63)(!’"’(’(#8#0-23)(.)($#"952):</text:p>
      <text:p text:style-name="P401">;&lt;=$#"9’"()$(!"#0#5&amp;)$(.’(1#65$1’23)($)="#(’(&gt;)"%’.’(.#(&amp;"’=’1?)+(0)%/)"4#(’(0’&amp;#6)"5’ !")/5$$5)%’1:</text:p>
      <text:p text:style-name="P402">@ &amp;#%.#"(A$($)1505&amp;’2B#$(.)(*)%&amp;"’&amp;’%&amp;#(,-’%&amp;)(A($-=$&amp;5&amp;-523)(.)$(#4!"#6’.)$</text:p>
      <text:p text:style-name="P403">’1)0’.)$+(%)(!"’C)(/58’.)(!#1’(/5$0’15C’23)(.)(0)%&amp;"’&amp;)+(%)$(0’$)$(#4(,-#(/50’"(0)%$&amp;’&amp;’.) .#$0-4!"54#%&amp;)(.’$()="56’2B#$("#1’&amp;59’$(A(#8#0-23)(.)($#"952)+(0)%/)"4#(.#$0"5&amp;)(%’$ #$!#05/50’2B#$(.)()=&gt;#&amp;):</text:p>
      <text:p text:style-name="P404">DE%$&amp;"-5"($#-$(#4!"#6’.)$(,-’%&amp;)(A(%#0#$$5.’.#(.#(’0’&amp;’"(’$(F)"4’$(E%&amp;#"%’$(.) *)%&amp;"’&amp;’%&amp;#:</text:p>
      <text:p text:style-name="P405">GHE%$&amp;"-5"($#-$(#4!"#6’.)$(’("#$!#5&amp;)(.’$(’&amp;595.’.#$(’($#"#4(.#$#4!#%?’.’$+</text:p>
      <text:p text:style-name="P406">’1#"&amp;’%.)I)$(’(%3)(#8#0-&amp;’"#4(’&amp;595.’.#$(%3)(’="’%65.’$(!#1)(0)%&amp;"’&amp;)+(.#9#%.)() *)%&amp;"’&amp;’.)("#1’&amp;’"(’)(*)%&amp;"’&amp;’%&amp;#(&amp;).’(#(,-’1,-#"()0)""J%05’(%#$&amp;#($#%&amp;5.)+(’(/54(.#(#95&amp;’" .#$95)(.#(/-%23):</text:p>
      <text:p text:style-name="P407">GKE%$&amp;"-5"()$($#-$(#4!"#6’.)$+(,-’%&amp;)(A(!"#9#%23)(.#(5%0J%.5)$(%’$(L"#’$(.) *)%&amp;"’&amp;’%&amp;#:</text:p>
      <text:p text:style-name="P408">G .)&amp;’"(’$(!")95.J%05’$(#(!"#0’-2B#$(%#0#$$L"5’$+(5%01-$59#(0)%$-1&amp;’(%)$("#$!#0&amp;59)$</text:p>
      <text:p text:style-name="P409">7"63)$+($#(%#0#$$L"5)(/)"+(’(/54(.#(,-#(%3)(9#%?’4(’($#"(.’%5/50’.’$(’$("#.#$ ?5.")$$’%5&amp;L"5’$+(#1M&amp;"50’$(#(.#(0)4-%50’23):</text:p>
      <text:p text:style-name="P410">GGN$&amp;’"("#65$&amp;"’.’()-(5%$0"5&amp;’(%)(*)%$#1?)(O")/5$$5)%’1(0)4!#&amp;#%&amp;#+(0)%/)"4#(’$(L"#’$(.# ’&amp;-’23)(!"#95$&amp;’$(%)(P#"4)(.#(Q#/#"J%05’+(#4(!1#%’(9’15.’.#:</text:p>
      <text:p text:style-name="P411">GR&lt;=&amp;#"(&gt;-%&amp;)(’)$(7"63)$(0)4!#&amp;#%&amp;#$+(0)%/)"4#()(0’$)+(’$(150#%2’$(%#0#$$L"5’$(# .#4’5$(.)0-4#%&amp;)$(#(’-&amp;)"5C’2B#$(#856S9#5$+(%’(/)"4’(.’(1#65$1’23)(’!150L9#1:</text:p>
      <text:p text:style-name="P412">GTO’"’()0)""J%05’$(0)4($)4’&amp;7"5)(.#(!)%&amp;)$(17650)$(#(#1M&amp;"50)$($-!#"5)"(’(UV+(#1’=)"’"()</text:p>
      <text:p text:style-name="P413">W5L"5)(.#(&lt;="’+(5%01-5%.)(.5’"5’4#%&amp;#+(!#1)(N%6#%?#5")(!"#!)$&amp;)("#$!)%$L9#1+(’$</text:p>
      <text:p text:style-name="P414">5%/)"4’2B#$($)="#()(’%.’4#%&amp;)(.)(#4!"##%.54#%&amp;)+(&amp;’5$(0)4)+(%X4#")(.#(/-%05)%L"5)$+(.#</text:p>
      <text:p text:style-name="P415">#,-5!’4#%&amp;)$+(0)%.52B#$(.#(&amp;"’=’1?)+(0)%.52B#$(4#&amp;#)")17650’$+($#"952)$(#8#0-&amp;’.)$+ "#65$&amp;")(.#()0)""J%05’$(#()-&amp;")$(/’&amp;)$("#1’05)%’.)$+(=#4(0)4)()$(0)4-%50’.)$(A Y5$0’15C’23)(#($5&amp;-’23)(.’$(’&amp;595.’.#$(#4("#1’23)(’)(0")%)6"’4’(!"#95$&amp;):</text:p>
      <text:p text:style-name="P416">GQ#/’C#"+(A$($-’$(#8!#%$’$+()$(&amp;"’=’1?)$(#8#0-&amp;’.)$(#4(.#$’0)".)(0)4()(#$&amp;’=#1#05.)<text:s/>%’$(#$!#05/50’2B#$+(=#4(0)4)($-=$&amp;5&amp;-5"(’,-#1#$("#’15C’.)$(0)4(4’&amp;#"5’5$(.#/#5&amp;-)$)$()0)4(9S05)(.#(0)%$&amp;"-23)+(!#1)(!"’C)(.#(VU(Z05%0)[(’%)$+(0)%&amp;’.)(.’(.’&amp;’(.#(#45$$3)(.) P#"4)(.#(Q#0#=54#%&amp;)(W#/5%5&amp;59):</text:p>
      <text:p text:style-name="P417">:G;&lt;=$#"9’"(’$(.5"#&amp;"5C#$+(0"5&amp;M"5)$(#(!")0#.54#%&amp;)$(!’"’(’(6#$&amp;3)(.)$("#$S.-)$(.’ 0)%$&amp;"-23)(05951(#$&amp;’=#1#05.)$(%’(Q#$)1-23)(%\(]V^+(.#(VU_V^_‘VV‘+(0)4(’$(’1&amp;#"’2B#$</text:p>
      <text:p text:style-name="P418">!)$&amp;#"5)"#$+(.)(*)%$#1?)(F’05)%’1(.#(a#5)( 4=5#%&amp;#(I(*&lt;F a +(0)%/)"4#(’"&amp;56)(bc+(dd(‘c</text:p>
      <text:p text:style-name="P419">#(]c+(.’(E%$&amp;"-23)(F)"4’&amp;59’(efPE_aO(%c(g+(.#(gh_Vg_‘VgV+(%)$($#6-5%&amp;#$(&amp;#"4)$i</text:p>
      <text:p text:style-name="P420">:G;K&lt;(6#"#%05’4#%&amp;)(.)$("#$S.-)$()"565%L"5)$(.’(0)%&amp;"’&amp;’23)(.#9#"L()=#.#0#"(A$ .5"#&amp;"5C#$(&amp;M0%50’$(#(!")0#.54#%&amp;)$(.)(O")6"’4’(a-%505!’1(.#(j#"#%05’4#%&amp;)(.#(Q#$S.-)$ .’(*)%$&amp;"-23)(*5951+()-(.)(O")&gt;#&amp;)(.#(j#"#%05’4#%&amp;)(.#(Q#$S.-)$(.’(*)%$&amp;"-23)(*5951 ’!"#$#%&amp;’.)(’)(7"63)(0)4!#&amp;#%&amp;#+(0)%/)"4#()(0’$):</text:p>
      <text:p text:style-name="P421">:G; F)$(&amp;#"4)$(.)$(’"&amp;56)$(]c(#(gVc(.’(Q#$)1-23)(*&lt;F a (%c(]V^+(.#(VU_V^_‘VV‘+()</text:p>
      <text:p text:style-name="P422">*)%&amp;"’&amp;’.)(.#9#"L(!")95.#%05’"(’(.#$&amp;5%’23)(’4=5#%&amp;’14#%&amp;#(’.#,-’.’(.)$("#$S.-)$(.’</text:p>
      <text:p text:style-name="P423">0)%$&amp;"-23)(05951()"565%L"5)$(.’(0)%&amp;"’&amp;’23)+()=#.#0#%.)+(%)(,-#(0)-=#"+(’)$($#6-5%&amp;#$ !")0#.54#%&amp;)$i <text:s/>!"#$%&amp;’()%*+,-%%$*.*/0$(12,2345$2%*)(*0$626,45$2%*6)7)*-80$8-’)%9:*’$5$0;)*%$0</text:p>
      <text:p text:style-name="P424">0$(12,23-’)%*)(*0$626,-’)%*&lt;-*=)07-*’$*-80$8-’)%&gt;*)(*$&lt;6-72&lt;?-’)%*-*-1$00)%*’$*0$%&amp;’()% 6,-%%$*.*’$*@0$%$05-A;)*’$*7-1$02-,*@-0-*(%)%*=(1(0)%B</text:p>
      <text:p text:style-name="P425">B <text:s/>"#$%&amp;’()%*+,-%%$*C*/0$626,45$2%*@-0-*)(10-%*’$%12&lt;-AD$%9:*’$5$0;)*%$0*0$(12,23-’)%&gt;</text:p>
      <text:p text:style-name="P426">0$626,-’)%*)(*$&lt;6-72&lt;?-’)%*-*40$-%*’$*-07-3$&lt;-7$&lt;1)*1$7@)0402)&gt;*%$&lt;’)*’2%@)%1)%*’$ 7)’)*-*@$072120*-*%(-*(12,23-A;)*)(*0$626,-8$7*=(1(0-B</text:p>
      <text:p text:style-name="P427">B "#$%&amp;’()%*+,-%%$*+*/@-0-*)%*E(-2%*&lt;;)*=)0-7*’$%$&lt;5),52’-%*1$6&lt;),)82-%*)(</text:p>
      <text:p text:style-name="P428">-@,26-AD$%*$6)&lt;)726-7$&lt;1$*5245$2%*E($*@$0721-7*-*%(-*0$626,-8$7F0$6(@$0-A;)9:*’$5$0;)</text:p>
      <text:p text:style-name="P429">%$0*-07-3$&lt;-’)%&gt;*10-&lt;%@)01-’)%*$*’$%12&lt;-’)%*$7*6)&lt;=)072’-’$*6)7*-%*&lt;)07-%*1G6&lt;26-% $%@$6&amp;=26-%B</text:p>
      <text:p text:style-name="P430">B H"#$%&amp;’()%*+,-%%$*I*/@$028)%)%&gt;*6)&lt;1-72&lt;-’)%*)(*@0$J(’262-2%*K*%-L’$9:*’$5$0;)*%$0 -07-3$&lt;-’)%&gt;*10-&lt;%@)01-’)%&gt;*0$(12,23-’)%*$*’$%12&lt;-’)%*$7*6)&lt;=)072’-’$*6)7*-%*&lt;)07-% 1G6&lt;26-%*$%@$6&amp;=26-%B</text:p>
      <text:p text:style-name="P431">M7*&lt;$&lt;?(7-*?2@N1$%$*)*+)&lt;10-1-’)*@)’$04*’2%@)0*)%*0$%&amp;’()%*)0282&lt;402)%*’6)&lt;10-1-A;)*$7*-1$00)%*’$*0$%&amp;’()%*%N,2’)%*(0O-&lt;)%&gt;*40$-%*’$*PO)1-Q=)0-R&gt;*$&lt;6)%1-%&gt;*6)0@)% ’S48(-&gt;*,)1$%*5-8)%*$*40$-%*@0)1$82’-%*@)0*T$2&gt;*O$7*6)7)*$7*40$-%*&lt;;)*,26$&lt;62-’-%B</text:p>
      <text:p text:style-name="P432">BU"#$%@)&lt;’$0*@)0*E(-,E($0*-62’$&lt;1$*’$*10-O-,?)*&lt;-*$V$6(A;)*’)%*%$052A)%&gt;*@)0*(%) 2&lt;’$52’)*’$*@-1$&lt;1$%*0$82%10-’-%*$7*&lt;)7$*’$*1$06$20)%&gt;*@)0*’-&lt;)%*0$%(,1-&lt;1$%*’$*’$=$21)%*)(</text:p>
      <text:p text:style-name="P433">2&lt;6)00$AD$%*’)%*%$052A)%*)(*’)%*O$&lt;%*’)*+)&lt;10-1-&lt;1$&gt;*’$*%$(%*=(&lt;62)&lt;402)%*)(*’$*1$06$20)%&gt; -2&lt;’-*E($*)6)002’)%*$7*52-*@LO,26-*J(&lt;1)*-)*%$052A)*’$*$&lt;8$&lt;?-02-B</text:p>
      <text:p text:style-name="P434">BW"#$-,23-0&gt;*6)&lt;=)07$*)*6-%)&gt;*@)0*7$2)*’$*,-O)0-1N02)%*@0$52-7$&lt;1$*-@0)5-’)%*@$,-</text:p>
      <text:p text:style-name="P435">=2%6-,23-A;)*$*%)O*%(-%*6(%1-%&gt;*)%*1$%1$%&gt;*$&lt;%-2)%&gt;*$V-7$%*$*@0)5-%*E($*,?$*6-2O-7 &lt;$6$%%402-%*-)*6)&lt;10),$*’$*E(-,2’-’$*’)%*7-1$02-2%&gt;*%$052A)%*$*$E(2@-7$&lt;1)%*-*%$0$7 -@,26-’)%*&lt;)%*10-O-,?)%&gt;*6)&lt;=)07$*@0)6$’27$&lt;1)*@0$52%1)*&lt;-%*$%@$62=26-AD$%B</text:p>
      <text:p text:style-name="P436">BHX"#$%@)&lt;%-O2,23-0Q%$*@$,-%*’$%2&lt;%1-,-AD$%&gt;*6)&lt;=)07$*$V@0$%%)*&lt;)*21$7*YBZ*’$%1$*[$07)B BH!"\)0&lt;$6$0*[$07)*’$*]-0-&lt;12-*/.^M_‘*M9*@-0-*1)’)%*)%*%$052A)%*$V$6(1-’)%B</text:p>
      <text:p text:style-name="P437">BH "a(-&lt;1)*-)%*6021G02)%*’$*%(%1$&lt;1-O2,2’-’$*6)&lt;%1-&lt;1$%*’)*](2-*’$*+)&lt;10-1-AD$% b(%1$&lt;145$2%*’-*c(%12A-*’)*[0-O-,?):</text:p>
      <text:p text:style-name="P438">BH !M,$10)’)7G%126)%&gt;*$E(2@-7$&lt;1)%*’$*2&lt;=)074126-*$*1$,$6)7(&lt;26-AD$%*$*’$7-2%</text:p>
      <text:p text:style-name="P439">@0)’(1)%*$,$10)$,$10d&lt;26)%*&lt;;)*’$5$7*6)&lt;1$0*6$01-%*%(O%1e&lt;62-%*&lt;)625-%*-)*7$2)*-7O2$&lt;1$</text:p>
      <text:p text:style-name="P440">6)7)*7$06L02)&gt;*6?(7O)&gt;*60)7)*?$V-5-,$&lt;1$&gt;*64’72)&gt;*O2=$&lt;2,Q@),2O0)7-’)%&gt;*G1$0$%*’2=$&lt;2,Q @),2O0)7-’)%&gt;*$7*6)&lt;6$&lt;10-A;)*-627-*’-*0$6)7$&lt;’-’-*@$,-*I20$125-*fggfFhiFM+*’) j-0,-7$&lt;1)*M(0)@$(&gt;*1-7OG7*6)&lt;?$62’-*6)7)*’20$125-*#)kb*fl*/#$%102612)&lt;*)=*+$01-2&lt; k-3-0’)(%*b(O%1-&lt;6$%9B*‘*-1$&lt;’27$&lt;1)*-*$%%-*’20$1023*’$5$*%$0*6)7@0)5-’)*@)0*7$2)*’$ 6$012=26-’)*)(*@)0*’$6,-0-A;)*’)*=-O026-&lt;1$B</text:p>
      <text:p text:style-name="P441">BH <text:s/>‘O$’$6$0*K%*&lt;)07-%*1G6&lt;26-%*’$*%-L’$&gt;*’$*?282$&lt;$*$*’$*%$8(0-&lt;A-*’)*10-O-,?)&gt;</text:p>
      <text:p text:style-name="P442">=)0&lt;$6$&lt;’)*-)%*$7@0$8-’)%*)%*$E(2@-7$&lt;1)%*’$*%$8(0-&lt;A-*E($*%$*=23$0$7*&lt;$6$%%402)%</text:p>
      <text:p text:style-name="P443">@-0-*-*$V$6(A;)*’)%*%$052A)%*$*=2%6-,23-&lt;’)*)*%$(*(%)&gt;*6)&lt;=)07$*6)&lt;%1-*’-*^)07#$8(,-7$&lt;1-’)0-*m[M*&lt;n*gZo</text:p>
      <text:p text:style-name="P444">BH M,-O)0-0*$*27@,$7$&lt;1-0*]$0$&lt;62-7$&lt;1)*’$*#2%6)%*‘6(@-62)&lt;-2%*/]#‘9*$*j0)80-7’$*]$0$&lt;62-7$&lt;1)*’$*#2%6)%*/j]#9&gt;*’$*-6)0’)*6)7*-%*^)07-%*#$8(,-7$&lt;1-’)0-%*’)*m[Mo</text:p>
      <text:p text:style-name="P445">BH H.%%$8(0-0&gt;*’(0-&lt;1$*-*528p&lt;62-*’)*6)&lt;10-1)&gt;*-*6-@-621-A;)*’)%*10-O-,?-’)0$%*E(-&lt;1) K%*@04126-%*’$=2&lt;2’-%*&lt;-*@),&amp;126-*’$*0$%@)&lt;%-O2,2’-’$*%)62)-7O2$&lt;1-,*’)*N08;)o</text:p>
      <text:p text:style-name="P446">BH qj02)023-0*)*$7@0$8)*’$*7;)*’$*)O0-&gt;*7-1$02-2%&gt;*1$6&lt;),)82-%*$*7-1G02-%Q@027-%*’$</text:p>
      <text:p text:style-name="P447">)028$7*,)6-,*@-0-*$V$6(A;)*’)%*%$052A)%o <text:s/>!"#$%&amp;’($’)*+),-’.’/,-$’($’0%1,2’3*4#$’($’5&amp;!"&amp;-)&amp;-’&amp;#%6+*5&amp;-’4&amp;30)$*-2’-$! "*%!$+)&amp;-’.’/,-$’($’!$),*-’"$-,(&amp;-2’71+%*5*(,-’-*+)8)*5&amp;-’&amp;1’($#*4,(&amp;-’($’"$)#93$&amp;:</text:p>
      <text:p text:style-name="P448">:;&lt;"#$-$+),=&gt;&amp;’(&amp;’?#&amp;@$)&amp;’($’A$#$+5*,!$+)&amp;’($’B$-C(1&amp;-’(,’D&amp;+-)#1=&gt;&amp;’D*4*3</text:p>
      <text:p text:style-name="P449">E?ABDDF2’($’,5&amp;#(&amp;’5&amp;!’,’B$-&amp;31=&gt;&amp;’GHI2’($’HJ’($’@13K&amp;’($’LHHL’(&amp;’DMN&lt;O&lt;:’?,#,’7*+($’7*-5,3*P,=&gt;&amp;’(&amp;’7*$3’51!"#*!$+)&amp;’(&amp;’?#&amp;@$)&amp;2’,’5&amp;+)#,),(,’($4$’5&amp;!"#&amp;4,#’Q1$’)&amp;(&amp;-’&amp;#$-C(1&amp;-’#$!&amp;4*(&amp;-’$-)&gt;&amp;’,5&amp;!",+K,(&amp;-’($’D&amp;+)#&amp;3$’($’R#,+-"&amp;#)$’($’B$-C(1&amp;-2’$! 5&amp;+7&amp;#!*(,($’5&amp;!’,-’+&amp;#!,-’(,’&lt;--&amp;5*,=&gt;&amp;’S#,-*3$*#,’($’N&amp;#!,-’R85+*5,-’T’&lt;SNR2’NSB +:-’UJ:UUL2’UJ:UUG2’UJ:UUV2’UJ:UUJ’$’UJ:UUW2’($’LHHV:</text:p>
      <text:p text:style-name="P450">:XY)*3*P,=&gt;&amp;’($’,+(,*!$-’$’$-5&amp;#,-2’"#$7$#$+5*,3!$+)$’!$)03*5&amp;-2’&amp;1’($’!,)$#*,3’Q1$ "$#!*),’,’#$1)*3*P,=&gt;&amp;:</text:p>
      <text:p text:style-name="P451">:Z !"#$%&amp;’($’!,)$#*,*-’$’$Q1*",!$+)&amp;-’Q1$’,)$+(,!’,’5#*)8#*&amp;-’($’-1-)$+),/*3*(,($2 ),*-’5&amp;!&amp;’-$%1#,+=,2’(1#,/*3*(,($’$’$7*5*[+5*,2’($’!&amp;(&amp;’,’%$#,#’!$+&amp;-’#$-C(1&amp;-2’!$+&amp;# ($-"$#(C5*&amp;’$’!$+&amp;#’*!",5)&amp;’,!/*$+),3:</text:p>
      <text:p text:style-name="P452">:\]^&lt;)$+(*!$+)&amp;’.-’+&amp;#!,-’#$%13,!$+),(&amp;#,-’$_"$(*(,-’"$3&amp;’OR 2’Q1,+)&amp;’. ‘$%1#,+=,’$’O$(*5*+,’(&amp;’R#,/,3K&amp;a</text:p>
      <text:p text:style-name="P453">:\\^&lt;($-&gt;&amp;2’"&amp;#’!$*&amp;’($’5301-13,’5&amp;+)#,)1,32’,&amp;’?#&amp;%#,!,’N,5*&amp;+,3’($’?#$4$+=&gt;&amp;’($</text:p>
      <text:p text:style-name="P454">&lt;5*($+)$-’(&amp;’R#,/,3K&amp;’T’?#&amp;%#,!,’R#,/,3K&amp;’‘$%1#&amp;2’*+-)*)1C(&amp;’+&amp;’6!/*)&amp;’(,’b1-)*=,’(&amp; R#,/,3K&amp;2’4&amp;3),(&amp;’.’"#&amp;!&amp;=&gt;&amp;’(,’-,c($’(&amp;’)#,/,3K,(&amp;#2’.’"#$4$+=&gt;&amp;’($’,5*($+)$-’($ )#,/,3K&amp;’$’,&amp;’7&amp;#),3$5*!$+)&amp;’(,’?&amp;3C)*5,’N,5*&amp;+,3’($’‘$%1#,+=,’$’‘,c($’+&amp;’R#,/,3K&amp;</text:p>
      <text:p text:style-name="P455">E?N‘‘RF2’+&amp;-’)$#!&amp;-’(,’B$-&amp;31=&gt;&amp;’+d’GLV2’($’UU’($’7$4$#$*#&amp;’($’LHLL2’(&amp;’D&amp;+-$3K&amp; ‘1"$#*&amp;#’(,’b1-)*=,’(&amp;’R#,/,3K&amp;a</text:p>
      <text:p text:style-name="P456">:\^&lt;($-&gt;&amp;2’"&amp;#’!$*&amp;’($’5301-13,’5&amp;+)#,)1,32’,&amp;’eD&amp;!"#&amp;!*--&amp;’N,5*&amp;+,3’",#,</text:p>
      <text:p text:style-name="P457">&lt;"$#7$*=&amp;,#’,-’D&amp;+(*=f$-’($’R#,/,3K&amp;g2’7*#!,(&amp;’$+)#$’&amp;’A&amp;4$#+&amp;’h$($#,3’$’,-’$+)*(,($",)#&amp;+,*-’$’#$"#$-$+),)*4,-’(&amp;-’)#,/,3K,(&amp;#$-’+&amp;’(*,’Ud’($’!,#=&amp;’($’LHUL2’4*-,+(&amp;’.</text:p>
      <text:p text:style-name="P458">,"3*5,=&gt;&amp;’$’$7$)*4*(,($’(,-’i*#$)#*P$-’+$3$’$-),/$3$5*(,-a</text:p>
      <text:p text:style-name="P459">:\j^ !"#$%&amp;’($’$%#$--&amp;-’(&amp;’-*-)$!,’5,#5$#0#*&amp;’$k&amp;1’51!"#*(&amp;#$-’($’!$(*(,-’&amp;1’"$+,,3)$#+,)*4,-’$!’"$#5$+)1,3’+&gt;&amp;’*+7$#*&amp;#’,’Ll2’-$%1+(&amp;’&amp;’Q1$’"#$5&amp;+*P,!’,-’B$-&amp;31=f$DNb’UUV2’($’LH’($’,/#*3’($’LHUH’$’D‘bR’IH2’($’LV’($’-$)$!/#&amp;’($’LHUHa</text:p>
      <text:p text:style-name="P460"><draw:frame draw:z-index="251672576" draw:style-name="a21" draw:name="Picture 72809" text:anchor-type="paragraph" svg:x="4.5469in" svg:y="-0.1166in" svg:width="1.38333in" svg:height="0.15in" style:rel-width="scale" style:rel-height="scale"><draw:image xlink:href="media/image2.png" xlink:type="simple" xlink:show="embed" xlink:actuate="onLoad"/><svg:title/><svg:desc/></draw:frame>mnopqpnr^qstuvr^w^xrq^yz{u|r}~q^xy^myt{rtrt^<text:span text:style-name="T461">^Z^^u^</text:span><text:span text:style-name="T462">^u</text:span></text:p>
      <text:p text:style-name="P463">;\^?#$4*,!$+)$’.’5&amp;+)#,),=&gt;&amp;’,’&lt;(!*+*-)#,=&gt;&amp;’#$,3*P,#0’5&amp;+-13),’,&amp;’‘D&lt;h2’D,(,-)#&amp;</text:p>
      <text:p text:style-name="P464">N,5*&amp;+,3’($’ !"#$-,-’+*(+$,-’$’‘1-"$+-,-’T’D ‘2’D,(,-)#&amp;’N,5*&amp;+,3’($’D&amp;+($+,=f$-</text:p>
      <text:p text:style-name="P465">DC4$*-’"&amp;#’&lt;)&amp;-’($’!"#&amp;/*(,($’&lt;(!*+*-)#,)*4,2’!,+)*(&amp;’"$3&amp;’D&amp;+-$3K&amp;’N,5*&amp;+,3’($’b1-)*=,’$</text:p>
      <text:p text:style-name="P466">*-),’($’*+*(+$&amp;-’!,+)*(,’"$3&amp;’R#*/1+,3’($’D&amp;+),-’(,’Y+*&gt;&amp;’",#,’*($+)*7*5,#’"&amp;--C4$3 -1-"$+-&gt;&amp;’)$!"&amp;#0#*,’($’",#)*5*",=&gt;&amp;’$!’3*5*),=&gt;&amp;2’+&amp;’6!/*)&amp;’(&amp;’9#%&gt;&amp;’&amp;1’$+)*(,($2</text:p>
      <text:p text:style-name="P467">"#&amp;*/*=&gt;&amp;’($’5&amp;+)#,),#’5&amp;!’&amp;’?&amp;($#’?c/3*5&amp;2’/$!’5&amp;!&amp;’&amp;5&amp;##[+5*,-’*!"$(*)*4,-’*+(*#$),-2’$</text:p>
      <text:p text:style-name="P468">+&amp;-’)$#!&amp;-’(&amp;’,#):’WdT&lt;’’(,’$*’+d’UH:JLL2’($’U’($’@13K&amp;’($’LHHL2’5&amp;+-13),’"#84*,’,&amp;’D&lt;iN $’,&amp;’D,(,-)#&amp;’N,5*&amp;+,3’($’ !"#$-,-’?1+*(,-T’DN ?2’!,+)*(&amp;’"$3,’D&amp;+)#&amp;3,(&amp;#*,’A$#,3’(, Y+*&gt;&amp;’EK))"-kk :"&amp;#),3)#,+-",#$+5*,:%&amp;4:/#k-,+5&amp;$-k5+$"F:</text:p>
      <text:p text:style-name="P469"><text:span text:style-name="T470">;</text:span>:’ _*%*#’&amp;’51!"#*!$+)&amp;’($’)&amp;(,-’,-’&amp;/#*%,=f$-’,--1!*(,-’"$3&amp;’D&amp;+)#,),(&amp;2’($’,5&amp;#(&amp; 5&amp;!’&amp;’5&amp;+)#,)&amp;’$’-$1-’,+$_&amp;-a</text:p>
      <text:p text:style-name="P471"><text:span text:style-name="T472">;</text:span>j:’B$5$/$#’&amp;’&amp;/@$)&amp;’+&amp;’"#,P&amp;’$’5&amp;+(*=f$-’$-),/$3$5*(,-’+&amp;’R$#!&amp;’($’B$7$#[+5*,a</text:p>
      <text:p text:style-name="P473"><text:span text:style-name="T474">;</text:span>:’N&amp;)*7*5,#’&amp;’D&amp;+)#,),(&amp;2’"&amp;#’$-5#*)&amp;2’-&amp;/#$’4C5*&amp;-2’($7$*)&amp;-’&amp;1’*+5&amp;##$=f$-’4$#*7*5,(,-’+&amp; &amp;/@$)&amp;’7&amp;#+$5*(&amp;2’",#,’Q1$’-$@,’"&amp;#’$3$’-1/-)*)1C(&amp;2’#$",#,(&amp;’&amp;1’5&amp;##*%*(&amp;2’+&amp;’)&amp;),3’&amp;1’$! ",#)$2’.-’-1,-’$_"$+-,-a</text:p>
      <text:p text:style-name="P475"><text:span text:style-name="T476">;</text:span>:’&lt;5&amp;!",+K,#’$’7*-5,3*P,#’,’$_$51=&gt;&amp;’(&amp;’5&amp;+)#,)&amp;’$’&amp;’51!"#*!$+)&amp;’(,-’&amp;/#*%,=f$-’"$3&amp; D&amp;+)#,),(&amp;a</text:p>
      <text:p text:style-name="P477"><text:s/>!"#$%&amp;’() ( *#+)*,( +()( *#&amp;,,-" .* /"0( 1&amp;,’(2 %" 3$* +*)0&amp;%* 4 +()’*2(</text:p>
      <text:p text:style-name="P478">&amp;%’"%0)"5*),( .( *6*’$7-" ." "89*0": +()( *;*&amp;0" .* 2&amp;3$&amp;.(7-" * +(&lt;(#*%0": 3$(%." ="$5*) ’"%0)"5&gt;),&amp;( ,"8)* ( *6*’$7-" ." "89*0": 3$(%0" 4 .&amp;#*%,-": 3$(2&amp;.(.* * 3$(%0&amp;.(.*:</text:p>
      <text:p text:style-name="P479">’"%;")#*<text:s/>" ()0 ?@A .( B*&amp; %C ?@?AA: .* DED?F</text:p>
      <text:p text:style-name="P480"><text:s/>G;*0$() " +(&lt;(#*%0" (" !"%0)(0(." ." 5(2") ’"))*,+"%.*%0* 4 *6*’$7-" ." "89*0": %"</text:p>
      <text:p text:style-name="P481">+)(H": ;")#( * ’"%.&amp;7I*, *,0(8*2*’&amp;.", %" +)*,*%0* !"%0)(0" * %" J*)#" .* K*;*)L%’&amp;(F</text:p>
      <text:p text:style-name="P482">M N+2&amp;’() (" !"%0)(0(." (, ,(%7I*, +)*5&amp;,0(, %( 2*&amp; * %*,0* !"%0)(0"F</text:p>
      <text:p text:style-name="P483">O G6+2&amp;’&amp;0(#*%0* *#&amp;0&amp;) .*’&amp;,-" ,"8)* 0".(, (, ,"2&amp;’&amp;0(7I*, * )*’2(#(7I*, )*2(’&amp;"%(.(, 4 *6*’$7-" ." +)*,*%0* !"%0)(0": )*,,(25(.", ", )*3$*)&amp;#*%0", #(%&amp;;*,0(#*%0* &amp;#+*)0&amp;%*%0*,: #*)(#*%0* +)"0*2(0P)&amp;", "$ .* %*%=$# &amp;%0*)*,,* +()( ( 8"( *6*’$7-" ." (9$,0*</text:p>
      <text:p text:style-name="P484">QR N N.#&amp;%&amp;,0)(7-" 0*)S " +)(H" .* AE T0)&amp;%0(U .&amp;(,: ( ’"%0() .( .(0( ." +)"0"’"2" ." )*3$*)&amp;#*%0" +()( .*’&amp;.&amp;): (.#&amp;0&amp;.( ( +)"))"&lt;(7-" #"0&amp;5(.(: +") &amp;&lt;$(2 +*)V"."</text:p>
      <text:p text:style-name="P485">QQ K*,+"%.*) *5*%0$(&amp;, +*.&amp;.", .* )**,0(8*2*’&amp;#*%0" ." *3$&amp;2V8)&amp;" *’"%W#&amp;’"X;&amp;%(%’*&amp;)" ;*&amp;0", +*2" ’"%0)(0(." %" +)(H" #S6&amp;#" .* AE T0)&amp;%0(U .&amp;(,</text:p>
      <text:p text:style-name="P486">QY /"0&amp;;&amp;’() ", *#&amp;0*%0*, .(, &lt;()(%0&amp;(, 3$(%0" (" &amp;%V’&amp;" .* +)"’*,," (.#&amp;%&amp;,0)(0&amp;5" +()( (+$)(7-" .* .*,’$#+)&amp;#*%0" .* ’2S$,$2(, ’"%0)(0$(&amp;,: 3$(%." ;") " ’(,"</text:p>
      <text:p text:style-name="P487"><draw:custom-shape svg:x="1.45931in" svg:y="0.21499in" svg:width="2.78399in" svg:height="0in" draw:id="id20" draw:style-name="a22" draw:name="Group 50255"><svg:title/><svg:desc/><draw:enhanced-geometry draw:type="non-primitive" svg:viewBox="0 0 2545080 0" draw:enhanced-path="M 0 0 L 25450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45080"/><draw:equation draw:name="f7" draw:formula="?f4 / 0"/><draw:equation draw:name="f8" draw:formula="0 / ?f6"/><draw:equation draw:name="f9" draw:formula="2545080 / ?f6"/><draw:equation draw:name="f10" draw:formula="0 / ?f7"/></draw:enhanced-geometry></draw:custom-shape>QZ !"#$%&amp;’() " !"%0)(0(." %( =&amp;+P0*,* .* +",0*)&amp;") (20*)(7-" ." +)"9*0" +*2" !"%0)(0(%0*: %" ’(,"<text:s/><text:span text:style-name="T488">." ()0 [A: \DC: .( B*&amp; %C ?@?AA: .* DED?</text:span></text:p>
      <text:p text:style-name="P489">Q] /-" )*,+"%.*) +") 3$(&amp;,3$*) ’"#+)"#&amp;,,", (,,$#&amp;.", +*2" !"%0)(0(." ’"#</text:p>
      <text:p text:style-name="P490">0*)’*&amp;)",: (&amp;%.( 3$* 5&amp;%’$2(.", 4 *6*’$7-" ." ’"%0)(0": 8*# ’"#" +") 3$(23$*) .(%"</text:p>
      <text:p text:style-name="P491">’($,(." ( 0*)’*&amp;)", *# .*’"))L%’&amp;( .* (0" ." !"%0)(0(.": .* ,*$, *#+)*&lt;(.",: +)*+",0",</text:p>
      <text:p text:style-name="P492">"$ ,$8").&amp;%(.",</text:p>
      <text:p text:style-name="P493">Q^ K*(2&amp;H() (5(2&amp;(7I*, +*)&amp;P.&amp;’(, .( 3$(2&amp;.(.* .", ,*)5&amp;7",: (+P, ,*$ )*’*8&amp;#*%0"</text:p>
      <text:p text:style-name="P494">Q _)*5&amp;(#*%0* 4 *6+*.&amp;7-" .( ").*# .* ,*)5&amp;7": 5*)&amp;;&amp;’() +*%.L%’&amp;(,: 2&amp;8*)() S)*(, *‘"$ (."0() +)"5&amp;.L%’&amp;(, ’(8V5*&amp;, +()( ( )*&lt;$2()&amp;.(.* ." &amp;%V’&amp;" .( ,$( *6*’$7-"</text:p>
      <text:p text:style-name="P495">Q G6&amp;&lt;&amp;) ." !"%0)(0(." 3$* +)"5&amp;.*%’&amp;* ( ,*&lt;$&amp;%0* ."’$#*%0(7-" ’"#" ’"%.&amp;7-"</text:p>
      <text:p text:style-name="P496">&amp;%.&amp;,+*%,S5*2 +()( " )*’*8&amp;#*%0" .*;&amp;%&amp;0&amp;5" .* "89*0": 3$(%." ;") " ’(,"a bcd(, 8$&amp;20d: *2(8")(." +*2" )*,+"%,S5*2 +") ,$( *6*’$7-"F</text:p>
      <text:p text:style-name="P497">QMeN)3$&amp;5(): *%0)* "$0)", ."’$#*%0",: .* +)"9*0",: d(, 8$&amp;20d: *,+*’&amp;;&amp;’(7I*, 0&gt;’%&amp;’(,:</text:p>
      <text:p text:style-name="P498">")7(#*%0",: 0*)#", .* )*’*8&amp;#*%0": ’"%0)(0", * (.&amp;0(#*%0",: )*2(0P)&amp;", .* &amp;%,+*7I*,</text:p>
      <text:p text:style-name="P499">0&gt;’%&amp;’(, (+P, " )*’*8&amp;#*%0" ." ,*)5&amp;7" * %"0&amp;;&amp;’(7I*, *6+*.&amp;.(,</text:p>
      <text:p text:style-name="P500">fghijigkelmnkokepeqkekgnrsktulejivwrnmok</text:p>
      <text:p text:style-name="P501">MQex (.#&amp;,,V5*2 ( ;$,-": ’&amp;,-" "$ &amp;%’")+")(7-" .( ’"%0)(0(.( ’"#‘*# "$0)( +*,,"(</text:p>
      <text:p text:style-name="P502">9$)V.&amp;’(: .*,.* 3$* ,*9(# "8,*)5(.", +*2( %"5( +*,,"( 9$)V.&amp;’( 0".", ", )*3$&amp;,&amp;0", .*</text:p>
      <text:p text:style-name="P503">=(8&amp;2&amp;0(7-" *6&amp;&lt;&amp;.", %( 2&amp;’&amp;0(7-" ")&amp;&lt;&amp;%(2F ,*9(# #(%0&amp;.(, (, .*#(&amp;, ’2S$,$2(, * ’"%.&amp;7I*,</text:p>
      <text:p text:style-name="P504">." ’"%0)(0"F %-" =(9( +)*9$VH" 4 *6*’$7-" ." "89*0" +(’0$(." * =(9( ( (%$L%’&amp;(<text:s/>*6+)*,,(</text:p>
      <text:p text:style-name="P505">.( N.#&amp;%&amp;,0)(7-" 4 ’"%0&amp;%$&amp;.(.* ." ’"%0)(0"</text:p>
      <text:p text:style-name="P506">fghijigkeylykepeqlesrkwijnr</text:p>
      <text:p text:style-name="P507">OQ z, +)*7", &amp;%&amp;’&amp;(2#*%0* ’"%0)(0(.", ,-" ;&amp;6", * &amp;))*(9$,0S5*&amp;, %" +)(H" .* $# (%"</text:p>
      <text:p text:style-name="P508">’"%0(." .( .(0( ." ")7(#*%0" *,0&amp;#(." +)*5&amp;,0( %" (%*6" {: 3$(2 ,*9(: E|‘ED‘DED|</text:p>
      <text:p text:style-name="P509"><text:s/>!"#$ % &amp;’()**)+’% ,) -. /’%0 / 12343563567589:;9;350 %$ "*)&lt;%$ &amp;’&amp;=&amp;/&amp;$ $)*&gt;% *)/?-$(/,%$0 .),&amp;/’() / /"@&amp;=/&lt;&gt;%0 ")@% =%’(*/(/’()0 ,% A’,&amp;=) BCDDEFB0 )G=@-$&amp;H/.)’() "/*/ /$ %I*&amp;+/&lt;J)$ &amp;’&amp;=&amp;/,/$ ) =%’=@-A,/$ /"#$ / %=%**K’=&amp;/ ,/ /’-/@&amp;,/,)</text:p>
      <text:p text:style-name="P510">L C%$ *)/?-$()$<text:s/>$-I$)M-)’()$ /% "*&amp;.)&amp;*%0 % &amp;’()**)+’% .A’&amp;.% ,) -. /’% $)*N =%’(/,% / "/*(&amp;* ,%$ )O)&amp;(%$ O&amp;’/’=)&amp;*%$ ,% P@(&amp;.% *)/?-$()</text:p>
      <text:p text:style-name="P511">Q C% =/$% ,) /(*/$% %- ’&gt;% ,&amp;H-@+/&lt;&gt;% ,%R$S A’,&amp;=) R$S ,) *)/?-$(/.)’(%0 % =%’(*/(/’() "/+/*N /% =%’(*/(/,% / &amp;."%*(T’=&amp;/ =/@=-@/,/ ")@/ P@(&amp;./ H/*&amp;/&lt;&gt;% =%’U)=&amp;,/0 @&amp;M-&amp;,/’,% /</text:p>
      <text:p text:style-name="P512">,&amp;O)*)’&lt;/ =%**)$"%’,)’() (&gt;% @%+% $)?/R.S ,&amp;H-@+/,%R$S %R$S A’,&amp;=)R$S ,)O&amp;’&amp;(&amp;H%R$S</text:p>
      <text:p text:style-name="P513">V C/$ /O)*&amp;&lt;J)$ O&amp;’/&amp;$0 %R$S A’,&amp;=)R$S -(&amp;@&amp;W/,%R$S "/*/ *)/?-$() $)*NR&gt;%S0 %I*&amp;+/(%*&amp;/.)’()0</text:p>
      <text:p text:style-name="P514">%R$S ,)O&amp;’&amp;(&amp;H%R$S</text:p>
      <text:list text:style-name="LFO2" text:continue-numbering="true">
        <text:list-item>
          <text:p text:style-name="P515">D/$% %R$S A’,&amp;=)R$S )$(/I)@)=&amp;,%R$S "/*/ *)/?-$(/.)’(% H)’U/R.S / $)* )G(&amp;’(%R$S %- ,)</text:p>
        </text:list-item>
      </text:list>
      <text:p text:style-name="P516">M-/@M-)* O%*./ ’&gt;% "%$$/R.S ./&amp;$ $)* -(&amp;@&amp;W/,%R$S0 $)*NR&gt;%S /,%(/,%R$S0 ). $-I$(&amp;(-&amp;&lt;&gt;%0</text:p>
      <text:p text:style-name="P517">%R$S M-) H&amp;)*R).S / $)* ,)()*.&amp;’/,%R$S ")@/ @)+&amp;$@/&lt;&gt;% )’(&gt;% ). H&amp;+%*</text:p>
      <text:list text:style-name="LFO2" text:continue-numbering="true">
        <text:list-item>
          <text:p text:style-name="P518">C/ /-$K’=&amp;/ ,) "*)H&amp;$&gt;% @)+/@ M-/’(% /% A’,&amp;=) $-I$(&amp;(-(%0 /$ "/*()$ )@)+)*&gt;% ’%H%</text:p>
        </text:list-item>
      </text:list>
      <text:p text:style-name="P519">A’,&amp;=) %O&amp;=&amp;/@0 "/*/ *)/?-$(/.)’(% ,% "*)&lt;% ,% H/@%* *)./’)$=)’()0 "%* .)&amp;% ,) ()*.% /,&amp;(&amp;H%</text:p>
      <text:p text:style-name="P520">Z[ \ *)/?-$() $)*N *)/@&amp;W/,% "%* .)&amp;% ,) /"%$(&amp;@/</text:p>
      <text:p text:style-name="P521">]^_‘a‘^b6cd]efb6g6cba6abhijka6bcfehealmblenba</text:p>
      <text:p text:style-name="P522">opo6D%.)() &amp;’O*/&lt;&gt;% /,.&amp;’&amp;$(*/(&amp;H/ % =%’(*/(/,% M-) =%.)()* M-/&amp;$M-)* ,/$ &amp;’O*/&lt;J)$ "*)H&amp;$(/$ ’% /*( qrr ,/ s)&amp; ’t quqvv0 ,) wxwq0 M-/&amp;$ $)?/.y</text:p>
      <text:p text:style-name="P523">;z ,/* =/-$/ { &amp;’)G)=-&lt;&gt;% "/*=&amp;/@ ,% =%’(*/(%|</text:p>
      <text:p text:style-name="P524">}z ,/* =/-$/ { &amp;’)G)=-&lt;&gt;% "/*=&amp;/@ ,% =%’(*/(% M-) =/-$) +*/H) ,/’% { !,.&amp;’&amp;$(*/&lt;&gt;%0 /%</text:p>
      <text:p text:style-name="P525">O-’=&amp;%’/.)’(% ,%$ $)*H&amp;&lt;%$ "PI@&amp;=%$ %- /% &amp;’()*)$$) =%@)(&amp;H%|</text:p>
      <text:p text:style-name="P526">7z ,/* =/-$/ { &amp;’)G)=-&lt;&gt;% (%(/@ ,% =%’(*/(%|</text:p>
      <text:p text:style-name="P527">3z )’$)?/* % *)(/*,/.)’(% ,/ )G)=-&lt;&gt;% %- ,/ )’(*)+/ ,% %I?)(% ,/ @&amp;=&amp;(/&lt;&gt;% $). .%(&amp;H% ?-$(&amp;O&amp;=/,%|</text:p>
      <text:p text:style-name="P528">2z /"*)$)’(/* ,%=-.)’(/&lt;&gt;% O/@$/ %- "*)$(/* ,)=@/*/&lt;&gt;% O/@$/ ,-*/’() / )G)=-&lt;&gt;% ,% =%’(*/(%|</text:p>
      <text:p text:style-name="P529">~z "*/(&amp;=/* /(% O*/-,-@)’(% ’/ )G)=-&lt;&gt;% ,% =%’(*/(%|</text:p>
      <text:p text:style-name="P530">z =%."%*(/*E$) ,) .%,% &amp;’&amp;,’)% %- =%.)()* O*/-,) ,) M-/@M-)* ’/(-*)W/|</text:p>
      <text:p text:style-name="P531">oz D%’$&amp;,)*/E$) =%."%*(/.)’(% &amp;’&amp;,’)%0 )’(*) %-(*%$0 / ,)=@/*/&lt;&gt;% O/@$/ M-/’(% {$ =%’,&amp;&lt;J)$ ,) "/*(&amp;=&amp;"/&lt;&gt;%0 M-/’(% /% )’M-/,*/.)’(% =%.% <text:s/>%- % =%’@-&amp;% )’(*) %$</text:p>
      <text:p text:style-name="P532">O%*’)=),%*)$0 ). M-/@M-)* .%.)’(% ,/ ,&amp;$")’$/0 .)$.% /"#$ % )’=)**/.)’(% ,/ O/$) ,)</text:p>
      <text:p text:style-name="P533">@/’=)$</text:p>
      <text:p text:style-name="P534"><draw:custom-shape svg:x="2.2139in" svg:y="0.01386in" svg:width="3.38185in" svg:height="0in" draw:id="id21" draw:style-name="a23" draw:name="Group 57154"><svg:title/><svg:desc/><draw:enhanced-geometry draw:type="non-primitive" svg:viewBox="0 0 3091815 0" draw:enhanced-path="M 0 0 L 309181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1815"/><draw:equation draw:name="f7" draw:formula="?f4 / 0"/><draw:equation draw:name="f8" draw:formula="0 / ?f6"/><draw:equation draw:name="f9" draw:formula="3091815 / ?f6"/><draw:equation draw:name="f10" draw:formula="0 / ?f7"/></draw:enhanced-geometry></draw:custom-shape>z "*/(&amp;=/* /(% @)$&amp;H% "*)H&amp;$(% ’%<text:s/><text:span text:style-name="T535">/*( rt ,/ s)&amp; ’t qwu0 ,) qt ,) /+%$(</text:span><text:span text:style-name="T536">% ,) wxqv<text:s/></text:span>op \ O%*’)=),%* M-) =%.)()* M-/@M-)* ,/$ &amp;’O*/&lt;J)$ ,&amp;$=*&amp;.&amp;’/,/$ ’%$ $-I&amp;()’$</text:p>
      <text:p text:style-name="P537">/’()*&amp;%*)$ O&amp;=/*N $-?)&amp;(%0 $). "*)?-AW% ,/ *)$"%’$/I&amp;@&amp;,/,) =&amp;H&amp;@ ) =*&amp;.&amp;’/@0 {$ $)+-&amp;’()$ $/’&lt;J)$y</text:p>
      <text:p text:style-name="P538">;z !,H)*(K’=&amp;/0 M-/’,% % =%’(*/(/,% ,)* =/-$/ { &amp;’)G)=-&lt;&gt;% "/*=&amp;/@ ,% =%’(*/(%0 $)."*)</text:p>
      <text:p text:style-name="P539"><draw:custom-shape svg:x="4.17948in" svg:y="0.01386in" svg:width="2.10846in" svg:height="0in" draw:id="id22" draw:style-name="a24" draw:name="Group 57155"><svg:title/><svg:desc/><draw:enhanced-geometry draw:type="non-primitive" svg:viewBox="0 0 1927860 0" draw:enhanced-path="M 0 0 L 19278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7860"/><draw:equation draw:name="f7" draw:formula="?f4 / 0"/><draw:equation draw:name="f8" draw:formula="0 / ?f6"/><draw:equation draw:name="f9" draw:formula="1927860 / ?f6"/><draw:equation draw:name="f10" draw:formula="0 / ?f7"/></draw:enhanced-geometry></draw:custom-shape><draw:custom-shape svg:x="0.00002in" svg:y="0.215in" svg:width="0.5507in" svg:height="0in" draw:id="id23" draw:style-name="a25" draw:name="Group 57156"><svg:title/><svg:desc/><draw:enhanced-geometry draw:type="non-primitive" svg:viewBox="0 0 503555 0" draw:enhanced-path="M 0 0 L 50355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3555"/><draw:equation draw:name="f7" draw:formula="?f4 / 0"/><draw:equation draw:name="f8" draw:formula="0 / ?f6"/><draw:equation draw:name="f9" draw:formula="503555 / ?f6"/><draw:equation draw:name="f10" draw:formula="0 / ?f7"/></draw:enhanced-geometry></draw:custom-shape>M-) ’&gt;% $) ?-$(&amp;O&amp;=/* / &amp;."%$&amp;&lt;&gt;% ,) ")’/@&amp;,/,) ./&amp;$ +*/H) R<text:span text:style-name="T540">/*( qr0 wt0 ,/ s)&amp; ’t quqvv0 ,) wxwq</text:span>S|| <text:s/>!"#$%&amp;$’()#$%&amp;$*+,-$.’&amp;/($0()$1&amp;2"(3$0()$%/#+$4(5)&amp;$($6#!()$1(2")#"#%($%($/"&amp;’</text:p>
      <text:p text:style-name="P541">0)&amp;7 %/1#%(+$8 #2%($0)#"/1#%#$1(2% "#$%&amp;41)/"#$2#$#!92&amp;#$:%;+$!/’/"#%($#$&lt;*$%/#4=$&gt;0?4$( 6/@A4/’($%/#$&amp;$#$1)/"A)/($%#$&gt;%’/2/4")#BC(+$0(%&amp;)D$4&amp;)$1(24/%&amp;)#%#$/2&amp;E&amp;1 BC($"("#!$( 0#)1/#!$%($(57&amp;"(=</text:p>
      <text:p text:style-name="P542">FG$()#"?)/#$%&amp;$*+,-$.1/21($%A1/’(4$0()$1&amp;2"(3$%($6#!()$%($"("#!$%($1(2")#"($0()$%/#$%&amp; #")#4($/27 4"/H/1#%(+$#"A$($’DE/’($%&amp;$I*-$.%&amp;J$0()$1&amp;2"(3+$0&amp;!#$/2(54&amp;)6K21/#$%($0)#J( H/E#%($0#)#$#0)&amp;4&amp;2"#BC(+$4 0!&amp;’&amp;2"#BC($( $)&amp;0(4/BC($%#$@#)#2"/#=</text:p>
      <text:p text:style-name="P543">L$ !"#$1(’0&amp;24#"?)/#$I*-$.%&amp;J$0()$1&amp;2"(3$4(5)&amp;$($6#!()$1(2")#"#%($%($/"&amp;’$0)&amp;7 %/1#%(+</text:p>
      <text:p text:style-name="P544">8 #2%($0)#"/1#%#$1(2% "#$%&amp;41)/"#$2#$#!92&amp;#$:5;$./2&amp;E&amp;1 BC($0#)1/#!$%($1(2")#"($8 &amp;$1# 4&amp; @)#6&amp;$%#2($M$&gt;%’/2/4")#BC(+$#($H 21/(2#’&amp;2"($%(4$4&amp;)6/B(4$0N5!/1(4$( $#($/2"&amp;)&amp;44&amp; 1(!&amp;"/6(3=</text:p>
      <text:p text:style-name="P545">O$ !"#$1(’0&amp;24#"?)/#$%&amp;$,-$.1/21($0()$1&amp;2"(3$4(5)&amp;$($6#!()$1(2")#"#%(+$8<text:s/>#2%($0)#"/1#%# 1(2% "#$%&amp;41)/"#$2#$#!92&amp;#$:1;$./2&amp;E&amp;1 BC($"("#!$%($1(2")#"(3=</text:p>
      <text:p text:style-name="P546">P$ !"#$1(’0&amp;24#"?)/#$%&amp;$,-$.1/21($0()$1&amp;2"(3$4(5)&amp;$($6#!()$%($1(2")#"(+$0#)#$#4$/2H)#BQ&amp;4 %&amp;41)/"#4$2#4$#!92&amp;#4$:&amp;;$#$:R;$%($4 5/"&amp;’$I*=I=</text:p>
      <text:p text:style-name="P547">S$T#)#$#$/2H)#BC($%&amp;41)/"#$2#$#!92&amp;#$:#;$%($4 5/"&amp;’$I*=I+$#$’ !"#$4&amp;)D$%&amp;$,-$.1/21($0() 1&amp;2"(3$%($6#!()$%($/"&amp;’$0)&amp;7 %/1#%(=</text:p>
      <text:p text:style-name="P548">U$V’0&amp;%/’&amp;2"($%&amp;$!/1/"#)$&amp;$1(2")#"#)$2($K’5/"($%#$&gt;%’/2/4")#BC($TN5!/1#$%/)&amp;"#$&amp;$/2%/)&amp;"#$%(</text:p>
      <text:p text:style-name="P549">&amp;2"&amp;$H&amp;%&amp;)#"/6($8 &amp;$"/6&amp;)$#0!/1#%($#$4#2BC(+$0&amp;!($0)#J($’DE/’($%&amp;$W$.")X43$#2(4+$2(4$1#4(4</text:p>
      <text:p text:style-name="P550">%&amp;41)/"(4$2#4$#!92&amp;#4$:5;+$:1;$&amp;$:%;$%($/"&amp;’$I*=I$%&amp;4"&amp;$Y&amp;)’(+$8 #2%($2C($4&amp;$7 4"/H/1#)$# /’0(4/BC($%&amp;$0&amp;2#!/%#%&amp;$’#/4$@)#6&amp;Z</text:p>
      <text:p text:style-name="P551">[$\&amp;1!#)#BC($%&amp;$/2/%(2&amp;/%#%&amp;$0#)#$!/1/"#)$( $1(2")#"#)+$8 &amp;$/’0&amp;%/)D$($)&amp;40(24D6&amp;!$%&amp;$!/1/"#)</text:p>
      <text:p text:style-name="P552">( $1(2")#"#)$2($K’5/"($%#$&gt;%’/2/4")#BC($TN5!/1#$%/)&amp;"#$&amp;$/2%/)&amp;"#$%&amp;$"(%(4$(4$&amp;2"&amp;4 H&amp;%&amp;)#"/6(4+$0&amp;!($0)#J($’92/’($%&amp;$W$.")X43$#2(4$&amp;$’DE/’($%&amp;$]$.4&amp;/43$#2(4+$2(4$1#4(4</text:p>
      <text:p text:style-name="P553">%&amp;41)/"(4$2#4$#!92&amp;#4$$:&amp;;+$:H;+$:@;$&amp;$:R;$%($/"&amp;’$I*=I+$5&amp;’$1(’($2(4$%&amp;’#/4$1#4(4$8 &amp; 7 4"/H/8 &amp;’$#$/’0(4/BC($%#$0&amp;2#!/%#%&amp;$’#/4$@)#6&amp;Z G^F_$‘#$#0!/1#BC($%#4$4#2BQ&amp;4$4&amp;)C($1(24/%&amp;)#%(4a b$#$2#" )&amp;J#$&amp;$#$@)#6/%#%&amp;$%#$/2H)#BC($1(’&amp;"/%#Z $#4$0&amp;1 !/#)/%#%&amp;4$%($1#4($1(21)&amp;"(Z</text:p>
      <text:p text:style-name="P554">L$#4$1/)1 24"K21/#4$#@)#6#2"&amp;4$( $#"&amp;2 #2"&amp;4Z</text:p>
      <text:p text:style-name="P555">O(4$%#2(4$8 &amp;$%&amp;!#$0)(6/&amp;)&amp;’$0#)#$#$&gt;%’/2/4")#BC($TN5!/1#Z</text:p>
      <text:p text:style-name="P556">P$#$/’0!#2"#BC($( $($#0&amp;)H&amp;/B(#’&amp;2"($%&amp;$0)(@)#’#$%&amp;$/2"&amp;@)/%#%&amp;+$1(2H()’&amp;$2()’#4$&amp; ()/&amp;2"#BQ&amp;4$%(4$?)@C(4$%&amp;$1(2")(!&amp;=</text:p>
      <text:p text:style-name="P557">G^Fc $&gt;$#0!/1#BC($%#4$4#2BQ&amp;4$0)&amp;6/4"#4$2&amp;4"&amp;$d(2")#"($2C($&amp;E1! /+$&amp;’$R/0?"&amp;4&amp;$#!@ ’#+$#</text:p>
      <text:p text:style-name="P558">(5)/@#BC($%&amp;$)&amp;0#)#BC($/2"&amp;@)#!$%($%#2($1# 4#%($#($d(2")#"#2"&amp;$.#)"=$I,]+$efg+$%#$h&amp;/$2g Ii=IWW+$%&amp;$&lt;*&lt;I3=</text:p>
      <text:p text:style-name="P559">G^Fj $&gt;$0&amp;2#!/%#%&amp;$%&amp;$’ !"#$0(%&amp;$4&amp;)$#0!/1#%#$1 ’ !#"/6#’&amp;2"&amp;$1(’$#4$%&amp;’#/4$4#2BQ&amp;4=</text:p>
      <text:p text:style-name="P560">G^Fk $l&amp;$#$’ !"#$#0!/1#%#$&amp;$#4$/2%&amp;2/J#BQ&amp;4$1#596&amp;/4$H()&amp;’$4 0&amp;)/()&amp;4$#($6#!()$%(</text:p>
      <text:p text:style-name="P561">0#@#’&amp;2"($&amp;6&amp;2" #!’&amp;2"&amp;$%&amp;6/%($0&amp;!($d(2")#"#2"&amp;$#($d(2")#"#%(+$#!A’$%#$0&amp;)%#$%&amp;44&amp;</text:p>
      <text:p text:style-name="P562">6#!()+$#$%/H&amp;)&amp;2B#$4&amp;)D$%&amp;41(2"#%#$%#$@#)#2"/#$0)&amp;4"#%#$( $4&amp;)D$1(5)#%#$7 %/1/#!’&amp;2"&amp;$.#)"= I,]+$emg+$%#$h&amp;/$2g$Ii=IWW+$%&amp;$&lt;*&lt;I3=</text:p>
      <text:p text:style-name="P563">G^Fn $T)&amp;6/#’&amp;2"&amp;$#($&amp;21#’/2R#’&amp;2"($M$1(5)#2B#$7 %/1/#!+$#$’ !"#$0(%&amp;)D$4&amp;)$)&amp;1(!R/%#</text:p>
      <text:p text:style-name="P564">#%’/2/4")#"/6#’&amp;2"&amp;$2($0)#J($’DE/’($%&amp;$W*$.")/2"#3$%/#4+$#$1(2"#)$%#$%#"#$%($)&amp;1&amp;5/’&amp;2"( %#$1(’ 2/1#BC($&amp;26/#%#$0&amp;!#$# "()/%#%&amp;$1(’0&amp;"&amp;2"&amp;=</text:p>
      <text:p text:style-name="P565"><text:s/>!" #$%" &amp;’()*"$%" +%,% *-.’#/0(" #1,*-*"$’#$*)#" -# 2(* -3 4564778 1( 9:948 %; (,</text:p>
      <text:p text:style-name="P566">%;$’#" &lt;(*" 1( &lt;*+*$#/0(" ( +%-$’#$%" 1# =1,*-*"$’#/&gt;% ?@A&lt;*+# B;( $#,AC, "(D#, $*&amp;*.*+#1%" +%,% #$%" &lt;("*)%" -# 2(* -3 496E5F8 1( 9:478 "(’&gt;% #&amp;;’#1%" ( D;&lt;G#1%" +%-D;-$#,(-$(8 -%"</text:p>
      <text:p text:style-name="P567">,(",%" #;$%"8 %A"(’)#1%" % ’*$% &amp;’%+(1*,(-$#&lt; ( #;$%’*1#1( +%,&amp;($(-$(8 1(.*-*1%" -# ’(.(’*1# 2(* H#’$6 4IJK6</text:p>
      <text:p text:style-name="P568">L = #&amp;&lt;*+#/&gt;% 1( B;#&lt;B;(’ 1#" &amp;(-#&lt;*1#1(" &amp;’()*"$#" ’(#&lt;*M#’N"(NO (, &amp;’%+(""%</text:p>
      <text:p text:style-name="P569">#1,*-*"$’#$*)% B;( #""(G;’#’O % +%-$’#1*$P’*% ( # #,&amp;&lt;# 1(.("# #% .%’-(+(1%’Q#1D;1*+#$O’*%8</text:p>
      <text:p text:style-name="P570">%A"(’)#-1%N"( % &amp;’%+(1*,(-$% &amp;’()*"$% -# 2(* -3 4564778 1( 9:948 ( ";A"*1*#’*#,(-$( -# 2(*</text:p>
      <text:p text:style-name="P571">-36 J6RE58 1( 4JJJ6</text:p>
      <text:p text:style-name="P572">= &amp;(’"%-#&lt;*1#1( D;’S1*+# 1% T%-$’#$#1% &amp;%1(’O "(’ 1("+%-"*1(’#1# "(,&amp;’( B;( ;$*&lt;*M#1# +%, #A;"% 1% 1*’(*$% &amp;#’# .#+*&lt;*$#’8<text:s/>(-+%A’*’ %; 1*""*,;&lt;#’ # &amp;’O$*+# 1%" #$%" *&lt;S+*$%" &amp;’()*"$%" -("$( T%-$’#$% %; &amp;#’# &amp;’%)%+#’ +%-.;"&gt;% &amp;#$’*,%-*#&lt;8 (8 -(""( +#"%8 $%1%" %" (.(*$%" 1#" "#-/0(" #&amp;&lt;*+#1#" U &amp;(""%# D;’S1*+# "(’&gt;% ("$(-1*1%" #%" "(;" #1,*-*"$’#1%’(" ( "P+*%" +%, &amp;%1(’(" 1( #1,*-*"$’#/&gt;%8 U &amp;(""%# D;’S1*+# ";+(""%’# %; U (,&amp;’("# 1%</text:p>
      <text:p text:style-name="P573">,(",% ’#,% +%, ’(&lt;#/&gt;% 1( +%&lt;*G#/&gt;% %; +%-$’%&lt;(8 1( .#$% %; 1( 1*’(*$%8 +%, % T%-$’#$#1%8</text:p>
      <text:p text:style-name="P574">%A"(’)#1%"8 (, $%1%" %" +#"%"8 % +%-$’#1*$P’*%8 # #,&amp;&lt;# 1(.("# ( # %A’*G#$%’*(1#1( 1( #-O&lt;*"( D;’S1*+# &amp;’C)*#<text:s/>H#’$6 4F:8 1# 2(* -3 4564778 1( 9:94K6</text:p>
      <text:p text:style-name="P575">! T%-$’#$#-$( 1()(’O8 -% &amp;’#M% ,OV*,% 4I HB;*-M(K 1*#" @$(*"8 +%-$#1% 1# 1#$# 1( #&amp;&lt;*+#/&gt;% 1# "#-/&gt;%8 *-.%’,#’ ( ,#-$(’ #$;#&lt;*M#1%" %" 1#1%" ’(&lt;#$*)%" U" "#-/0(" &amp;%’ (&lt;# #&amp;&lt;*+#1#"8 &amp;#’# .*-" 1( &amp;;A&lt;*+*1#1( -% T#1#"$’% W#+*%-#&lt; 1( X,&amp;’("#" Y-*1Z-(#" ( [;"&amp;(-"#" HT(*"K ( -% T#1#"$’% W#+*%-#&lt; 1( X,&amp;’("#" ?;-*1#" HT-(&amp;K8 *-"$*$;S1%" -% \,A*$% 1% ?%1(’ XV(+;$*)% ](1(’#&lt;6 H=’$6 4F48 1# 2(* -3 4564778 1( 9:94K6</text:p>
      <text:p text:style-name="P576">^=" "#-/0(" 1( *,&amp;(1*,(-$% 1( &lt;*+*$#’ ( +%-$’#$#’ ( 1(+&lt;#’#/&gt;% 1( *-*1%-(*1#1( &amp;#’# &lt;*+*$#’ %; +%-$’#$#’ "&gt;% &amp;#""S)(*" 1( ’(#A*&lt;*$#/&gt;% -# .%’,# 1% #’$6 4F7 1# 2(* -3 456477Q946</text:p>
      <text:p text:style-name="P577">_!" 1CA*$%" 1% +%-$’#$#1% &amp;#’# +%, # =1,*-*"$’#/&gt;% +%-$’#$#-$(8 ’(";&lt;$#-$(" 1( ,;&lt;$#</text:p>
      <text:p text:style-name="P578">#1,*-*"$’#$*)# (Q%; *-1(-*M#/0("8 -&gt;% *-"+’*$%" (, 1S)*1#<text:s/>#$*)#8 &amp;%1(’&gt;% "(’ +%,&amp;(-"#1%"8 $%$#&lt; %; &amp;#’+*#&lt;,(-$(8 +%, %" +’C1*$%" 1()*1%" &amp;(&lt;% ’(.(’*1% P’G&gt;% 1(+%’’(-$(" 1("$( ,(",% +%-$’#$% %; 1( %;$’%" +%-$’#$%" #1,*-*"$’#$*)%" B;( % +%-$’#$#1% &amp;%"";# +%, % ,(",%</text:p>
      <text:p text:style-name="P579">P’G&gt;% %’# +%-$’#$#-$(8 -# .%’,# 1# Y-"$’;/&gt;% W%’,#$*)# [X‘X[QaX -3 9F8 1( 47 1( #A’*&lt; 1(</text:p>
      <text:p text:style-name="P580">9:996</text:p>
      <text:p text:style-name="P581">bcdefecghijbklghmnklokngphighmnqrostqhiohigiqfhmoffqgkfhphcuvhwx</text:p>
      <text:p text:style-name="P582">_yLz^ hphc{mi</text:p>
      <text:p text:style-name="P583"><draw:g draw:z-index="251677696" draw:name="Group 53875" draw:id="id28" draw:style-name="a30" text:anchor-type="paragraph"><svg:title/><svg:desc/><draw:custom-shape svg:x="3.77584in" svg:y="0.01387in" svg:width="0.06658in" svg:height="0in" draw:id="id24" draw:style-name="a26" draw:name="Shape 2787"><svg:title/><svg:desc/><draw:enhanced-geometry draw:type="non-primitive" svg:viewBox="0 0 60879 0" draw:enhanced-path="M 0 0 L 6087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879"/><draw:equation draw:name="f7" draw:formula="?f4 / 0"/><draw:equation draw:name="f8" draw:formula="0 / ?f6"/><draw:equation draw:name="f9" draw:formula="60879 / ?f6"/><draw:equation draw:name="f10" draw:formula="0 / ?f7"/></draw:enhanced-geometry></draw:custom-shape><draw:custom-shape svg:x="3.84242in" svg:y="0.01387in" svg:width="2.44831in" svg:height="0in" draw:id="id25" draw:style-name="a27" draw:name="Shape 2789"><svg:title/><svg:desc/><draw:enhanced-geometry draw:type="non-primitive" svg:viewBox="0 0 2238578 0" draw:enhanced-path="M 0 0 L 223857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38578"/><draw:equation draw:name="f7" draw:formula="?f4 / 0"/><draw:equation draw:name="f8" draw:formula="0 / ?f6"/><draw:equation draw:name="f9" draw:formula="2238578 / ?f6"/><draw:equation draw:name="f10" draw:formula="0 / ?f7"/></draw:enhanced-geometry></draw:custom-shape><draw:custom-shape svg:x="-0.00137in" svg:y="0.18865in" svg:width="4.44164in" svg:height="0in" draw:id="id26" draw:style-name="a28" draw:name="Shape 2793"><svg:title/><svg:desc/><draw:enhanced-geometry draw:type="non-primitive" svg:viewBox="0 0 4061152 0" draw:enhanced-path="M 0 0 L 406115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61152"/><draw:equation draw:name="f7" draw:formula="?f4 / 0"/><draw:equation draw:name="f8" draw:formula="0 / ?f6"/><draw:equation draw:name="f9" draw:formula="4061152 / ?f6"/><draw:equation draw:name="f10" draw:formula="0 / ?f7"/></draw:enhanced-geometry></draw:custom-shape><draw:custom-shape svg:x="4.44582in" svg:y="0.18865in" svg:width="0.11098in" svg:height="0in" draw:id="id27" draw:style-name="a29" draw:name="Shape 2795"><svg:title/><svg:desc/><draw:enhanced-geometry draw:type="non-primitive" svg:viewBox="0 0 101475 0" draw:enhanced-path="M 0 0 L 10147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1475"/><draw:equation draw:name="f7" draw:formula="?f4 / 0"/><draw:equation draw:name="f8" draw:formula="0 / ?f6"/><draw:equation draw:name="f9" draw:formula="101475 / ?f6"/><draw:equation draw:name="f10" draw:formula="0 / ?f7"/></draw:enhanced-geometry></draw:custom-shape></draw:g>hX, %A"(’)#/&gt;% U" 1($(’,*-#/0(" +%-"$#-$(" 1#<text:span text:style-name="T584"><text:s/>2(* -3 476R:J8 1( 45 1( #G%"$% 1(</text:span></text:p>
      <text:p text:style-name="P585"><text:span text:style-name="T586"><text:s/>9:4E | 2XY ‘X}=2 ~X ?}!X ! ~X ~=~![ H2‘?~K8<text:s/></text:span><text:s/>% T!W}==WX ( #</text:p>
      <text:p text:style-name="P587">T!W}==~= "( +%,&amp;’%,($(, # &amp;’%$(G(’ %" 1*’(*$%" .;-1#,(-$#*" 1( &lt;*A(’1#1( ( 1( &amp;’*)#+*1#1( ( % &lt;*)’( 1("(-)%&lt;)*,(-$% 1# &amp;(’"%-#&lt;*1#1( 1# &amp;(""%# -#$;’#&lt;8 ’(&lt;#$*)%" #% $’#$#,(-$% 1( 1#1%" &amp;(""%#*"8 *-+&lt;;"*)( -%" ,(*%" 1*G*$#*"8 G#’#-$*-1% B;(</text:p>
      <text:p text:style-name="P588"><text:s/>! $’#$#,(-$% 1( 1#1%" &amp;(""%#*" 1#’N"(NO 1( #+%’1% +%, #" A#"(" &lt;(G#*" &amp;’()*"$#"</text:p>
      <text:p text:style-name="P589">-#" *&amp;P$("(" 1%" =’$"6 R3 (Q%; 44 1# 2(* 476R:JQ9:4E U" B;#*" "( ";A,($(’&gt;% %" "(’)*/%"8</text:p>
      <text:p text:style-name="P590">( &amp;#’# &amp;’%&amp;P"*$%" &lt;(GS$*,%"8 ("&amp;(+S.*+%"8 (V&amp;&lt;S+*$%" ( *-.%’,#1%" #% $*$;&lt;#’</text:p>
      <text:p text:style-name="P591"><text:s/>! $’#$#,(-$% "(D# &lt;*,*$#1% U" #$*)*1#1(" -(+(""O’*#" #% #$*-G*,(-$% 1#" .*-#&lt;*1#1("</text:p>
      <text:p text:style-name="P592">1( (V(+;/&gt;% 1% %AD($% 1% +%-$’#$%8 ;$*&lt;*M#-1%N%"8 B;#-1% "(D# % +#"%8 (, +;,&amp;’*,(-$% 1( %A’*G#/&gt;% &lt;(G#&lt; %; ’(G;&lt;#$P’*#8 -% (V(’+S+*% ’(G;&lt;#’ 1( 1*’(*$%8 &amp;%’ 1($(’,*-#/&gt;% D;1*+*#&lt; %;<text:s/>&amp;%’ ’(B;*"*/&gt;% 1# =;$%’*1#1( W#+*%-#&lt; 1( ?’%$(/&gt;% 1( ~#1%" H=W?~K</text:p>
      <text:p text:style-name="P593"><text:s/>X, +#"% 1( -(+(""*1#1( 1( +%&lt;($# 1( 1#1%" &amp;(""%#*" *-1*"&amp;(-"O)(*" U &amp;’P&amp;’*# &amp;’("$#/&gt;% 1% "(’)*/%Q#B;*"*/&gt;% 1( A(-"<text:span text:style-name="T594">8</text:span><text:s/>("$# "(’O ’(#&lt;*M#1# ,(1*#-$( &amp;’C)*# #&amp;’%)#/&gt;% 1#</text:p>
      <text:p text:style-name="P595">T!W}==WX8 ’("&amp;%-"#A*&lt;*M#-1%N"( # T!W}==~= &amp;%’ %A$(’ % +%-"(-$*,(-$% 1%"</text:p>
      <text:p text:style-name="P596">$*$;&lt;#’(" H"#&lt;)% -%" +#"%" (, B;( %&amp;(’( %;$’# *&amp;P$("( &lt;(G#&lt; 1( $’#$#,(-$%K6 !" 1#1%" #""*,</text:p>
      <text:p text:style-name="P597">+%&lt;($#1%" "P &amp;%1(’&gt;% "(’ ;$*&lt;*M#1%" -# (V(+;/&gt;% 1% %AD($% ("&amp;(+*.*+#1% -("$( +%-$’#$%8 (8 <text:s/>!"#$%&amp;’(%)!*+,-*$,.*!%,# &amp;%+*$*((# &amp; /%+*$!%,%*(#,*$0 1$2</text:p>
      <text:p text:style-name="P598">34561#(%&amp;1#)%$!%,#$!*+ %7($#%,8(%9:;&lt;=&gt;&lt;&gt;?&gt;$,@,$!*1$@6&amp;</text:p>
      <text:p text:style-name="P599">!*,*A#,*.*1$1# 1#*+*$# #(&amp;%,$)*A$,6%+%$%$+ % $.*1+ . *1%1#$+* # B</text:p>
      <text:p text:style-name="P600">%. %2</text:p>
      <text:p text:style-name="P601">C4:$+%+*$*A# +*$ ,%/-*+$$.*1#,%#*$,-*%,%/1%+*$ ( A%1.*+</text:p>
      <text:p text:style-name="P602">+%+*$$’(,*).* ’%,%1# %+,’ $#,*+%$#,%1$%DE$,%&amp; /%+%$1%%!&amp; .%D-*+%.$$*</text:p>
      <text:p text:style-name="P603">F&amp;*’G%+8(%+*.*1#,*&amp;+%.$$*A%$%+* 0(1D-*FHIJKLMNOKPLNQQKOOLQIRSHIJG.*</text:p>
      <text:p text:style-name="P604">#,%1$!%,1# +1# 0 .%D-*+*!,0 &amp;+*$.,+1. %+*$)#(+*$#%A&amp;. +*.**0*,%+</text:p>
      <text:p text:style-name="P605">’%,%1# , 1.&amp;($ 6%,%$#,%A &amp; +%++.%+%#,%1$%D-* %0,%1.%%!(,%D-*)%8(%&amp;8(,</text:p>
      <text:p text:style-name="P606">* 1#*)++$6 *$0%&amp;%$)6+%+**.*!%,# &amp;% 1#*+$$$+%+*$.*#,. ,*$2</text:p>
      <text:p text:style-name="P607">T451.,,%+%%6 ’U1. %+*.*1#,%#**(1-*%61+*% $1.$$ +%++(# &amp; /%D-* +*$+%+*$!$$*% $)$7% &amp;$$1$V6 $*(1-*)%9:;&lt;=&gt;&lt;&gt;?&gt; 1#,,*!,@* #,%#% 1#*+*$?%+*$W$$*% $+ $!*1 A &amp; /%+*$!&amp;%9:;&lt;=&gt;&lt;&gt;;&lt;5) 1* @X * FYZG+ %$)$*A 1$#,(DE$ 1% + +%+*+#, 1%+*!&amp;%9:;&lt;=&gt;&lt;&gt;;&lt;5)&amp; <text:s/>1%,@ .*!&amp;#% 1#*$?%+*$W$$*% $ #*+%$%$."! %$!*,61#(,% X $#1#$F$7%</text:p>
      <text:p text:style-name="P608">0*,%#*+ ’ #%&amp;*(0V$ .*G)$%&amp;6*8(%1+*%9:;&lt;=&gt;&lt;&gt;?&gt;#1%8( %1#,*$+%+*$!%,% .(!, 1#*+*A, ’%D-*&amp;’%&amp;*(*(#,% !"#$+%[\W?]</text:p>
      <text:p text:style-name="P609">^^_‘a&gt;9:;&lt;=&gt;&lt;&gt;?&gt;+%,@.*1. 1#*0*,%&amp;%*$$($ !,’%+*$+%$*A, ’%DE$</text:p>
      <text:p text:style-name="P610">.*1+ DE$%.*,+%+%$1$#%.&amp;@($(&amp;%) 1.&amp;($ 61*#*.%1#bW*&amp;V# .%+W, 6%. +%++%</text:p>
      <text:p text:style-name="P611">9:;&lt;=&gt;&lt;&gt;;&lt;5).(7*$!, 1.V! *$+6,-*$,%!&amp; .%+*$b.*&amp;#% #,%#% 1#*+*$+%+*$ !$$*% $+8(#,%#%%!,$1#.&amp;@($(&amp;%]</text:p>
      <text:p text:style-name="P612">^^_ca: 61#(%&amp;%.$$*)!&amp;%9:;&lt;=&gt;&lt;&gt;?&gt;)b$A%$$++%+*$8(.*1#1% *(</text:p>
      <text:p text:style-name="P613">!*$$% .*1#,+%+*$!$$*% $ !&amp; .%,@!%,%%9:;&lt;=&gt;&lt;&gt;?&gt; !%,%$($!,!*$#*$d</text:p>
      <text:p text:style-name="P614">+6 +%0*,%&amp;1# 1$#,(V+*$1$$$1# +*d*% $%A$*&amp;(#*+6,+$ ’ &amp;*)1*.(,$*+* !,$1#.*1#,%#*]</text:p>
      <text:p text:style-name="P615">^^_ea&gt;9:;&lt;=&gt;&lt;&gt;?&gt;.**!,%,@.* %9:;&lt;=&gt;&lt;&gt;;&lt;51*.(!, 1#*+%$*A, ’%DE$</text:p>
      <text:p text:style-name="P616">,0,1#$%* X,.V. *+*$+ , #*$+*$&lt; #(&amp;%,$!,6 $#*$1%[\W? 1%$[ $</text:p>
      <text:p text:style-name="P617">=’(&amp;% 1#*$+W,*#D-*+?%+*$ 6 ’*,#%Af 1*%#1+ 1#*+,8( $ DE$</text:p>
      <text:p text:style-name="P618">+#, 1%DE$+*W*+,g(+ . @, *)h 1 $#f, *WiA&amp; .*)j,’-*$+.*1#,*&amp;%+ 1 $#,%# 6*2</text:p>
      <text:p text:style-name="P619">^^_ka&gt;9:;&lt;=&gt;&lt;&gt;?&gt;+6,@ 10*,%, + %#% 1#b9:;&lt;=&gt;&lt;&gt;;&lt;58(%1+*,.A, (%$*&amp; . #%D-*+(&lt; #(&amp;%,+?%+*$)%,$! #*+*$$($?%+*$W$$*% $%A$#,d$+</text:p>
      <text:p text:style-name="P620">,$!*1+,8(%&amp;8(,$*&amp; . #%D-* ,&amp;%D-*%*$?%+*$W$$*% $+*$*&amp; . #%1#)X.#*1%$</text:p>
      <text:p text:style-name="P621"><text:s/>1$#,(DE$+*.( 1#%+%$+%9:;&lt;=&gt;&lt;&gt;;&lt;5*(.*10*, X ’ +*!&amp;%[\W? [ $ =’(&amp;% 1#*$+W,*#D-*+?%+*$ 6 ’*,]</text:p>
      <text:p text:style-name="P622">^^_l:m51.%,,’%+*n*(m?W:n+%9:;&lt;=&gt;&lt;&gt;?&gt; %1#,@.*1#%#*0*,%&amp;.* *</text:p>
      <text:p text:style-name="P623">51.%,,’%+*+%9:;&lt;=&gt;&lt;&gt;;&lt;5)1*!,%/*+opF6<text:s/>1# 8(%#,*G*,%$+%*.*,,U1. %+ 8(%&amp;8(, 1. +1#8( !&amp; 8(6 *&amp;%D-**(, $.*+6 *&amp;%D-*++%+*$!$$*% $)!%,%8(</text:p>
      <text:p text:style-name="P624">$#!*$$%%+*#%,%$!,*6 +U1. %$+6 +%$)1% !"#$+8($# *1% 1#*+%$%(#*, +%+$</text:p>
      <text:p text:style-name="P625">.*!#1#$]</text:p>
      <text:p text:style-name="P626">^^_q&gt;., #f, *+*51.%,,’%+*+?%+*$+%9:;&lt;=&gt;&lt;&gt;;&lt;5)%9:;&lt;=&gt;&lt;&gt;?&gt;!*+,@$,</text:p>
      <text:p text:style-name="P627">!,*6*.%+%%.*&amp;%A*,%,1% &amp;%A*,%D-*+*,&amp;%#", *+ !%.#*F?Wr&gt;G).*10*, % $1$ A &amp; +%+ *, $.* 1,1#+**A7#*+$#.*1#,%#*)1*#*.%1#%+%+*$!$$*% $]</text:p>
      <text:p text:style-name="P628">^^_saa561#(% $,$!*1$%A &amp; +%+$+%$!%,#$)$,-*%!(,%+%$.*10*, $#%A&amp;. +*1$#</text:p>
      <text:p text:style-name="P629">.*1#,%#* #%Af +%.*,+*.* *8(+ $!E%tD-*rrr+*9%!V#(&amp;*ur)A .**</text:p>
      <text:p text:style-name="P630">9%!V#(&amp;*urrtD-*r+*.%!V#(&amp;*urrr+%[\W?]</text:p>
      <text:p text:style-name="P631">vwxyzyw{a|}v~{az y|{aa|a{w a|av {</text:p>
      <text:p text:style-name="P632">^‘_^a?@d$%$#.*1#,%#**u%&amp;*,\&amp;*A%&amp;+= o]Y) F+*/ &amp;)#,/1#*$ +/* #*</text:p>
      <text:p text:style-name="P633">,% $$#1#% (.1#%6*$G).*10*, !,*!*$#%+!,D*$!&amp;%1 &amp;%$*,D% 1#@, %$8( %%.*!%1%]</text:p>
      <text:p text:style-name="P634">^‘_‘a;*!,D**0,#%+*+6,-*$#%, 1.&amp;($%$#*+%$%$+$!$%$)A .**#*+*$*$</text:p>
      <text:p text:style-name="P635">#, A(#*$)0,#$)$’(,*$+ % $1.%,’*$1.$$@, *$b.*!&amp;#%X.(D-*+**A7#*] <text:s/>!"#$%&amp;!"’()(%)!"*"#+")(,%&amp;("#("(-( ./+</text:p>
      <text:p text:style-name="P636">01203435678963:636;6&lt;=&gt;?@3A3@3:63BC9D568EF:F3D@53G56&gt;@3HI8EJ58@KL3M@N3:69FI:FO</text:p>
      <text:p text:style-name="P637"><text:s/>!"#$%&amp;!"P!)’!"Q"#!"#+’!./+"+).!&amp;(R’)%!</text:p>
      <text:p text:style-name="P638">0S20"TM3:6MD6MFM3:6&lt;@556IE6M3:F3D56M6IE63&lt;@IE5FEF&gt;?@3&lt;@5565?@3U3&lt;@IEF3:6356&lt;=5M@M 6MD6&lt;VW8&lt;@M3&lt;@IM87IF:@M3I@345&gt;F96IE@3X65FY3:F3HI8?@L3&lt;@IW@5963F3M67=85Z</text:p>
      <text:p text:style-name="P639"><draw:g draw:z-index="251678720" draw:name="Group 54048" draw:id="id31" draw:style-name="a33" text:anchor-type="paragraph"><svg:title/><svg:desc/><draw:custom-shape svg:x="1.54113in" svg:y="0.44805in" svg:width="0.08462in" svg:height="0in" draw:id="id29" draw:style-name="a31" draw:name="Shape 3125"><svg:title/><svg:desc/><draw:enhanced-geometry draw:type="non-primitive" svg:viewBox="0 0 77369 0" draw:enhanced-path="M 0 0 L 7736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369"/><draw:equation draw:name="f7" draw:formula="?f4 / 0"/><draw:equation draw:name="f8" draw:formula="0 / ?f6"/><draw:equation draw:name="f9" draw:formula="77369 / ?f6"/><draw:equation draw:name="f10" draw:formula="0 / ?f7"/></draw:enhanced-geometry></draw:custom-shape><draw:custom-shape svg:x="1.62714in" svg:y="0.44805in" svg:width="0.97516in" svg:height="0in" draw:id="id30" draw:style-name="a32" draw:name="Shape 3127"><svg:title/><svg:desc/><draw:enhanced-geometry draw:type="non-primitive" svg:viewBox="0 0 891633 0" draw:enhanced-path="M 0 0 L 89163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1633"/><draw:equation draw:name="f7" draw:formula="?f4 / 0"/><draw:equation draw:name="f8" draw:formula="0 / ?f6"/><draw:equation draw:name="f9" draw:formula="891633 / ?f6"/><draw:equation draw:name="f10" draw:formula="0 / ?f7"/></draw:enhanced-geometry></draw:custom-shape></draw:g>[FE=56\F3:63]6MD6MF3^^_‘^_3a34Hbc4d3dCcefg4d3]C3bCcgCfc4d3a3GCdd4T hHci]fgT3j3d=N6Y696IE@3kl3a3mT[HbC[no43C3g4[dCceO3]C3pC[d3fmqeCfd R+’!"#("(&amp;r(Rs+""t"<text:span text:style-name="T640">utvR(uuuS1w</text:span>2</text:p>
      <text:p text:style-name="P641"><text:s/>!"#$%&amp;!"P%R’!"Q"#!"x%,yR%!"("r)+))+,!./+"#+"+R’)!’+</text:p>
      <text:p text:style-name="P642">0w20343D5F\@3:63z87{I&lt;8F3:F3&lt;@IE5FEF&gt;?@3A3:63_‘3|I@z6IEF}3:8FM3&lt;@IEF:@M3:@356&lt;6N896IE@3:F 45:693:63d65z8&gt;@3D@53DF5E63:F3&lt;@IE5FEF:FO</text:p>
      <text:p text:style-name="P643"><text:s/>!"#$%&amp;!" (-’!Q"#!"(-’%R./+"#+"+R’)!’+</text:p>
      <text:p text:style-name="P644">0v202"g@IME8E=85?@39@E8z@M3DF5F36;E8I&gt;?@3:@3&lt;@IE5FE@L3F3~=FY3:6z65J3M653W@59FY96IE6</text:p>
      <text:p text:style-name="P645">9@E8zF:F3I@M3F=E@M3:@3D5@&lt;6MM@L3FMM67=5F:@M3@3&lt;@IE5F:8E58@363F3F9DYF3:6W6MFL3FM M8E=F&gt;6M3D56z8MEFM3I@M3F5EO3k^3:F3683I3kOk^^‘kL3UM3~=F8M3M63FDY8&lt;F3@3:8MD@ME@3I@M3F5EO k^363k^_3:F396M9F3Y68O</text:p>
      <text:p text:style-name="P646">0v20202"T3T:98I8ME5F&gt;?@3E65JL3F8I:FL3F3@D&gt;?@3:636;E8I7=853@3&lt;@IE5FE@L3M693I=ML3~=FI:@3I?@ :8MD=M653:63&lt;5A:8E@M3@5&gt;F96IEJ58@M3DF5F3M=F3&lt;@IE8I=8:F:63@=3~=FI:@36IE6I:653~=63@ &lt;@IE5FE@3I?@39F8M3Y63@W656&lt;63zFIEF769L3I@M3E659@M3:@3F5EO3k‘lL3fffL3:F3683kOk^^‘kO klOkOkO3T36;E8I&gt;?@396I&lt;8@IF:F3I@38E693FIE658@53@&lt;@5565J3FD6IFM3IF3D5;89F3:FEF3:6 FI8z65MJ58@3:@3&lt;@IE5FE@363I?@3D@:65J3@&lt;@55653693D5F\@38IW658@53F33|:@8M}396M6ML3&lt;@IEF:@3:F 56W658:F3:FEF3|T5EO3k‘lL3k3:F3683kOk^^‘k}O</text:p>
      <text:p text:style-name="P647">0v2t2"T37F5FIE8F3D56MEF:F3D6Y@3&lt;@IE5FEF:@3M65J3Y8N65F:F3@=356ME8E=V:F3FDM3F3W86Y36;6&lt;=&gt;?@3:@</text:p>
      <text:p text:style-name="P648">&lt;@IE5FE@3@=3FDM3F3M=F36;E8I&gt;?@3D@53&lt;=YDF36;&lt;Y=M8zF3:F3T:98I8ME5F&gt;?@36L3~=FI:@369</text:p>
      <text:p text:style-name="P649">:8I685@L3FE=FY8\F:F39@I6EF58F96IE63|T5EO3k‘‘3:F3683kOk^^‘k}O klO^O3T36;E8I&gt;?@3:@3&lt;@IE5FE@3I?@3&lt;@IW87=5F5J3N8&lt;63DF5F3@356&lt;@I6&lt;896IE@3:@3:6M6~=8YVN58@ 6&lt;@I98&lt;@aW8IFI&lt;685@L38DE6M63693~=63M65J3&lt;@I&lt;6:8:F38I:6I8\F&gt;?@3D@53968@3:63E659@</text:p>
      <text:p text:style-name="P650">8I:6I8\FE58@3|T5EO3k^k3:F3683kOk^^‘k}O</text:p>
      <text:p text:style-name="P651">klOO33T3FDY8&lt;F&gt;?@3:639=YEF3:639@5F3D56z8MEF3IF3gYJ=M=YF3]A&lt;89F3d6;EF3I?@389D6:85J3~=63F T:98I8ME5F&gt;?@3F3&lt;@Iz65EF3693&lt;@9D6IMFE58F363D5@9@zF3F36;E8I&gt;?@3=I8YFE65FY3:@3&lt;@IE5FE@</text:p>
      <text:p text:style-name="P652">&lt;@93F3FDY8&lt;F&gt;?@3&lt;=9=YF:F3:63@=E5FM3MFI&gt;6M3D56z8MEFM3I6ME63E659@3|F5EO3klL3DF5J75FW@</text:p>
      <text:p text:style-name="P653">I8&lt;@L3:F3683kOk^^‘k}O</text:p>
      <text:p text:style-name="P654"><text:s/>!"#$%&amp;!" $’%&amp;!"Q"#! "!’()!.( "+R’)!’!%<text:s/></text:p>
      <text:p text:style-name="P655">020"=FY~=6539@:8W8&lt;F&gt;?@3@=3FYE65F&gt;?@3I@3D56M6IE63&lt;@IE5FE@3M65J3W@59FY8\F:F396:8FIE6 E659@3F:8E8z@L3@N6E8zFI:@3FE6I:653F@M38IE656MM6M3:FM3DF5E6M363F@3@N6E@3:6ME638IME5=96IE@</text:p>
      <text:p text:style-name="P656">:63g@IE5FE@L3MFYz@38DE6M63:63FYE65F&gt;6M356YFE8zFM3U3W8M&lt;FY8\F&gt;?@L3~=63M65?@36W6E=F:FM3M69 F3I6&lt;6MM8:F:63:63E659@3F:8E8z@O</text:p>
      <text:p text:style-name="P657">02t"4M3E659@M3F:8E8z@M3M?@3DF5E6M38IE675FIE6M3:6ME63g@IE5FE@L3&lt;@9@3M63I6Y636ME8z6MM69 E5FIM&lt;58E@MO</text:p>
      <text:p text:style-name="P658"><text:s/>!"#$%&amp;!"+%’!x!"Q"#! "#% r+ %.( "%R!%<text:s/></text:p>
      <text:p text:style-name="P659">020"=F8M~=65356~=65896IE@ML3&lt;FI&lt;6YF96IE@ML3M@Y8&lt;8EF&gt;6M3FMM893&lt;@9@3F36IE567F3:@</text:p>
      <text:p text:style-name="P660">M65z8&gt;@3DF5F3W8IM3:6356&lt;6N896IE@3D5@z8M58@3:6z65?@3M6536I&lt;F98IF:@M3D@536M&lt;58E@3F@3W8M&lt;FY</text:p>
      <text:p text:style-name="P661">:@3&lt;@IE5FE@L3@3~=FY3D5@9@z65J3FM396:8:FM3M=NM6~=6IE6M3I6&lt;6MMJ58FMO <text:s/>!"#$%&amp;’(#)*#’%*+,-(-"#)*#-.’%"$%)$/01*%2$1*"%"0*"%&amp;130"01*"%$%2$1’"%2)$&amp;$-#’"%+$%+-)$-#’</text:p>
      <text:p text:style-name="P662">2451-&amp;’6%*21-&amp;*(+’7"$6%"021$#-.*,$(#$6%’"%2)-(&amp;82-’"%+*%#$’)-*%/$)*1%+’"%&amp;’(#)*#’"%$%*"</text:p>
      <text:p text:style-name="P663">+-"2’"-9:$"%+$%+-)$-#’%2)-.*+’;</text:p>
      <text:p text:style-name="P664">&lt; =’("-+$)*7"$%+*#*%+*%*""-(*#0)*%+’%&amp;’(#)*#’6%2*)*%#’+’"%’"%$&gt;$-#’"6%*%+*#*%+*%*2’"-9?’ +*%41#-,*%*""-(*#0)*%+-/-#*1%(’%2)$"$(#$%-("#)0,$(#’;</text:p>
      <text:p text:style-name="P665"><draw:custom-shape svg:x="3.9076in" svg:y="0.01803in" svg:width="0.64641in" svg:height="0in" draw:id="id32" draw:style-name="a34" draw:name="Group 56314"><svg:title/><svg:desc/><draw:enhanced-geometry draw:type="non-primitive" svg:viewBox="0 0 590550 0" draw:enhanced-path="M 0 0 L 5905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550"/><draw:equation draw:name="f7" draw:formula="?f4 / 0"/><draw:equation draw:name="f8" draw:formula="0 / ?f6"/><draw:equation draw:name="f9" draw:formula="590550 / ?f6"/><draw:equation draw:name="f10" draw:formula="0 / ?f7"/></draw:enhanced-geometry></draw:custom-shape>@ABCDCAE FG@HIE JKJE L FKD @EDKD KIHDDKD M<text:span text:style-name="T666">NOPQQQ</text:span>R</text:p>
      <text:p text:style-name="P667">S T"%&amp;*"’"%’,-""’"%"$)?’%+$&amp;-+-+’"%2$1*%@KJUVEUEJUW6%"$/0(+’%*"%+-"2’"-9:$"</text:p>
      <text:p text:style-name="P668"><draw:g draw:z-index="251680768" draw:name="Group 56315" draw:id="id35" draw:style-name="a37" text:anchor-type="paragraph"><svg:title/><svg:desc/><draw:custom-shape svg:x="1.02512in" svg:y="0.01386in" svg:width="1.93508in" svg:height="0in" draw:id="id33" draw:style-name="a35" draw:name="Shape 3305"><svg:title/><svg:desc/><draw:enhanced-geometry draw:type="non-primitive" svg:viewBox="0 0 1769163 0" draw:enhanced-path="M 0 0 L 176916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69163"/><draw:equation draw:name="f7" draw:formula="?f4 / 0"/><draw:equation draw:name="f8" draw:formula="0 / ?f6"/><draw:equation draw:name="f9" draw:formula="1769163 / ?f6"/><draw:equation draw:name="f10" draw:formula="0 / ?f7"/></draw:enhanced-geometry></draw:custom-shape><draw:custom-shape svg:x="0.00002in" svg:y="0.36483in" svg:width="1.56055in" svg:height="0in" draw:id="id34" draw:style-name="a36" draw:name="Shape 3312"><svg:title/><svg:desc/><draw:enhanced-geometry draw:type="non-primitive" svg:viewBox="0 0 1426742 0" draw:enhanced-path="M 0 0 L 142674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6742"/><draw:equation draw:name="f7" draw:formula="?f4 / 0"/><draw:equation draw:name="f8" draw:formula="0 / ?f6"/><draw:equation draw:name="f9" draw:formula="1426742 / ?f6"/><draw:equation draw:name="f10" draw:formula="0 / ?f7"/></draw:enhanced-geometry></draw:custom-shape></draw:g><draw:custom-shape svg:x="3.84657in" svg:y="0.19004in" svg:width="2.44414in" svg:height="0in" draw:id="id36" draw:style-name="a38" draw:name="Group 56316"><svg:title/><svg:desc/><draw:enhanced-geometry draw:type="non-primitive" svg:viewBox="0 0 2234565 0" draw:enhanced-path="M 0 0 L 223456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34565"/><draw:equation draw:name="f7" draw:formula="?f4 / 0"/><draw:equation draw:name="f8" draw:formula="0 / ?f6"/><draw:equation draw:name="f9" draw:formula="2234565 / ?f6"/><draw:equation draw:name="f10" draw:formula="0 / ?f7"/></draw:enhanced-geometry></draw:custom-shape>&amp;’(#-+*"%(*%<text:span text:style-name="T669">X$-%(Y%Z[;Z\\6%+$%]^]Z</text:span>6%$%+$,*-"%(’),*"%&gt;$+$)*-"%*21-&amp;3.$-"%$6 "05"-+-*)-*,$(#$6%"$/0(+’%*"%+-"2’"-9:$"%&amp;’(#-+*"%(*%<text:span text:style-name="T670">X$-%(Y%_;^‘_6%+$%Zaa^%b%=c+-/’%+$ d$&gt;$"*%+’%=’("0,-+’)</text:span>%b%$%(’),*"%$%2)-(&amp;82-’"%/$)*-"%+’"%&amp;’(#)*#’";</text:p>
      <text:p text:style-name="P671">@ABCDCAE eHfGDHIE g FE hCiAH@EjkK Mlmn So pl Aqr o&lt;&lt;s pq tR t u(&amp;0,5-)3%*’%&amp;’(#)*#*(#$%+-.01/*)%’%2)$"$(#$%-("#)0,$(#’%(’%v’)#*1%w*&amp;-’(*1%+$ =’(#)*#*9:$"%v451-&amp;*"%xvw=vy6%(*%&gt;’),*%2)$.-"#*%(’%*)#;%a[%+*%X$-%Z[;Z\\6%+$%]^]Z6%5$,</text:p>
      <text:p text:style-name="P672">&amp;’,’%(’%)$"2$&amp;#-.’%"8#-’%’&gt;-&amp;-*1%(*%u(#$)($#6%$,%*#$(9?’%*’%*)#;%aZ6%&amp;*20#6%+*%X$-%(;Y%Z[;Z\\6 +$%]^]Z6%$%*’%*)#;%_Y6%z]Y6%+*%X$-%(;%Z];{]‘6%+$%]^ZZ6%&amp;|&amp;%*)#;%‘Y6%z\Y6%-(&amp;-"’%}6%+’%d$&amp;)$#’%(; ‘;‘][6%+$%]^Z];</text:p>
      <text:p text:style-name="P673">@ABCDCAE eHfGDHIE hVHIWHVE g FK ~KVK</text:p>
      <text:p text:style-name="P674"><text:s/>%&amp;’,2$#$(#$%’%&gt;’)’%+*%0"#-9*%$+$)*16%$9?’%0+-&amp;-3)-*%+’%!"#*+’%+’%=$*)36%&amp;’,</text:p>
      <text:p text:style-name="P675">$&amp;10"?’%+$%’0#)’%2’)%,*-"%2)-.-1$/-*+’%0$%"$*%2*)*%+-)-,-)%0*-"0$)%1-#8/-’"%’)-0(+’"%+’ 2)$"$(#$%&amp;’(#)*#’;</text:p>
      <text:p text:style-name="P676">!6%2*)*%&gt;-),$*%$%&amp;’,’%2)’.*%+$%*""-,%*.$)$,%$(#)$%"-6%*0"#*+’%$%&amp;’(#)*#*+’6%*""-(*,%’ 2)$"$(#$6%$,%+0*"%.-*"%+$%-/0*1%#$’)%$%&gt;’),*6%2*)*%0$%2)’+0*%’"%"$0"%1$/*-"%$%0)8+-&amp;’" $&gt;$-#’";</text:p>
      <text:p text:style-name="P677">’)#*1$*6%+*#*%x&amp;’(&gt;’),$%41#-,*%*""-(*#0)*%+-/-#*1y;</text:p>
      <text:p text:style-name="P678">JWHEVE DkK UHEfK @DJW ~VKUE du!T 7! X</text:p>
      <text:p text:style-name="P679">UVHiCJEA VWfHKJEA FK UVEiEAK FE <text:s/>VWfHkK</text:p>
      <text:p text:style-name="P680">=Tw w!</text:p>
      <text:p text:style-name="P681"><text:span text:style-name="T682">⁄⁄</text:span><text:span text:style-name="T683">¥ƒ§¤'¤“«'‹›§</text:span></text:p>
      <text:p text:style-name="P684"><text:span text:style-name="T685">¤¥fi¥fl§–'‹</text:span></text:p>
      <text:p text:style-name="P686"><text:span text:style-name="T687">¡¢£</text:span></text:p>
      <text:p text:style-name="P688"><text:span text:style-name="T689">§¤'⁄†¡†‡·¡£·¢</text:span></text:p>
      <text:p text:style-name="P690"><draw:frame draw:z-index="251682816" draw:style-name="a39" draw:name="Picture 72811" text:anchor-type="paragraph" svg:x="2.48246in" svg:y="-0.6402in" svg:width="0.98667in" svg:height="0.7in" style:rel-width="scale" style:rel-height="scale"><draw:image xlink:href="media/image3.png" xlink:type="simple" xlink:show="embed" xlink:actuate="onLoad"/><svg:title/><svg:desc/></draw:frame><text:span text:style-name="T691">¡¢£<text:s/></text:span><text:span text:style-name="T692">¢ ¶•¡¢‚¡¡‚</text:span></text:p>
      <text:p text:style-name="P693">KEi EAeWD FE DHAeE</text:p>
      <text:p text:style-name="P694">%!v!!w w!%X! X</text:p>
      <text:p text:style-name="P695">DUEUCD KiVEDs hVKWUKD W HJDUEAEjWD AUFE L IW</text:p>
      <text:p text:style-name="P696">=Tw d</text:p>
      <text:p text:style-name="P697"><draw:frame draw:style-name="a41" draw:name="Picture 72813" text:anchor-type="as-char" svg:x="0in" svg:y="0in" svg:width="10.79in" svg:height="7.25333in" style:rel-width="scale" style:rel-height="scale"><draw:image xlink:href="media/image5.png" xlink:type="simple" xlink:show="embed" xlink:actuate="onLoad"/><svg:title/><svg:desc/></draw:frame></text:p>
      <text:p text:style-name="P699"><draw:frame draw:style-name="a42" draw:name="Picture 72818" text:anchor-type="as-char" svg:x="0in" svg:y="0in" svg:width="10.18667in" svg:height="7.16in" style:rel-width="scale" style:rel-height="scale"><draw:image xlink:href="media/image6.png" xlink:type="simple" xlink:show="embed" xlink:actuate="onLoad"/><svg:title/><svg:desc/></draw:frame></text:p>
      <text:p text:style-name="P700"><draw:frame draw:style-name="a43" draw:name="Picture 72823" text:anchor-type="as-char" svg:x="0in" svg:y="0in" svg:width="10.18667in" svg:height="5.88333in" style:rel-width="scale" style:rel-height="scale"><draw:image xlink:href="media/image7.png" xlink:type="simple" xlink:show="embed" xlink:actuate="onLoad"/><svg:title/><svg:desc/></draw:frame></text:p>
      <text:p text:style-name="P701"><text:span text:style-name="T702">6@N@8@lmnop@qo@GF=@[Grsrtuvwox@r@Frxyrxmx@=sqwprzmx\@mqozmqo@srxzm@ynmswn{m@tow@VQMQQ|M@vostop}r@qr}osxzpm~o@sm@Jnmswn{m@qr@&lt;o}yoxw~o@qm@?mm@qo@GF=M@msrm@mo@?rp}o@qr@9rtrpsvwm5</text:span></text:p>
      <text:p text:style-name="P703"><text:span text:style-name="T704">4@N@&lt;ostop}r@m@9rxon~o@66TI4Q6Q@qo@&lt;:X@r@9rxon~o@VLTI4Q6T@qo@?9?UM@tow@xmqm@vo}</text:span><text:span text:style-name="T705">o@toszr@ypw}pwm@qr@ypr~ox@swzpwox@m@zmrnm@A=:BJ=@qr@0@rM@xxwqwmpwm}rszrM@mx@zmrnmx@A;=:79BI&lt;;M@. /&amp; / 0M@vo}@qrxosrpm~oM@r@89A;@qr</text:span></text:p>
      <text:p text:style-name="P706"><text:span text:style-name="T707">0P</text:span></text:p>
      <text:p text:style-name="P708"><text:span text:style-name="T709">V@N@8x@lmnoprx@qox@;svmpox@Aovwmwx@zm}}@xo@qr}osxzpmqox@r}@ynmswn{m@msrm5</text:span></text:p>
      <text:p text:style-name="P710"><text:span text:style-name="T711">T@N@8x@vqwox@&lt;B?&gt;B?@vopprxyosqr}@myrsmx@m@}m@myp</text:span><text:span text:style-name="T712">ow}m~o@r}@zrp}ox@qr@vmzropwm@rszpr@wsx}ox@r@@xrplw~ox@vmx@vo}yoxw~rx@qr@vxzo@swzpwo@xoM@r}@xm@}mwopwmM@}mwx@vo}ynrox5</text:span></text:p>
      <text:p text:style-name="P713"><text:span text:style-name="T714">7opzmnrmM@6RIQ4I4Q4T5</text:span></text:p>
      <text:p text:style-name="P715"><text:span text:style-name="T716">%</text:span><text:span text:style-name="T717"><text:tab/>#</text:span></text:p>
      <text:p text:style-name="P718"><text:span text:style-name="T719">Bsmnwxzm@Xqwvwpwo@?9?@Um5@9rw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margin-bottom="0.0812in"/>
      <style:text-properties style:font-name="Calibri" style:font-name-asian="Calibri" style:font-name-complex="Calibri" fo:color="#000000" fo:font-size="12pt" style:font-size-asian="12pt" fo:hyphenate="false"/>
    </style:style>
    <style:style style:name="Normal" style:display-name="Normal" style:family="paragraph">
      <style:paragraph-properties fo:margin-bottom="0.0034in" fo:line-height="112%" fo:margin-left="0.0069in" fo:margin-right="0.3763in" fo:text-indent="-0.0069in">
        <style:tab-stops/>
      </style:paragraph-properties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Calibri" style:font-name-asian="Calibri" style:font-name-complex="Calibri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a" style:num-letter-sync="true" text:start-value="8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9625in" text:min-label-width="0in" text:list-level-position-and-space-mode="label-alignment">
          <style:list-level-label-alignment text:label-followed-by="listtab" fo:margin-left="0.9625in" fo:text-indent="0in"/>
        </style:list-level-properties>
      </text:list-level-style-number>
      <text:list-level-style-number text:level="3" text:style-name="WW_CharLFO1LVL3" style:num-format="i">
        <style:list-level-properties text:space-before="1.4625in" text:min-label-width="0in" text:list-level-position-and-space-mode="label-alignment">
          <style:list-level-label-alignment text:label-followed-by="listtab" fo:margin-left="1.4625in" fo:text-indent="0in"/>
        </style:list-level-properties>
      </text:list-level-style-number>
      <text:list-level-style-number text:level="4" text:style-name="WW_CharLFO1LVL4" style:num-format="1">
        <style:list-level-properties text:space-before="1.9625in" text:min-label-width="0in" text:list-level-position-and-space-mode="label-alignment">
          <style:list-level-label-alignment text:label-followed-by="listtab" fo:margin-left="1.962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4625in" text:min-label-width="0in" text:list-level-position-and-space-mode="label-alignment">
          <style:list-level-label-alignment text:label-followed-by="listtab" fo:margin-left="2.4625in" fo:text-indent="0in"/>
        </style:list-level-properties>
      </text:list-level-style-number>
      <text:list-level-style-number text:level="6" text:style-name="WW_CharLFO1LVL6" style:num-format="i">
        <style:list-level-properties text:space-before="2.9625in" text:min-label-width="0in" text:list-level-position-and-space-mode="label-alignment">
          <style:list-level-label-alignment text:label-followed-by="listtab" fo:margin-left="2.9625in" fo:text-indent="0in"/>
        </style:list-level-properties>
      </text:list-level-style-number>
      <text:list-level-style-number text:level="7" text:style-name="WW_CharLFO1LVL7" style:num-format="1">
        <style:list-level-properties text:space-before="3.4625in" text:min-label-width="0in" text:list-level-position-and-space-mode="label-alignment">
          <style:list-level-label-alignment text:label-followed-by="listtab" fo:margin-left="3.46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9625in" text:min-label-width="0in" text:list-level-position-and-space-mode="label-alignment">
          <style:list-level-label-alignment text:label-followed-by="listtab" fo:margin-left="3.9625in" fo:text-indent="0in"/>
        </style:list-level-properties>
      </text:list-level-style-number>
      <text:list-level-style-number text:level="9" text:style-name="WW_CharLFO1LVL9" style:num-format="i">
        <style:list-level-properties text:space-before="4.4625in" text:min-label-width="0in" text:list-level-position-and-space-mode="label-alignment">
          <style:list-level-label-alignment text:label-followed-by="listtab" fo:margin-left="4.4625in" fo:text-indent="0in"/>
        </style:list-level-properties>
      </text:list-level-style-number>
    </text:list-style>
    <text:list-style style:name="LFO2">
      <text:list-level-style-number text:level="1" text:style-name="WW_CharLFO2LVL1" style:num-format="A" style:num-letter-sync="true" text:start-value="24">
        <style:list-level-properties text:space-before="0.2812in" text:min-label-width="0in" text:list-level-position-and-space-mode="label-alignment">
          <style:list-level-label-alignment text:label-followed-by="listtab" fo:margin-left="0.281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777in" text:min-label-width="0in" text:list-level-position-and-space-mode="label-alignment">
          <style:list-level-label-alignment text:label-followed-by="listtab" fo:margin-left="0.8777in" fo:text-indent="0in"/>
        </style:list-level-properties>
      </text:list-level-style-number>
      <text:list-level-style-number text:level="3" text:style-name="WW_CharLFO2LVL3" style:num-format="i">
        <style:list-level-properties text:space-before="1.3777in" text:min-label-width="0in" text:list-level-position-and-space-mode="label-alignment">
          <style:list-level-label-alignment text:label-followed-by="listtab" fo:margin-left="1.3777in" fo:text-indent="0in"/>
        </style:list-level-properties>
      </text:list-level-style-number>
      <text:list-level-style-number text:level="4" text:style-name="WW_CharLFO2LVL4" style:num-format="1">
        <style:list-level-properties text:space-before="1.8777in" text:min-label-width="0in" text:list-level-position-and-space-mode="label-alignment">
          <style:list-level-label-alignment text:label-followed-by="listtab" fo:margin-left="1.8777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777in" text:min-label-width="0in" text:list-level-position-and-space-mode="label-alignment">
          <style:list-level-label-alignment text:label-followed-by="listtab" fo:margin-left="2.3777in" fo:text-indent="0in"/>
        </style:list-level-properties>
      </text:list-level-style-number>
      <text:list-level-style-number text:level="6" text:style-name="WW_CharLFO2LVL6" style:num-format="i">
        <style:list-level-properties text:space-before="2.8777in" text:min-label-width="0in" text:list-level-position-and-space-mode="label-alignment">
          <style:list-level-label-alignment text:label-followed-by="listtab" fo:margin-left="2.8777in" fo:text-indent="0in"/>
        </style:list-level-properties>
      </text:list-level-style-number>
      <text:list-level-style-number text:level="7" text:style-name="WW_CharLFO2LVL7" style:num-format="1">
        <style:list-level-properties text:space-before="3.3777in" text:min-label-width="0in" text:list-level-position-and-space-mode="label-alignment">
          <style:list-level-label-alignment text:label-followed-by="listtab" fo:margin-left="3.3777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777in" text:min-label-width="0in" text:list-level-position-and-space-mode="label-alignment">
          <style:list-level-label-alignment text:label-followed-by="listtab" fo:margin-left="3.8777in" fo:text-indent="0in"/>
        </style:list-level-properties>
      </text:list-level-style-number>
      <text:list-level-style-number text:level="9" text:style-name="WW_CharLFO2LVL9" style:num-format="i">
        <style:list-level-properties text:space-before="4.3777in" text:min-label-width="0in" text:list-level-position-and-space-mode="label-alignment">
          <style:list-level-label-alignment text:label-followed-by="listtab" fo:margin-left="4.3777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9895in" fo:margin-bottom="0.5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215in"/>
      </style:header-style>
      <style:footer-style>
        <style:header-footer-properties style:dynamic-spacing="true" fo:min-height="0.2388in"/>
      </style:footer-style>
    </style:page-layout>
    <style:style style:name="P2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page-layout style:name="PL1">
      <style:page-layout-properties fo:page-width="11.6944in" fo:page-height="8.2638in" style:print-orientation="landscape" fo:margin-top="0.2388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47in"/>
      </style:header-style>
      <style:footer-style>
        <style:header-footer-properties style:dynamic-spacing="true" fo:min-height="0.1375in"/>
      </style:footer-style>
    </style:page-layout>
    <style:style style:name="P698" style:parent-style-name="Normal" style:family="paragraph">
      <style:paragraph-properties fo:margin-bottom="0in" fo:line-height="107%" fo:margin-left="-1in" fo:margin-right="10.6944in" fo:text-indent="0in">
        <style:tab-stops/>
      </style:paragraph-properties>
    </style:style>
    <style:style style:family="graphic" style:name="a40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/>
      </style:header>
    </style:master-page>
    <style:master-page style:name="MP1" style:page-layout-name="PL1">
      <style:header>
        <text:p text:style-name="P698"><draw:frame draw:z-index="251659264" draw:style-name="a40" draw:name="Picture 1" text:anchor-type="paragraph" svg:x="0.73778in" svg:y="0.23667in" svg:width="10.18667in" svg:height="0.64333in" style:rel-width="scale" style:rel-height="scale"><draw:image xlink:href="media/image4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T 22-26</dc:title>
    <dc:subject/>
    <meta:initial-creator>neiara</meta:initial-creator>
    <dc:creator>word2</dc:creator>
    <meta:creation-date>2026-08-03T18:13:00Z</meta:creation-date>
    <dc:date>2026-08-03T18:13:00Z</dc:date>
    <meta:template xlink:href="Normal" xlink:type="simple"/>
    <meta:editing-cycles>2</meta:editing-cycles>
    <meta:editing-duration>PT0S</meta:editing-duration>
    <meta:document-statistic meta:page-count="3" meta:paragraph-count="127" meta:word-count="9496" meta:character-count="63501" meta:row-count="451" meta:non-whitespace-character-count="54132"/>
  </office:meta>
</office:document-meta>
</file>