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I" text:start-value="10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.734in" text:min-label-width="0in" text:list-level-position-and-space-mode="label-alignment">
          <style:list-level-label-alignment text:label-followed-by="listtab" fo:margin-left="1.734in" fo:text-indent="0in"/>
        </style:list-level-properties>
      </text:list-level-style-number>
      <text:list-level-style-number text:level="3" text:style-name="WW_CharLFO1LVL3" style:num-format="i">
        <style:list-level-properties text:space-before="2.234in" text:min-label-width="0in" text:list-level-position-and-space-mode="label-alignment">
          <style:list-level-label-alignment text:label-followed-by="listtab" fo:margin-left="2.234in" fo:text-indent="0in"/>
        </style:list-level-properties>
      </text:list-level-style-number>
      <text:list-level-style-number text:level="4" text:style-name="WW_CharLFO1LVL4" style:num-format="1">
        <style:list-level-properties text:space-before="2.734in" text:min-label-width="0in" text:list-level-position-and-space-mode="label-alignment">
          <style:list-level-label-alignment text:label-followed-by="listtab" fo:margin-left="2.734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3.234in" text:min-label-width="0in" text:list-level-position-and-space-mode="label-alignment">
          <style:list-level-label-alignment text:label-followed-by="listtab" fo:margin-left="3.234in" fo:text-indent="0in"/>
        </style:list-level-properties>
      </text:list-level-style-number>
      <text:list-level-style-number text:level="6" text:style-name="WW_CharLFO1LVL6" style:num-format="i">
        <style:list-level-properties text:space-before="3.734in" text:min-label-width="0in" text:list-level-position-and-space-mode="label-alignment">
          <style:list-level-label-alignment text:label-followed-by="listtab" fo:margin-left="3.734in" fo:text-indent="0in"/>
        </style:list-level-properties>
      </text:list-level-style-number>
      <text:list-level-style-number text:level="7" text:style-name="WW_CharLFO1LVL7" style:num-format="1">
        <style:list-level-properties text:space-before="4.234in" text:min-label-width="0in" text:list-level-position-and-space-mode="label-alignment">
          <style:list-level-label-alignment text:label-followed-by="listtab" fo:margin-left="4.234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.734in" text:min-label-width="0in" text:list-level-position-and-space-mode="label-alignment">
          <style:list-level-label-alignment text:label-followed-by="listtab" fo:margin-left="4.734in" fo:text-indent="0in"/>
        </style:list-level-properties>
      </text:list-level-style-number>
      <text:list-level-style-number text:level="9" text:style-name="WW_CharLFO1LVL9" style:num-format="i">
        <style:list-level-properties text:space-before="5.234in" text:min-label-width="0in" text:list-level-position-and-space-mode="label-alignment">
          <style:list-level-label-alignment text:label-followed-by="listtab" fo:margin-left="5.234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4527in" fo:line-height="107%" fo:margin-left="3.0159in" fo:text-indent="0in">
        <style:tab-stops/>
      </style:paragraph-properties>
    </style:style>
    <style:style style:name="P3" style:parent-style-name="Normal" style:family="paragraph">
      <style:paragraph-properties fo:margin-bottom="0.0576in" fo:margin-left="0in" fo:text-indent="0in">
        <style:tab-stops>
          <style:tab-stop style:type="center" style:position="2.1166in"/>
          <style:tab-stop style:type="center" style:position="2.9368in"/>
          <style:tab-stop style:type="center" style:position="4.4312in"/>
        </style:tab-stops>
      </style:paragraph-properties>
    </style:style>
    <style:style style:name="T4" style:parent-style-name="DefaultParagraphFont" style:family="text">
      <style:text-properties fo:font-size="11pt" style:font-size-asian="11pt"/>
    </style:style>
    <style:style style:name="P5" style:parent-style-name="Normal" style:family="paragraph">
      <style:paragraph-properties fo:text-align="center" fo:margin-bottom="0.0576in" fo:margin-right="0.1916in"/>
    </style:style>
    <style:style style:name="P6" style:parent-style-name="Normal" style:family="paragraph">
      <style:paragraph-properties fo:text-align="center" fo:margin-bottom="0.3006in" fo:margin-right="0.1611in"/>
    </style:style>
    <style:style style:name="P7" style:parent-style-name="Normal" style:family="paragraph">
      <style:paragraph-properties fo:text-align="center" fo:margin-bottom="0.4916in" fo:margin-right="0.1916in"/>
    </style:style>
    <style:style style:name="P8" style:parent-style-name="Heading1" style:family="paragraph">
      <style:paragraph-properties fo:margin-bottom="0.0006in" fo:margin-left="0.5673in" fo:margin-right="0.0201in" fo:text-indent="-0.5673in">
        <style:tab-stops/>
      </style:paragraph-properties>
    </style:style>
    <style:style style:name="P9" style:parent-style-name="Normal" style:family="paragraph">
      <style:paragraph-properties fo:margin-bottom="0.1118in" fo:margin-left="-0.0034in">
        <style:tab-stops/>
      </style:paragraph-properties>
    </style:style>
    <style:style style:name="P10" style:parent-style-name="Normal" style:family="paragraph">
      <style:paragraph-properties fo:margin-bottom="0in" fo:margin-left="-0.0034in">
        <style:tab-stops/>
      </style:paragraph-properties>
    </style:style>
    <style:style style:name="P11" style:parent-style-name="Normal" style:family="paragraph">
      <style:paragraph-properties fo:margin-bottom="0in" fo:margin-left="-0.0034in">
        <style:tab-stops/>
      </style:paragraph-properties>
    </style:style>
    <style:style style:name="P12" style:parent-style-name="Normal" style:family="paragraph">
      <style:paragraph-properties fo:margin-left="-0.0104in" fo:text-indent="0.8687in">
        <style:tab-stops/>
      </style:paragraph-properties>
    </style:style>
    <style:style style:name="T13" style:parent-style-name="DefaultParagraphFont" style:family="text">
      <style:text-properties fo:color="#FF0000"/>
    </style:style>
    <style:style style:name="P14" style:parent-style-name="Normal" style:family="paragraph">
      <style:paragraph-properties fo:margin-left="-0.0034in">
        <style:tab-stops/>
      </style:paragraph-properties>
    </style:style>
    <style:style style:name="P15" style:parent-style-name="Normal" style:family="paragraph">
      <style:paragraph-properties fo:margin-bottom="0.193in" fo:margin-left="0.8902in" fo:text-indent="-0.2993in">
        <style:tab-stops/>
      </style:paragraph-properties>
    </style:style>
    <style:style style:name="P16" style:parent-style-name="Normal" style:family="paragraph">
      <style:paragraph-properties fo:margin-left="-0.0104in" fo:text-indent="0in">
        <style:tab-stops>
          <style:tab-stop style:type="center" style:position="1.8319in"/>
          <style:tab-stop style:type="center" style:position="2.9333in"/>
        </style:tab-stops>
      </style:paragraph-properties>
    </style:style>
    <style:style style:name="P17" style:parent-style-name="Normal" style:family="paragraph">
      <style:paragraph-properties fo:margin-left="-0.0034in">
        <style:tab-stops/>
      </style:paragraph-properties>
    </style:style>
    <style:style style:name="P18" style:parent-style-name="Normal" style:family="paragraph">
      <style:paragraph-properties fo:border="0.0069in solid #000000" fo:padding="0in" style:shadow="none" fo:text-align="justify" fo:margin-bottom="0in" fo:line-height="107%" fo:margin-left="0.0763in" fo:margin-right="2.1618in">
        <style:tab-stops/>
      </style:paragraph-properties>
    </style:style>
    <style:style style:name="T19" style:parent-style-name="DefaultParagraphFont" style:family="text">
      <style:text-properties fo:font-size="9pt" style:font-size-asian="9pt"/>
    </style:style>
    <style:style style:name="P20" style:parent-style-name="Normal" style:family="paragraph">
      <style:paragraph-properties fo:border="0.0069in solid #000000" fo:padding="0in" style:shadow="none" fo:text-align="justify" fo:margin-bottom="0in" fo:line-height="107%" fo:margin-left="0.0763in" fo:margin-right="2.1618in">
        <style:tab-stops/>
      </style:paragraph-properties>
    </style:style>
    <style:style style:name="T21" style:parent-style-name="DefaultParagraphFont" style:family="text">
      <style:text-properties fo:font-size="9pt" style:font-size-asian="9pt"/>
    </style:style>
    <style:style style:name="P22" style:parent-style-name="Normal" style:family="paragraph">
      <style:paragraph-properties fo:border="0.0069in solid #000000" fo:padding="0in" style:shadow="none" fo:text-align="justify" fo:margin-bottom="0.1381in" fo:line-height="107%" fo:margin-left="0.0763in" fo:margin-right="2.1618in">
        <style:tab-stops/>
      </style:paragraph-properties>
    </style:style>
    <style:style style:name="T23" style:parent-style-name="DefaultParagraphFont" style:family="text">
      <style:text-properties fo:font-size="9pt" style:font-size-asian="9pt"/>
    </style:style>
    <style:style style:name="T24" style:parent-style-name="DefaultParagraphFont" style:family="text">
      <style:text-properties fo:font-size="9pt" style:font-size-asian="9pt"/>
    </style:style>
    <style:style style:name="TableColumn26" style:family="table-column">
      <style:table-column-properties style:column-width="0.393in"/>
    </style:style>
    <style:style style:name="TableColumn27" style:family="table-column">
      <style:table-column-properties style:column-width="0.4791in"/>
    </style:style>
    <style:style style:name="TableColumn28" style:family="table-column">
      <style:table-column-properties style:column-width="2.227in"/>
    </style:style>
    <style:style style:name="TableColumn29" style:family="table-column">
      <style:table-column-properties style:column-width="0.4041in"/>
    </style:style>
    <style:style style:name="TableColumn30" style:family="table-column">
      <style:table-column-properties style:column-width="0.7805in"/>
    </style:style>
    <style:style style:name="TableColumn31" style:family="table-column">
      <style:table-column-properties style:column-width="0.6659in"/>
    </style:style>
    <style:style style:name="TableColumn32" style:family="table-column">
      <style:table-column-properties style:column-width="0.8222in"/>
    </style:style>
    <style:style style:name="TableColumn33" style:family="table-column">
      <style:table-column-properties style:column-width="0.9361in"/>
    </style:style>
    <style:style style:name="Table25" style:family="table">
      <style:table-properties style:width="6.7083in" fo:margin-left="0.0048in" table:align="left"/>
    </style:style>
    <style:style style:name="TableRow34" style:family="table-row">
      <style:table-row-properties style:min-row-height="0.3909in"/>
    </style:style>
    <style:style style:name="TableCell35" style:family="table-cell">
      <style:table-cell-properties fo:border="0.0069in solid #000000" style:writing-mode="lr-tb" fo:padding-top="0in" fo:padding-left="0.0548in" fo:padding-bottom="0in" fo:padding-right="0in"/>
    </style:style>
    <style:style style:name="P3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37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38" style:parent-style-name="Normal" style:family="paragraph">
      <style:paragraph-properties fo:text-align="justify" fo:margin-bottom="0in" fo:line-height="107%" fo:margin-left="0.0486in" fo:text-indent="0in">
        <style:tab-stops/>
      </style:paragraph-properties>
    </style:style>
    <style:style style:name="T39" style:parent-style-name="DefaultParagraphFont" style:family="text">
      <style:text-properties fo:font-size="8pt" style:font-size-asian="8pt"/>
    </style:style>
    <style:style style:name="P40" style:parent-style-name="Normal" style:family="paragraph">
      <style:paragraph-properties fo:text-align="justify" fo:margin-bottom="0in" fo:line-height="107%" fo:margin-left="0.0548in" fo:text-indent="0in">
        <style:tab-stops/>
      </style:paragraph-properties>
    </style:style>
    <style:style style:name="T41" style:parent-style-name="DefaultParagraphFont" style:family="text">
      <style:text-properties fo:font-size="8pt" style:font-size-asian="8pt"/>
    </style:style>
    <style:style style:name="TableCell42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43" style:parent-style-name="Normal" style:family="paragraph">
      <style:paragraph-properties fo:text-align="center" fo:margin-bottom="0in" fo:line-height="107%" fo:margin-left="0.0465in" fo:text-indent="0in">
        <style:tab-stops/>
      </style:paragraph-properties>
    </style:style>
    <style:style style:name="T44" style:parent-style-name="DefaultParagraphFont" style:family="text">
      <style:text-properties fo:font-size="8pt" style:font-size-asian="8pt"/>
    </style:style>
    <style:style style:name="TableCell45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46" style:parent-style-name="Normal" style:family="paragraph">
      <style:paragraph-properties fo:text-align="justify" fo:margin-bottom="0in" fo:line-height="107%" fo:margin-left="0.0048in" fo:text-indent="0in">
        <style:tab-stops/>
      </style:paragraph-properties>
    </style:style>
    <style:style style:name="T47" style:parent-style-name="DefaultParagraphFont" style:family="text">
      <style:text-properties fo:font-size="8pt" style:font-size-asian="8pt"/>
    </style:style>
    <style:style style:name="TableCell48" style:family="table-cell">
      <style:table-cell-properties fo:border="0.0069in solid #000000" style:writing-mode="lr-tb" fo:padding-top="0in" fo:padding-left="0.0548in" fo:padding-bottom="0in" fo:padding-right="0in"/>
    </style:style>
    <style:style style:name="P49" style:parent-style-name="Normal" style:family="paragraph">
      <style:paragraph-properties fo:margin-bottom="0in" fo:line-height="107%" fo:margin-left="0.0951in" fo:text-indent="0in">
        <style:tab-stops/>
      </style:paragraph-properties>
    </style:style>
    <style:style style:name="T50" style:parent-style-name="DefaultParagraphFont" style:family="text">
      <style:text-properties fo:font-size="8pt" style:font-size-asian="8pt"/>
    </style:style>
    <style:style style:name="P51" style:parent-style-name="Normal" style:family="paragraph">
      <style:paragraph-properties fo:text-align="justify" fo:margin-bottom="0in" fo:line-height="107%" fo:margin-left="0.0152in" fo:margin-right="-0.0062in" fo:text-indent="0in">
        <style:tab-stops/>
      </style:paragraph-properties>
    </style:style>
    <style:style style:name="T52" style:parent-style-name="DefaultParagraphFont" style:family="text">
      <style:text-properties fo:font-size="8pt" style:font-size-asian="8pt"/>
    </style:style>
    <style:style style:name="TableCell53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54" style:parent-style-name="Normal" style:family="paragraph">
      <style:paragraph-properties fo:margin-bottom="0in" fo:line-height="107%" fo:margin-left="0.0486in" fo:text-indent="0.0152in">
        <style:tab-stops/>
      </style:paragraph-properties>
    </style:style>
    <style:style style:name="T55" style:parent-style-name="DefaultParagraphFont" style:family="text">
      <style:text-properties fo:font-size="8pt" style:font-size-asian="8pt"/>
    </style:style>
    <style:style style:name="T56" style:parent-style-name="DefaultParagraphFont" style:family="text">
      <style:text-properties fo:font-size="8pt" style:font-size-asian="8pt"/>
    </style:style>
    <style:style style:name="TableCell57" style:family="table-cell">
      <style:table-cell-properties fo:border="0.0069in solid #000000" style:writing-mode="lr-tb" fo:padding-top="0in" fo:padding-left="0.0548in" fo:padding-bottom="0in" fo:padding-right="0in"/>
    </style:style>
    <style:style style:name="P58" style:parent-style-name="Normal" style:family="paragraph">
      <style:paragraph-properties fo:text-align="justify" fo:margin-bottom="0in" fo:line-height="107%" fo:margin-left="0.0402in" fo:text-indent="0in">
        <style:tab-stops/>
      </style:paragraph-properties>
    </style:style>
    <style:style style:name="T59" style:parent-style-name="DefaultParagraphFont" style:family="text">
      <style:text-properties fo:font-size="8pt" style:font-size-asian="8pt"/>
    </style:style>
    <style:style style:name="T60" style:parent-style-name="DefaultParagraphFont" style:family="text">
      <style:text-properties fo:font-size="8pt" style:font-size-asian="8pt"/>
    </style:style>
    <style:style style:name="P61" style:parent-style-name="Normal" style:family="paragraph">
      <style:paragraph-properties fo:text-align="justify" fo:margin-bottom="0in" fo:line-height="107%" fo:margin-left="0.0402in" fo:text-indent="0in">
        <style:tab-stops/>
      </style:paragraph-properties>
    </style:style>
    <style:style style:name="T62" style:parent-style-name="DefaultParagraphFont" style:family="text">
      <style:text-properties fo:font-size="8pt" style:font-size-asian="8pt"/>
    </style:style>
    <style:style style:name="TableCell63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64" style:parent-style-name="Normal" style:family="paragraph">
      <style:paragraph-properties fo:margin-bottom="0in" fo:line-height="107%" fo:margin-left="0.218in" fo:text-indent="-0.2083in">
        <style:tab-stops/>
      </style:paragraph-properties>
    </style:style>
    <style:style style:name="T65" style:parent-style-name="DefaultParagraphFont" style:family="text">
      <style:text-properties fo:font-size="8pt" style:font-size-asian="8pt"/>
    </style:style>
    <style:style style:name="T66" style:parent-style-name="DefaultParagraphFont" style:family="text">
      <style:text-properties fo:font-size="8pt" style:font-size-asian="8pt"/>
    </style:style>
    <style:style style:name="TableRow67" style:family="table-row">
      <style:table-row-properties style:min-row-height="0.2236in"/>
    </style:style>
    <style:style style:name="TableCell68" style:family="table-cell">
      <style:table-cell-properties fo:border="0.0069in solid #000000" fo:background-color="#00FFFF" style:writing-mode="lr-tb" fo:padding-top="0in" fo:padding-left="0.0548in" fo:padding-bottom="0in" fo:padding-right="0in"/>
    </style:style>
    <style:style style:name="P69" style:parent-style-name="Normal" style:family="paragraph">
      <style:paragraph-properties fo:margin-bottom="0.0326in" fo:line-height="107%" fo:margin-left="0in" fo:text-indent="0in">
        <style:tab-stops>
          <style:tab-stop style:type="center" style:position="3.8562in"/>
          <style:tab-stop style:type="center" style:position="5.3194in"/>
        </style:tab-stops>
      </style:paragraph-properties>
    </style:style>
    <style:style style:name="T70" style:parent-style-name="DefaultParagraphFont" style:family="text">
      <style:text-properties fo:font-size="11pt" style:font-size-asian="11pt"/>
    </style:style>
    <style:style style:name="T71" style:parent-style-name="DefaultParagraphFont" style:family="text">
      <style:text-properties fo:font-size="8pt" style:font-size-asian="8pt"/>
    </style:style>
    <style:style style:name="T72" style:parent-style-name="DefaultParagraphFont" style:family="text">
      <style:text-properties fo:font-size="8pt" style:font-size-asian="8pt"/>
    </style:style>
    <style:style style:name="P73" style:parent-style-name="Normal" style:family="paragraph">
      <style:paragraph-properties fo:text-align="center" fo:margin-bottom="0in" fo:line-height="107%" fo:margin-left="0.2965in" fo:text-indent="0in">
        <style:tab-stops/>
      </style:paragraph-properties>
    </style:style>
    <style:style style:name="T74" style:parent-style-name="DefaultParagraphFont" style:family="text">
      <style:text-properties fo:font-size="8pt" style:font-size-asian="8pt"/>
    </style:style>
    <style:style style:name="TableRow75" style:family="table-row">
      <style:table-row-properties style:min-row-height="1.5875in"/>
    </style:style>
    <style:style style:name="TableCell76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77" style:parent-style-name="Normal" style:family="paragraph">
      <style:paragraph-properties fo:margin-bottom="0in" fo:line-height="107%" fo:margin-left="0.1131in" fo:text-indent="0in">
        <style:tab-stops/>
      </style:paragraph-properties>
    </style:style>
    <style:style style:name="T78" style:parent-style-name="DefaultParagraphFont" style:family="text">
      <style:text-properties fo:font-size="8pt" style:font-size-asian="8pt"/>
    </style:style>
    <style:style style:name="TableCell79" style:family="table-cell">
      <style:table-cell-properties fo:border="0.0069in solid #000000" style:writing-mode="lr-tb" style:vertical-align="middle" fo:padding-top="0in" fo:padding-left="0.0548in" fo:padding-bottom="0in" fo:padding-right="0in"/>
    </style:style>
    <style:style style:name="P80" style:parent-style-name="Normal" style:family="paragraph">
      <style:paragraph-properties fo:text-align="justify" fo:margin-bottom="0in" fo:line-height="107%" fo:margin-left="0.018in" fo:text-indent="0in">
        <style:tab-stops/>
      </style:paragraph-properties>
    </style:style>
    <style:style style:name="T81" style:parent-style-name="DefaultParagraphFont" style:family="text">
      <style:text-properties fo:font-size="8pt" style:font-size-asian="8pt"/>
    </style:style>
    <style:style style:name="TableCell82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83" style:parent-style-name="Normal" style:family="paragraph">
      <style:paragraph-properties fo:margin-bottom="0in" fo:line-height="107%" fo:margin-left="0.1847in" fo:text-indent="0in">
        <style:tab-stops/>
      </style:paragraph-properties>
    </style:style>
    <style:style style:name="T84" style:parent-style-name="DefaultParagraphFont" style:family="text">
      <style:text-properties fo:font-size="9pt" style:font-size-asian="9pt"/>
    </style:style>
    <style:style style:name="P85" style:parent-style-name="Normal" style:family="paragraph">
      <style:paragraph-properties fo:text-align="center" fo:margin-bottom="0in" fo:line-height="107%" fo:margin-left="0in" fo:margin-right="0.0187in" fo:text-indent="0in">
        <style:tab-stops/>
      </style:paragraph-properties>
    </style:style>
    <style:style style:name="T86" style:parent-style-name="DefaultParagraphFont" style:family="text">
      <style:text-properties fo:font-size="9pt" style:font-size-asian="9pt"/>
    </style:style>
    <style:style style:name="P87" style:parent-style-name="Normal" style:family="paragraph">
      <style:paragraph-properties fo:text-align="justify" fo:margin-bottom="0in" fo:line-height="107%" fo:margin-left="0.0402in" fo:text-indent="0in">
        <style:tab-stops/>
      </style:paragraph-properties>
    </style:style>
    <style:style style:name="T88" style:parent-style-name="DefaultParagraphFont" style:family="text">
      <style:text-properties fo:font-size="9pt" style:font-size-asian="9pt"/>
    </style:style>
    <style:style style:name="P89" style:parent-style-name="Normal" style:family="paragraph">
      <style:paragraph-properties fo:text-align="justify" fo:margin-bottom="0in" fo:line-height="93%" fo:margin-left="0.1534in" fo:text-indent="-0.1534in">
        <style:tab-stops/>
      </style:paragraph-properties>
    </style:style>
    <style:style style:name="T90" style:parent-style-name="DefaultParagraphFont" style:family="text">
      <style:text-properties fo:font-size="9pt" style:font-size-asian="9pt"/>
    </style:style>
    <style:style style:name="P91" style:parent-style-name="Normal" style:family="paragraph">
      <style:paragraph-properties fo:text-align="justify" fo:margin-bottom="0in" fo:line-height="107%" fo:margin-left="0.0118in" fo:text-indent="0in">
        <style:tab-stops/>
      </style:paragraph-properties>
    </style:style>
    <style:style style:name="T92" style:parent-style-name="DefaultParagraphFont" style:family="text">
      <style:text-properties fo:font-size="9pt" style:font-size-asian="9pt"/>
    </style:style>
    <style:style style:name="P93" style:parent-style-name="Normal" style:family="paragraph">
      <style:paragraph-properties fo:text-align="center" fo:margin-bottom="0in" fo:line-height="107%" fo:margin-left="0.0166in" fo:text-indent="0in">
        <style:tab-stops/>
      </style:paragraph-properties>
    </style:style>
    <style:style style:name="T94" style:parent-style-name="DefaultParagraphFont" style:family="text">
      <style:text-properties fo:font-size="9pt" style:font-size-asian="9pt"/>
    </style:style>
    <style:style style:name="P95" style:parent-style-name="Normal" style:family="paragraph">
      <style:paragraph-properties fo:text-align="justify" fo:margin-bottom="0in" fo:line-height="107%" fo:margin-left="0.0645in" fo:text-indent="0in">
        <style:tab-stops/>
      </style:paragraph-properties>
    </style:style>
    <style:style style:name="T96" style:parent-style-name="DefaultParagraphFont" style:family="text">
      <style:text-properties fo:font-size="9pt" style:font-size-asian="9pt"/>
    </style:style>
    <style:style style:name="P97" style:parent-style-name="Normal" style:family="paragraph">
      <style:paragraph-properties fo:text-align="justify" fo:margin-bottom="0in" fo:line-height="107%" fo:margin-left="0.0534in" fo:text-indent="0in">
        <style:tab-stops/>
      </style:paragraph-properties>
    </style:style>
    <style:style style:name="T98" style:parent-style-name="DefaultParagraphFont" style:family="text">
      <style:text-properties fo:font-size="9pt" style:font-size-asian="9pt"/>
    </style:style>
    <style:style style:name="P99" style:parent-style-name="Normal" style:family="paragraph">
      <style:paragraph-properties fo:text-align="justify" fo:margin-bottom="0in" fo:line-height="107%" fo:margin-left="0.0048in" fo:text-indent="0in">
        <style:tab-stops/>
      </style:paragraph-properties>
    </style:style>
    <style:style style:name="T100" style:parent-style-name="DefaultParagraphFont" style:family="text">
      <style:text-properties fo:font-size="9pt" style:font-size-asian="9pt"/>
    </style:style>
    <style:style style:name="TableCell101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102" style:parent-style-name="Normal" style:family="paragraph">
      <style:paragraph-properties fo:margin-bottom="0in" fo:line-height="107%" fo:margin-left="0.1812in" fo:text-indent="0in">
        <style:tab-stops/>
      </style:paragraph-properties>
    </style:style>
    <style:style style:name="T103" style:parent-style-name="DefaultParagraphFont" style:family="text">
      <style:text-properties fo:font-size="9pt" style:font-size-asian="9pt"/>
    </style:style>
    <style:style style:name="TableCell104" style:family="table-cell">
      <style:table-cell-properties fo:border="0.0069in solid #000000" style:writing-mode="lr-tb" fo:padding-top="0in" fo:padding-left="0.0548in" fo:padding-bottom="0in" fo:padding-right="0in"/>
    </style:style>
    <style:style style:name="P10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106" style:family="table-cell">
      <style:table-cell-properties fo:border="0.0069in solid #000000" style:writing-mode="lr-tb" fo:padding-top="0in" fo:padding-left="0.0548in" fo:padding-bottom="0in" fo:padding-right="0in"/>
    </style:style>
    <style:style style:name="P10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ableCell108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109" style:parent-style-name="Normal" style:family="paragraph">
      <style:paragraph-properties fo:margin-bottom="0in" fo:line-height="107%" fo:margin-left="0.1583in" fo:text-indent="0in">
        <style:tab-stops/>
      </style:paragraph-properties>
    </style:style>
    <style:style style:name="T110" style:parent-style-name="DefaultParagraphFont" style:family="text">
      <style:text-properties fo:font-size="9pt" style:font-size-asian="9pt"/>
    </style:style>
    <style:style style:name="TableCell111" style:family="table-cell">
      <style:table-cell-properties fo:border="0.0069in solid #000000" style:writing-mode="lr-tb" style:vertical-align="bottom" fo:padding-top="0in" fo:padding-left="0.0548in" fo:padding-bottom="0in" fo:padding-right="0in"/>
    </style:style>
    <style:style style:name="P112" style:parent-style-name="Normal" style:family="paragraph">
      <style:paragraph-properties fo:margin-bottom="0in" fo:line-height="107%" fo:margin-left="0.1284in" fo:text-indent="0in">
        <style:tab-stops/>
      </style:paragraph-properties>
    </style:style>
    <style:style style:name="T113" style:parent-style-name="DefaultParagraphFont" style:family="text">
      <style:text-properties fo:font-size="9pt" style:font-size-asian="9pt"/>
    </style:style>
    <style:style style:name="P114" style:parent-style-name="Normal" style:family="paragraph">
      <style:paragraph-properties fo:margin-bottom="0in" fo:line-height="107%" fo:margin-left="0in" fo:text-indent="0in">
        <style:tab-stops>
          <style:tab-stop style:type="center" style:position="1.2069in"/>
          <style:tab-stop style:type="center" style:position="2.427in"/>
        </style:tab-stops>
      </style:paragraph-properties>
    </style:style>
    <style:style style:name="T115" style:parent-style-name="DefaultParagraphFont" style:family="text">
      <style:text-properties fo:font-size="11pt" style:font-size-asian="11pt"/>
    </style:style>
    <style:style style:name="T116" style:parent-style-name="DefaultParagraphFont" style:family="text">
      <style:text-properties fo:font-size="9pt" style:font-size-asian="9pt"/>
    </style:style>
    <style:style style:name="T117" style:parent-style-name="DefaultParagraphFont" style:family="text">
      <style:text-properties fo:font-size="9pt" style:font-size-asian="9pt"/>
    </style:style>
    <style:style style:name="P118" style:parent-style-name="Normal" style:family="paragraph">
      <style:paragraph-properties fo:margin-bottom="0.1215in" fo:line-height="107%" fo:margin-left="0in" fo:text-indent="0in">
        <style:tab-stops/>
      </style:paragraph-properties>
    </style:style>
    <style:style style:name="T119" style:parent-style-name="DefaultParagraphFont" style:family="text">
      <style:text-properties fo:font-size="11pt" style:font-size-asian="11pt"/>
    </style:style>
    <style:style style:name="P12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21" style:parent-style-name="DefaultParagraphFont" style:family="text">
      <style:text-properties fo:letter-spacing="0.068in" style:text-scale="306%" fo:font-size="9pt" style:font-size-asian="9pt"/>
    </style:style>
    <style:style style:name="T122" style:parent-style-name="DefaultParagraphFont" style:family="text">
      <style:text-properties fo:letter-spacing="0.2381in" style:text-scale="306%" fo:font-size="9pt" style:font-size-asian="9pt"/>
    </style:style>
    <style:style style:name="T123" style:parent-style-name="DefaultParagraphFont" style:family="text">
      <style:text-properties style:text-scale="306%" fo:font-size="9pt" style:font-size-asian="9pt"/>
    </style:style>
    <style:style style:name="P12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25" style:parent-style-name="DefaultParagraphFont" style:family="text">
      <style:text-properties style:text-scale="247%" fo:font-size="9pt" style:font-size-asian="9pt"/>
    </style:style>
    <style:style style:name="T126" style:parent-style-name="DefaultParagraphFont" style:family="text">
      <style:text-properties fo:letter-spacing="0.25in" style:text-scale="247%" fo:font-size="9pt" style:font-size-asian="9pt"/>
    </style:style>
    <style:style style:name="T127" style:parent-style-name="DefaultParagraphFont" style:family="text">
      <style:text-properties style:text-scale="247%" fo:font-size="9pt" style:font-size-asian="9pt"/>
    </style:style>
    <style:style style:name="T128" style:parent-style-name="DefaultParagraphFont" style:family="text">
      <style:text-properties fo:letter-spacing="-0.0347in" style:text-scale="247%" fo:font-size="9pt" style:font-size-asian="9pt"/>
    </style:style>
    <style:style style:name="T129" style:parent-style-name="DefaultParagraphFont" style:family="text">
      <style:text-properties style:text-scale="247%" fo:font-size="9pt" style:font-size-asian="9pt"/>
    </style:style>
    <style:style style:name="T130" style:parent-style-name="DefaultParagraphFont" style:family="text">
      <style:text-properties fo:letter-spacing="0.5562in" style:text-scale="247%" fo:font-size="9pt" style:font-size-asian="9pt"/>
    </style:style>
    <style:style style:name="T131" style:parent-style-name="DefaultParagraphFont" style:family="text">
      <style:text-properties style:text-scale="247%" fo:font-size="9pt" style:font-size-asian="9pt"/>
    </style:style>
    <style:style style:name="T132" style:parent-style-name="DefaultParagraphFont" style:family="text">
      <style:text-properties fo:letter-spacing="0.0833in" style:text-scale="247%" fo:font-size="9pt" style:font-size-asian="9pt"/>
    </style:style>
    <style:style style:name="T133" style:parent-style-name="DefaultParagraphFont" style:family="text">
      <style:text-properties style:text-scale="247%" fo:font-size="9pt" style:font-size-asian="9pt"/>
    </style:style>
    <style:style style:name="T134" style:parent-style-name="DefaultParagraphFont" style:family="text">
      <style:text-properties fo:letter-spacing="0.0347in" style:text-scale="247%" fo:font-size="9pt" style:font-size-asian="9pt"/>
    </style:style>
    <style:style style:name="P13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6" style:parent-style-name="DefaultParagraphFont" style:family="text">
      <style:text-properties style:text-scale="306%" fo:font-size="9pt" style:font-size-asian="9pt"/>
    </style:style>
    <style:style style:name="P13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38" style:parent-style-name="DefaultParagraphFont" style:family="text">
      <style:text-properties fo:letter-spacing="0.25in" style:text-scale="177%" fo:font-size="9pt" style:font-size-asian="9pt"/>
    </style:style>
    <style:style style:name="T139" style:parent-style-name="DefaultParagraphFont" style:family="text">
      <style:text-properties style:text-scale="177%" fo:font-size="9pt" style:font-size-asian="9pt"/>
    </style:style>
    <style:style style:name="T140" style:parent-style-name="DefaultParagraphFont" style:family="text">
      <style:text-properties fo:letter-spacing="0.0798in" style:text-scale="177%" fo:font-size="9pt" style:font-size-asian="9pt"/>
    </style:style>
    <style:style style:name="T141" style:parent-style-name="DefaultParagraphFont" style:family="text">
      <style:text-properties style:text-scale="177%" fo:font-size="9pt" style:font-size-asian="9pt"/>
    </style:style>
    <style:style style:name="T142" style:parent-style-name="DefaultParagraphFont" style:family="text">
      <style:text-properties fo:letter-spacing="0.4777in" style:text-scale="177%" fo:font-size="9pt" style:font-size-asian="9pt"/>
    </style:style>
    <style:style style:name="T143" style:parent-style-name="DefaultParagraphFont" style:family="text">
      <style:text-properties style:text-scale="177%" fo:font-size="9pt" style:font-size-asian="9pt"/>
    </style:style>
    <style:style style:name="T144" style:parent-style-name="DefaultParagraphFont" style:family="text">
      <style:text-properties fo:letter-spacing="0.1534in" style:text-scale="177%" fo:font-size="9pt" style:font-size-asian="9pt"/>
    </style:style>
    <style:style style:name="T145" style:parent-style-name="DefaultParagraphFont" style:family="text">
      <style:text-properties fo:letter-spacing="0.0965in" style:text-scale="177%" fo:font-size="9pt" style:font-size-asian="9pt"/>
    </style:style>
    <style:style style:name="P14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47" style:parent-style-name="DefaultParagraphFont" style:family="text">
      <style:text-properties style:text-scale="355%" fo:font-size="9pt" style:font-size-asian="9pt"/>
    </style:style>
    <style:style style:name="T148" style:parent-style-name="DefaultParagraphFont" style:family="text">
      <style:text-properties fo:letter-spacing="0.4527in" style:text-scale="355%" fo:font-size="9pt" style:font-size-asian="9pt"/>
    </style:style>
    <style:style style:name="T149" style:parent-style-name="DefaultParagraphFont" style:family="text">
      <style:text-properties style:text-scale="355%" fo:font-size="9pt" style:font-size-asian="9pt"/>
    </style:style>
    <style:style style:name="T150" style:parent-style-name="DefaultParagraphFont" style:family="text">
      <style:text-properties fo:letter-spacing="0.1868in" style:text-scale="355%" fo:font-size="9pt" style:font-size-asian="9pt"/>
    </style:style>
    <style:style style:name="T151" style:parent-style-name="DefaultParagraphFont" style:family="text">
      <style:text-properties style:text-scale="355%" fo:font-size="9pt" style:font-size-asian="9pt"/>
    </style:style>
    <style:style style:name="P15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53" style:parent-style-name="DefaultParagraphFont" style:family="text">
      <style:text-properties style:text-scale="149%" fo:font-size="9pt" style:font-size-asian="9pt"/>
    </style:style>
    <style:style style:name="P15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55" style:parent-style-name="DefaultParagraphFont" style:family="text">
      <style:text-properties style:text-scale="200%" fo:font-size="9pt" style:font-size-asian="9pt"/>
    </style:style>
    <style:style style:name="P15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57" style:parent-style-name="DefaultParagraphFont" style:family="text">
      <style:text-properties fo:letter-spacing="0.3993in" style:text-scale="221%" fo:font-size="9pt" style:font-size-asian="9pt"/>
    </style:style>
    <style:style style:name="T158" style:parent-style-name="DefaultParagraphFont" style:family="text">
      <style:text-properties fo:letter-spacing="0.2479in" style:text-scale="221%" fo:font-size="9pt" style:font-size-asian="9pt"/>
    </style:style>
    <style:style style:name="T159" style:parent-style-name="DefaultParagraphFont" style:family="text">
      <style:text-properties style:text-scale="221%" fo:font-size="9pt" style:font-size-asian="9pt"/>
    </style:style>
    <style:style style:name="T160" style:parent-style-name="DefaultParagraphFont" style:family="text">
      <style:text-properties fo:letter-spacing="0.2083in" style:text-scale="221%" fo:font-size="9pt" style:font-size-asian="9pt"/>
    </style:style>
    <style:style style:name="T161" style:parent-style-name="DefaultParagraphFont" style:family="text">
      <style:text-properties style:text-scale="221%" fo:font-size="9pt" style:font-size-asian="9pt"/>
    </style:style>
    <style:style style:name="T162" style:parent-style-name="DefaultParagraphFont" style:family="text">
      <style:text-properties fo:letter-spacing="0.2in" style:text-scale="221%" fo:font-size="9pt" style:font-size-asian="9pt"/>
    </style:style>
    <style:style style:name="T163" style:parent-style-name="DefaultParagraphFont" style:family="text">
      <style:text-properties style:text-scale="221%" fo:font-size="9pt" style:font-size-asian="9pt"/>
    </style:style>
    <style:style style:name="P16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65" style:parent-style-name="DefaultParagraphFont" style:family="text">
      <style:text-properties fo:letter-spacing="0.1868in" style:text-scale="310%" fo:font-size="9pt" style:font-size-asian="9pt"/>
    </style:style>
    <style:style style:name="T166" style:parent-style-name="DefaultParagraphFont" style:family="text">
      <style:text-properties fo:letter-spacing="0.1069in" style:text-scale="310%" fo:font-size="9pt" style:font-size-asian="9pt"/>
    </style:style>
    <style:style style:name="T167" style:parent-style-name="DefaultParagraphFont" style:family="text">
      <style:text-properties style:text-scale="310%" fo:font-size="9pt" style:font-size-asian="9pt"/>
    </style:style>
    <style:style style:name="T168" style:parent-style-name="DefaultParagraphFont" style:family="text">
      <style:text-properties fo:letter-spacing="0.1069in" style:text-scale="310%" fo:font-size="9pt" style:font-size-asian="9pt"/>
    </style:style>
    <style:style style:name="T169" style:parent-style-name="DefaultParagraphFont" style:family="text">
      <style:text-properties fo:letter-spacing="0.0263in" style:text-scale="310%" fo:font-size="9pt" style:font-size-asian="9pt"/>
    </style:style>
    <style:style style:name="T170" style:parent-style-name="DefaultParagraphFont" style:family="text">
      <style:text-properties style:text-scale="310%" fo:font-size="9pt" style:font-size-asian="9pt"/>
    </style:style>
    <style:style style:name="T171" style:parent-style-name="DefaultParagraphFont" style:family="text">
      <style:text-properties fo:letter-spacing="0.3097in" style:text-scale="310%" fo:font-size="9pt" style:font-size-asian="9pt"/>
    </style:style>
    <style:style style:name="T172" style:parent-style-name="DefaultParagraphFont" style:family="text">
      <style:text-properties style:text-scale="310%" fo:font-size="9pt" style:font-size-asian="9pt"/>
    </style:style>
    <style:style style:name="T173" style:parent-style-name="DefaultParagraphFont" style:family="text">
      <style:text-properties fo:letter-spacing="0.4312in" style:text-scale="310%" fo:font-size="9pt" style:font-size-asian="9pt"/>
    </style:style>
    <style:style style:name="T174" style:parent-style-name="DefaultParagraphFont" style:family="text">
      <style:text-properties style:text-scale="310%" fo:font-size="9pt" style:font-size-asian="9pt"/>
    </style:style>
    <style:style style:name="P17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76" style:parent-style-name="DefaultParagraphFont" style:family="text">
      <style:text-properties fo:letter-spacing="0.2395in" style:text-scale="177%" fo:font-size="9pt" style:font-size-asian="9pt"/>
    </style:style>
    <style:style style:name="T177" style:parent-style-name="DefaultParagraphFont" style:family="text">
      <style:text-properties style:text-scale="177%" fo:font-size="9pt" style:font-size-asian="9pt"/>
    </style:style>
    <style:style style:name="T178" style:parent-style-name="DefaultParagraphFont" style:family="text">
      <style:text-properties fo:letter-spacing="0.3381in" style:text-scale="177%" fo:font-size="9pt" style:font-size-asian="9pt"/>
    </style:style>
    <style:style style:name="T179" style:parent-style-name="DefaultParagraphFont" style:family="text">
      <style:text-properties style:text-scale="177%" fo:font-size="9pt" style:font-size-asian="9pt"/>
    </style:style>
    <style:style style:name="T180" style:parent-style-name="DefaultParagraphFont" style:family="text">
      <style:text-properties fo:letter-spacing="0.1833in" style:text-scale="177%" fo:font-size="9pt" style:font-size-asian="9pt"/>
    </style:style>
    <style:style style:name="P181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82" style:parent-style-name="DefaultParagraphFont" style:family="text">
      <style:text-properties style:text-scale="197%" fo:font-size="9pt" style:font-size-asian="9pt"/>
    </style:style>
    <style:style style:name="P183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84" style:parent-style-name="DefaultParagraphFont" style:family="text">
      <style:text-properties style:text-scale="255%" fo:font-size="9pt" style:font-size-asian="9pt"/>
    </style:style>
    <style:style style:name="T185" style:parent-style-name="DefaultParagraphFont" style:family="text">
      <style:text-properties fo:letter-spacing="0.0819in" style:text-scale="255%" fo:font-size="9pt" style:font-size-asian="9pt"/>
    </style:style>
    <style:style style:name="T186" style:parent-style-name="DefaultParagraphFont" style:family="text">
      <style:text-properties style:text-scale="255%" fo:font-size="9pt" style:font-size-asian="9pt"/>
    </style:style>
    <style:style style:name="T187" style:parent-style-name="DefaultParagraphFont" style:family="text">
      <style:text-properties fo:letter-spacing="0.243in" style:text-scale="255%" fo:font-size="9pt" style:font-size-asian="9pt"/>
    </style:style>
    <style:style style:name="T188" style:parent-style-name="DefaultParagraphFont" style:family="text">
      <style:text-properties fo:letter-spacing="0.1416in" style:text-scale="255%" fo:font-size="9pt" style:font-size-asian="9pt"/>
    </style:style>
    <style:style style:name="T189" style:parent-style-name="DefaultParagraphFont" style:family="text">
      <style:text-properties style:text-scale="255%" fo:font-size="9pt" style:font-size-asian="9pt"/>
    </style:style>
    <style:style style:name="T190" style:parent-style-name="DefaultParagraphFont" style:family="text">
      <style:text-properties fo:letter-spacing="0.2in" style:text-scale="255%" fo:font-size="9pt" style:font-size-asian="9pt"/>
    </style:style>
    <style:style style:name="T191" style:parent-style-name="DefaultParagraphFont" style:family="text">
      <style:text-properties style:text-scale="255%" fo:font-size="9pt" style:font-size-asian="9pt"/>
    </style:style>
    <style:style style:name="P19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93" style:parent-style-name="DefaultParagraphFont" style:family="text">
      <style:text-properties fo:font-size="9pt" style:font-size-asian="9pt"/>
    </style:style>
    <style:style style:name="P19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195" style:parent-style-name="DefaultParagraphFont" style:family="text">
      <style:text-properties fo:letter-spacing="0.0263in" style:text-scale="367%" fo:font-size="9pt" style:font-size-asian="9pt"/>
    </style:style>
    <style:style style:name="T196" style:parent-style-name="DefaultParagraphFont" style:family="text">
      <style:text-properties style:text-scale="367%" fo:font-size="9pt" style:font-size-asian="9pt"/>
    </style:style>
    <style:style style:name="T197" style:parent-style-name="DefaultParagraphFont" style:family="text">
      <style:text-properties fo:letter-spacing="0.4076in" style:text-scale="367%" fo:font-size="9pt" style:font-size-asian="9pt"/>
    </style:style>
    <style:style style:name="T198" style:parent-style-name="DefaultParagraphFont" style:family="text">
      <style:text-properties style:text-scale="367%" fo:font-size="9pt" style:font-size-asian="9pt"/>
    </style:style>
    <style:style style:name="P199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00" style:parent-style-name="DefaultParagraphFont" style:family="text">
      <style:text-properties style:text-scale="197%" fo:font-size="9pt" style:font-size-asian="9pt"/>
    </style:style>
    <style:style style:name="P201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02" style:parent-style-name="DefaultParagraphFont" style:family="text">
      <style:text-properties style:text-scale="248%" fo:font-size="9pt" style:font-size-asian="9pt"/>
    </style:style>
    <style:style style:name="T203" style:parent-style-name="DefaultParagraphFont" style:family="text">
      <style:text-properties fo:letter-spacing="0.1215in" style:text-scale="248%" fo:font-size="9pt" style:font-size-asian="9pt"/>
    </style:style>
    <style:style style:name="T204" style:parent-style-name="DefaultParagraphFont" style:family="text">
      <style:text-properties style:text-scale="248%" fo:font-size="9pt" style:font-size-asian="9pt"/>
    </style:style>
    <style:style style:name="T205" style:parent-style-name="DefaultParagraphFont" style:family="text">
      <style:text-properties fo:letter-spacing="0.0368in" style:text-scale="248%" fo:font-size="9pt" style:font-size-asian="9pt"/>
    </style:style>
    <style:style style:name="T206" style:parent-style-name="DefaultParagraphFont" style:family="text">
      <style:text-properties fo:letter-spacing="0.2416in" style:text-scale="248%" fo:font-size="9pt" style:font-size-asian="9pt"/>
    </style:style>
    <style:style style:name="T207" style:parent-style-name="DefaultParagraphFont" style:family="text">
      <style:text-properties style:text-scale="248%" fo:font-size="9pt" style:font-size-asian="9pt"/>
    </style:style>
    <style:style style:name="P208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09" style:parent-style-name="DefaultParagraphFont" style:family="text">
      <style:text-properties style:text-scale="178%" fo:font-size="9pt" style:font-size-asian="9pt"/>
    </style:style>
    <style:style style:name="T210" style:parent-style-name="DefaultParagraphFont" style:family="text">
      <style:text-properties fo:letter-spacing="0.15in" style:text-scale="178%" fo:font-size="9pt" style:font-size-asian="9pt"/>
    </style:style>
    <style:style style:name="T211" style:parent-style-name="DefaultParagraphFont" style:family="text">
      <style:text-properties style:text-scale="178%" fo:font-size="9pt" style:font-size-asian="9pt"/>
    </style:style>
    <style:style style:name="T212" style:parent-style-name="DefaultParagraphFont" style:family="text">
      <style:text-properties fo:letter-spacing="0.1881in" style:text-scale="178%" fo:font-size="9pt" style:font-size-asian="9pt"/>
    </style:style>
    <style:style style:name="P213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14" style:parent-style-name="DefaultParagraphFont" style:family="text">
      <style:text-properties style:text-scale="239%" fo:font-size="9pt" style:font-size-asian="9pt"/>
    </style:style>
    <style:style style:name="T215" style:parent-style-name="DefaultParagraphFont" style:family="text">
      <style:text-properties fo:letter-spacing="0.1812in" style:text-scale="239%" fo:font-size="9pt" style:font-size-asian="9pt"/>
    </style:style>
    <style:style style:name="T216" style:parent-style-name="DefaultParagraphFont" style:family="text">
      <style:text-properties style:text-scale="239%" fo:font-size="9pt" style:font-size-asian="9pt"/>
    </style:style>
    <style:style style:name="P21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18" style:parent-style-name="DefaultParagraphFont" style:family="text">
      <style:text-properties fo:letter-spacing="0.0902in" style:text-scale="205%" fo:font-size="9pt" style:font-size-asian="9pt"/>
    </style:style>
    <style:style style:name="T219" style:parent-style-name="DefaultParagraphFont" style:family="text">
      <style:text-properties style:text-scale="205%" fo:font-size="9pt" style:font-size-asian="9pt"/>
    </style:style>
    <style:style style:name="T220" style:parent-style-name="DefaultParagraphFont" style:family="text">
      <style:text-properties fo:letter-spacing="-0.0347in" style:text-scale="205%" fo:font-size="9pt" style:font-size-asian="9pt"/>
    </style:style>
    <style:style style:name="T221" style:parent-style-name="DefaultParagraphFont" style:family="text">
      <style:text-properties style:text-scale="205%" fo:font-size="9pt" style:font-size-asian="9pt"/>
    </style:style>
    <style:style style:name="P22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23" style:parent-style-name="DefaultParagraphFont" style:family="text">
      <style:text-properties fo:font-size="9pt" style:font-size-asian="9pt"/>
    </style:style>
    <style:style style:name="P22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25" style:parent-style-name="DefaultParagraphFont" style:family="text">
      <style:text-properties style:text-scale="262%" fo:font-size="9pt" style:font-size-asian="9pt"/>
    </style:style>
    <style:style style:name="T226" style:parent-style-name="DefaultParagraphFont" style:family="text">
      <style:text-properties fo:letter-spacing="0.0819in" style:text-scale="262%" fo:font-size="9pt" style:font-size-asian="9pt"/>
    </style:style>
    <style:style style:name="T227" style:parent-style-name="DefaultParagraphFont" style:family="text">
      <style:text-properties style:text-scale="262%" fo:font-size="9pt" style:font-size-asian="9pt"/>
    </style:style>
    <style:style style:name="T228" style:parent-style-name="DefaultParagraphFont" style:family="text">
      <style:text-properties fo:letter-spacing="0.243in" style:text-scale="262%" fo:font-size="9pt" style:font-size-asian="9pt"/>
    </style:style>
    <style:style style:name="T229" style:parent-style-name="DefaultParagraphFont" style:family="text">
      <style:text-properties fo:letter-spacing="0.2479in" style:text-scale="262%" fo:font-size="9pt" style:font-size-asian="9pt"/>
    </style:style>
    <style:style style:name="T230" style:parent-style-name="DefaultParagraphFont" style:family="text">
      <style:text-properties style:text-scale="262%" fo:font-size="9pt" style:font-size-asian="9pt"/>
    </style:style>
    <style:style style:name="T231" style:parent-style-name="DefaultParagraphFont" style:family="text">
      <style:text-properties fo:letter-spacing="0.0347in" style:text-scale="262%" fo:font-size="9pt" style:font-size-asian="9pt"/>
    </style:style>
    <style:style style:name="P232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33" style:parent-style-name="DefaultParagraphFont" style:family="text">
      <style:text-properties style:text-scale="206%" fo:font-size="9pt" style:font-size-asian="9pt"/>
    </style:style>
    <style:style style:name="T234" style:parent-style-name="DefaultParagraphFont" style:family="text">
      <style:text-properties fo:letter-spacing="0.2in" style:text-scale="206%" fo:font-size="9pt" style:font-size-asian="9pt"/>
    </style:style>
    <style:style style:name="T235" style:parent-style-name="DefaultParagraphFont" style:family="text">
      <style:text-properties style:text-scale="206%" fo:font-size="9pt" style:font-size-asian="9pt"/>
    </style:style>
    <style:style style:name="T236" style:parent-style-name="DefaultParagraphFont" style:family="text">
      <style:text-properties fo:letter-spacing="0.0902in" style:text-scale="206%" fo:font-size="9pt" style:font-size-asian="9pt"/>
    </style:style>
    <style:style style:name="T237" style:parent-style-name="DefaultParagraphFont" style:family="text">
      <style:text-properties style:text-scale="206%" fo:font-size="9pt" style:font-size-asian="9pt"/>
    </style:style>
    <style:style style:name="T238" style:parent-style-name="DefaultParagraphFont" style:family="text">
      <style:text-properties fo:letter-spacing="-0.043in" style:text-scale="206%" fo:font-size="9pt" style:font-size-asian="9pt"/>
    </style:style>
    <style:style style:name="T239" style:parent-style-name="DefaultParagraphFont" style:family="text">
      <style:text-properties style:text-scale="206%" fo:font-size="9pt" style:font-size-asian="9pt"/>
    </style:style>
    <style:style style:name="T240" style:parent-style-name="DefaultParagraphFont" style:family="text">
      <style:text-properties fo:letter-spacing="0.2916in" style:text-scale="206%" fo:font-size="9pt" style:font-size-asian="9pt"/>
    </style:style>
    <style:style style:name="T241" style:parent-style-name="DefaultParagraphFont" style:family="text">
      <style:text-properties style:text-scale="206%" fo:font-size="9pt" style:font-size-asian="9pt"/>
    </style:style>
    <style:style style:name="T242" style:parent-style-name="DefaultParagraphFont" style:family="text">
      <style:text-properties fo:letter-spacing="0.093in" style:text-scale="206%" fo:font-size="9pt" style:font-size-asian="9pt"/>
    </style:style>
    <style:style style:name="T243" style:parent-style-name="DefaultParagraphFont" style:family="text">
      <style:text-properties style:text-scale="206%" fo:font-size="9pt" style:font-size-asian="9pt"/>
    </style:style>
    <style:style style:name="T244" style:parent-style-name="DefaultParagraphFont" style:family="text">
      <style:text-properties fo:letter-spacing="0.1798in" style:text-scale="206%" fo:font-size="9pt" style:font-size-asian="9pt"/>
    </style:style>
    <style:style style:name="P245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46" style:parent-style-name="DefaultParagraphFont" style:family="text">
      <style:text-properties style:text-scale="306%" fo:font-size="9pt" style:font-size-asian="9pt"/>
    </style:style>
    <style:style style:name="P247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48" style:parent-style-name="DefaultParagraphFont" style:family="text">
      <style:text-properties fo:letter-spacing="0.1416in" style:text-scale="187%" fo:font-size="9pt" style:font-size-asian="9pt"/>
    </style:style>
    <style:style style:name="T249" style:parent-style-name="DefaultParagraphFont" style:family="text">
      <style:text-properties style:text-scale="187%" fo:font-size="9pt" style:font-size-asian="9pt"/>
    </style:style>
    <style:style style:name="T250" style:parent-style-name="DefaultParagraphFont" style:family="text">
      <style:text-properties fo:letter-spacing="0.2312in" style:text-scale="187%" fo:font-size="9pt" style:font-size-asian="9pt"/>
    </style:style>
    <style:style style:name="T251" style:parent-style-name="DefaultParagraphFont" style:family="text">
      <style:text-properties fo:letter-spacing="0.0263in" style:text-scale="187%" fo:font-size="9pt" style:font-size-asian="9pt"/>
    </style:style>
    <style:style style:name="T252" style:parent-style-name="DefaultParagraphFont" style:family="text">
      <style:text-properties style:text-scale="187%" fo:font-size="9pt" style:font-size-asian="9pt"/>
    </style:style>
    <style:style style:name="T253" style:parent-style-name="DefaultParagraphFont" style:family="text">
      <style:text-properties fo:letter-spacing="0.1284in" style:text-scale="187%" fo:font-size="9pt" style:font-size-asian="9pt"/>
    </style:style>
    <style:style style:name="T254" style:parent-style-name="DefaultParagraphFont" style:family="text">
      <style:text-properties style:text-scale="187%" fo:font-size="9pt" style:font-size-asian="9pt"/>
    </style:style>
    <style:style style:name="T255" style:parent-style-name="DefaultParagraphFont" style:family="text">
      <style:text-properties fo:letter-spacing="0.1333in" style:text-scale="187%" fo:font-size="9pt" style:font-size-asian="9pt"/>
    </style:style>
    <style:style style:name="T256" style:parent-style-name="DefaultParagraphFont" style:family="text">
      <style:text-properties style:text-scale="187%" fo:font-size="9pt" style:font-size-asian="9pt"/>
    </style:style>
    <style:style style:name="T257" style:parent-style-name="DefaultParagraphFont" style:family="text">
      <style:text-properties fo:letter-spacing="0.125in" style:text-scale="187%" fo:font-size="9pt" style:font-size-asian="9pt"/>
    </style:style>
    <style:style style:name="T258" style:parent-style-name="DefaultParagraphFont" style:family="text">
      <style:text-properties fo:letter-spacing="0.0263in" style:text-scale="187%" fo:font-size="9pt" style:font-size-asian="9pt"/>
    </style:style>
    <style:style style:name="T259" style:parent-style-name="DefaultParagraphFont" style:family="text">
      <style:text-properties style:text-scale="187%" fo:font-size="9pt" style:font-size-asian="9pt"/>
    </style:style>
    <style:style style:name="P260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61" style:parent-style-name="DefaultParagraphFont" style:family="text">
      <style:text-properties style:text-scale="230%" fo:font-size="9pt" style:font-size-asian="9pt"/>
    </style:style>
    <style:style style:name="T262" style:parent-style-name="DefaultParagraphFont" style:family="text">
      <style:text-properties fo:letter-spacing="-0.0347in" style:text-scale="230%" fo:font-size="9pt" style:font-size-asian="9pt"/>
    </style:style>
    <style:style style:name="T263" style:parent-style-name="DefaultParagraphFont" style:family="text">
      <style:text-properties style:text-scale="230%" fo:font-size="9pt" style:font-size-asian="9pt"/>
    </style:style>
    <style:style style:name="P264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65" style:parent-style-name="DefaultParagraphFont" style:family="text">
      <style:text-properties style:text-scale="124%" fo:font-size="9pt" style:font-size-asian="9pt"/>
    </style:style>
    <style:style style:name="P266" style:parent-style-name="Normal" style:family="paragraph">
      <style:paragraph-properties fo:margin-bottom="0.1111in" fo:line-height="107%" fo:margin-left="0in" fo:text-indent="0in">
        <style:tab-stops/>
      </style:paragraph-properties>
    </style:style>
    <style:style style:name="T267" style:parent-style-name="DefaultParagraphFont" style:family="text">
      <style:text-properties style:text-scale="195%" fo:font-size="9pt" style:font-size-asian="9pt"/>
    </style:style>
    <style:style style:name="P268" style:parent-style-name="Normal" style:family="paragraph">
      <style:paragraph-properties fo:margin-bottom="0in" fo:line-height="158%" fo:margin-left="-0.0034in" fo:margin-right="1.7479in">
        <style:tab-stops/>
      </style:paragraph-properties>
    </style:style>
    <style:style style:name="P269" style:parent-style-name="Normal" style:family="paragraph">
      <style:paragraph-properties fo:margin-left="-0.0034in">
        <style:tab-stops/>
      </style:paragraph-properties>
    </style:style>
    <style:style style:name="P270" style:parent-style-name="Normal" style:family="paragraph">
      <style:paragraph-properties fo:margin-bottom="0.2763in" fo:margin-left="-0.0034in">
        <style:tab-stops/>
      </style:paragraph-properties>
    </style:style>
    <style:style style:name="P271" style:parent-style-name="Normal" style:family="paragraph">
      <style:paragraph-properties fo:margin-left="0in" fo:text-indent="0in">
        <style:tab-stops>
          <style:tab-stop style:type="center" style:position="0.6958in"/>
          <style:tab-stop style:type="center" style:position="1.5791in"/>
          <style:tab-stop style:type="center" style:position="2.5826in"/>
        </style:tab-stops>
      </style:paragraph-properties>
    </style:style>
    <style:style style:name="T272" style:parent-style-name="DefaultParagraphFont" style:family="text">
      <style:text-properties fo:font-size="11pt" style:font-size-asian="11pt"/>
    </style:style>
    <style:style style:name="P273" style:parent-style-name="Normal" style:family="paragraph">
      <style:paragraph-properties fo:margin-bottom="0.1638in" fo:margin-left="-0.0034in">
        <style:tab-stops/>
      </style:paragraph-properties>
    </style:style>
    <style:style style:name="P274" style:parent-style-name="Normal" style:family="paragraph">
      <style:paragraph-properties fo:margin-left="-0.0034in">
        <style:tab-stops/>
      </style:paragraph-properties>
    </style:style>
    <style:style style:name="P275" style:parent-style-name="Normal" style:family="paragraph">
      <style:paragraph-properties fo:margin-bottom="0.1104in" fo:margin-left="-0.0034in">
        <style:tab-stops/>
      </style:paragraph-properties>
    </style:style>
    <style:style style:name="P276" style:parent-style-name="Normal" style:family="paragraph">
      <style:paragraph-properties fo:margin-bottom="0.1104in" fo:margin-left="-0.0104in" fo:text-indent="0in">
        <style:tab-stops>
          <style:tab-stop style:type="center" style:position="4.7597in"/>
          <style:tab-stop style:type="right" style:position="6.8333in"/>
        </style:tab-stops>
      </style:paragraph-properties>
    </style:style>
    <style:style style:name="P277" style:parent-style-name="Normal" style:family="paragraph">
      <style:paragraph-properties fo:margin-bottom="0in" fo:margin-left="0in" fo:text-indent="0in">
        <style:tab-stops>
          <style:tab-stop style:type="center" style:position="1.8534in"/>
          <style:tab-stop style:type="right" style:position="6.8229in"/>
        </style:tab-stops>
      </style:paragraph-properties>
    </style:style>
    <style:style style:name="P278" style:parent-style-name="Normal" style:family="paragraph">
      <style:paragraph-properties fo:margin-left="-0.0034in">
        <style:tab-stops/>
      </style:paragraph-properties>
    </style:style>
    <style:style style:name="P279" style:parent-style-name="Normal" style:family="paragraph">
      <style:paragraph-properties fo:margin-bottom="0in" fo:margin-left="-0.0034in">
        <style:tab-stops/>
      </style:paragraph-properties>
    </style:style>
    <style:style style:name="P280" style:parent-style-name="Normal" style:family="paragraph">
      <style:paragraph-properties fo:margin-left="-0.0034in">
        <style:tab-stops/>
      </style:paragraph-properties>
    </style:style>
    <style:style style:name="P281" style:parent-style-name="Normal" style:family="paragraph">
      <style:paragraph-properties fo:margin-left="-0.0034in">
        <style:tab-stops/>
      </style:paragraph-properties>
    </style:style>
    <style:style style:name="P282" style:parent-style-name="Normal" style:family="paragraph">
      <style:paragraph-properties fo:margin-bottom="0in" fo:margin-left="-0.0034in">
        <style:tab-stops/>
      </style:paragraph-properties>
    </style:style>
    <style:style style:name="P283" style:parent-style-name="Normal" style:family="paragraph">
      <style:paragraph-properties fo:margin-left="-0.0034in">
        <style:tab-stops/>
      </style:paragraph-properties>
    </style:style>
    <style:style style:name="P284" style:parent-style-name="Normal" style:family="paragraph">
      <style:paragraph-properties fo:margin-left="-0.0034in">
        <style:tab-stops/>
      </style:paragraph-properties>
    </style:style>
    <style:style style:name="P285" style:parent-style-name="Normal" style:family="paragraph">
      <style:paragraph-properties fo:margin-left="-0.0034in">
        <style:tab-stops/>
      </style:paragraph-properties>
    </style:style>
    <style:style style:name="P286" style:parent-style-name="Normal" style:family="paragraph">
      <style:paragraph-properties fo:margin-left="-0.0034in">
        <style:tab-stops/>
      </style:paragraph-properties>
    </style:style>
    <style:style style:name="P287" style:parent-style-name="Normal" style:family="paragraph">
      <style:paragraph-properties fo:margin-bottom="0in" fo:margin-left="-0.0034in">
        <style:tab-stops/>
      </style:paragraph-properties>
    </style:style>
    <style:style style:name="P288" style:parent-style-name="Normal" style:family="paragraph">
      <style:paragraph-properties fo:margin-left="-0.0034in">
        <style:tab-stops/>
      </style:paragraph-properties>
    </style:style>
    <style:style style:name="T289" style:parent-style-name="DefaultParagraphFont" style:family="text">
      <style:text-properties fo:color="#FF0000"/>
    </style:style>
    <style:style style:name="P290" style:parent-style-name="Normal" style:family="paragraph">
      <style:paragraph-properties fo:margin-left="-0.0034in">
        <style:tab-stops/>
      </style:paragraph-properties>
    </style:style>
    <style:style style:name="P291" style:parent-style-name="Normal" style:family="paragraph">
      <style:paragraph-properties fo:margin-bottom="0in" fo:margin-left="-0.0034in">
        <style:tab-stops/>
      </style:paragraph-properties>
    </style:style>
    <style:style style:name="P292" style:parent-style-name="Normal" style:family="paragraph">
      <style:paragraph-properties fo:margin-left="-0.0034in">
        <style:tab-stops/>
      </style:paragraph-properties>
    </style:style>
    <style:style style:name="P293" style:parent-style-name="Normal" style:family="paragraph">
      <style:paragraph-properties fo:margin-bottom="0.1937in" fo:margin-left="0.5062in">
        <style:tab-stops/>
      </style:paragraph-properties>
    </style:style>
    <style:style style:name="P294" style:parent-style-name="Normal" style:family="paragraph">
      <style:paragraph-properties fo:margin-bottom="0in" fo:margin-left="0in" fo:text-indent="0in">
        <style:tab-stops>
          <style:tab-stop style:type="right" style:position="6.8229in"/>
        </style:tab-stops>
      </style:paragraph-properties>
    </style:style>
    <style:style style:name="P295" style:parent-style-name="Normal" style:family="paragraph">
      <style:paragraph-properties fo:margin-left="0.1298in">
        <style:tab-stops/>
      </style:paragraph-properties>
    </style:style>
    <style:style style:name="P296" style:parent-style-name="Normal" style:family="paragraph">
      <style:paragraph-properties fo:margin-bottom="0in" fo:margin-left="-0.0034in">
        <style:tab-stops/>
      </style:paragraph-properties>
    </style:style>
    <style:style style:name="P297" style:parent-style-name="Normal" style:family="paragraph">
      <style:paragraph-properties fo:margin-left="-0.0034in">
        <style:tab-stops/>
      </style:paragraph-properties>
    </style:style>
    <style:style style:name="P298" style:parent-style-name="Normal" style:family="paragraph">
      <style:paragraph-properties fo:margin-bottom="0in" fo:margin-left="-0.0034in">
        <style:tab-stops/>
      </style:paragraph-properties>
    </style:style>
    <style:style style:name="P299" style:parent-style-name="Normal" style:family="paragraph">
      <style:paragraph-properties fo:margin-left="-0.0034in">
        <style:tab-stops/>
      </style:paragraph-properties>
    </style:style>
    <style:style style:name="P300" style:parent-style-name="Normal" style:family="paragraph">
      <style:paragraph-properties fo:margin-bottom="0.1104in" fo:margin-left="-0.0034in">
        <style:tab-stops/>
      </style:paragraph-properties>
    </style:style>
    <style:style style:name="P301" style:parent-style-name="Normal" style:family="paragraph">
      <style:paragraph-properties fo:margin-left="-0.0034in">
        <style:tab-stops/>
      </style:paragraph-properties>
    </style:style>
    <style:style style:name="P302" style:parent-style-name="Normal" style:family="paragraph">
      <style:paragraph-properties fo:margin-left="0.0659in" fo:text-indent="-0.0763in">
        <style:tab-stops/>
      </style:paragraph-properties>
    </style:style>
    <style:style style:name="P303" style:parent-style-name="Normal" style:family="paragraph">
      <style:paragraph-properties fo:margin-bottom="0.193in" fo:margin-left="-0.0034in">
        <style:tab-stops/>
      </style:paragraph-properties>
    </style:style>
    <style:style style:name="P304" style:parent-style-name="Normal" style:family="paragraph">
      <style:paragraph-properties fo:margin-bottom="0in" fo:margin-left="-0.0034in">
        <style:tab-stops/>
      </style:paragraph-properties>
    </style:style>
    <style:style style:name="P305" style:parent-style-name="Normal" style:family="paragraph">
      <style:paragraph-properties fo:margin-left="-0.0034in">
        <style:tab-stops/>
      </style:paragraph-properties>
    </style:style>
    <style:style style:name="P306" style:parent-style-name="Normal" style:family="paragraph">
      <style:paragraph-properties fo:margin-bottom="0in" fo:margin-left="-0.0034in">
        <style:tab-stops/>
      </style:paragraph-properties>
    </style:style>
    <style:style style:name="P307" style:parent-style-name="Normal" style:family="paragraph">
      <style:paragraph-properties fo:margin-bottom="0in" fo:margin-left="-0.0034in">
        <style:tab-stops/>
      </style:paragraph-properties>
    </style:style>
    <style:style style:name="P308" style:parent-style-name="Normal" style:family="paragraph">
      <style:paragraph-properties fo:margin-bottom="0in" fo:margin-left="-0.0034in">
        <style:tab-stops/>
      </style:paragraph-properties>
    </style:style>
    <style:style style:name="P309" style:parent-style-name="Normal" style:family="paragraph">
      <style:paragraph-properties fo:margin-left="-0.0034in">
        <style:tab-stops/>
      </style:paragraph-properties>
    </style:style>
    <style:style style:name="P310" style:parent-style-name="Normal" style:family="paragraph">
      <style:paragraph-properties fo:margin-bottom="0in" fo:margin-left="-0.0034in">
        <style:tab-stops/>
      </style:paragraph-properties>
    </style:style>
    <style:style style:name="P311" style:parent-style-name="Normal" style:family="paragraph">
      <style:paragraph-properties fo:margin-bottom="0.193in" fo:margin-left="-0.0034in">
        <style:tab-stops/>
      </style:paragraph-properties>
    </style:style>
    <style:style style:name="P312" style:parent-style-name="Normal" style:family="paragraph">
      <style:paragraph-properties fo:margin-left="-0.0034in">
        <style:tab-stops/>
      </style:paragraph-properties>
    </style:style>
    <style:style style:name="P313" style:parent-style-name="Normal" style:family="paragraph">
      <style:paragraph-properties fo:text-align="justify" fo:margin-bottom="0.0826in" fo:line-height="108%" fo:margin-left="-0.0034in" fo:margin-right="0.0597in">
        <style:tab-stops/>
      </style:paragraph-properties>
    </style:style>
    <style:style style:name="P314" style:parent-style-name="Normal" style:family="paragraph">
      <style:paragraph-properties fo:margin-bottom="0in" fo:margin-left="-0.0034in">
        <style:tab-stops/>
      </style:paragraph-properties>
    </style:style>
    <style:style style:name="P315" style:parent-style-name="Normal" style:family="paragraph">
      <style:paragraph-properties fo:margin-bottom="0.1104in" fo:margin-left="-0.0034in">
        <style:tab-stops/>
      </style:paragraph-properties>
    </style:style>
    <style:style style:name="P316" style:parent-style-name="Normal" style:family="paragraph">
      <style:paragraph-properties fo:margin-left="-0.0034in">
        <style:tab-stops/>
      </style:paragraph-properties>
    </style:style>
    <style:style style:name="P317" style:parent-style-name="Normal" style:family="paragraph">
      <style:paragraph-properties fo:margin-bottom="0in" fo:margin-left="-0.0034in">
        <style:tab-stops/>
      </style:paragraph-properties>
    </style:style>
    <style:style style:name="P318" style:parent-style-name="Normal" style:family="paragraph">
      <style:paragraph-properties fo:margin-left="-0.0104in" fo:text-indent="0.1229in">
        <style:tab-stops/>
      </style:paragraph-properties>
    </style:style>
    <style:style style:name="P319" style:parent-style-name="Normal" style:family="paragraph">
      <style:paragraph-properties fo:margin-bottom="0.1951in" fo:margin-left="-0.0034in">
        <style:tab-stops/>
      </style:paragraph-properties>
    </style:style>
    <style:style style:name="P320" style:parent-style-name="Normal" style:family="paragraph">
      <style:paragraph-properties fo:margin-bottom="0in" fo:margin-left="0.1215in">
        <style:tab-stops/>
      </style:paragraph-properties>
    </style:style>
    <style:style style:name="P321" style:parent-style-name="Normal" style:family="paragraph">
      <style:paragraph-properties fo:margin-left="-0.0104in" fo:text-indent="0.0763in">
        <style:tab-stops/>
      </style:paragraph-properties>
    </style:style>
    <style:style style:name="P322" style:parent-style-name="Normal" style:family="paragraph">
      <style:paragraph-properties fo:margin-left="-0.0034in">
        <style:tab-stops/>
      </style:paragraph-properties>
    </style:style>
    <style:style style:name="P323" style:parent-style-name="Normal" style:family="paragraph">
      <style:paragraph-properties fo:margin-bottom="0in" fo:margin-left="-0.0034in">
        <style:tab-stops/>
      </style:paragraph-properties>
    </style:style>
    <style:style style:name="P324" style:parent-style-name="Normal" style:family="paragraph">
      <style:paragraph-properties fo:margin-left="-0.0034in">
        <style:tab-stops/>
      </style:paragraph-properties>
    </style:style>
    <style:style style:name="P325" style:parent-style-name="Normal" style:family="paragraph">
      <style:paragraph-properties fo:margin-bottom="0in" fo:margin-left="-0.0034in">
        <style:tab-stops/>
      </style:paragraph-properties>
    </style:style>
    <style:style style:name="P326" style:parent-style-name="Normal" style:family="paragraph">
      <style:paragraph-properties fo:margin-left="-0.0034in">
        <style:tab-stops/>
      </style:paragraph-properties>
    </style:style>
    <style:style style:name="T327" style:parent-style-name="DefaultParagraphFont" style:family="text">
      <style:text-properties fo:color="#0000EF"/>
    </style:style>
    <style:style style:name="T328" style:parent-style-name="DefaultParagraphFont" style:family="text">
      <style:text-properties fo:color="#0000EF"/>
    </style:style>
    <style:style style:name="P329" style:parent-style-name="Normal" style:family="paragraph">
      <style:paragraph-properties fo:margin-left="-0.0034in">
        <style:tab-stops/>
      </style:paragraph-properties>
    </style:style>
    <style:style style:name="P330" style:parent-style-name="Normal" style:family="paragraph">
      <style:paragraph-properties fo:margin-bottom="0in" fo:margin-left="-0.0034in">
        <style:tab-stops/>
      </style:paragraph-properties>
    </style:style>
    <style:style style:name="P331" style:parent-style-name="Normal" style:family="paragraph">
      <style:paragraph-properties fo:margin-left="-0.0034in">
        <style:tab-stops/>
      </style:paragraph-properties>
    </style:style>
    <style:style style:name="P332" style:parent-style-name="Normal" style:family="paragraph">
      <style:paragraph-properties fo:margin-left="-0.0034in">
        <style:tab-stops/>
      </style:paragraph-properties>
    </style:style>
    <style:style style:name="P333" style:parent-style-name="Normal" style:family="paragraph">
      <style:paragraph-properties fo:margin-bottom="0.1951in" fo:margin-left="-0.0034in">
        <style:tab-stops/>
      </style:paragraph-properties>
    </style:style>
    <style:style style:name="P334" style:parent-style-name="Normal" style:family="paragraph">
      <style:paragraph-properties fo:margin-left="-0.0104in" fo:text-indent="0in">
        <style:tab-stops>
          <style:tab-stop style:type="center" style:position="2.2125in"/>
        </style:tab-stops>
      </style:paragraph-properties>
    </style:style>
    <style:style style:name="P335" style:parent-style-name="Normal" style:family="paragraph">
      <style:paragraph-properties fo:margin-bottom="0in" fo:margin-left="-0.0034in">
        <style:tab-stops/>
      </style:paragraph-properties>
    </style:style>
    <style:style style:name="P336" style:parent-style-name="Normal" style:family="paragraph">
      <style:paragraph-properties fo:margin-left="-0.0034in">
        <style:tab-stops/>
      </style:paragraph-properties>
    </style:style>
    <style:style style:name="P337" style:parent-style-name="Normal" style:family="paragraph">
      <style:paragraph-properties fo:margin-left="-0.0034in">
        <style:tab-stops/>
      </style:paragraph-properties>
    </style:style>
    <style:style style:name="P338" style:parent-style-name="Normal" style:family="paragraph">
      <style:paragraph-properties fo:margin-left="-0.0034in">
        <style:tab-stops/>
      </style:paragraph-properties>
    </style:style>
    <style:style style:name="P339" style:parent-style-name="Normal" style:family="paragraph">
      <style:paragraph-properties fo:margin-left="-0.0034in">
        <style:tab-stops/>
      </style:paragraph-properties>
    </style:style>
    <style:style style:name="P340" style:parent-style-name="Normal" style:family="paragraph">
      <style:paragraph-properties fo:margin-bottom="0.0055in" fo:margin-left="-0.0034in">
        <style:tab-stops/>
      </style:paragraph-properties>
    </style:style>
    <style:style style:name="P341" style:parent-style-name="Normal" style:family="paragraph">
      <style:paragraph-properties fo:margin-bottom="0in" fo:margin-left="-0.0034in">
        <style:tab-stops/>
      </style:paragraph-properties>
    </style:style>
    <style:style style:name="P342" style:parent-style-name="Normal" style:family="paragraph">
      <style:paragraph-properties fo:margin-left="-0.0034in">
        <style:tab-stops/>
      </style:paragraph-properties>
    </style:style>
    <style:style style:name="P343" style:parent-style-name="Normal" style:family="paragraph">
      <style:paragraph-properties fo:margin-bottom="0in" fo:margin-left="-0.0034in">
        <style:tab-stops/>
      </style:paragraph-properties>
    </style:style>
    <style:style style:name="P344" style:parent-style-name="Normal" style:family="paragraph">
      <style:paragraph-properties fo:margin-bottom="0in" fo:margin-left="-0.0034in">
        <style:tab-stops/>
      </style:paragraph-properties>
    </style:style>
    <style:style style:name="P345" style:parent-style-name="Normal" style:family="paragraph">
      <style:paragraph-properties fo:margin-left="-0.0034in">
        <style:tab-stops/>
      </style:paragraph-properties>
    </style:style>
    <style:style style:name="P346" style:parent-style-name="Normal" style:family="paragraph">
      <style:paragraph-properties fo:margin-bottom="0in" fo:margin-left="-0.0034in">
        <style:tab-stops/>
      </style:paragraph-properties>
    </style:style>
    <style:style style:name="P347" style:parent-style-name="Normal" style:family="paragraph">
      <style:paragraph-properties fo:margin-left="-0.0034in">
        <style:tab-stops/>
      </style:paragraph-properties>
    </style:style>
    <style:style style:name="P348" style:parent-style-name="Normal" style:family="paragraph">
      <style:paragraph-properties fo:margin-bottom="0in" fo:margin-left="-0.0034in">
        <style:tab-stops/>
      </style:paragraph-properties>
    </style:style>
    <style:style style:name="P349" style:parent-style-name="Normal" style:family="paragraph">
      <style:paragraph-properties fo:margin-bottom="0in" fo:margin-left="-0.0034in">
        <style:tab-stops/>
      </style:paragraph-properties>
    </style:style>
    <style:style style:name="P350" style:parent-style-name="Normal" style:family="paragraph">
      <style:paragraph-properties fo:margin-left="-0.0034in">
        <style:tab-stops/>
      </style:paragraph-properties>
    </style:style>
    <style:style style:name="P351" style:parent-style-name="Normal" style:family="paragraph">
      <style:paragraph-properties fo:margin-bottom="0in" fo:margin-left="-0.0034in">
        <style:tab-stops/>
      </style:paragraph-properties>
    </style:style>
    <style:style style:name="P352" style:parent-style-name="Normal" style:family="paragraph">
      <style:paragraph-properties fo:margin-left="-0.0034in">
        <style:tab-stops/>
      </style:paragraph-properties>
    </style:style>
    <style:style style:name="P353" style:parent-style-name="Normal" style:family="paragraph">
      <style:paragraph-properties fo:margin-bottom="0.1104in" fo:margin-left="-0.0034in">
        <style:tab-stops/>
      </style:paragraph-properties>
    </style:style>
    <style:style style:name="P354" style:parent-style-name="Normal" style:family="paragraph">
      <style:paragraph-properties fo:margin-bottom="0in" fo:margin-left="-0.0034in">
        <style:tab-stops/>
      </style:paragraph-properties>
    </style:style>
    <style:style style:name="P355" style:parent-style-name="Normal" style:family="paragraph">
      <style:paragraph-properties fo:margin-left="-0.0034in">
        <style:tab-stops/>
      </style:paragraph-properties>
    </style:style>
    <style:style style:name="P356" style:parent-style-name="Normal" style:family="paragraph">
      <style:paragraph-properties fo:margin-bottom="0.1104in" fo:margin-left="0.2368in">
        <style:tab-stops/>
      </style:paragraph-properties>
    </style:style>
    <style:style style:name="P357" style:parent-style-name="Normal" style:family="paragraph">
      <style:paragraph-properties fo:margin-left="-0.0034in">
        <style:tab-stops/>
      </style:paragraph-properties>
    </style:style>
    <style:style style:name="P358" style:parent-style-name="Normal" style:family="paragraph">
      <style:paragraph-properties fo:margin-bottom="0in" fo:margin-left="-0.0034in">
        <style:tab-stops/>
      </style:paragraph-properties>
    </style:style>
    <style:style style:name="P359" style:parent-style-name="Normal" style:family="paragraph">
      <style:paragraph-properties fo:margin-bottom="0in" fo:margin-left="-0.0034in">
        <style:tab-stops/>
      </style:paragraph-properties>
    </style:style>
    <style:style style:name="P360" style:parent-style-name="Normal" style:family="paragraph">
      <style:paragraph-properties fo:margin-left="-0.0034in">
        <style:tab-stops/>
      </style:paragraph-properties>
    </style:style>
    <style:style style:name="P361" style:parent-style-name="Normal" style:family="paragraph">
      <style:paragraph-properties fo:margin-left="-0.0034in">
        <style:tab-stops/>
      </style:paragraph-properties>
    </style:style>
    <style:style style:name="P362" style:parent-style-name="Normal" style:family="paragraph">
      <style:paragraph-properties fo:margin-bottom="0in" fo:margin-left="-0.0034in">
        <style:tab-stops/>
      </style:paragraph-properties>
    </style:style>
    <style:style style:name="P363" style:parent-style-name="Normal" style:family="paragraph">
      <style:paragraph-properties fo:margin-bottom="0in" fo:margin-left="-0.0034in">
        <style:tab-stops/>
      </style:paragraph-properties>
    </style:style>
    <style:style style:name="P364" style:parent-style-name="Normal" style:family="paragraph">
      <style:paragraph-properties fo:margin-left="-0.0034in">
        <style:tab-stops/>
      </style:paragraph-properties>
    </style:style>
    <style:style style:name="P365" style:parent-style-name="Normal" style:family="paragraph">
      <style:paragraph-properties fo:margin-left="-0.0034in">
        <style:tab-stops/>
      </style:paragraph-properties>
    </style:style>
    <style:style style:name="P366" style:parent-style-name="Normal" style:family="paragraph">
      <style:paragraph-properties fo:margin-left="-0.0034in">
        <style:tab-stops/>
      </style:paragraph-properties>
    </style:style>
    <style:style style:name="P367" style:parent-style-name="Normal" style:family="paragraph">
      <style:paragraph-properties fo:margin-left="-0.0034in">
        <style:tab-stops/>
      </style:paragraph-properties>
    </style:style>
    <style:style style:name="P368" style:parent-style-name="Normal" style:family="paragraph">
      <style:paragraph-properties fo:margin-bottom="0.1104in" fo:margin-left="-0.0034in">
        <style:tab-stops/>
      </style:paragraph-properties>
    </style:style>
    <style:style style:name="P369" style:parent-style-name="Normal" style:family="paragraph">
      <style:paragraph-properties fo:margin-left="-0.0034in">
        <style:tab-stops/>
      </style:paragraph-properties>
    </style:style>
    <style:style style:name="P370" style:parent-style-name="Normal" style:family="paragraph">
      <style:paragraph-properties fo:margin-bottom="0in" fo:margin-left="-0.0034in">
        <style:tab-stops/>
      </style:paragraph-properties>
    </style:style>
    <style:style style:name="P371" style:parent-style-name="Normal" style:family="paragraph">
      <style:paragraph-properties fo:margin-left="-0.0034in">
        <style:tab-stops/>
      </style:paragraph-properties>
    </style:style>
    <style:style style:name="P372" style:parent-style-name="Normal" style:family="paragraph">
      <style:paragraph-properties fo:margin-bottom="0.1104in" fo:margin-left="-0.0034in">
        <style:tab-stops/>
      </style:paragraph-properties>
    </style:style>
    <style:style style:name="P373" style:parent-style-name="Normal" style:family="paragraph">
      <style:paragraph-properties fo:margin-bottom="0in" fo:line-height="175%" fo:margin-left="-0.0034in">
        <style:tab-stops/>
      </style:paragraph-properties>
    </style:style>
    <style:style style:name="P374" style:parent-style-name="Normal" style:family="paragraph">
      <style:paragraph-properties fo:text-align="justify" fo:margin-bottom="0.1388in" fo:line-height="142%" fo:margin-left="-0.0034in" fo:margin-right="0.0597in">
        <style:tab-stops/>
      </style:paragraph-properties>
    </style:style>
    <style:style style:name="P375" style:parent-style-name="Normal" style:family="paragraph">
      <style:paragraph-properties fo:margin-bottom="0.1104in" fo:margin-left="-0.0034in">
        <style:tab-stops/>
      </style:paragraph-properties>
    </style:style>
    <style:style style:name="P376" style:parent-style-name="Normal" style:family="paragraph">
      <style:paragraph-properties fo:margin-bottom="0in" fo:margin-left="-0.0034in">
        <style:tab-stops/>
      </style:paragraph-properties>
    </style:style>
    <style:style style:name="P377" style:parent-style-name="Normal" style:family="paragraph">
      <style:paragraph-properties fo:margin-left="-0.0034in">
        <style:tab-stops/>
      </style:paragraph-properties>
    </style:style>
    <style:style style:name="P378" style:parent-style-name="Normal" style:family="paragraph">
      <style:paragraph-properties fo:margin-left="-0.0034in">
        <style:tab-stops/>
      </style:paragraph-properties>
    </style:style>
    <style:style style:name="P379" style:parent-style-name="Normal" style:family="paragraph">
      <style:paragraph-properties fo:margin-bottom="0in" fo:line-height="191%" fo:margin-left="-0.0034in" fo:margin-right="0.2263in">
        <style:tab-stops/>
      </style:paragraph-properties>
    </style:style>
    <style:style style:name="P380" style:parent-style-name="Normal" style:family="paragraph">
      <style:paragraph-properties fo:margin-left="-0.0034in">
        <style:tab-stops/>
      </style:paragraph-properties>
    </style:style>
    <style:style style:name="P381" style:parent-style-name="Normal" style:family="paragraph">
      <style:paragraph-properties fo:margin-bottom="0in" fo:margin-left="-0.0034in">
        <style:tab-stops/>
      </style:paragraph-properties>
    </style:style>
    <style:style style:name="P382" style:parent-style-name="Normal" style:family="paragraph">
      <style:paragraph-properties fo:margin-left="-0.0034in">
        <style:tab-stops/>
      </style:paragraph-properties>
    </style:style>
    <style:style style:name="P383" style:parent-style-name="Normal" style:family="paragraph">
      <style:paragraph-properties fo:text-align="justify" fo:margin-bottom="0.0006in" fo:line-height="108%" fo:margin-left="-0.0034in" fo:margin-right="0.0597in">
        <style:tab-stops/>
      </style:paragraph-properties>
    </style:style>
    <style:style style:name="P384" style:parent-style-name="Normal" style:family="paragraph">
      <style:paragraph-properties fo:margin-left="-0.0034in">
        <style:tab-stops/>
      </style:paragraph-properties>
    </style:style>
    <style:style style:name="P385" style:parent-style-name="Normal" style:family="paragraph">
      <style:paragraph-properties fo:text-align="justify" fo:margin-bottom="0.0006in" fo:line-height="108%" fo:margin-left="-0.0034in" fo:margin-right="0.0597in">
        <style:tab-stops/>
      </style:paragraph-properties>
    </style:style>
    <style:style style:name="P386" style:parent-style-name="Normal" style:family="paragraph">
      <style:paragraph-properties fo:margin-left="-0.0034in">
        <style:tab-stops/>
      </style:paragraph-properties>
    </style:style>
    <style:style style:name="P387" style:parent-style-name="Normal" style:family="paragraph">
      <style:paragraph-properties fo:margin-bottom="0.1104in" fo:margin-left="0.1215in">
        <style:tab-stops/>
      </style:paragraph-properties>
    </style:style>
    <style:style style:name="P388" style:parent-style-name="Normal" style:family="paragraph">
      <style:paragraph-properties fo:margin-bottom="0in" fo:margin-left="-0.0104in" fo:text-indent="0in">
        <style:tab-stops>
          <style:tab-stop style:type="center" style:position="5.2256in"/>
        </style:tab-stops>
      </style:paragraph-properties>
    </style:style>
    <style:style style:name="P389" style:parent-style-name="Normal" style:family="paragraph">
      <style:paragraph-properties fo:margin-left="-0.0034in">
        <style:tab-stops/>
      </style:paragraph-properties>
    </style:style>
    <style:style style:name="P390" style:parent-style-name="Normal" style:family="paragraph">
      <style:paragraph-properties fo:margin-left="0.1215in">
        <style:tab-stops/>
      </style:paragraph-properties>
    </style:style>
    <style:style style:name="P391" style:parent-style-name="Normal" style:family="paragraph">
      <style:paragraph-properties fo:margin-bottom="0.1937in" fo:margin-left="0.1215in">
        <style:tab-stops/>
      </style:paragraph-properties>
    </style:style>
    <style:style style:name="P392" style:parent-style-name="Normal" style:family="paragraph">
      <style:paragraph-properties fo:margin-bottom="0in" fo:margin-left="0.1215in">
        <style:tab-stops/>
      </style:paragraph-properties>
    </style:style>
    <style:style style:name="P393" style:parent-style-name="Normal" style:family="paragraph">
      <style:paragraph-properties fo:margin-left="-0.0034in">
        <style:tab-stops/>
      </style:paragraph-properties>
    </style:style>
    <style:style style:name="P394" style:parent-style-name="Normal" style:family="paragraph">
      <style:paragraph-properties fo:margin-left="-0.0034in">
        <style:tab-stops/>
      </style:paragraph-properties>
    </style:style>
    <style:style style:name="P395" style:parent-style-name="Normal" style:family="paragraph">
      <style:paragraph-properties fo:margin-left="-0.0034in">
        <style:tab-stops/>
      </style:paragraph-properties>
    </style:style>
    <style:style style:name="P396" style:parent-style-name="Normal" style:family="paragraph">
      <style:paragraph-properties fo:margin-bottom="0in" fo:line-height="175%" fo:margin-left="-0.0034in">
        <style:tab-stops/>
      </style:paragraph-properties>
    </style:style>
    <style:style style:name="P397" style:parent-style-name="Normal" style:family="paragraph">
      <style:paragraph-properties fo:margin-bottom="0.1118in" fo:margin-left="-0.0034in">
        <style:tab-stops/>
      </style:paragraph-properties>
    </style:style>
    <style:style style:name="P398" style:parent-style-name="Normal" style:family="paragraph">
      <style:paragraph-properties fo:margin-bottom="0in" fo:margin-left="0in" fo:text-indent="0in">
        <style:tab-stops>
          <style:tab-stop style:type="center" style:position="3.5826in"/>
        </style:tab-stops>
      </style:paragraph-properties>
    </style:style>
    <style:style style:name="P399" style:parent-style-name="Normal" style:family="paragraph">
      <style:paragraph-properties fo:margin-bottom="0in" fo:margin-left="-0.0034in">
        <style:tab-stops/>
      </style:paragraph-properties>
    </style:style>
    <style:style style:name="P400" style:parent-style-name="Normal" style:family="paragraph">
      <style:paragraph-properties fo:margin-left="-0.0034in">
        <style:tab-stops/>
      </style:paragraph-properties>
    </style:style>
    <style:style style:name="P401" style:parent-style-name="Normal" style:family="paragraph">
      <style:paragraph-properties fo:margin-bottom="0in" fo:margin-left="-0.0034in">
        <style:tab-stops/>
      </style:paragraph-properties>
    </style:style>
    <style:style style:name="P402" style:parent-style-name="Normal" style:family="paragraph">
      <style:paragraph-properties fo:margin-bottom="0in" fo:margin-left="-0.0034in">
        <style:tab-stops/>
      </style:paragraph-properties>
    </style:style>
    <style:style style:name="P403" style:parent-style-name="Normal" style:family="paragraph">
      <style:paragraph-properties fo:margin-left="-0.0034in">
        <style:tab-stops/>
      </style:paragraph-properties>
    </style:style>
    <style:style style:name="P404" style:parent-style-name="Normal" style:family="paragraph">
      <style:paragraph-properties fo:margin-bottom="0.1937in" fo:margin-left="-0.0034in">
        <style:tab-stops/>
      </style:paragraph-properties>
    </style:style>
    <style:style style:name="P405" style:parent-style-name="Normal" style:family="paragraph">
      <style:paragraph-properties fo:margin-bottom="0in" fo:margin-left="-0.0034in">
        <style:tab-stops/>
      </style:paragraph-properties>
    </style:style>
    <style:style style:name="P406" style:parent-style-name="Normal" style:family="paragraph">
      <style:paragraph-properties fo:margin-bottom="0in" fo:margin-left="-0.0034in">
        <style:tab-stops/>
      </style:paragraph-properties>
    </style:style>
    <style:style style:name="P407" style:parent-style-name="Normal" style:family="paragraph">
      <style:paragraph-properties fo:margin-left="-0.0034in">
        <style:tab-stops/>
      </style:paragraph-properties>
    </style:style>
    <style:style style:name="P408" style:parent-style-name="Normal" style:family="paragraph">
      <style:paragraph-properties fo:text-align="justify" fo:margin-bottom="0.1958in" fo:line-height="108%" fo:margin-left="-0.0034in" fo:margin-right="0.2in">
        <style:tab-stops/>
      </style:paragraph-properties>
    </style:style>
    <style:style style:name="P409" style:parent-style-name="Normal" style:family="paragraph">
      <style:paragraph-properties fo:margin-bottom="0in" fo:margin-left="-0.0034in">
        <style:tab-stops/>
      </style:paragraph-properties>
    </style:style>
    <style:style style:name="P410" style:parent-style-name="Normal" style:family="paragraph">
      <style:paragraph-properties fo:margin-left="-0.0034in">
        <style:tab-stops/>
      </style:paragraph-properties>
    </style:style>
    <style:style style:name="T411" style:parent-style-name="DefaultParagraphFont" style:family="text">
      <style:text-properties fo:color="#FF0000"/>
    </style:style>
    <style:style style:name="P412" style:parent-style-name="Normal" style:family="paragraph">
      <style:paragraph-properties fo:margin-bottom="0.7715in" fo:margin-left="-0.0034in">
        <style:tab-stops/>
      </style:paragraph-properties>
    </style:style>
    <style:style style:name="P413" style:parent-style-name="Normal" style:family="paragraph">
      <style:paragraph-properties fo:text-align="center" fo:margin-bottom="0.002in" fo:margin-right="0.1965in"/>
    </style:style>
    <style:style style:name="P414" style:parent-style-name="Normal" style:family="paragraph">
      <style:paragraph-properties fo:text-align="center" fo:margin-bottom="0.002in" fo:margin-right="0.1833in"/>
    </style:style>
    <style:style style:name="P415" style:parent-style-name="Normal" style:family="paragraph">
      <style:paragraph-properties fo:text-align="center" fo:margin-bottom="0.1277in" fo:margin-right="0.143in"/>
    </style:style>
    <style:style style:name="P416" style:parent-style-name="Normal" style:family="paragraph">
      <style:paragraph-properties fo:text-align="center" fo:margin-bottom="0.2694in" fo:line-height="107%" fo:margin-left="1.409in" fo:text-indent="0in">
        <style:tab-stops/>
      </style:paragraph-properties>
    </style:style>
    <style:style style:name="T417" style:parent-style-name="DefaultParagraphFont" style:family="text">
      <style:text-properties fo:font-size="8.5pt" style:font-size-asian="8.5pt"/>
    </style:style>
    <style:style style:name="P418" style:parent-style-name="Normal" style:family="paragraph">
      <style:paragraph-properties fo:margin-bottom="0.0951in" fo:line-height="98%" fo:margin-left="3.4444in" fo:margin-right="2.3916in" fo:text-indent="0in">
        <style:tab-stops/>
      </style:paragraph-properties>
    </style:style>
    <style:style style:name="T419" style:parent-style-name="DefaultParagraphFont" style:family="text">
      <style:text-properties fo:font-size="8.5pt" style:font-size-asian="8.5pt"/>
    </style:style>
    <style:style style:name="P420" style:parent-style-name="Normal" style:family="paragraph">
      <style:paragraph-properties fo:text-align="center" fo:margin-bottom="0.002in" fo:margin-right="0.1333in"/>
    </style:style>
    <style:style style:name="P421" style:parent-style-name="Normal" style:family="paragraph">
      <style:paragraph-properties fo:text-align="center" fo:margin-bottom="0.002in" fo:margin-right="0.1729in"/>
    </style:style>
    <style:style style:name="P422" style:parent-style-name="Normal" style:family="paragraph">
      <style:paragraph-properties fo:text-align="center" fo:margin-bottom="0.002in" fo:margin-right="0.175in"/>
    </style:style>
    <style:style style:family="graphic" style:name="a37">
      <style:graphic-properties draw:fill="solid" draw:fill-color="#000000" draw:opacity="100%" draw:stroke="none"/>
    </style:style>
    <style:style style:family="graphic" style:name="a38">
      <style:graphic-properties draw:fill="solid" draw:fill-color="#000000" draw:opacity="100%" draw:stroke="none"/>
    </style:style>
    <style:style style:family="graphic" style:name="a39">
      <style:graphic-properties draw:fill="solid" draw:fill-color="#000000" draw:opacity="100%" draw:stroke="non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draw:fill="solid" draw:fill-color="#000000" draw:opacity="100%" draw:stroke="none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draw:fill="solid" draw:fill-color="#000000" draw:opacity="100%" draw:stroke="non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draw:fill="solid" draw:fill-color="#000000" draw:opacity="100%" draw:stroke="none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draw:fill="solid" draw:fill-color="#000000" draw:opacity="100%" draw:stroke="none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3">
      <style:graphic-properties draw:fill="solid" draw:fill-color="#000000" draw:opacity="100%" draw:stroke="non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4">
      <style:graphic-properties draw:fill="solid" draw:fill-color="#000000" draw:opacity="100%" draw:stroke="none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5">
      <style:graphic-properties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draw:fill="solid" draw:fill-color="#000000" draw:opacity="100%" draw:stroke="none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1">
      <style:graphic-properties draw:fill="solid" draw:fill-color="#000000" draw:opacity="100%" draw:stroke="none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solid" draw:fill-color="#000000" draw:opacity="100%" draw:stroke="non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draw:fill="solid" draw:fill-color="#000000" draw:opacity="100%" draw:stroke="none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4">
      <style:graphic-properties draw:fill="solid" draw:fill-color="#000000" draw:opacity="100%" draw:stroke="none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solid" draw:fill-color="#000000" draw:opacity="100%" draw:stroke="non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6">
      <style:graphic-properties draw:fill="solid" draw:fill-color="#000000" draw:opacity="100%" draw:stroke="non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7">
      <style:graphic-properties draw:fill="solid" draw:fill-color="#000000" draw:opacity="100%" draw:stroke="none"/>
    </style:style>
    <style:style style:family="graphic" style:name="a48">
      <style:graphic-properties draw:fill="solid" draw:fill-color="#000000" draw:opacity="100%" draw:stroke="none"/>
    </style:style>
    <style:style style:family="graphic" style:name="a49">
      <style:graphic-properties draw:fill="solid" draw:fill-color="#000000" draw:opacity="100%" draw:stroke="none"/>
    </style:style>
    <style:style style:family="graphic" style:name="a30">
      <style:graphic-properties draw:fill="solid" draw:fill-color="#000000" draw:opacity="100%" draw:stroke="none"/>
    </style:style>
    <style:style style:family="graphic" style:name="a31">
      <style:graphic-properties draw:fill="solid" draw:fill-color="#000000" draw:opacity="100%" draw:stroke="none"/>
    </style:style>
    <style:style style:family="graphic" style:name="a32">
      <style:graphic-properties draw:fill="solid" draw:fill-color="#000000" draw:opacity="100%" draw:stroke="none"/>
    </style:style>
    <style:style style:family="graphic" style:name="a33">
      <style:graphic-properties draw:fill="solid" draw:fill-color="#000000" draw:opacity="100%" draw:stroke="none"/>
    </style:style>
    <style:style style:family="graphic" style:name="a34">
      <style:graphic-properties draw:fill="solid" draw:fill-color="#000000" draw:opacity="100%" draw:stroke="none"/>
    </style:style>
    <style:style style:family="graphic" style:name="a35">
      <style:graphic-properties draw:fill="solid" draw:fill-color="#000000" draw:opacity="100%" draw:stroke="none"/>
    </style:style>
    <style:style style:family="graphic" style:name="a36">
      <style:graphic-properties draw:fill="solid" draw:fill-color="#000000" draw:opacity="100%" draw:stroke="none"/>
    </style:style>
  </office:automatic-styles>
  <office:body>
    <office:text text:use-soft-page-breaks="true">
      <text:p text:style-name="P1"><draw:frame draw:style-name="a1" draw:name="Picture 222" text:anchor-type="as-char" svg:x="0in" svg:y="0in" svg:width="0.65251in" svg:height="0.5127in" style:rel-width="scale" style:rel-height="scale"><draw:image xlink:href="media/image2.jpg" xlink:type="simple" xlink:show="embed" xlink:actuate="onLoad"/><svg:title/><svg:desc/></draw:frame></text:p>
      <text:p text:style-name="P3"><text:span text:style-name="T4"><text:tab/></text:span><text:s/>!"<text:tab/>!"<text:tab/>"# $% &amp;</text:p>
      <text:p text:style-name="P5">&amp; " ’!( !)*++,-./+/0</text:p>
      <text:p text:style-name="P6">12345663789:96;2&lt;;9=3:&gt;/?@-./+/0A</text:p>
      <text:p text:style-name="P7">!B)?@./+/0</text:p>
      <text:h text:style-name="P8" text:outline-level="1">!"<text:tab/>!"<text:tab/>"# $% &amp; DEFGHIHJKLMNOKJPEGQRFEJP</text:h>
      <text:p text:style-name="P9">SSTUVWKXYYELZIHEPKVJKDXIKIHIH[EYPKZH\K]^_VXJGDYXPEJE^‘ab]c[GEdEJefSNgShNgif]fffjifVJHGPH</text:p>
      <text:p text:style-name="P10">KPEYHkYHGHJPKIEkEYGRKQXYHPEYKlHYKZVOYKN! &amp; # (m!n VJEFHKIKkHZELPEIK aYHGXIoJDXKJeig]gfTVIHfiIHpRJqEIHgfTVkRdZXDKIEJEQN_NbNrJegNUsg]gfTVIHfTIHpRJqEIHgfTV</text:p>
      <text:p text:style-name="P11">DEJGXIHYKJIEEpRZtKFHJPEIKZXDXPKuvEJKFEIKZXIKIHIH &amp;VJKwEYFKHZHPYxJXDKVkKYK</text:p>
      <text:p text:style-name="P12">:)*++,-./+/0<text:span text:style-name="T13">V</text:span>kYEDHGGEKIFXJXGPYKPXMEayCLQ:)/?@-./+/0Vy_OCz{_YHtXGPYKYEGkYHuEG IKHFkYHGKXJIXDKIKH|RKZXwXDKIKJHGPKLrLVIHKDEYIEDEFKDZKGGXwXDKuvEkEYHZK}G~KZDKJuKIK}G~HJK}G~ |RKJPXIKIH}G~DEPKIK}G~VKPHJIHJIEKGDEJIXuHGkYHMXGPKGJE " "( &amp;VGRpHXPKJIEjGHKG kKYPHGGJEYFKGDEJGPKJPHGJKzHXJeUNSSVIHeIHKdYXZIHgfgVJEQHDYHPEJNe NUgVIHSIHFKYuE IHgfgSVHHFDEJwEYFXIKIHDEFKGIXGkEGXuHGKGHtRXY</text:p>
      <text:p text:style-name="P14">,B</text:p>
      <text:soft-page-break/>
      <text:p text:style-name="P15">,B,BLkYHGHJPHLPKPHFkEYEdpHPEKL|RXGXuvEIHkHYGXKJKGVFHIXKJPHOXGPHFKIHyHtXGPYEIH aYHuEGjOyaVHGkHDXwXDKIEJEXPHF JXDEIEL‘_CIErHYFEIHyHwHYoJDXKVL‘_CIE _IXPKZIHzXDXPKuvEJesffh]gfgV|RHkKYPHXJPHtYKJPHIHGPKLPKVKGGXFDEFEKGkYEkEGPKG DRpEGkYHuEGPHJqKFGXIEYHtXGPYKIEGVXJIHkHJIHJPHFHJPHIHPYKJGDYXuvEN</text:p>
      <text:p text:style-name="P16">/B<text:tab/>(n(<text:tab/><text:s/>!</text:p>
      <text:p text:style-name="P17">/B,B CkYHuEYHtXGPYKIEVKGHGkHDXwXDKuHGIEEdpHPEVKG|RKJPXIKIHGFJXFKGHF XFKGIHDKIKXPHFV wEYJHDHIEY}HG~HKGIHFKXGDEJIXuHGEwHYPKIKGJK}G~kYEkEGPK}G~GvEKG|RHGHtRHF</text:p>
      <text:p text:style-name="P18"><text:span text:style-name="T19">n32:545732 &lt;&lt;: 5525432&lt; 56";7&lt;B</text:span></text:p>
      <text:p text:style-name="P20"><text:span text:style-name="T21">^‘abhfNSsTNgUh]fffjsi</text:span></text:p>
      <text:p text:style-name="P22"><text:span text:style-name="T23">_JIHYHuEyRK^KYZEGlEFHGVJehUVWKXYYEOKJPEJDXEV[YH</text:span><text:span text:style-name="T24">IHYXDE HGPkqKZHJ yXElYKJIHIEORZ^_asTUffjfff _FKXZIKKJtHHqYIHDEYKDEHGtFKXZNDEF rHZHwEJHGhhjssSgjfghs]hhjSiUUjgUh yHkYHGHJPKJPHzHtKZ_MHZXJHlHHqYyEFXPPX^a[NgTNSffjff</text:span>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><text:span text:style-name="T39">¡¢</text:span></text:p>
            <text:p text:style-name="P40"><text:span text:style-name="T41">¡</text:span></text:p>
          </table:table-cell>
          <table:table-cell table:style-name="TableCell42">
            <text:p text:style-name="P43"><text:span text:style-name="T44">£⁄ ¥ ¡ƒ§¤</text:span></text:p>
          </table:table-cell>
          <table:table-cell table:style-name="TableCell45">
            <text:p text:style-name="P46"><text:span text:style-name="T47">'“«</text:span></text:p>
          </table:table-cell>
          <table:table-cell table:style-name="TableCell48">
            <text:p text:style-name="P49"><text:span text:style-name="T50">‹'¡“ ¢</text:span></text:p>
            <text:p text:style-name="P51"><text:span text:style-name="T52">«¡«¡›¢</text:span></text:p>
          </table:table-cell>
          <table:table-cell table:style-name="TableCell53">
            <text:p text:style-name="P54"><text:span text:style-name="T55">⁄</text:span><text:span text:style-name="T56">««¤ fl“ ¤</text:span></text:p>
          </table:table-cell>
          <table:table-cell table:style-name="TableCell57">
            <text:p text:style-name="P58"><text:span text:style-name="T59">⁄›</text:span><text:span text:style-name="T60">ƒ¤ ¢</text:span></text:p>
            <text:p text:style-name="P61"><text:span text:style-name="T62">«¤'“ –¢</text:span></text:p>
          </table:table-cell>
          <table:table-cell table:style-name="TableCell63">
            <text:p text:style-name="P64"><text:span text:style-name="T65">⁄›</text:span><text:span text:style-name="T66">ƒ¤ «¤ ¤¡†</text:span></text:p>
          </table:table-cell>
        </table:table-row>
        <table:table-row table:style-name="TableRow67">
          <table:table-cell table:style-name="TableCell68" table:number-columns-spanned="8">
            <text:p text:style-name="P69"><text:span text:style-name="T70"><text:tab/></text:span><text:span text:style-name="T71">fi£¡›</text:span><text:span text:style-name="T72"><text:tab/>›¤</text:span></text:p>
            <text:p text:style-name="P73"><text:span text:style-name="T74">‡“ ¤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·</text:span></text:p>
          </table:table-cell>
          <table:table-cell table:style-name="TableCell79">
            <text:p text:style-name="P80"><text:span text:style-name="T81">¶•‚··„</text:span></text:p>
          </table:table-cell>
          <table:table-cell table:style-name="TableCell82">
            <text:p text:style-name="P83"><text:span text:style-name="T84">”»…‰¿¿`»…´ˆ¿˜´»ˆ¯˘</text:span></text:p>
            <text:p text:style-name="P85"><text:span text:style-name="T86">˙˜¿ˆ¨˘´´…˜˚˘˙…¿ˆ˘</text:span></text:p>
            <text:p text:style-name="P87"><text:span text:style-name="T88">»¸˝˛ˇ—ˇ˛ ”˝¸ˇ¸˝ˇ˛ˇ¸˝´˝</text:span></text:p>
            <text:p text:style-name="P89"><text:span text:style-name="T90">˛ˇ˙˛ ´ˇ ˛Æ ˛ ˝ªÆÆ ªÆÆ˛Æˇ ˝˝¸ˇ˛</text:span></text:p>
            <text:p text:style-name="P91"><text:span text:style-name="T92">˛ ˇ ˝˝˝ˇ˝Æ Æˇ¿</text:span></text:p>
            <text:p text:style-name="P93"><text:span text:style-name="T94">ˇŁ ”˝¸ˇ ˝</text:span></text:p>
            <text:p text:style-name="P95"><text:span text:style-name="T96">—ˇ ˝¸ ˝˝ÆÆ˝ ˜ØÆˇ¸˝</text:span></text:p>
            <text:p text:style-name="P97"><text:span text:style-name="T98">˝˛ˇ·ŒŒº ˇ¸˝ˇ¸¸˝Æˇ¸¸</text:span></text:p>
            <text:p text:style-name="P99"><text:span text:style-name="T100">˝¸˝ ˇ¸˝ˇ ÆÆ ˛ ª</text:span></text:p>
          </table:table-cell>
          <table:table-cell table:style-name="TableCell101">
            <text:p text:style-name="P102"><text:span text:style-name="T103">æ</text:span>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><text:span text:style-name="T110">ı,+@++</text:span></text:p>
          </table:table-cell>
          <table:table-cell table:style-name="TableCell111">
            <text:p text:style-name="P112"><text:span text:style-name="T113">ı*?B0++++</text:span></text:p>
          </table:table-cell>
        </table:table-row>
      </table:table>
      <text:p text:style-name="P114"><text:span text:style-name="T115"><text:tab/></text:span><text:span text:style-name="T116">ÆÆ˝</text:span><text:span text:style-name="T117"><text:tab/>¿˛ˇ Æ˝ ·ªŒ ¸</text:span></text:p>
      <text:soft-page-break/>
      <text:p text:style-name="P118"><text:span text:style-name="T119"><draw:g draw:name="Group 7572" draw:id="id53" draw:style-name="a55" text:anchor-type="as-char"><svg:title/><svg:desc/><draw:custom-shape svg:x="1.0187in" svg:y="0.11655in" svg:width="2.69863in" svg:height="0.16604in" draw:id="id0" draw:style-name="a2" draw:name="Rectangle 244"><svg:title/><svg:desc/><text:p text:style-name="P120"><text:span text:style-name="T121"><text:s/></text:span><text:span text:style-name="T122"><text:s/></text:span><text:span text:style-name="T123">!</text:span></text:p><draw:enhanced-geometry draw:type="non-primitive" svg:viewBox="0 0 21600 21600" draw:enhanced-path="M 0 0 L 21600 0 21600 21600 0 21600 Z N"/></draw:custom-shape><draw:custom-shape svg:x="0.97709in" svg:y="0.2597in" svg:width="2.86467in" svg:height="0.16604in" draw:id="id1" draw:style-name="a3" draw:name="Rectangle 245"><svg:title/><svg:desc/><text:p text:style-name="P124"><text:span text:style-name="T125">"#</text:span><text:span text:style-name="T126"><text:s/></text:span><text:span text:style-name="T127">"</text:span><text:span text:style-name="T128"><text:s/></text:span><text:span text:style-name="T129">"</text:span><text:span text:style-name="T130"><text:s/></text:span><text:span text:style-name="T131">"</text:span><text:span text:style-name="T132"><text:s/></text:span><text:span text:style-name="T133">"</text:span><text:span text:style-name="T134"><text:s/></text:span></text:p><draw:enhanced-geometry draw:type="non-primitive" svg:viewBox="0 0 21600 21600" draw:enhanced-path="M 0 0 L 21600 0 21600 21600 0 21600 Z N"/></draw:custom-shape><draw:custom-shape svg:x="2.99955in" svg:y="0.40286in" svg:width="0.16595in" svg:height="0.16604in" draw:id="id2" draw:style-name="a4" draw:name="Rectangle 6979"><svg:title/><svg:desc/><text:p text:style-name="P135"><text:span text:style-name="T136">!</text:span></text:p><draw:enhanced-geometry draw:type="non-primitive" svg:viewBox="0 0 21600 21600" draw:enhanced-path="M 0 0 L 21600 0 21600 21600 0 21600 Z N"/></draw:custom-shape><draw:custom-shape svg:x="1.18683in" svg:y="0.40286in" svg:width="2.17616in" svg:height="0.16604in" draw:id="id3" draw:style-name="a5" draw:name="Rectangle 6972"><svg:title/><svg:desc/><text:p text:style-name="P137"><text:span text:style-name="T138"><text:s/></text:span><text:span text:style-name="T139">"</text:span><text:span text:style-name="T140"><text:s/></text:span><text:span text:style-name="T141">$</text:span><text:span text:style-name="T142"><text:s/></text:span><text:span text:style-name="T143">"%</text:span><text:span text:style-name="T144"><text:s/></text:span><text:span text:style-name="T145"><text:s/></text:span></text:p><draw:enhanced-geometry draw:type="non-primitive" svg:viewBox="0 0 21600 21600" draw:enhanced-path="M 0 0 L 21600 0 21600 21600 0 21600 Z N"/></draw:custom-shape><draw:custom-shape svg:x="1.92923in" svg:y="0.54602in" svg:width="1.42343in" svg:height="0.16604in" draw:id="id4" draw:style-name="a6" draw:name="Rectangle 1363"><svg:title/><svg:desc/><text:p text:style-name="P146"><text:span text:style-name="T147">’</text:span><text:span text:style-name="T148"><text:s/></text:span><text:span text:style-name="T149">(</text:span><text:span text:style-name="T150"><text:s/></text:span><text:span text:style-name="T151">)</text:span></text:p><draw:enhanced-geometry draw:type="non-primitive" svg:viewBox="0 0 21600 21600" draw:enhanced-path="M 0 0 L 21600 0 21600 21600 0 21600 Z N"/></draw:custom-shape><draw:custom-shape svg:x="1.11026in" svg:y="0.54602in" svg:width="0.16595in" svg:height="0.16604in" draw:id="id5" draw:style-name="a7" draw:name="Rectangle 1362"><svg:title/><svg:desc/><text:p text:style-name="P152"><text:span text:style-name="T153">&amp;</text:span></text:p><draw:enhanced-geometry draw:type="non-primitive" svg:viewBox="0 0 21600 21600" draw:enhanced-path="M 0 0 L 21600 0 21600 21600 0 21600 Z N"/></draw:custom-shape><draw:custom-shape svg:x="0.96711in" svg:y="0.69084in" svg:width="0.33199in" svg:height="0.16604in" draw:id="id6" draw:style-name="a8" draw:name="Rectangle 6604"><svg:title/><svg:desc/><text:p text:style-name="P154"><text:span text:style-name="T155">*+</text:span></text:p><draw:enhanced-geometry draw:type="non-primitive" svg:viewBox="0 0 21600 21600" draw:enhanced-path="M 0 0 L 21600 0 21600 21600 0 21600 Z N"/></draw:custom-shape><draw:custom-shape svg:x="1.14688in" svg:y="0.69084in" svg:width="2.4219in" svg:height="0.16604in" draw:id="id7" draw:style-name="a9" draw:name="Rectangle 6606"><svg:title/><svg:desc/><text:p text:style-name="P156"><text:span text:style-name="T157"><text:s/></text:span><text:span text:style-name="T158"><text:s/></text:span><text:span text:style-name="T159">,</text:span><text:span text:style-name="T160"><text:s/></text:span><text:span text:style-name="T161">-%-</text:span><text:span text:style-name="T162"><text:s/></text:span><text:span text:style-name="T163">&amp;</text:span></text:p><draw:enhanced-geometry draw:type="non-primitive" svg:viewBox="0 0 21600 21600" draw:enhanced-path="M 0 0 L 21600 0 21600 21600 0 21600 Z N"/></draw:custom-shape><draw:custom-shape svg:x="0.92882in" svg:y="0.83399in" svg:width="2.99087in" svg:height="0.16605in" draw:id="id8" draw:style-name="a10" draw:name="Rectangle 249"><svg:title/><svg:desc/><text:p text:style-name="P164"><text:span text:style-name="T165"><text:s/></text:span><text:span text:style-name="T166"><text:s/></text:span><text:span text:style-name="T167">"</text:span><text:span text:style-name="T168"><text:s/></text:span><text:span text:style-name="T169"><text:s/></text:span><text:span text:style-name="T170">(</text:span><text:span text:style-name="T171"><text:s/></text:span><text:span text:style-name="T172">.</text:span><text:span text:style-name="T173"><text:s/></text:span><text:span text:style-name="T174">/</text:span></text:p><draw:enhanced-geometry draw:type="non-primitive" svg:viewBox="0 0 21600 21600" draw:enhanced-path="M 0 0 L 21600 0 21600 21600 0 21600 Z N"/></draw:custom-shape><draw:custom-shape svg:x="1.11858in" svg:y="0.97714in" svg:width="2.32446in" svg:height="0.16604in" draw:id="id9" draw:style-name="a11" draw:name="Rectangle 6612"><svg:title/><svg:desc/><text:p text:style-name="P175"><text:span text:style-name="T176"><text:s/></text:span><text:span text:style-name="T177">12")*3"#</text:span><text:span text:style-name="T178"><text:s/></text:span><text:span text:style-name="T179">+</text:span><text:span text:style-name="T180"><text:s/></text:span></text:p><draw:enhanced-geometry draw:type="non-primitive" svg:viewBox="0 0 21600 21600" draw:enhanced-path="M 0 0 L 21600 0 21600 21600 0 21600 Z N"/></draw:custom-shape><draw:custom-shape svg:x="0.99374in" svg:y="0.97714in" svg:width="0.16595in" svg:height="0.16604in" draw:id="id10" draw:style-name="a12" draw:name="Rectangle 6609"><svg:title/><svg:desc/><text:p text:style-name="P181"><text:span text:style-name="T182">0</text:span></text:p><draw:enhanced-geometry draw:type="non-primitive" svg:viewBox="0 0 21600 21600" draw:enhanced-path="M 0 0 L 21600 0 21600 21600 0 21600 Z N"/></draw:custom-shape><draw:custom-shape svg:x="1.2867in" svg:y="1.12031in" svg:width="2.03889in" svg:height="0.16604in" draw:id="id11" draw:style-name="a13" draw:name="Rectangle 251"><svg:title/><svg:desc/><text:p text:style-name="P183"><text:span text:style-name="T184">"</text:span><text:span text:style-name="T185"><text:s/></text:span><text:span text:style-name="T186">"</text:span><text:span text:style-name="T187"><text:s/></text:span><text:span text:style-name="T188"><text:s/></text:span><text:span text:style-name="T189">$</text:span><text:span text:style-name="T190"><text:s/></text:span><text:span text:style-name="T191">)</text:span></text:p><draw:enhanced-geometry draw:type="non-primitive" svg:viewBox="0 0 21600 21600" draw:enhanced-path="M 0 0 L 21600 0 21600 21600 0 21600 Z N"/></draw:custom-shape><draw:custom-shape svg:x="2.94296in" svg:y="1.26512in" svg:width="0.16595in" svg:height="0.16604in" draw:id="id12" draw:style-name="a14" draw:name="Rectangle 1367"><svg:title/><svg:desc/><text:p text:style-name="P192"><text:span text:style-name="T193"><text:s/></text:span></text:p><draw:enhanced-geometry draw:type="non-primitive" svg:viewBox="0 0 21600 21600" draw:enhanced-path="M 0 0 L 21600 0 21600 21600 0 21600 Z N"/></draw:custom-shape><draw:custom-shape svg:x="1.09529in" svg:y="1.26512in" svg:width="0.98508in" svg:height="0.16604in" draw:id="id13" draw:style-name="a15" draw:name="Rectangle 6618"><svg:title/><svg:desc/><text:p text:style-name="P194"><text:span text:style-name="T195"><text:s/></text:span><text:span text:style-name="T196">(</text:span><text:span text:style-name="T197"><text:s/></text:span><text:span text:style-name="T198">.</text:span></text:p><draw:enhanced-geometry draw:type="non-primitive" svg:viewBox="0 0 21600 21600" draw:enhanced-path="M 0 0 L 21600 0 21600 21600 0 21600 Z N"/></draw:custom-shape><draw:custom-shape svg:x="0.95047in" svg:y="1.26512in" svg:width="0.16595in" svg:height="0.16604in" draw:id="id14" draw:style-name="a16" draw:name="Rectangle 6614"><svg:title/><svg:desc/><text:p text:style-name="P199"><text:span text:style-name="T200">4</text:span></text:p><draw:enhanced-geometry draw:type="non-primitive" svg:viewBox="0 0 21600 21600" draw:enhanced-path="M 0 0 L 21600 0 21600 21600 0 21600 Z N"/></draw:custom-shape><draw:custom-shape svg:x="2.2222in" svg:y="1.40828in" svg:width="1.14227in" svg:height="0.16604in" draw:id="id15" draw:style-name="a17" draw:name="Rectangle 1369"><svg:title/><svg:desc/><text:p text:style-name="P201"><text:span text:style-name="T202">"</text:span><text:span text:style-name="T203"><text:s/></text:span><text:span text:style-name="T204">#</text:span><text:span text:style-name="T205"><text:s/></text:span><text:span text:style-name="T206"><text:s/></text:span><text:span text:style-name="T207">!</text:span></text:p><draw:enhanced-geometry draw:type="non-primitive" svg:viewBox="0 0 21600 21600" draw:enhanced-path="M 0 0 L 21600 0 21600 21600 0 21600 Z N"/></draw:custom-shape><draw:custom-shape svg:x="0.98376in" svg:y="1.40828in" svg:width="0.93859in" svg:height="0.16604in" draw:id="id16" draw:style-name="a18" draw:name="Rectangle 1368"><svg:title/><svg:desc/><text:p text:style-name="P208"><text:span text:style-name="T209">"</text:span><text:span text:style-name="T210"><text:s/></text:span><text:span text:style-name="T211">56</text:span><text:span text:style-name="T212"><text:s/></text:span></text:p><draw:enhanced-geometry draw:type="non-primitive" svg:viewBox="0 0 21600 21600" draw:enhanced-path="M 0 0 L 21600 0 21600 21600 0 21600 Z N"/></draw:custom-shape><draw:custom-shape svg:x="2.62336in" svg:y="1.55144in" svg:width="0.61094in" svg:height="0.16604in" draw:id="id17" draw:style-name="a19" draw:name="Rectangle 1371"><svg:title/><svg:desc/><text:p text:style-name="P213"><text:span text:style-name="T214">3</text:span><text:span text:style-name="T215"><text:s/></text:span><text:span text:style-name="T216">!</text:span></text:p><draw:enhanced-geometry draw:type="non-primitive" svg:viewBox="0 0 21600 21600" draw:enhanced-path="M 0 0 L 21600 0 21600 21600 0 21600 Z N"/></draw:custom-shape><draw:custom-shape svg:x="1.04534in" svg:y="1.55144in" svg:width="0.6862in" svg:height="0.16604in" draw:id="id18" draw:style-name="a20" draw:name="Rectangle 1370"><svg:title/><svg:desc/><text:p text:style-name="P217"><text:span text:style-name="T218"><text:s/></text:span><text:span text:style-name="T219">&amp;</text:span><text:span text:style-name="T220"><text:s/></text:span><text:span text:style-name="T221">""</text:span></text:p><draw:enhanced-geometry draw:type="non-primitive" svg:viewBox="0 0 21600 21600" draw:enhanced-path="M 0 0 L 21600 0 21600 21600 0 21600 Z N"/></draw:custom-shape><draw:custom-shape svg:x="1.42154in" svg:y="1.69459in" svg:width="0.16595in" svg:height="0.16604in" draw:id="id19" draw:style-name="a21" draw:name="Rectangle 1372"><svg:title/><svg:desc/><text:p text:style-name="P222"><text:span text:style-name="T223"><text:s/></text:span></text:p><draw:enhanced-geometry draw:type="non-primitive" svg:viewBox="0 0 21600 21600" draw:enhanced-path="M 0 0 L 21600 0 21600 21600 0 21600 Z N"/></draw:custom-shape><draw:custom-shape svg:x="1.92092in" svg:y="1.69459in" svg:width="1.45664in" svg:height="0.16604in" draw:id="id20" draw:style-name="a22" draw:name="Rectangle 1373"><svg:title/><svg:desc/><text:p text:style-name="P224"><text:span text:style-name="T225">"</text:span><text:span text:style-name="T226"><text:s/></text:span><text:span text:style-name="T227">"</text:span><text:span text:style-name="T228"><text:s/></text:span><text:span text:style-name="T229"><text:s/></text:span><text:span text:style-name="T230">"</text:span><text:span text:style-name="T231"><text:s/></text:span></text:p><draw:enhanced-geometry draw:type="non-primitive" svg:viewBox="0 0 21600 21600" draw:enhanced-path="M 0 0 L 21600 0 21600 21600 0 21600 Z N"/></draw:custom-shape><draw:custom-shape svg:x="0.96212in" svg:y="1.83941in" svg:width="2.62335in" svg:height="0.16604in" draw:id="id21" draw:style-name="a23" draw:name="Rectangle 6959"><svg:title/><svg:desc/><text:p text:style-name="P232"><text:span text:style-name="T233">$</text:span><text:span text:style-name="T234"><text:s/></text:span><text:span text:style-name="T235">)7</text:span><text:span text:style-name="T236"><text:s/></text:span><text:span text:style-name="T237">+</text:span><text:span text:style-name="T238"><text:s/></text:span><text:span text:style-name="T239">"</text:span><text:span text:style-name="T240"><text:s/></text:span><text:span text:style-name="T241">#</text:span><text:span text:style-name="T242"><text:s/></text:span><text:span text:style-name="T243">"$</text:span><text:span text:style-name="T244"><text:s/></text:span></text:p><draw:enhanced-geometry draw:type="non-primitive" svg:viewBox="0 0 21600 21600" draw:enhanced-path="M 0 0 L 21600 0 21600 21600 0 21600 Z N"/></draw:custom-shape><draw:custom-shape svg:x="3.01453in" svg:y="1.83941in" svg:width="0.16595in" svg:height="0.16604in" draw:id="id22" draw:style-name="a24" draw:name="Rectangle 6964"><svg:title/><svg:desc/><text:p text:style-name="P245"><text:span text:style-name="T246">!</text:span></text:p><draw:enhanced-geometry draw:type="non-primitive" svg:viewBox="0 0 21600 21600" draw:enhanced-path="M 0 0 L 21600 0 21600 21600 0 21600 Z N"/></draw:custom-shape><draw:custom-shape svg:x="0.93049in" svg:y="1.98257in" svg:width="2.98865in" svg:height="0.16604in" draw:id="id23" draw:style-name="a25" draw:name="Rectangle 257"><svg:title/><svg:desc/><text:p text:style-name="P247"><text:span text:style-name="T248"><text:s/></text:span><text:span text:style-name="T249">$</text:span><text:span text:style-name="T250"><text:s/></text:span><text:span text:style-name="T251"><text:s/></text:span><text:span text:style-name="T252">(</text:span><text:span text:style-name="T253"><text:s/></text:span><text:span text:style-name="T254">"89</text:span><text:span text:style-name="T255"><text:s/></text:span><text:span text:style-name="T256">):</text:span><text:span text:style-name="T257"><text:s/></text:span><text:span text:style-name="T258"><text:s/></text:span><text:span text:style-name="T259">+%</text:span></text:p><draw:enhanced-geometry draw:type="non-primitive" svg:viewBox="0 0 21600 21600" draw:enhanced-path="M 0 0 L 21600 0 21600 21600 0 21600 Z N"/></draw:custom-shape><draw:custom-shape svg:x="1.77443in" svg:y="2.12572in" svg:width="0.74155in" svg:height="0.16604in" draw:id="id24" draw:style-name="a26" draw:name="Rectangle 258"><svg:title/><svg:desc/><text:p text:style-name="P260"><text:span text:style-name="T261">#"</text:span><text:span text:style-name="T262"><text:s/></text:span><text:span text:style-name="T263">)</text:span></text:p><draw:enhanced-geometry draw:type="non-primitive" svg:viewBox="0 0 21600 21600" draw:enhanced-path="M 0 0 L 21600 0 21600 21600 0 21600 Z N"/></draw:custom-shape><draw:custom-shape svg:x="0.92715in" svg:y="2.41204in" svg:width="2.76726in" svg:height="0.16604in" draw:id="id25" draw:style-name="a27" draw:name="Rectangle 260"><svg:title/><svg:desc/><text:p text:style-name="P264"><text:span text:style-name="T265">;&lt;=&gt;&lt;?@=A@=B&lt;C?D&lt;E&lt;F?G?HIJ</text:span></text:p><draw:enhanced-geometry draw:type="non-primitive" svg:viewBox="0 0 21600 21600" draw:enhanced-path="M 0 0 L 21600 0 21600 21600 0 21600 Z N"/></draw:custom-shape><draw:custom-shape svg:x="0.92715in" svg:y="2.55685in" svg:width="0.69284in" svg:height="0.16604in" draw:id="id26" draw:style-name="a28" draw:name="Rectangle 261"><svg:title/><svg:desc/><text:p text:style-name="P266"><text:span text:style-name="T267">KIL=?</text:span></text:p><draw:enhanced-geometry draw:type="non-primitive" svg:viewBox="0 0 21600 21600" draw:enhanced-path="M 0 0 L 21600 0 21600 21600 0 21600 Z N"/></draw:custom-shape><draw:custom-shape svg:x="0in" svg:y="0in" svg:width="0.01in" svg:height="2.58348in" draw:id="id27" draw:style-name="a29" draw:name="Shape 9185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0in" svg:y="2.58349in" svg:width="0.01in" svg:height="0.01in" draw:id="id28" draw:style-name="a30" draw:name="Shape 9186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0.00666in" svg:y="2.58349in" svg:width="0.38784in" svg:height="0.01in" draw:id="id29" draw:style-name="a31" draw:name="Shape 9187"><svg:title/><svg:desc/><draw:enhanced-geometry draw:type="non-primitive" svg:viewBox="0 0 354645 9144" draw:enhanced-path="M 0 0 L 354645 0 354645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54645"/><draw:equation draw:name="f7" draw:formula="?f4 / 9144"/><draw:equation draw:name="f8" draw:formula="0 / ?f6"/><draw:equation draw:name="f9" draw:formula="354645 / ?f6"/><draw:equation draw:name="f10" draw:formula="0 / ?f7"/><draw:equation draw:name="f11" draw:formula="9144 / ?f7"/></draw:enhanced-geometry></draw:custom-shape><draw:custom-shape svg:x="0.3945in" svg:y="0in" svg:width="0.01in" svg:height="2.58348in" draw:id="id30" draw:style-name="a32" draw:name="Shape 9188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0.3945in" svg:y="2.58349in" svg:width="0.01in" svg:height="0.01in" draw:id="id31" draw:style-name="a33" draw:name="Shape 9189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0.40116in" svg:y="2.58349in" svg:width="0.47274in" svg:height="0.01in" draw:id="id32" draw:style-name="a34" draw:name="Shape 9190"><svg:title/><svg:desc/><draw:enhanced-geometry draw:type="non-primitive" svg:viewBox="0 0 432269 9144" draw:enhanced-path="M 0 0 L 432269 0 432269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32269"/><draw:equation draw:name="f7" draw:formula="?f4 / 9144"/><draw:equation draw:name="f8" draw:formula="0 / ?f6"/><draw:equation draw:name="f9" draw:formula="432269 / ?f6"/><draw:equation draw:name="f10" draw:formula="0 / ?f7"/><draw:equation draw:name="f11" draw:formula="9144 / ?f7"/></draw:enhanced-geometry></draw:custom-shape><draw:custom-shape svg:x="0.8739in" svg:y="0in" svg:width="0.01in" svg:height="2.58348in" draw:id="id33" draw:style-name="a35" draw:name="Shape 9191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0.8739in" svg:y="2.58349in" svg:width="0.01in" svg:height="0.01in" draw:id="id34" draw:style-name="a36" draw:name="Shape 9192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0.88056in" svg:y="2.58349in" svg:width="2.22053in" svg:height="0.01in" draw:id="id35" draw:style-name="a37" draw:name="Shape 9193"><svg:title/><svg:desc/><draw:enhanced-geometry draw:type="non-primitive" svg:viewBox="0 0 2030456 9144" draw:enhanced-path="M 0 0 L 2030456 0 2030456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30456"/><draw:equation draw:name="f7" draw:formula="?f4 / 9144"/><draw:equation draw:name="f8" draw:formula="0 / ?f6"/><draw:equation draw:name="f9" draw:formula="2030456 / ?f6"/><draw:equation draw:name="f10" draw:formula="0 / ?f7"/><draw:equation draw:name="f11" draw:formula="9144 / ?f7"/></draw:enhanced-geometry></draw:custom-shape><draw:custom-shape svg:x="3.1011in" svg:y="0in" svg:width="0.01in" svg:height="2.58348in" draw:id="id36" draw:style-name="a38" draw:name="Shape 9194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3.1011in" svg:y="2.58349in" svg:width="0.01in" svg:height="0.01in" draw:id="id37" draw:style-name="a39" draw:name="Shape 9195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3.10776in" svg:y="2.58349in" svg:width="0.39783in" svg:height="0.01in" draw:id="id38" draw:style-name="a40" draw:name="Shape 9196"><svg:title/><svg:desc/><draw:enhanced-geometry draw:type="non-primitive" svg:viewBox="0 0 363777 9144" draw:enhanced-path="M 0 0 L 363777 0 363777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63777"/><draw:equation draw:name="f7" draw:formula="?f4 / 9144"/><draw:equation draw:name="f8" draw:formula="0 / ?f6"/><draw:equation draw:name="f9" draw:formula="363777 / ?f6"/><draw:equation draw:name="f10" draw:formula="0 / ?f7"/><draw:equation draw:name="f11" draw:formula="9144 / ?f7"/></draw:enhanced-geometry></draw:custom-shape><draw:custom-shape svg:x="3.5056in" svg:y="0in" svg:width="0.01in" svg:height="2.58348in" draw:id="id39" draw:style-name="a41" draw:name="Shape 9197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3.5056in" svg:y="2.58349in" svg:width="0.01in" svg:height="0.01in" draw:id="id40" draw:style-name="a42" draw:name="Shape 9198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3.51225in" svg:y="2.58349in" svg:width="0.77404in" svg:height="0.01in" draw:id="id41" draw:style-name="a43" draw:name="Shape 9199"><svg:title/><svg:desc/><draw:enhanced-geometry draw:type="non-primitive" svg:viewBox="0 0 707779 9144" draw:enhanced-path="M 0 0 L 707779 0 707779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7779"/><draw:equation draw:name="f7" draw:formula="?f4 / 9144"/><draw:equation draw:name="f8" draw:formula="0 / ?f6"/><draw:equation draw:name="f9" draw:formula="707779 / ?f6"/><draw:equation draw:name="f10" draw:formula="0 / ?f7"/><draw:equation draw:name="f11" draw:formula="9144 / ?f7"/></draw:enhanced-geometry></draw:custom-shape><draw:custom-shape svg:x="4.28628in" svg:y="0in" svg:width="0.01in" svg:height="2.58348in" draw:id="id42" draw:style-name="a44" draw:name="Shape 9200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4.28628in" svg:y="2.58349in" svg:width="0.01in" svg:height="0.01in" draw:id="id43" draw:style-name="a45" draw:name="Shape 9201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4.29295in" svg:y="2.58349in" svg:width="0.65917in" svg:height="0.01in" draw:id="id44" draw:style-name="a46" draw:name="Shape 9202"><svg:title/><svg:desc/><draw:enhanced-geometry draw:type="non-primitive" svg:viewBox="0 0 602742 9144" draw:enhanced-path="M 0 0 L 602742 0 60274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2742"/><draw:equation draw:name="f7" draw:formula="?f4 / 9144"/><draw:equation draw:name="f8" draw:formula="0 / ?f6"/><draw:equation draw:name="f9" draw:formula="602742 / ?f6"/><draw:equation draw:name="f10" draw:formula="0 / ?f7"/><draw:equation draw:name="f11" draw:formula="9144 / ?f7"/></draw:enhanced-geometry></draw:custom-shape><draw:custom-shape svg:x="4.95211in" svg:y="0in" svg:width="0.01in" svg:height="2.58348in" draw:id="id45" draw:style-name="a47" draw:name="Shape 9203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4.95211in" svg:y="2.58349in" svg:width="0.01in" svg:height="0.01in" draw:id="id46" draw:style-name="a48" draw:name="Shape 9204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4.95876in" svg:y="2.58349in" svg:width="0.81565in" svg:height="0.01in" draw:id="id47" draw:style-name="a49" draw:name="Shape 9205"><svg:title/><svg:desc/><draw:enhanced-geometry draw:type="non-primitive" svg:viewBox="0 0 745832 9144" draw:enhanced-path="M 0 0 L 745832 0 74583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45832"/><draw:equation draw:name="f7" draw:formula="?f4 / 9144"/><draw:equation draw:name="f8" draw:formula="0 / ?f6"/><draw:equation draw:name="f9" draw:formula="745832 / ?f6"/><draw:equation draw:name="f10" draw:formula="0 / ?f7"/><draw:equation draw:name="f11" draw:formula="9144 / ?f7"/></draw:enhanced-geometry></draw:custom-shape><draw:custom-shape svg:x="5.77441in" svg:y="0in" svg:width="0.01in" svg:height="2.58348in" draw:id="id48" draw:style-name="a50" draw:name="Shape 9206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5.77441in" svg:y="2.58349in" svg:width="0.01in" svg:height="0.01in" draw:id="id49" draw:style-name="a51" draw:name="Shape 9207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draw:custom-shape svg:x="5.78106in" svg:y="2.58349in" svg:width="0.92883in" svg:height="0.01in" draw:id="id50" draw:style-name="a52" draw:name="Shape 9208"><svg:title/><svg:desc/><draw:enhanced-geometry draw:type="non-primitive" svg:viewBox="0 0 849326 9144" draw:enhanced-path="M 0 0 L 849326 0 849326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9326"/><draw:equation draw:name="f7" draw:formula="?f4 / 9144"/><draw:equation draw:name="f8" draw:formula="0 / ?f6"/><draw:equation draw:name="f9" draw:formula="849326 / ?f6"/><draw:equation draw:name="f10" draw:formula="0 / ?f7"/><draw:equation draw:name="f11" draw:formula="9144 / ?f7"/></draw:enhanced-geometry></draw:custom-shape><draw:custom-shape svg:x="6.7099in" svg:y="0in" svg:width="0.01in" svg:height="2.58348in" draw:id="id51" draw:style-name="a53" draw:name="Shape 9209"><svg:title/><svg:desc/><draw:enhanced-geometry draw:type="non-primitive" svg:viewBox="0 0 9144 2362337" draw:enhanced-path="M 0 0 L 9144 0 9144 2362337 0 236233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2362337"/><draw:equation draw:name="f8" draw:formula="0 / ?f6"/><draw:equation draw:name="f9" draw:formula="9144 / ?f6"/><draw:equation draw:name="f10" draw:formula="0 / ?f7"/><draw:equation draw:name="f11" draw:formula="2362337 / ?f7"/></draw:enhanced-geometry></draw:custom-shape><draw:custom-shape svg:x="6.7099in" svg:y="2.58349in" svg:width="0.01in" svg:height="0.01in" draw:id="id52" draw:style-name="a54" draw:name="Shape 9210"><svg:title/><svg:desc/><draw:enhanced-geometry draw:type="non-primitive" svg:viewBox="0 0 9144 9144" draw:enhanced-path="M 0 0 L 9144 0 9144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44"/><draw:equation draw:name="f7" draw:formula="?f4 / 9144"/><draw:equation draw:name="f8" draw:formula="0 / ?f6"/><draw:equation draw:name="f9" draw:formula="9144 / ?f6"/><draw:equation draw:name="f10" draw:formula="0 / ?f7"/><draw:equation draw:name="f11" draw:formula="9144 / ?f7"/></draw:enhanced-geometry></draw:custom-shape></draw:g></text:span></text:p>
      <text:p text:style-name="P268">MNMNO PQRSRTUVWXYXZ[\RYV\VZV\UX]X\XR]\VZV^[V\V_‘Z[\RYV]\VaRZb cNOdefghijkOflelmnopqheOlOrpesonorpmslijk cNtNO uv\_QR_V\V^W‘XYR\ZV\wRx\‘yT^Xz{V_‘R^XzYRx\XyXzSRYX|}{V_‘QRb</text:p>
      <text:p text:style-name="P269">~NOqpOpqljghOOpspOqlOelfojsehOqlOrelhj</text:p>
      <text:p text:style-name="P270">~NtNOPQRZV\wXY‘[‘YXXXYVZQRX[XYV\V_‘Z[\RYV]\VaRZYVWR\\V^[VYVZ[Xz‘W‘[XaQRRTYVZ[XWR^[\X[XaQR Y‘\V[XWR^R\VTZ[‘‘WX[‘UXX]\VZV^[XYX^RZVZ[TYRZ[W^‘WRZ]\Vz‘‘^X\VZb</text:p>
      <text:p text:style-name="P271"><text:span text:style-name="T272"><text:tab/></text:span>OO<text:tab/>OO<text:tab/>O</text:p>
      <text:p text:style-name="P273">~NMNO UVYXYRVV[TX\XW\ZW‘RZ^RZTX^[‘[X[‘URZ‘XYRZ^XX[XYV\V_‘Z[\RYV]\VaRZb</text:p>
      <text:p text:style-name="P274">NOpoqpqlOhepo¡pghOqpOpspOqlOelfojsehOqlOrelhjOlOnpqpjsehOeljlep</text:p>
      <text:p text:style-name="P275">NtNO<text:s/>¢UXz‘YXYVYX¢[XYV{V_‘Z[\RYV£\VaRZZV\wYV⁄¥TƒX^RWR^[XYRX]X\[‘\YR]\‘V‘\RY‘X§[‘z</text:p>
      <text:p text:style-name="P276">ZTyZVTV^[V YX[XYVY‘UTz_XaQR^R£P¤£'<text:tab/>O O' “ O'O“ «O'‹ O O<text:tab/>O</text:p>
      <text:p text:style-name="P277">O O O<text:tab/>O<text:tab/>OO › O OfiO O O ' OO' O</text:p>
      <text:p text:style-name="P278">fl N</text:p>
      <text:p text:style-name="P279">NtNtNOuWR^[\X[RYVWR\\V^[VYXX[XYV\V_‘Z[\RYV]\VaRZ[V\wZTXU‘_^W‘XVZ[XyVzVW‘YX^R]\v]\‘R</text:p>
      <text:p text:style-name="P280">‘^Z[\TV^[RWR^[\X[TXzVRyZV\UX\w^RRV^[RYXWR^[\X[XaQRVXWXYXVV\W–W‘R‘^X^WV‘\RXY‘Z]R^‘y‘z‘YXYV YVW\Y‘[RZR\aXV^[w\‘RZyV WRRX]\VU‘ZQR^R]zX^R]zT\‘X^TXzTX^YRTz[\X]XZZX\⁄¥TƒVV\W–W‘R ‘^X^WV‘\Rb</text:p>
      <text:p text:style-name="P281">NtNMNOPXR\Xz‘†XaQRYRWR^[\X[RRTYR‘^Z[\TV^[RZTyZ[‘[T[RYVUV\wSXUV\X‘^Y‘WXaQRYXY‘Z]R^‘y‘z‘YXYV YRZW\Y‘[RZR\aXV^[w\‘RZ\VZ]VW[‘URZb</text:p>
      <text:p text:style-name="P282">NMNO ¢WR^[\X[XaQRWRRZR\^VWVYR\VZ\V_‘Z[\XYRZ^XX[XZV\wR\Xz‘†XYX]VzRv\_QRRT]VzXV^[‘YXYV</text:p>
      <text:p text:style-name="P283">‘^[V\VZZXYX]R\‘^[V\ Y‘RYV‘^Z[\TV^[RWR^[\X[TXzV‘ZZQRYV^R[XYVV]V^SRYVYVZ]VZXXT[R\‘†XaQR YVWR]\XRTRT[\R‘^Z[\TV^[RSwy‘zWR^R\VRX\[b‡·YXV‘^¶⁄•b⁄‚‚YV„⁄b</text:p>
      <text:p text:style-name="P284">NMNtNOu‘^Z[\TV^[RWR^[\X[TXzYVTV[\X[XR‘[V·bYVUV\wZV\XZZ‘^XYR^R]\X†RYVUXz‘YXYVYXX[XYV \V_‘Z[\RYV]\VaRZb</text:p>
      <text:p text:style-name="P285">NcNO uZWR^[\X[RZYVWR\\V^[VZYRZ‘Z[VXYV\V_‘Z[\RYV]\VaRZ]RYV\QRZV\Xz[V\XYRZRyZV\UXYRRX\[b ⁄•YXV‘^¶⁄•b⁄‚‚YV„⁄b</text:p>
      <text:p text:style-name="P286">N~NO ¢]vZXSRRzR_XaQRYXz‘W‘[XaQRRTYXWR^[\X[XaQRY‘\V[XYVUV\QRZV\RyZV\UXYXZXZZV_T‘^[VZ WR^Y‘a”VZ]X\XR\Xz‘†XaQRYXX[XYV\V_‘Z[\RYV]\VaRZ»</text:p>
      <text:p text:style-name="P287">N~NtNO…V\QR\V_‘Z[\XYRZ^XX[XRZ]\VaRZVRZTX^[‘[X[‘URZYRXYTY‘WX[w\‘RYVUV^YRZV\RyZV\UXYXX</text:p>
      <text:p text:style-name="P288">]RZZ‘y‘z‘YXYVYVRz‘W‘[X^[VRV\VWV\RT^QR]\R]RZ[XV TX^[‘[X[‘UR‘^V\‘R\XR w‘R]\VU‘Z[R^RVY‘[Xz<text:span text:style-name="T289">‰</text:span>V ZVRy\‘_X\^RZz‘‘[VZYVzX</text:p>
      <text:p text:style-name="P290"><text:s/>!"#$$%$&amp;$’#($"$)#&amp;#*+%#"#+ %$%+# "#+’# "#+, -</text:p>
      <text:p text:style-name="P291">./ %$(#%$#+0+&amp;$+#0$+# #++12#+#(32#+* $+$#+"#$"4 "$%#&amp;#0+1$"$</text:p>
      <text:p text:style-name="P292">$$++’$25#"$ %$25#6</text:p>
      <text:p text:style-name="P293">7$%1 (+ $3#3#+%$#*$8</text:p>
      <text:p text:style-name="P294">9<text:tab/>+3%$"$&amp;$+#%$%$2:+&amp;$#"("$++’$25#"#+ %$%+# "#+’# "#+</text:p>
      <text:p text:style-name="P295">*+%$"#+$$%$8</text:p>
      <text:p text:style-name="P296">; *+%#$, + ’ #%(&lt;8=8&gt;%(3##04%1#$’#($25#" $"$+%#" +1$3$$#</text:p>
      <text:p text:style-name="P297">$+#"(3#++0"$""$%"( %#3#+*$%#"$$%$8</text:p>
      <text:p text:style-name="P298">? @$$’+"$#"(" $++’$25#&amp;#+ %$%+# ’# "#+, $ %$( " A+ $+</text:p>
      <text:p text:style-name="P299">3#3#+%$+3$$#32#"#$"4 "$%#$% "5#$, +, ($%1 (+ $3#3#+%$#*$8</text:p>
      <text:p text:style-name="P300">B /C$0%$25#"#+ %$%+, #(3#5##$"$+%#" +1$$, + ’ #%(&lt;8=8&gt;8&gt;</text:p>
      <text:p text:style-name="P301">+#( %+ ’% $"$, $"#C# 1 ++"$""#%$%$25#"#+ %$%+ ($+ %+&amp;$+ +* %+C3D%++-</text:p>
      <text:p text:style-name="P302">B. E $"## %$%1 "# 5#$++$$$%$" *+%#"32#+&amp;#3$A# $+#"2:+ +%$0 "#+#"%$6</text:p>
      <text:p text:style-name="P303">B E $"#C# 1 #$ $( %#"# *+%#"#%$%# "# *+%#"32#+$+C3D%++ 31+%$+#%(F8</text:p>
      <text:p text:style-name="P304">G ;32# *+%$"##( "$25#"#+ %$%+ ’# "#++ "1 *$"##@HI@ ’$</text:p>
      <text:p text:style-name="P305">"+3#0A$"#" $%$1*J $"$$%$" *+%#"32#+8</text:p>
      <text:p text:style-name="P306">K /3D+$C#(##*$25#"$ %$25## "$#%$%$25#"%$&amp;# %$%($+0( $++’$"## #</text:p>
      <text:p text:style-name="P307">’# "#&amp;#$+#"$#%$%$25#"%$&amp;+ #1#$"#3$$$++$$$%$" *+%#"32#+&amp;#3$A#</text:p>
      <text:p text:style-name="P308">$+#"2:++%$0 "#+#"%$" %$25## #$1+#" #%$%$25#"%$&amp;+#03$""$#</text:p>
      <text:p text:style-name="P309">" %#&amp;+(34 !A#"$++$2:+31+%$+$LMN=8N&amp;"&gt;O&gt;N8</text:p>
      <text:p text:style-name="P310">K. ;3$A#" #1#$25#3#" + 3##*$"#NP ($Q1A&amp;3#* $3!#"#&amp;("$%+# %$25#</text:p>
      <text:p text:style-name="P311">"# %$%# ’# "##1#$"#&amp;"+", $3+%$"$"%#"#3$A#&amp;"1"$( %4 +%’$"$&amp;, $4 +%’$%1$+4$$ %$3$/"( +%$25#8</text:p>
      <text:p text:style-name="P312">.R /$%$" *+%#"32#++ $++$"$3#(#"$++$% $"*%$ "+3#0A$"$# +%($ "S*+%#"@2#+8</text:p>
      <text:p text:style-name="P313">.. E $"###1#$"#5#$++$$$%$" *+%#"32#+#3$A# $+#"2:++%$0 "#+ #"%$# #$1+#" #%$%$25#&amp; #0+1$"##"+3#+%##%(&lt;8T&amp; + 0%+&amp;’$’$ %$"#U /"( +%$25##1#$#+ %$%+($+ %+"#$"$+%#" +1$&amp;$#"(" $++’$25#&amp;3$$ ’$AJV#(* $3$A# $+#"2:+3#3#+%$+3#3( #$++’$"#8</text:p>
      <text:p text:style-name="P314">. H$C3D%+" C ("#+ %$%+, %$%$#%(&lt;8=8&gt;8N&amp;$ %$$#%$%$25##+%(#+"#</text:p>
      <text:p text:style-name="P315">%($%#&amp;$/"( +%$25#&amp;#0+1$"#+#1$#+%($"#+ $1% $$% $A$25##+%(#+"#"%$&amp;</text:p>
      <text:p text:style-name="P316">3#" -</text:p>
      <text:p text:style-name="P317">..I#1#$3$$ *#$25##+"($+ %$%+# ’# "#+($+ %+ 4#+32#+’#$(</text:p>
      <text:p text:style-name="P318">*+%$"#++( " 25#&amp;#0+1$"$$#"(" $++’$25#&amp;#(1+%$+U#0%25#"32#(C#&amp; (+(#, $($"#32#"#$"4 "$%#6#<text:s/></text:p>
      <text:p text:style-name="P319">. /"4 "$ ’($##%$%#$+#"2:+#’%$"$+3#+ %$%+# ’# "#+($+%+&amp; $%""$$#"( $++’$%D$&amp;, $"#’ +%$"$$ *#$25#"(C##"25#8</text:p>
      <text:p text:style-name="P320">.9 / )+%J $" 32#+ *+%$"#+(3$ #(3#(++#" ’# ( %# $+ #"2:+</text:p>
      <text:p text:style-name="P321">+%$0 "$+&amp;($+5##0*$ $/"( +%$25#$#%$%$&amp;’$ %$"$$ $A$25#" %$25#+3!’$ 3$$$$, +25#3%""$&amp;"+", "1"$( %4 +%’$"$8</text:p>
      <text:p text:style-name="P322"><text:s/>!"# " $" !"</text:p>
      <text:p text:style-name="P323">% &amp;’()*+,’)*-.’/)01,’(,1*)2,’*)03/*)01,’,40/403.501,’*61*7,))897.01**:*9/403)*14+2,1,’</text:p>
      <text:p text:style-name="P324">()*+,’()0/.701,’9,6*)701,,41*;0/,&lt;4**3*:*,74’/,1,’=*9’&gt;10’,=)0’,41,’’*):.+,’)*-.’/)01,’&gt; 90’’*-4.9/*’’./40+?*’@</text:p>
      <text:p text:style-name="P325">%% A670’,1*;,)+060.,)&gt;70’,;,)/4./,,4;0/,1,()B97.(*,4*61*7,))897.01*;0/,’.6()*:.’B:*.’,4</text:p>
      <text:p text:style-name="P326">()*:.’B:*.’1*7,9’*&lt;4897.0’.9703743C:*.’&gt;&lt;4*.9:.0=.3.5*60*D*74+2,100/0/037,6,(07/4010&gt;9,’/*)6,’ 10<text:span text:style-name="T327">03B9*0E1F1,.97.’,GG1,70(4/1,0)/HIJ10K*.9LI</text:span><text:span text:style-name="T328">HIMM&gt;1*JNJIO</text:span></text:p>
      <text:p text:style-name="P329">%P A670’,1*7).0+2,&gt;03/*)0+2,,4*D/.9+2,1*&lt;40.’&lt;4*)/).=4/,’,4*970)-,’3*-0.’,40 ’4(*):*9.897.01*1.’(,’.+?*’3*-0.’&gt;7,67,6(),:010)*(*)74’’2,’,=)*,’()*+,’)*-.’/)01,’O</text:p>
      <text:p text:style-name="P330">%Q R0S.(T/*’*1*()*:.’2,9,*1./03,49,0:.’,1*7,9/)0/0+2,1.)*/01*73C4’4301*)*0U4’/06*9/,,4</text:p>
      <text:p text:style-name="P331">)*(07/40+2,’,=)*,’()*+,’)*-.’/)01,’&gt;9,’/*)6,’10K*.9LIHIMM&gt;1*JNJIH</text:p>
      <text:p text:style-name="P332">%Q%R,70’,1,)*0U4’/06*9/,&gt;1*:*)C’*))*’(*./01007,9/0-*61009403.101**,B91.7*()*:.’/,’(0)0 07,9/)0/0+2,O</text:p>
      <text:p text:style-name="P333">%QPR,70’,10)*(07/40+2,&gt;(,1*)C’*)0(*1.1,1,.9/*)*’’01,&gt;7,9;,)6*7)./V).,’1*;.9.1,’(0)00<text:s/>7,9/)0/0+2,H</text:p>
      <text:p text:style-name="P334">W X$Y<text:tab/>!# " $" !"</text:p>
      <text:p text:style-name="P335">W% R0S.(T/*’*1*,()*+,)*-.’/)01,/,)90)Z’*’4(*).,)0,()*+,()0/.701,9,6*)701,(,)6,/.:,</text:p>
      <text:p text:style-name="P336">’4(*):*9.*9/*&gt;,T)-2,,4*9/.101*-*)*97.01,)07,9:,70)C,;,)9*7*1,)(0)09*-,7.0)0)*14+2,1,()*+, )*-.’/)01,H</text:p>
      <text:p text:style-name="P337">W%% [0’,92,07*./*)*145.)’*4()*+,0,’:03,)*’()0/.701,’(*3,6*)701,&gt;,;,)9*7*1,)’*)C3.=*)01, 1,7,6(),6.’’,0’’46.1,&lt;409/,0,./*6)*-.’/)01,&gt;’*60(3.70+2,1*(*903.101*’016.9.’/)0/.:0’H</text:p>
      <text:p text:style-name="P338">W%P R0S.(T/*’*()*:.’/09,./*609/*).,)&gt;,-*)*97.01,)7,9:,70)C,’;,)9*7*1,)*’1,7010’/),1* )*’*):0&gt;90,)1*61*730’’.;.70+2,&gt;(0)0:*).;.70)’*07*./06)*145.)’*4’()*+,’0,’:03,)*’1*6*)701,* 92,7,9:,70)C,’3.7./09/*’,4;,)9*7*1,)*’&lt;4*/.:*)06’*4)*-.’/),7097*301,H</text:p>
      <text:p text:style-name="P339">W%Q \*92,,=/.:*)8D./,90’9*-,7.0+?*’&gt;,T)-2,,4*9/.101*-*)*97.01,)0(),7*1*)C0,7097*306*9/, 100/01*)*-.’/),1*()*+,’&gt;01,/091,0’6*1.10’70=B:*.’(0)0,=/*9+2,1*7,9/)0/0+2,60.’:09/0U,’0H</text:p>
      <text:p text:style-name="P340">W%] ^_‘abcdefgf‘hf)*14+2,1,()*+,)*-.’/)01,&gt;,-*)*97.01,)7,649.70)C0,’T)-2,’*i’*9/.101*’&lt;4*</text:p>
      <text:p text:style-name="P341">/.:*)*6;.)601,7,9/)0/,’1*7,))*9/*’100/01*)*-.’/),1*()*+,’(0)0&lt;4*0:03.*607,9:*9.897.0*0</text:p>
      <text:p text:style-name="P342">,(,)/49.101*1*1.3.-*97.0)*69*-,7.0+2,7,6:.’/0’i03/*)0+2,7,9/)0/403&gt;,=’*):01,,1.’(,’/,9,0)/HIJ 10K*.9LIHIMM&gt;1*JNJIH</text:p>
      <text:p text:style-name="P343">WP R0S.(T/*’*1*,()*+,1*6*)701,/,)90)Z’*’4(*).,)0,()*+,)*-.’/)01,*,;,)9*7*1,)92,(,1*)</text:p>
      <text:p text:style-name="P344">746().)0’,=).-0+?*’*’/0=*3*7.10’900/0&gt;’*)C;0743/01,0,;,)9*7*1,))*&lt;4*)*)0,-*)*97.01,)003/*)0+2,</text:p>
      <text:p text:style-name="P345">1,()*+,)*-.’/)01,&gt;6*1.09/*7,6(),:0+2,1*;0/,’4(*):*9.*9/*&lt;4*’4(,’/06*9/*,.6(,’’.=.3./*1* 746().),7,6(),6.’’,H</text:p>
      <text:p text:style-name="P346">WP% R*’/*70’,&gt;,;,)9*7*1,)*9706.9S0)C&gt;U49/06*9/*7,6,(*1.1,1*03/*)0+2,&gt;01,746*9/0+2,</text:p>
      <text:p text:style-name="P347">7,6(),=0/T).0,40(309.3S01*74’/,’&lt;4*1*6,9’/)*0.9:.0=.3.101*1,()*+,)*-.’/)01,*6)*30+2,i’ 7,91.+?*’.9.7.036*9/*(07/4010’H</text:p>
      <text:p text:style-name="P348">WPP R0S.(T/*’*1*92,7,6(),:0+2,10*D.’/897.01*;0/,’4(*):*9.*9/*&lt;4*.9:.0=.3.5*,()*+,</text:p>
      <text:p text:style-name="P349">)*-.’/)01,&gt;,(*1.1,’*)C.91*;*).1,(*3,T)-2,,4*9/.101*-*)*97.01,)0*,;,)9*7*1,)1*:*)C746().)0’</text:p>
      <text:p text:style-name="P350">,=).-0+?*’*’/0=*3*7.10’900/0&gt;’,=(*901*7097*306*9/,1,’*4)*-.’/),&gt;9,’/*)6,’1,./*6jHI&gt;’*6 ()*U4B5,10’’09+?*’()*:.’/0’90K*.9LIHIMM&gt;1*JNJI&gt;*903*-.’30+2,0(3.7C:*3H</text:p>
      <text:p text:style-name="P351">WPQ R0S.(T/*’*1*7097*306*9/,1,)*-.’/),1,;,)9*7*1,)&gt;9,’/*)6,’1,./*609/*).,)&gt;,-*)*97.01,)</text:p>
      <text:p text:style-name="P352">7,9:,70)C,’;,)9*7*1,)*’1,7010’/),1*)*’*):0&gt;90,)1*61*730’’.;.70+2,&gt;(0)0:*).;.70)’*07*./06 609/*)’*4’()*+,’)*-.’/)01,’&gt;,=’*):01,,1.’(,’/,9,./*6kHlH</text:p>
      <text:p text:style-name="P353"><text:s/>!"# $% &amp;’$()%*+!&amp;, -$-&amp;!’$-!$.!’-!/$’$’0$1</text:p>
      <text:p text:style-name="P354">-$$$-!&amp;%!-.!(%* % !1%- 1234*$-$!/$%1--$%’$5 %.$!$$ ( -$</text:p>
      <text:p text:style-name="P355">’ !$$( 1$% $$6%$3</text:p>
      <text:p text:style-name="P356">7 8$9.+%-’1.! $( -$1$6!$( -.!(-1!’$-:, $0; .!(!&amp;%!$-*</text:p>
      <text:p text:style-name="P357">’&lt;!1.! % 1=3&gt; 1=3&gt;3?*+!&amp; , -$-&amp;!’$-!$$,$0;$!/.!(!&amp;%!$-* -$’!-’1$!$0-$--% $0!%.!$’$-%.01!’$-3</text:p>
      <text:p text:style-name="P358">@ A+!&amp; , -$-&amp;!’$-!$’1,’$!/$%+!&amp;% B% -$-%:, !1&lt;!1$-</text:p>
      <text:p text:style-name="P359">’ !$%-’!! %-$$$-!&amp;%!-.!(%%!$&lt; $$0!$( -.!(!&amp;%!$-*.$!$:,</text:p>
      <text:p text:style-name="P360">$ $01$ ’%%-$--$0!$( ’ !$,$0*%! $- -%.% $!3?&gt;4-$C D?43?EE*-&gt;F&gt;?3</text:p>
      <text:p text:style-name="P361">G HIJKLIMKJILNOPKQRSKLNTPKPIQHIUTQNHKPKQLKKNKPIHIUTQNHOPIVHIWOQ</text:p>
      <text:p text:style-name="P362">GX Y%:,$-$-%.! %$%.$!$% %’1.!(%!&amp;%!$-%$%$$%-!&amp;%!-.!(%</text:p>
      <text:p text:style-name="P363">.-! %!!1$6$-$%.0+!&amp; , -$-&amp;!’$-!$ !%+!&amp;%,$% -$-%.$!’.$%</text:p>
      <text:p text:style-name="P364">.$!’.$ %-!&amp;%!-.!(%3</text:p>
      <text:p text:style-name="P365">G A!1$6$1 %1 .-!/%!&lt; Z</text:p>
      <text:p text:style-name="P366">GX [+!&amp; , -$-.$!’.$ .$!$+!&amp;, -$-.$!’.$ \,</text:p>
      <text:p text:style-name="P367">G [+!&amp; , -$-.$!’.$ .$!$+!&amp;, -$- .$!’.$ 3</text:p>
      <text:p text:style-name="P368">G] A+!&amp; , -$-&amp;!’$-!$:, !%1$-$%:,$-$-%:,.! -’ !$$!%!/</text:p>
      <text:p text:style-name="P369">’%-!$-.$!’.$ .$!$&lt; -!1$6$1 3</text:p>
      <text:p text:style-name="P370">G 8$9.+%-!1$6$1 -+!&amp;<text:s/>, -$-.$!’.$ .$!$+!&amp; , -$-</text:p>
      <text:p text:style-name="P371">.$!’.$ *%! %! $-%%01 %.! %%$!3E&gt;-[’! D??34^&gt;*-&gt;F&gt;E3</text:p>
      <text:p text:style-name="P372">G7 _1.!/$+!&amp; ,B -$-&amp;!’$-!$$,!;$!!1$6$1 %0’$-*’1$!-,(</text:p>
      <text:p text:style-name="P373">-:,$ $ ’$01 &lt;!1$-.0+!&amp; ,.0$ -$-.$!’.$ *-%-:,9$6$.!‘ $ $,"’$-+!&amp; ,-$ -$-:,%&lt;!!!-,( -%:,$ $ %&lt;!1$-%3</text:p>
      <text:p text:style-name="P374">G@_$% !1$6$1 %6$&lt; !+!&amp;%, -$-%-%a%$-%*-[%! b-!$0,c,’5.%-% %*’$!/$&lt;!’-! &lt;’/!-$$$-!&amp;%!-.!(%*%! $-$%$%’-()% 0$%$0’-$%*.$!.0$$’$( , -&lt;!’1 -’!! -!1$6$1 -% %3</text:p>
      <text:p text:style-name="P375">G 8$9.+%-$’1.!$’ !$0;$-$* 9$ - -’$( .0+!&amp; ,.0$ -$-&amp;!’$-!$*</text:p>
      <text:p text:style-name="P376">-%:,$ $ %-%.$!’.$ %-$’1.!$’ !$0;$-$* % !1%- 1d3E*$-%!,( -$%</text:p>
      <text:p text:style-name="P377">:,$-$-%.$!$$#’,( -%’ !$0;$-$%!/.!1 -!1$6$1 3</text:p>
      <text:p text:style-name="P378">e fKLfIgKJILNOPOHIUTQNHOPOgTfTNKLNIhILfIPOHIPOQVHIWOQHIUTQNHKPOQ</text:p>
      <text:p text:style-name="P379">eX A!&amp;%!-&lt;!’-!%!/’$’0$-.0&amp;!’$-!*:,$- &lt;!’-!Z eXX [%’,1.!!$%’-()%-$$$-!&amp;%!-.!(%*%11 6,%&lt;’$-\ eX 8 !!$!$ $- 1.9*,%!,1 :, $0 * .!$; %$0’-.0$Y-1 %!$(</text:p>
      <text:p text:style-name="P380">%16,%&lt;’$ $!$;/ 0\</text:p>
      <text:p text:style-name="P381">eX] 8 $’$!1$ !%,.!(!&amp;%!$-*$9.+%.! %$ $!&amp;&gt;=*i&gt;D*-[’! D??34^&gt;*</text:p>
      <text:p text:style-name="P382">-&gt;F&gt;E\,</text:p>
      <text:p text:style-name="P383">eX &lt;!!%$( .! %$ %’%%jjj,jk-’$.,-$!3?^-$C D?43?EE*-&gt;F&gt;?3 eXX8$9.+%-$.0’$( -%$( .! %$ %’%%jjj,jk-’$.,-$!3?^-$CD ?43?EE*-&gt;F&gt;?*’$%$.$0-$-$.0’$-$$&lt;!’-! ,0!$.$%%<text:s/>.!$;- &amp;"’$-$$$!&amp;%!-.!(%*.-!/+!&amp; ,$ -$-&amp;!’$-!$*1-$ -’% &lt;,-$1 $-$*-’-!.0$ 1$, ( -!&amp;%!-.!(%* -$-$%’ !$$()%-! $-$%-$$$ :,$ .!-,!$!1 %&lt; %</text:p>
      <text:p text:style-name="P384">-$%$(3</text:p>
      <text:p text:style-name="P385">e A’$’0$1 -!&amp;%!%$%9.+%%.! %$% 123?%!/&lt;!1$0;$-.!-%.$’9+!&amp; ,-$ -$-&amp;!’$-!$*&amp;$!$-%%.!’5.%-’ !$-+! -$$1.0$-&lt;%$3 <text:s/>!"!#$"%<text:s/>%&amp;’&amp;% %(%&amp;"! %&amp;)%&amp;’*%%+ " <text:s/>’&amp;"! %&amp; % &amp;,</text:p>
      <text:p text:style-name="P386">!%"-%!&amp;%#!" .+!%$/$%! &amp;% &amp;&amp;-)%0&amp;- %&amp; $ !# (!1*%2</text:p>
      <text:p text:style-name="P387">34!"!#$"% % &amp;1%&amp;’&amp; % % &amp;,&amp;&amp;#5 % #%’&amp;"! %&amp;)$ &amp;$" <text:s/></text:p>
      <text:p text:style-name="P388">&amp;’&amp;% &amp;1%)%#%+ &amp;!#$")" ’+"<text:tab/>) <text:s/>.+ - $" !%$&amp;%-<text:s/></text:p>
      <text:p text:style-name="P389">6+(! 7</text:p>
      <text:p text:style-name="P390">389%&amp;&amp;5*% "&amp; :0#!%;</text:p>
      <text:p text:style-name="P391">3&lt;= <text:s/>% %(%&amp;"! %&amp;) !%&amp;&amp;" !%(%&amp;+%%+(%&amp;1$%&amp;;%+</text:p>
      <text:p text:style-name="P392">3 &gt;"*%%+-&amp;?@%" "’%!1/)" $.+%&amp;1% $&amp;! %%&amp;"&amp;A +&amp;%&amp;%+</text:p>
      <text:p text:style-name="P393">"(&amp;%&amp;%&amp;1%&amp;’&amp; %)"% &amp;$% % &amp;’%B)CDEBF)CGE)$0% %H!&amp;%"EII2GB) BJBD2</text:p>
      <text:p text:style-name="P394">8KLMNOPQMRSLMLPN</text:p>
      <text:p text:style-name="P395">8K84 !+$&amp;$"% = T’&amp;% 9&amp;1%"6&amp;, #!1*% "# <text:s/>0#! "% <text:s/>#2</text:p>
      <text:p text:style-name="P396">8K88= "1/ $0U$ #!$ %"’&amp;" %! &amp;% &amp; &amp;-"%&amp;’&amp;% &amp;1%.+) !%"-%! %)"*%%"&amp;&amp;$%!%$&amp;%$ %<text:s/>+$ %"6+(! $" &amp;$ " % 2</text:p>
      <text:p text:style-name="P397">8K&lt; V !%$ ?"! %’&amp;"! %&amp; #!1*% "# <text:s text:c="2"/>!%&amp;&amp;" % !+$&amp;$"% %</text:p>
      <text:p text:style-name="P398">!+ %"<text:tab/><text:s/>&amp;’&amp;% &amp;1%W&amp;2FE)"!2XYZ) %H!&amp;%"EII2GB) BJBD[)@!%"</text:p>
      <text:p text:style-name="P399">$.+% !+$&amp;$"% &amp;&amp; %\!%"&amp;1/ % &amp;’*%%+" <text:s/>&amp;! ")!%"%.+# !0&amp;,%&amp; !-%&amp;’*% &amp;! " #!1*% "# <text:s/>W&amp;2]E)"!2YX) %H!&amp;%"EII2GB)<text:s/></text:p>
      <text:p text:style-name="P400">BJBD[2</text:p>
      <text:p text:style-name="P401">8K 4&amp;’*%%+" <text:s/>&amp;! " -&amp;,!%$+"!&amp;%&amp;’*%’&amp;"! %&amp;.+#.+&amp; %!%&amp;&amp;?"!</text:p>
      <text:p text:style-name="P402">&amp;- "% $^2I) <text:s/>"! <text:s text:c="2"/>" +&amp;1*% &amp;%! $"% &amp;!"!#$"% %&amp;’&amp;% %</text:p>
      <text:p text:style-name="P403">(%&amp;"! %&amp;2</text:p>
      <text:p text:style-name="P404">88_‘QLSabPNcPdMSN</text:p>
      <text:p text:style-name="P405">888=!%" 1/ ’&amp; @!+1*% %%06%) !%$%% &amp;5% &amp; "&amp;’ &amp;!0$"%)</text:p>
      <text:p text:style-name="P406">%0&amp;’1/ = $"&amp;1*% %(%&amp;"! %&amp;&amp;’&amp; %) "# <text:s text:c="2"/>$ !%" 1/ %6+ )</text:p>
      <text:p text:style-name="P407">"!%"&amp;$A (" %"%e&amp;$% T(&amp;?"!)=fX4=4fHYe=g2</text:p>
      <text:p text:style-name="P408">88&lt; %!% <text:s/>6+ !1*%%&amp;&amp;1%’#%0# ’&amp;+% ") &amp;, $ !%"&amp; 1*% &amp; " %’&amp;+% %+-&amp;&amp;U- .+ $&amp;! % $%"&amp;1*% +-"’$ &amp;%&amp;’*%%+ " <text:s/>2</text:p>
      <text:p text:style-name="P409">9&amp;(&amp;$5 -# <text:s text:c="2"/>% !+ %) &amp; "= (%#-&amp; $IW+$[-).+) % # !<text:s/></text:p>
      <text:p text:style-name="P410">$%&amp; $)- " # &amp;<text:span text:style-name="T411">h</text:span></text:p>
      <text:p text:style-name="P412">i%&amp;#5) <text:s/>:#$ "+&amp; ’#2</text:p>
      <text:p text:style-name="P413">QPSMdMNj‘klSMc‘_mNQPnd‘kM</text:p>
      <text:p text:style-name="P414">Lopqrsptcqptuvskpowxytudqzosytuvskptwtu{svt|}dqzo~s</text:p>
      <text:p text:style-name="P415">T &amp; ""#’# %&amp;’*%’&amp;"! %&amp;</text:p>
      <text:p text:style-name="P416"><text:span text:style-name="T417">¡¢£¢⁄¥£ƒ§¡¢¤'¡“</text:span></text:p>
      <text:p text:style-name="P418"><draw:frame draw:z-index="251658240" draw:style-name="a56" draw:name="Picture 8660" text:anchor-type="paragraph" svg:x="2.74389in" svg:y="-0.55976in" svg:width="1.32667in" svg:height="0.77333in" style:rel-width="scale" style:rel-height="scale"><draw:image xlink:href="media/image3.png" xlink:type="simple" xlink:show="embed" xlink:actuate="onLoad"/><svg:title/><svg:desc/></draw:frame><text:span text:style-name="T419">‹¡¢£ ›› fi fl</text:span></text:p>
      <text:p text:style-name="P420">PPRSQPcPPldd‘SkkS</text:p>
      <text:p text:style-name="P421">Ltty cqq{pLqspt qRrvt</text:p>
      <text:p text:style-name="P422">T &amp; ""#’# %(%&amp;"! %&amp;&amp;’&amp; %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end" fo:margin-bottom="0.0611in" fo:margin-left="0.1131in">
        <style:tab-stops/>
      </style:paragraph-properties>
      <style:text-properties style:font-name="Calibri" style:font-name-asian="Calibri" style:font-name-complex="Calibri" fo:color="#000000" fo:font-size="10pt" style:font-size-asian="10pt" fo:hyphenate="false"/>
    </style:style>
    <style:style style:name="Normal" style:display-name="Normal" style:family="paragraph">
      <style:paragraph-properties fo:margin-bottom="0.0819in" fo:line-height="110%" fo:margin-left="0.1201in" fo:text-indent="-0.0069in">
        <style:tab-stops/>
      </style:paragraph-properties>
      <style:text-properties style:font-name="Calibri" style:font-name-asian="Calibri" style:font-name-complex="Calibri" fo:color="#000000" fo:font-size="10pt" style:font-size-asian="10pt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text:outline-style style:name="WW_OutlineListStyle">
      <text:outline-level-style text:level="1" text:style-name="WW_CharOUTLINELVL1" style:num-format="I" text:start-value="10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I" text:start-value="100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.734in" text:min-label-width="0in" text:list-level-position-and-space-mode="label-alignment">
          <style:list-level-label-alignment text:label-followed-by="listtab" fo:margin-left="1.734in" fo:text-indent="0in"/>
        </style:list-level-properties>
      </text:list-level-style-number>
      <text:list-level-style-number text:level="3" text:style-name="WW_CharLFO1LVL3" style:num-format="i">
        <style:list-level-properties text:space-before="2.234in" text:min-label-width="0in" text:list-level-position-and-space-mode="label-alignment">
          <style:list-level-label-alignment text:label-followed-by="listtab" fo:margin-left="2.234in" fo:text-indent="0in"/>
        </style:list-level-properties>
      </text:list-level-style-number>
      <text:list-level-style-number text:level="4" text:style-name="WW_CharLFO1LVL4" style:num-format="1">
        <style:list-level-properties text:space-before="2.734in" text:min-label-width="0in" text:list-level-position-and-space-mode="label-alignment">
          <style:list-level-label-alignment text:label-followed-by="listtab" fo:margin-left="2.734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3.234in" text:min-label-width="0in" text:list-level-position-and-space-mode="label-alignment">
          <style:list-level-label-alignment text:label-followed-by="listtab" fo:margin-left="3.234in" fo:text-indent="0in"/>
        </style:list-level-properties>
      </text:list-level-style-number>
      <text:list-level-style-number text:level="6" text:style-name="WW_CharLFO1LVL6" style:num-format="i">
        <style:list-level-properties text:space-before="3.734in" text:min-label-width="0in" text:list-level-position-and-space-mode="label-alignment">
          <style:list-level-label-alignment text:label-followed-by="listtab" fo:margin-left="3.734in" fo:text-indent="0in"/>
        </style:list-level-properties>
      </text:list-level-style-number>
      <text:list-level-style-number text:level="7" text:style-name="WW_CharLFO1LVL7" style:num-format="1">
        <style:list-level-properties text:space-before="4.234in" text:min-label-width="0in" text:list-level-position-and-space-mode="label-alignment">
          <style:list-level-label-alignment text:label-followed-by="listtab" fo:margin-left="4.234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.734in" text:min-label-width="0in" text:list-level-position-and-space-mode="label-alignment">
          <style:list-level-label-alignment text:label-followed-by="listtab" fo:margin-left="4.734in" fo:text-indent="0in"/>
        </style:list-level-properties>
      </text:list-level-style-number>
      <text:list-level-style-number text:level="9" text:style-name="WW_CharLFO1LVL9" style:num-format="i">
        <style:list-level-properties text:space-before="5.234in" text:min-label-width="0in" text:list-level-position-and-space-mode="label-alignment">
          <style:list-level-label-alignment text:label-followed-by="listtab" fo:margin-left="5.234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326in" fo:margin-left="0.7902in" fo:margin-bottom="0.5in" fo:margin-right="0.6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58in"/>
      </style:header-style>
      <style:footer-style>
        <style:header-footer-properties style:dynamic-spacing="true" fo:min-height="0.3548in"/>
      </style:footer-style>
    </style:page-layout>
    <style:style style:name="P2" style:parent-style-name="Normal" style:family="paragraph">
      <style:paragraph-properties fo:margin-bottom="0in" fo:line-height="107%" fo:margin-left="-0.7902in" fo:margin-right="0.1368in" fo:text-indent="0in">
        <style:tab-stops/>
      </style:paragraph-properties>
    </style:style>
    <style:style style:family="graphic" style:name="a0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Picture 1" text:anchor-type="paragraph" svg:x="0.78667in" svg:y="0.52667in" svg:width="6.69in" svg:height="0.25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RP 34-2026_PE90015 - DAKAN</dc:title>
    <dc:subject/>
    <meta:initial-creator>neiara</meta:initial-creator>
    <dc:creator>word</dc:creator>
    <meta:creation-date>2026-08-07T12:13:00Z</meta:creation-date>
    <dc:date>2026-08-07T12:13:00Z</dc:date>
    <meta:template xlink:href="Normal" xlink:type="simple"/>
    <meta:editing-cycles>2</meta:editing-cycles>
    <meta:editing-duration>PT0S</meta:editing-duration>
    <meta:document-statistic meta:page-count="3" meta:paragraph-count="24" meta:word-count="1834" meta:character-count="12267" meta:row-count="87" meta:non-whitespace-character-count="10457"/>
  </office:meta>
</office:document-meta>
</file>