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start" fo:margin-bottom="0.3in" fo:margin-left="2.7284in" fo:margin-right="0in" fo:text-indent="0in">
        <style:tab-stops/>
      </style:paragraph-properties>
    </style:style>
    <style:style style:name="P2" style:parent-style-name="Normal" style:family="paragraph">
      <style:paragraph-properties fo:text-align="center" fo:margin-bottom="0in" fo:margin-right="0.225in"/>
    </style:style>
    <style:style style:name="T3" style:parent-style-name="DefaultParagraphFont" style:family="text">
      <style:text-properties fo:font-size="11pt" style:font-size-asian="11pt"/>
    </style:style>
    <style:style style:name="P4" style:parent-style-name="Normal" style:family="paragraph">
      <style:paragraph-properties fo:text-align="center" fo:margin-bottom="0.0979in" fo:margin-right="0.2847in"/>
    </style:style>
    <style:style style:name="T5" style:parent-style-name="DefaultParagraphFont" style:family="text">
      <style:text-properties fo:font-size="11pt" style:font-size-asian="11pt"/>
    </style:style>
    <style:style style:name="P6" style:parent-style-name="Normal" style:family="paragraph">
      <style:paragraph-properties fo:text-align="start" fo:margin-bottom="0.1777in" fo:margin-left="0in" fo:margin-right="0in" fo:text-indent="0in">
        <style:tab-stops>
          <style:tab-stop style:type="center" style:position="1.6402in"/>
          <style:tab-stop style:type="center" style:position="2.3423in"/>
          <style:tab-stop style:type="center" style:position="4.1833in"/>
        </style:tab-stops>
      </style:paragraph-properties>
    </style:style>
    <style:style style:name="T7" style:parent-style-name="DefaultParagraphFont" style:family="text">
      <style:text-properties fo:font-size="11pt" style:font-size-asian="11pt"/>
    </style:style>
    <style:style style:name="T8" style:parent-style-name="DefaultParagraphFont" style:family="text">
      <style:text-properties fo:font-size="11pt" style:font-size-asian="11pt"/>
    </style:style>
    <style:style style:name="T9" style:parent-style-name="DefaultParagraphFont" style:family="text">
      <style:text-properties fo:font-size="11pt" style:font-size-asian="11pt"/>
    </style:style>
    <style:style style:name="T10" style:parent-style-name="DefaultParagraphFont" style:family="text">
      <style:text-properties fo:font-size="11pt" style:font-size-asian="11pt"/>
    </style:style>
    <style:style style:name="P11" style:parent-style-name="Normal" style:family="paragraph">
      <style:paragraph-properties fo:text-align="center" fo:line-height="110%" fo:margin-left="1.275in" fo:margin-right="1.5493in">
        <style:tab-stops/>
      </style:paragraph-properties>
    </style:style>
    <style:style style:name="P12" style:parent-style-name="Normal" style:family="paragraph">
      <style:paragraph-properties fo:margin-bottom="0.1076in" fo:margin-left="3.0138in" fo:margin-right="0.0312in">
        <style:tab-stops/>
      </style:paragraph-properties>
    </style:style>
    <style:style style:name="P13" style:parent-style-name="Normal" style:family="paragraph">
      <style:paragraph-properties fo:text-align="start" fo:margin-bottom="0.1076in" fo:margin-left="0in" fo:margin-right="0in" fo:text-indent="0in">
        <style:tab-stops>
          <style:tab-stop style:type="center" style:position="3.9173in"/>
          <style:tab-stop style:type="center" style:position="5.6319in"/>
        </style:tab-stops>
      </style:paragraph-properties>
    </style:style>
    <style:style style:name="T14" style:parent-style-name="DefaultParagraphFont" style:family="text">
      <style:text-properties fo:font-size="11pt" style:font-size-asian="11pt"/>
    </style:style>
    <style:style style:name="P15" style:parent-style-name="Normal" style:family="paragraph">
      <style:paragraph-properties fo:text-align="start" fo:margin-left="0in" fo:margin-right="0in" fo:text-indent="0in">
        <style:tab-stops>
          <style:tab-stop style:type="center" style:position="3.5854in"/>
          <style:tab-stop style:type="center" style:position="5.3208in"/>
        </style:tab-stops>
      </style:paragraph-properties>
    </style:style>
    <style:style style:name="T16" style:parent-style-name="DefaultParagraphFont" style:family="text">
      <style:text-properties fo:font-size="11pt" style:font-size-asian="11pt"/>
    </style:style>
    <style:style style:name="P17" style:parent-style-name="Normal" style:family="paragraph">
      <style:paragraph-properties fo:line-height="161%" fo:margin-left="3.0138in" fo:margin-right="0.0312in">
        <style:tab-stops/>
      </style:paragraph-properties>
    </style:style>
    <style:style style:name="P18" style:parent-style-name="Normal" style:family="paragraph">
      <style:paragraph-properties fo:text-align="end" fo:margin-bottom="0in" fo:margin-left="0in" fo:margin-right="0in" fo:text-indent="0in">
        <style:tab-stops/>
      </style:paragraph-properties>
    </style:style>
    <style:style style:name="P19" style:parent-style-name="Normal" style:family="paragraph">
      <style:paragraph-properties fo:text-align="center" fo:line-height="110%" fo:margin-left="1.275in" fo:margin-right="0in">
        <style:tab-stops/>
      </style:paragraph-properties>
    </style:style>
    <style:style style:name="P20" style:parent-style-name="Normal" style:family="paragraph">
      <style:paragraph-properties fo:text-align="center" fo:line-height="110%" fo:margin-left="1.275in" fo:margin-right="1.5493in">
        <style:tab-stops/>
      </style:paragraph-properties>
    </style:style>
    <style:style style:name="P21" style:parent-style-name="Normal" style:family="paragraph">
      <style:paragraph-properties fo:line-height="175%" fo:margin-left="0.0166in" fo:margin-right="0.0312in">
        <style:tab-stops/>
      </style:paragraph-properties>
    </style:style>
    <style:style style:name="P22" style:parent-style-name="Normal" style:family="paragraph">
      <style:paragraph-properties fo:text-align="start" fo:margin-left="0in" fo:margin-right="0in" fo:text-indent="0in">
        <style:tab-stops>
          <style:tab-stop style:type="center" style:position="2.4097in"/>
          <style:tab-stop style:type="right" style:position="6.4611in"/>
        </style:tab-stops>
      </style:paragraph-properties>
    </style:style>
    <style:style style:name="P23" style:parent-style-name="Normal" style:family="paragraph">
      <style:paragraph-properties fo:margin-left="0.0166in" fo:margin-right="0.0312in">
        <style:tab-stops/>
      </style:paragraph-properties>
    </style:style>
    <style:style style:name="P24" style:parent-style-name="Normal" style:family="paragraph">
      <style:paragraph-properties fo:margin-left="0.0166in" fo:margin-right="0.0312in">
        <style:tab-stops/>
      </style:paragraph-properties>
    </style:style>
    <style:style style:name="P25" style:parent-style-name="Normal" style:family="paragraph">
      <style:paragraph-properties fo:margin-left="0.0166in" fo:margin-right="0.0312in">
        <style:tab-stops/>
      </style:paragraph-properties>
    </style:style>
    <style:style style:name="P26" style:parent-style-name="Normal" style:family="paragraph">
      <style:paragraph-properties fo:margin-left="0.0166in" fo:margin-right="0.0312in">
        <style:tab-stops/>
      </style:paragraph-properties>
    </style:style>
    <style:style style:name="P27" style:parent-style-name="Normal" style:family="paragraph">
      <style:paragraph-properties fo:margin-left="0.0166in" fo:margin-right="0.0312in">
        <style:tab-stops/>
      </style:paragraph-properties>
    </style:style>
    <style:style style:name="P28" style:parent-style-name="Normal" style:family="paragraph">
      <style:paragraph-properties fo:margin-left="0.0166in" fo:margin-right="0.0312in">
        <style:tab-stops/>
      </style:paragraph-properties>
    </style:style>
    <style:style style:name="P29" style:parent-style-name="Normal" style:family="paragraph">
      <style:paragraph-properties fo:text-align="start" fo:margin-bottom="0in" fo:margin-left="-0.0097in" fo:margin-right="0in" fo:text-indent="0in">
        <style:tab-stops/>
      </style:paragraph-properties>
    </style:style>
    <style:style style:name="T30" style:parent-style-name="DefaultParagraphFont" style:family="text">
      <style:text-properties fo:font-size="11pt" style:font-size-asian="11pt"/>
    </style:style>
    <style:style style:name="P31" style:parent-style-name="Normal" style:family="paragraph">
      <style:paragraph-properties fo:text-align="center" fo:margin-bottom="0.0513in" fo:line-height="110%" fo:margin-left="1.275in" fo:margin-right="1.393in">
        <style:tab-stops/>
      </style:paragraph-properties>
    </style:style>
    <style:style style:name="P32" style:parent-style-name="Normal" style:family="paragraph">
      <style:paragraph-properties fo:margin-left="0.0166in" fo:margin-right="0.0312in">
        <style:tab-stops/>
      </style:paragraph-properties>
    </style:style>
    <style:style style:name="P33" style:parent-style-name="Normal" style:family="paragraph">
      <style:paragraph-properties fo:margin-bottom="0.0555in" fo:line-height="161%" fo:margin-left="0.0166in" fo:margin-right="0.0312in">
        <style:tab-stops/>
      </style:paragraph-properties>
    </style:style>
    <style:style style:name="P34" style:parent-style-name="Normal" style:family="paragraph">
      <style:paragraph-properties fo:margin-left="0.0166in" fo:margin-right="0.0312in">
        <style:tab-stops/>
      </style:paragraph-properties>
    </style:style>
    <style:style style:name="P35" style:parent-style-name="Normal" style:family="paragraph">
      <style:paragraph-properties fo:margin-bottom="0.0326in" fo:margin-left="0.0166in" fo:margin-right="0.0979in">
        <style:tab-stops/>
      </style:paragraph-properties>
    </style:style>
    <style:style style:name="T36" style:parent-style-name="DefaultParagraphFont" style:family="text">
      <style:text-properties fo:color="#001F5F"/>
    </style:style>
    <style:style style:name="P37" style:parent-style-name="Normal" style:family="paragraph">
      <style:paragraph-properties fo:margin-bottom="0.1076in" fo:margin-left="0.1104in" fo:margin-right="0.0312in">
        <style:tab-stops/>
      </style:paragraph-properties>
    </style:style>
    <style:style style:name="P38" style:parent-style-name="Normal" style:family="paragraph">
      <style:paragraph-properties fo:margin-bottom="0.1631in" fo:margin-left="0.0166in" fo:margin-right="0.0312in">
        <style:tab-stops/>
      </style:paragraph-properties>
    </style:style>
    <style:style style:name="P39" style:parent-style-name="Normal" style:family="paragraph">
      <style:paragraph-properties fo:margin-left="0.0166in" fo:margin-right="0.0312in">
        <style:tab-stops/>
      </style:paragraph-properties>
    </style:style>
    <style:style style:name="P40" style:parent-style-name="Normal" style:family="paragraph">
      <style:paragraph-properties fo:margin-left="0.0166in" fo:margin-right="0.0312in">
        <style:tab-stops/>
      </style:paragraph-properties>
    </style:style>
    <style:style style:name="P41" style:parent-style-name="Normal" style:family="paragraph">
      <style:paragraph-properties fo:margin-bottom="0.0555in" fo:margin-left="1.1402in" fo:margin-right="0.0312in">
        <style:tab-stops/>
      </style:paragraph-properties>
    </style:style>
    <style:style style:name="P42" style:parent-style-name="Normal" style:family="paragraph">
      <style:paragraph-properties fo:margin-bottom="0.0548in" fo:margin-left="1.1423in" fo:margin-right="0.0312in">
        <style:tab-stops/>
      </style:paragraph-properties>
    </style:style>
    <style:style style:name="P43" style:parent-style-name="Normal" style:family="paragraph">
      <style:paragraph-properties fo:margin-bottom="0.0548in" fo:margin-left="1.1423in" fo:margin-right="0.0312in">
        <style:tab-stops/>
      </style:paragraph-properties>
    </style:style>
    <style:style style:name="P44" style:parent-style-name="Normal" style:family="paragraph">
      <style:paragraph-properties fo:margin-bottom="0.0548in" fo:margin-left="1.1423in" fo:margin-right="0.0312in">
        <style:tab-stops/>
      </style:paragraph-properties>
    </style:style>
    <style:style style:name="P45" style:parent-style-name="Normal" style:family="paragraph">
      <style:paragraph-properties fo:margin-bottom="0.0548in" fo:margin-left="1.1423in" fo:margin-right="0.0312in">
        <style:tab-stops/>
      </style:paragraph-properties>
    </style:style>
    <style:style style:name="P46" style:parent-style-name="Normal" style:family="paragraph">
      <style:paragraph-properties fo:text-align="start" fo:margin-bottom="0.5187in" fo:line-height="94%" fo:margin-left="1.1423in" fo:margin-right="0in">
        <style:tab-stops/>
      </style:paragraph-properties>
    </style:style>
    <style:style style:name="P47" style:parent-style-name="Normal" style:family="paragraph">
      <style:paragraph-properties fo:text-align="start" fo:margin-left="0in" fo:margin-right="0in" fo:text-indent="0in">
        <style:tab-stops>
          <style:tab-stop style:type="center" style:position="1.8527in"/>
        </style:tab-stops>
      </style:paragraph-properties>
    </style:style>
    <style:style style:name="P48" style:parent-style-name="Normal" style:family="paragraph">
      <style:paragraph-properties fo:margin-bottom="0.1638in" fo:margin-left="0.0166in" fo:margin-right="0.0312in">
        <style:tab-stops/>
      </style:paragraph-properties>
    </style:style>
    <style:style style:name="P49" style:parent-style-name="Normal" style:family="paragraph">
      <style:paragraph-properties fo:margin-bottom="0.1076in" fo:margin-left="0.0166in" fo:margin-right="0.0312in">
        <style:tab-stops/>
      </style:paragraph-properties>
    </style:style>
    <style:style style:name="P50" style:parent-style-name="Normal" style:family="paragraph">
      <style:paragraph-properties fo:text-align="start" fo:margin-left="0in" fo:margin-right="0in" fo:text-indent="0in">
        <style:tab-stops>
          <style:tab-stop style:type="center" style:position="3.2541in"/>
          <style:tab-stop style:type="center" style:position="4.9645in"/>
          <style:tab-stop style:type="right" style:position="6.4611in"/>
        </style:tab-stops>
      </style:paragraph-properties>
    </style:style>
    <style:style style:name="P51" style:parent-style-name="Normal" style:family="paragraph">
      <style:paragraph-properties fo:margin-left="0.0166in" fo:margin-right="0.0312in">
        <style:tab-stops/>
      </style:paragraph-properties>
    </style:style>
    <style:style style:name="P52" style:parent-style-name="Normal" style:family="paragraph">
      <style:paragraph-properties fo:margin-left="1.9833in" fo:margin-right="4.152in">
        <style:tab-stops/>
      </style:paragraph-properties>
    </style:style>
    <style:style style:name="P53" style:parent-style-name="Normal" style:family="paragraph">
      <style:paragraph-properties fo:text-align="center" fo:line-height="110%" fo:margin-left="1.275in" fo:margin-right="1.3972in">
        <style:tab-stops/>
      </style:paragraph-properties>
    </style:style>
    <style:style style:name="P54" style:parent-style-name="Normal" style:family="paragraph">
      <style:paragraph-properties fo:margin-left="0.0166in" fo:margin-right="0.0312in">
        <style:tab-stops/>
      </style:paragraph-properties>
    </style:style>
    <style:style style:name="P55" style:parent-style-name="Normal" style:family="paragraph">
      <style:paragraph-properties fo:text-align="start" fo:margin-bottom="0.1916in" fo:line-height="94%" fo:margin-left="0.0062in" fo:margin-right="6.1187in">
        <style:tab-stops/>
      </style:paragraph-properties>
    </style:style>
    <style:style style:name="P56" style:parent-style-name="Normal" style:family="paragraph">
      <style:paragraph-properties fo:text-align="center" fo:margin-bottom="0.3534in" fo:line-height="110%" fo:margin-left="1.275in" fo:margin-right="1.4201in">
        <style:tab-stops/>
      </style:paragraph-properties>
    </style:style>
    <style:style style:name="P57" style:parent-style-name="Normal" style:family="paragraph">
      <style:paragraph-properties fo:text-align="start" fo:margin-left="0in" fo:margin-right="0in" fo:text-indent="0in">
        <style:tab-stops>
          <style:tab-stop style:type="center" style:position="1.8652in"/>
          <style:tab-stop style:type="center" style:position="3.4506in"/>
        </style:tab-stops>
      </style:paragraph-properties>
    </style:style>
    <style:style style:name="T58" style:parent-style-name="DefaultParagraphFont" style:family="text">
      <style:text-properties fo:font-size="11pt" style:font-size-asian="11pt"/>
    </style:style>
    <style:style style:name="P59" style:parent-style-name="Normal" style:family="paragraph">
      <style:paragraph-properties fo:text-align="center" fo:margin-bottom="0.5222in" fo:line-height="110%" fo:margin-left="1.275in" fo:margin-right="1.7625in">
        <style:tab-stops/>
      </style:paragraph-properties>
    </style:style>
    <style:style style:name="P60" style:parent-style-name="Normal" style:family="paragraph">
      <style:paragraph-properties fo:text-align="center" fo:margin-bottom="0.109in" fo:margin-left="1.3972in" fo:margin-right="0in">
        <style:tab-stops/>
      </style:paragraph-properties>
    </style:style>
    <style:style style:name="T61" style:parent-style-name="DefaultParagraphFont" style:family="text">
      <style:text-properties fo:font-size="8pt" style:font-size-asian="8pt"/>
    </style:style>
    <style:style style:name="P62" style:parent-style-name="Normal" style:family="paragraph">
      <style:paragraph-properties fo:text-align="center" fo:margin-bottom="0.0861in" fo:margin-left="1.3972in" fo:margin-right="1.7472in">
        <style:tab-stops/>
      </style:paragraph-properties>
    </style:style>
    <style:style style:name="T63" style:parent-style-name="DefaultParagraphFont" style:family="text">
      <style:text-properties fo:font-size="11.5pt" style:font-size-asian="11.5pt"/>
    </style:style>
    <style:style style:name="T64" style:parent-style-name="DefaultParagraphFont" style:family="text">
      <style:text-properties fo:font-size="8pt" style:font-size-asian="8pt"/>
    </style:style>
    <style:style style:name="P65" style:parent-style-name="Normal" style:family="paragraph">
      <style:paragraph-properties fo:text-align="start" fo:margin-bottom="0.0472in" fo:margin-left="0in" fo:margin-right="0in" fo:text-indent="0in">
        <style:tab-stops>
          <style:tab-stop style:type="center" style:position="2.0215in"/>
          <style:tab-stop style:type="center" style:position="3.7569in"/>
        </style:tab-stops>
      </style:paragraph-properties>
    </style:style>
    <style:style style:name="T66" style:parent-style-name="DefaultParagraphFont" style:family="text">
      <style:text-properties fo:font-size="11pt" style:font-size-asian="11pt"/>
    </style:style>
    <style:style style:name="T67" style:parent-style-name="DefaultParagraphFont" style:family="text">
      <style:text-properties fo:font-size="11pt" style:font-size-asian="11pt"/>
    </style:style>
    <style:style style:name="T68" style:parent-style-name="DefaultParagraphFont" style:family="text">
      <style:text-properties fo:font-size="11.5pt" style:font-size-asian="11.5pt"/>
    </style:style>
    <style:style style:name="T69" style:parent-style-name="DefaultParagraphFont" style:family="text">
      <style:text-properties fo:font-size="11.5pt" style:font-size-asian="11.5pt"/>
    </style:style>
    <style:style style:name="T70" style:parent-style-name="DefaultParagraphFont" style:family="text">
      <style:text-properties fo:font-size="8pt" style:font-size-asian="8pt"/>
    </style:style>
    <style:style style:name="P71" style:parent-style-name="Normal" style:family="paragraph">
      <style:paragraph-properties fo:text-align="start" fo:margin-bottom="0in" fo:margin-left="0in" fo:margin-right="0in" fo:text-indent="0in">
        <style:tab-stops>
          <style:tab-stop style:type="center" style:position="3.393in"/>
          <style:tab-stop style:type="center" style:position="4.3006in"/>
        </style:tab-stops>
      </style:paragraph-properties>
    </style:style>
    <style:style style:name="T72" style:parent-style-name="DefaultParagraphFont" style:family="text">
      <style:text-properties fo:font-size="11pt" style:font-size-asian="11pt"/>
    </style:style>
    <style:style style:name="T73" style:parent-style-name="DefaultParagraphFont" style:family="text">
      <style:text-properties fo:font-size="8pt" style:font-size-asian="8pt"/>
    </style:style>
    <style:style style:name="T74" style:parent-style-name="DefaultParagraphFont" style:family="text">
      <style:text-properties fo:font-size="8pt" style:font-size-asian="8pt"/>
    </style:style>
    <style:style style:name="P75" style:parent-style-name="Normal" style:family="paragraph">
      <style:paragraph-properties fo:text-align="start" fo:margin-bottom="0.118in" fo:margin-left="1.6527in" fo:margin-right="0in" fo:text-indent="0in">
        <style:tab-stops/>
      </style:paragraph-properties>
    </style:style>
    <style:style style:name="T76" style:parent-style-name="DefaultParagraphFont" style:family="text">
      <style:text-properties fo:font-size="11.5pt" style:font-size-asian="11.5pt"/>
    </style:style>
    <style:style style:name="T77" style:parent-style-name="DefaultParagraphFont" style:family="text">
      <style:text-properties style:text-position="sub 65.2%" fo:font-size="11.5pt" style:font-size-asian="11.5pt"/>
    </style:style>
    <style:style style:name="P78" style:parent-style-name="Normal" style:family="paragraph">
      <style:paragraph-properties fo:text-align="center" fo:margin-bottom="0.2159in" fo:line-height="110%" fo:margin-left="1.275in" fo:margin-right="1.525in">
        <style:tab-stops/>
      </style:paragraph-properties>
    </style:style>
    <style:style style:name="P79" style:parent-style-name="Normal" style:family="paragraph">
      <style:paragraph-properties fo:margin-left="0.6013in" fo:margin-right="0.0312in">
        <style:tab-stops/>
      </style:paragraph-properties>
    </style:style>
    <style:style style:name="P80" style:parent-style-name="Normal" style:family="paragraph">
      <style:paragraph-properties fo:margin-left="3.1312in" fo:margin-right="2.5319in" fo:text-indent="-0.584in">
        <style:tab-stops/>
      </style:paragraph-properties>
    </style:style>
    <style:style style:name="P81" style:parent-style-name="Normal" style:family="paragraph">
      <style:paragraph-properties fo:text-align="center" fo:line-height="110%" fo:margin-left="3.0555in" fo:margin-right="3.0798in">
        <style:tab-stops/>
      </style:paragraph-properties>
    </style:style>
    <style:style style:family="graphic" style:name="a12">
      <style:graphic-properties draw:fill="solid" draw:fill-color="#ffd9d9" draw:opacity="100%" draw:stroke="none"/>
    </style:style>
    <style:style style:family="graphic" style:name="a0" style:parent-style-name="Graphics">
      <style:graphic-properties fo:border="none" fo:background-color="transparent"/>
    </style:style>
    <style:style style:family="graphic" style:name="a13">
      <style:graphic-properties draw:fill="solid" draw:fill-color="#ffd9d9" draw:opacity="100%" draw:stroke="none"/>
    </style:style>
    <style:style style:family="graphic" style:name="a1">
      <style:graphic-properties draw:fill="solid" draw:fill-color="#e5e5e5" draw:opacity="100%" draw:stroke="none"/>
    </style:style>
    <style:style style:family="graphic" style:name="a14">
      <style:graphic-properties style:wrap="run-through" style:run-through="background" style:horizontal-rel="paragraph" style:vertical-rel="paragraph" style:horizontal-pos="from-left" style:vertical-pos="from-top"/>
    </style:style>
    <style:style style:family="graphic" style:name="a2">
      <style:graphic-properties draw:fill="solid" draw:fill-color="#000000" draw:opacity="100%" draw:stroke="none"/>
    </style:style>
    <style:style style:family="graphic" style:name="a3">
      <style:graphic-properties/>
    </style:style>
    <style:style style:family="graphic" style:name="a4"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5">
      <style:graphic-properties draw:fill="solid" draw:fill-color="#ffd9d9" draw:opacity="100%" draw:stroke="none"/>
    </style:style>
    <style:style style:family="graphic" style:name="a6">
      <style:graphic-properties draw:fill="solid" draw:fill-color="#ffd9d9" draw:opacity="100%" draw:stroke="none"/>
    </style:style>
    <style:style style:family="graphic" style:name="a7">
      <style:graphic-properties draw:fill="solid" draw:fill-color="#ffd9d9" draw:opacity="100%" draw:stroke="none"/>
    </style:style>
    <style:style style:family="graphic" style:name="a8">
      <style:graphic-properties draw:fill="solid" draw:fill-color="#ffd9d9" draw:opacity="100%" draw:stroke="none"/>
    </style:style>
    <style:style style:family="graphic" style:name="a9">
      <style:graphic-properties draw:fill="solid" draw:fill-color="#ffd9d9" draw:opacity="100%" draw:stroke="none"/>
    </style:style>
    <style:style style:family="graphic" style:name="a10">
      <style:graphic-properties draw:fill="solid" draw:fill-color="#ffd9d9" draw:opacity="100%" draw:stroke="none"/>
    </style:style>
    <style:style style:family="graphic" style:name="a11">
      <style:graphic-properties draw:fill="solid" draw:fill-color="#ffd9d9" draw:opacity="100%" draw:stroke="none"/>
    </style:style>
  </office:automatic-styles>
  <office:body>
    <office:text text:use-soft-page-breaks="true">
      <text:p text:style-name="P1"><draw:frame draw:style-name="a0" draw:name="Picture 99" text:anchor-type="as-char" svg:x="0in" svg:y="0in" svg:width="0.84in" svg:height="0.92048in" style:rel-width="scale" style:rel-height="scale"><draw:image xlink:href="media/image1.jpg" xlink:type="simple" xlink:show="embed" xlink:actuate="onLoad"/><svg:title/><svg:desc/></draw:frame></text:p>
      <text:p text:style-name="P2"><text:span text:style-name="T3"><text:s/>!"#$%$&amp; $</text:span></text:p>
      <text:p text:style-name="P4"><text:span text:style-name="T5">"#’($)*! !( *+*,-</text:span></text:p>
      <text:p text:style-name="P6"><text:span text:style-name="T7"><text:tab/></text:span><text:span text:style-name="T8">./</text:span><text:span text:style-name="T9"><text:tab/>0</text:span><text:span text:style-name="T10"><text:tab/>. 1 2 03</text:span></text:p>
      <text:p text:style-name="P11">!</text:p>
      <text:p text:style-name="P12">4#* (! ( 5 ! *$($6</text:p>
      <text:p text:style-name="P13"><text:span text:style-name="T14"><text:tab/></text:span>%7( *(!78!9:;&lt;:&lt;&lt;<text:tab/>= &gt;3</text:p>
      <text:p text:style-name="P15"><text:span text:style-name="T16"><text:tab/></text:span>= &gt;=?/<text:tab/>= .</text:p>
      <text:p text:style-name="P17">( $+#7*,! @$7*,! !( *+*,-! *!’A($5*! @$B ’*,#(5! ’ 6$)’! ! *@ 75$*C!</text:p>
      <text:p text:style-name="P18">7@7-* $*! ! ’,#)D’!!</text:p>
      <text:p text:style-name="P19">*5+$7(*$’!,(*E</text:p>
      <text:p text:style-name="P20">!</text:p>
      <text:soft-page-break/>
      <text:p text:style-name="P21">FGHIJFKFLMFNLKMJOPFLMHIQJMNROGQJSQKIQJMFKRHLMJQMQLMFKRFGFTJQPH4#* (!( 5 ! *$($6!QH%UVWXYWU!V8!9:;&lt;:&lt;&lt; JHRFKKH ZPNLNKMJQMN[H GFMJ\LNRH L</text:p>
      <text:p text:style-name="P22">]^__;&lt;:&lt;‘F<text:tab/>L<text:tab/>SaOFMFPIHJHTbFMHQcXdeWYfgU!hUe!edXijfUe</text:p>
      <text:p text:style-name="P23">ZFRHLMJHGFFRHPTQMFZF[FMHJFKFIJQkQKOJTQLQKROINLKSlHJPNkQKSPHKaONMHKSNLRGOKN[FFm</text:p>
      <text:p text:style-name="P24">ZFKQFknIMNSNLKFMHKSJQMHKSFFMRopZFKNLKFMNqQrsHSZFKJQMNqQrsHFZFKROINLNqQrsHFPMHZQKQK</text:p>
      <text:p text:style-name="P25">ZFIFLZtLRNQKZHJNTOLQGFkNHLQGZHJQTQGuHZQ2FkNsH QKQ=FZFFLFvHKF SZH wxJOPOMJQLOLFKSZQKQJQKZHJQTQGuHZQFkNsHFMJHIHGNMQLQFNLMFJNHJZHKMQZHRHP</text:p>
      <text:p text:style-name="P26">lHJLFRNPFLMHZFPQMFJNQGLFRFKKyJNHzFvFROrsHZHKKFJ[NrHKSRHPlOLZQPFLMHLHKQJMNkHKS</text:p>
      <text:p text:style-name="P27">NLRNKH{F SNLRNKH SZQFNLo FLQKGyOKOGQK|RNPQ=FvMQFNk|KNPQZH</text:p>
      <text:p text:style-name="P28">PFLRNHLQZHHLMJQMHo</text:p>
      <text:p text:style-name="P29"><text:span text:style-name="T30"><draw:g draw:name="Group 1513" draw:id="id2" draw:style-name="a3" text:anchor-type="as-char"><svg:title/><svg:desc/><draw:custom-shape svg:x="0in" svg:y="0in" svg:width="6.28367in" svg:height="0.19145in" draw:id="id0" draw:style-name="a1" draw:name="Shape 2080"><svg:title/><svg:desc/><draw:enhanced-geometry draw:type="non-primitive" svg:viewBox="0 0 5745784 175064" draw:enhanced-path="M 0 0 L 5745784 0 5745784 175064 0 17506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45784"/><draw:equation draw:name="f7" draw:formula="?f4 / 175064"/><draw:equation draw:name="f8" draw:formula="0 / ?f6"/><draw:equation draw:name="f9" draw:formula="5745784 / ?f6"/><draw:equation draw:name="f10" draw:formula="0 / ?f7"/><draw:equation draw:name="f11" draw:formula="175064 / ?f7"/></draw:enhanced-geometry></draw:custom-shape><draw:custom-shape svg:x="2.82208in" svg:y="0.17313in" svg:width="0.63958in" svg:height="0.01665in" draw:id="id1" draw:style-name="a2" draw:name="Shape 2081"><svg:title/><svg:desc/><draw:enhanced-geometry draw:type="non-primitive" svg:viewBox="0 0 584835 15228" draw:enhanced-path="M 0 0 L 584835 0 584835 15228 0 1522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4835"/><draw:equation draw:name="f7" draw:formula="?f4 / 15228"/><draw:equation draw:name="f8" draw:formula="0 / ?f6"/><draw:equation draw:name="f9" draw:formula="584835 / ?f6"/><draw:equation draw:name="f10" draw:formula="0 / ?f7"/><draw:equation draw:name="f11" draw:formula="15228 / ?f7"/></draw:enhanced-geometry></draw:custom-shape></draw:g></text:span></text:p>
      <text:p text:style-name="P31">* (’</text:p>
      <text:p text:style-name="P32">m!( $+#7*,! @$7*,! !( *+*,-!*!’A($5*! @$BS</text:p>
      <text:p text:style-name="P33">RHPKFZFLQ[FLNZQ=QLMHKOPHLMLo}o}SLFKMQRQINMQGS o m SNLKRJNMHLH ~KHTHLo}o}o mSLFKMFQMHJFIJFKFLMQZHIHJ!KOQ!NJFMHJQ0FJQGS!7$* *! ’B!(-$*@!%’7!<text:s/><text:soft-page-break/>(*C!LHPFQZQIFGHMHZQJFKNZtLRNQL SZF ZF bOLuHZF SIOTGNRQZHLHoo~oLo SZF ZFbOLuHZF o</text:p>
      <text:p text:style-name="P34">%7( *(** !’*,#(5!’ 6$)’! !*@ 75$*C!7@7-* $*!!</text:p>
      <text:p text:style-name="P35"><draw:frame draw:z-index="251658240" draw:style-name="a4" draw:name="Picture 1962" text:anchor-type="paragraph" svg:x="0.01367in" svg:y="0.26342in" svg:width="2.42in" svg:height="0.16in" style:rel-width="scale" style:rel-height="scale"><draw:image xlink:href="media/image2.png" xlink:type="simple" xlink:show="embed" xlink:actuate="onLoad"/><svg:title/><svg:desc/></draw:frame>’,#)D’!*5+$7(*$’!,(*C!IFKKHQbOJZNRQZFZNJFNMHIJN[QZHSFKMQTFGFRNZQLQOQ wJQLRNKRHZFKKNKQLMQKSL S.QNJJH/JOROLFPQSOK|TNH S o}m}SFmPQNG kFJFLRNQ<text:s/><text:span text:style-name="T36">S</text:span>MFGFlHLF }m SNLKRJNMQLH ~KHTHL</text:p>
      <text:p text:style-name="P37">]E:&lt;^E:];::: SQaONGFkQGPFLMFJFIJFKFLMQZQIHJ 7*(!, ’!% <text:s/>$*!</text:p>
      <text:p text:style-name="P38">’*7(’C!IHJMQZHJZH!wL o o}mFZH0L }}o</text:p>
      <text:p text:style-name="P39">%,&amp;#’#,*! $5$ *pwNRQNLRGOZHHMFP SZQGyOKOGQ|RNPQ=FvMQZHHLMJQMH</text:p>
      <text:p text:style-name="P40">L9:;&lt;:&lt;&lt;SaOFMJQMQZFKOQ[NktLRNQSZQKFkONLMFlHJPQ</text:p>
      <text:p text:style-name="P41"><text:s/>! "#$%&amp;’"#!()*"#+,-.,/012340.</text:p>
      <text:p text:style-name="P42">,56757,,,87779,</text:p>
      <text:p text:style-name="P43">567:7,,,,87779;</text:p>
      <text:p text:style-name="P44">567&lt;7=,&gt;?@;</text:p>
      <text:p text:style-name="P45">567A7=87779;</text:p>
      <text:p text:style-name="P46">567B7=CDEFGHIJIIJKFLJGJGHIFMJGLNGODKPQEDFGLJGHINRNQSNGEJQSIFSJGHJIGTFDRGUVG WLJMNXGTNRNRYGDQDEDFQLJZRNGNTG:[7\]7:\:6YGHFIFG^DQF_DMFIZRNGNTG:[7\]7:\:‘a, HIJIIJKbON_GQJRGSNITJRGLJGFIScGdeYGfQEDRJGffYGLFGgNDGhciiijklYGTNLDFQSNG mnopnqrpnstusqupvwsntxqxowyz;</text:p>
      <text:p text:style-name="P47">{|}~ |};<text:tab/>};;</text:p>
      <text:p text:style-name="P48">;;</text:p>
      <text:p text:style-name="P49">;</text:p>
      <text:p text:style-name="P50">{| |}; ¡{¢¡}£<text:tab/>⁄<text:tab/>¥<text:tab/>ƒ</text:p>
      <text:p text:style-name="P51">⁄</text:p>
      <text:p text:style-name="P52">; ;</text:p>
      <text:p text:style-name="P53">§¤;'“«“;‹“;›fi«fl“;“––fl†“«‡·“;‹flfl«“fi¶</text:p>
      <text:p text:style-name="P54">;</text:p>
      <text:p text:style-name="P55">; ; ; ;</text:p>
      <text:p text:style-name="P56">¢}¡};•‚;„¢}‚;{” ;»¡‚}</text:p>
      <text:p text:style-name="P57"><text:span text:style-name="T58"><text:tab/></text:span>…<text:tab/>…‰</text:p>
      <text:p text:style-name="P59">{‚ ¡}}</text:p>
      <text:p text:style-name="P60"><text:span text:style-name="T61">¯ ¨¨ ¨ Æ¨¨</text:span></text:p>
      <text:p text:style-name="P62"><text:span text:style-name="T63">´ˆ˜¯˘˙¨˙˚ˆ¸¨<text:s/></text:span><text:span text:style-name="T64">´ˆ˜¯˘˙¨˙˚ˆ¸¨˙´´ˆ˝¯¨</text:span></text:p>
      <text:p text:style-name="P65"><text:span text:style-name="T66"><draw:g draw:z-index="251659264" draw:name="Group 1584" draw:id="id12" draw:style-name="a14" text:anchor-type="paragraph"><svg:title/><svg:desc/><draw:custom-shape svg:x="2.7938in" svg:y="-0.38324in" svg:width="0.32936in" svg:height="0.70115in" draw:id="id3" draw:style-name="a5" draw:name="Shape 187"><svg:title/><svg:desc/><draw:enhanced-geometry draw:type="non-primitive" svg:viewBox="0 0 301166 641131" draw:enhanced-path="M 276179 0 C 282428 0 288100 0 292950 657 L 301166 3852 301166 19394 299277 15610 C 295085 9689 289987 6234 285385 3932 271577 13137 271577 53919 271577 59832 271577 89429 276179 127559 288021 166360 293279 139401 297058 116880 300098 98304 L 301166 91803 301166 158875 296555 199903 301166 211999 301166 267450 288021 238034 C 276179 283418 253822 348509 179512 477393 L 301166 434672 301166 446463 241117 460561 C 219458 466346 198745 472635 179512 479375 126740 570609 85806 620052 55322 639071 L 51107 641131 7840 641131 4141 638939 C 1644 636658 0 633904 0 630616 0 607604 26305 553685 116388 505678 53264 553685 8549 616809 12497 639821 105217 639821 276179 238034 276179 201869 269596 178202 264338 153208 260391 130851 256444 107838 253822 85482 253822 67072 253822 53919 253822 0 2761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1166"/><draw:equation draw:name="f7" draw:formula="?f4 / 641131"/><draw:equation draw:name="f8" draw:formula="0 / ?f6"/><draw:equation draw:name="f9" draw:formula="301166 / ?f6"/><draw:equation draw:name="f10" draw:formula="0 / ?f7"/><draw:equation draw:name="f11" draw:formula="641131 / ?f7"/></draw:enhanced-geometry></draw:custom-shape><draw:custom-shape svg:x="3.46475in" svg:y="0.13741in" svg:width="0.01762in" svg:height="0.0338in" draw:id="id4" draw:style-name="a6" draw:name="Shape 188"><svg:title/><svg:desc/><draw:enhanced-geometry draw:type="non-primitive" svg:viewBox="0 0 16109 30907" draw:enhanced-path="M 15774 0 L 16109 125 16109 3421 15774 3292 10928 5258 15118 5258 16109 5574 16109 9867 15118 9205 13152 9205 13152 14463 15118 14463 16109 13805 16109 18090 15118 17100 13152 17100 13152 24338 9861 24338 9861 5690 7062 6826 C 4759 9045 3277 12170 3277 15789 3277 22357 9205 27615 15774 27615 L 16109 27489 16109 30784 15774 30907 C 7224 30907 0 24338 0 15789 0 6584 7224 0 1577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109"/><draw:equation draw:name="f7" draw:formula="?f4 / 30907"/><draw:equation draw:name="f8" draw:formula="0 / ?f6"/><draw:equation draw:name="f9" draw:formula="16109 / ?f6"/><draw:equation draw:name="f10" draw:formula="0 / ?f7"/><draw:equation draw:name="f11" draw:formula="30907 / ?f7"/></draw:enhanced-geometry></draw:custom-shape><draw:custom-shape svg:x="3.12316in" svg:y="-0.1514in" svg:width="0.35921in" svg:height="0.28234in" draw:id="id5" draw:style-name="a7" draw:name="Shape 189"><svg:title/><svg:desc/><draw:enhanced-geometry draw:type="non-primitive" svg:viewBox="0 0 328460 258170" draw:enhanced-path="M 0 0 L 13251 34765 C 33660 80783 61649 123197 96660 152298 115069 166105 135460 179257 155836 190429 185432 188462 212392 185826 234749 185826 271371 185826 301541 189987 320930 198193 L 328460 202792 328460 218467 323759 215288 C 291302 201197 220290 204404 184777 206873 236060 231211 288013 247639 317609 247639 L 328460 245188 328460 253549 327551 254553 C 321880 257020 313989 258170 303801 258170 265656 258170 202532 240416 145976 211475 100934 216077 53260 223312 7229 232767 L 0 234464 0 222672 988 222326 C 42416 210651 83515 201606 121653 195031 94036 178922 45778 147714 4190 64828 L 0 554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8460"/><draw:equation draw:name="f7" draw:formula="?f4 / 258170"/><draw:equation draw:name="f8" draw:formula="0 / ?f6"/><draw:equation draw:name="f9" draw:formula="328460 / ?f6"/><draw:equation draw:name="f10" draw:formula="0 / ?f7"/><draw:equation draw:name="f11" draw:formula="258170 / ?f7"/></draw:enhanced-geometry></draw:custom-shape><draw:custom-shape svg:x="3.12316in" svg:y="-0.32427in" svg:width="0.00719in" svg:height="0.11478in" draw:id="id6" draw:style-name="a8" draw:name="Shape 190"><svg:title/><svg:desc/><draw:enhanced-geometry draw:type="non-primitive" svg:viewBox="0 0 6576 104956" draw:enhanced-path="M 6576 0 C 5593 24658 5101 48166 3703 72003 L 0 104956 0 37884 3031 19418 C 4274 12041 5425 5589 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76"/><draw:equation draw:name="f7" draw:formula="?f4 / 104956"/><draw:equation draw:name="f8" draw:formula="0 / ?f6"/><draw:equation draw:name="f9" draw:formula="6576 / ?f6"/><draw:equation draw:name="f10" draw:formula="0 / ?f7"/><draw:equation draw:name="f11" draw:formula="104956 / ?f7"/></draw:enhanced-geometry></draw:custom-shape><draw:custom-shape svg:x="3.12316in" svg:y="-0.37903in" svg:width="0.01222in" svg:height="0.0418in" draw:id="id7" draw:style-name="a9" draw:name="Shape 191"><svg:title/><svg:desc/><draw:enhanced-geometry draw:type="non-primitive" svg:viewBox="0 0 11178 38226" draw:enhanced-path="M 0 0 L 3619 1408 C 9536 6667 11178 17187 6576 38226 6084 32145 5016 27008 3547 22651 L 0 155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78"/><draw:equation draw:name="f7" draw:formula="?f4 / 38226"/><draw:equation draw:name="f8" draw:formula="0 / ?f6"/><draw:equation draw:name="f9" draw:formula="11178 / ?f6"/><draw:equation draw:name="f10" draw:formula="0 / ?f7"/><draw:equation draw:name="f11" draw:formula="38226 / ?f7"/></draw:enhanced-geometry></draw:custom-shape><draw:custom-shape svg:x="3.48237in" svg:y="0.14351in" svg:width="0.00755in" svg:height="0.02052in" draw:id="id8" draw:style-name="a10" draw:name="Shape 192"><svg:title/><svg:desc/><draw:enhanced-geometry draw:type="non-primitive" svg:viewBox="0 0 6903 18764" draw:enhanced-path="M 0 0 L 4683 1495 C 5917 2648 6576 4294 6903 6267 6903 8889 4922 9544 2956 10215 4922 10870 6248 12836 6248 15473 L 6903 18764 3612 18764 2956 15473 0 12516 0 8231 2956 6267 0 429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03"/><draw:equation draw:name="f7" draw:formula="?f4 / 18764"/><draw:equation draw:name="f8" draw:formula="0 / ?f6"/><draw:equation draw:name="f9" draw:formula="6903 / ?f6"/><draw:equation draw:name="f10" draw:formula="0 / ?f7"/><draw:equation draw:name="f11" draw:formula="18764 / ?f7"/></draw:enhanced-geometry></draw:custom-shape><draw:custom-shape svg:x="3.48237in" svg:y="0.13754in" svg:width="0.01761in" svg:height="0.03353in" draw:id="id9" draw:style-name="a11" draw:name="Shape 193"><svg:title/><svg:desc/><draw:enhanced-geometry draw:type="non-primitive" svg:viewBox="0 0 16106 30659" draw:enhanced-path="M 0 0 L 11584 4318 16106 15657 16106 15670 11584 26429 0 30659 0 27364 8873 24040 C 11011 21905 12161 18948 12161 15664 12161 12045 11011 8920 8873 6701 L 0 32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106"/><draw:equation draw:name="f7" draw:formula="?f4 / 30659"/><draw:equation draw:name="f8" draw:formula="0 / ?f6"/><draw:equation draw:name="f9" draw:formula="16106 / ?f6"/><draw:equation draw:name="f10" draw:formula="0 / ?f7"/><draw:equation draw:name="f11" draw:formula="30659 / ?f7"/></draw:enhanced-geometry></draw:custom-shape><draw:custom-shape svg:x="3.48237in" svg:y="0.11439in" svg:width="0.01042in" svg:height="0.0115in" draw:id="id10" draw:style-name="a12" draw:name="Shape 194"><svg:title/><svg:desc/><draw:enhanced-geometry draw:type="non-primitive" svg:viewBox="0 0 9525 10513" draw:enhanced-path="M 9525 0 L 0 10513 0 2152 95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draw:equation draw:name="f7" draw:formula="?f4 / 10513"/><draw:equation draw:name="f8" draw:formula="0 / ?f6"/><draw:equation draw:name="f9" draw:formula="9525 / ?f6"/><draw:equation draw:name="f10" draw:formula="0 / ?f7"/><draw:equation draw:name="f11" draw:formula="10513 / ?f7"/></draw:enhanced-geometry></draw:custom-shape><draw:custom-shape svg:x="3.48237in" svg:y="0.07038in" svg:width="0.01761in" svg:height="0.03611in" draw:id="id11" draw:style-name="a13" draw:name="Shape 195"><svg:title/><svg:desc/><draw:enhanced-geometry draw:type="non-primitive" svg:viewBox="0 0 16106 33020" draw:enhanced-path="M 0 0 L 8105 4951 16106 21829 16106 21842 12161 33020 C 12407 28416 10896 24459 7972 21066 L 0 156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106"/><draw:equation draw:name="f7" draw:formula="?f4 / 33020"/><draw:equation draw:name="f8" draw:formula="0 / ?f6"/><draw:equation draw:name="f9" draw:formula="16106 / ?f6"/><draw:equation draw:name="f10" draw:formula="0 / ?f7"/><draw:equation draw:name="f11" draw:formula="33020 / ?f7"/></draw:enhanced-geometry></draw:custom-shape></draw:g></text:span><text:span text:style-name="T67"><text:tab/></text:span><text:span text:style-name="T68">˙´´ˆ˝¯¨</text:span><text:span text:style-name="T69"><text:tab/></text:span><text:span text:style-name="T70">¸¯˜˘˙¸˛ˇ—— —ˇ¨</text:span></text:p>
      <text:p text:style-name="P71"><text:span text:style-name="T72"><text:tab/></text:span><text:span text:style-name="T73">ª ˛¨</text:span><text:span text:style-name="T74"><text:tab/>¨˛ˇ˛¨</text:span></text:p>
      <text:p text:style-name="P75"><text:span text:style-name="T76">¸¯˜˘˙¸˛ˇ—— —ˇ</text:span><text:span text:style-name="T77">ŁØØ</text:span></text:p>
      <text:p text:style-name="P78">¡ }‚;|‚¿ ;{‚¡¡¢};} ‚</text:p>
      <text:p text:style-name="P79">`</text:p>
      <text:p text:style-name="P80">{‚ ¡}}} ;</text:p>
      <text:p text:style-name="P81">; ; ; ;</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text-align="justify" fo:margin-bottom="0.002in" fo:margin-left="0.0069in" fo:margin-right="0.2812in" fo:text-indent="-0.0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944in" style:print-orientation="portrait" fo:margin-top="1.0736in" fo:margin-left="1.1166in" fo:margin-bottom="1.1034in" fo:margin-right="0.686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4o TA CT 50-22</dc:title>
    <dc:subject/>
    <meta:initial-creator>neiara</meta:initial-creator>
    <dc:creator>word</dc:creator>
    <meta:creation-date>2026-08-17T15:51:00Z</meta:creation-date>
    <dc:date>2026-08-17T15:51:00Z</dc:date>
    <meta:template xlink:href="Normal" xlink:type="simple"/>
    <meta:editing-cycles>2</meta:editing-cycles>
    <meta:editing-duration>PT0S</meta:editing-duration>
    <meta:document-statistic meta:page-count="3" meta:paragraph-count="4" meta:word-count="321" meta:character-count="2152" meta:row-count="15" meta:non-whitespace-character-count="1835"/>
  </office:meta>
</office:document-meta>
</file>